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不可抗力"/><text:bookmark-start text:name="__RefHeading___不可抗力_1"/><text:bookmark-start text:name="不可抗力"/>不可抗力<text:bookmark-end text:name="__RefHeading___不可抗力_1"/><text:bookmark-end text:name="不可抗力"/></text:h>
      <text:p text:style-name="Text_20_body"><text:span text:style-name="Strong_20_Emphasis">不可抗力</text:span>)</text:p>
      <text:p text:style-name="Text_20_body">不可抗力指对市场和电力系统有严重影响的不可预期和不可控制的事件及其产生的后果，包括自然灾害和战争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不可抗力</dc:title>
  </office:meta>
</office:document-meta>
</file>