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中德云"/><text:bookmark-start text:name="__RefHeading___中德云_1"/><text:bookmark-start text:name="中德云"/>中德云<text:bookmark-end text:name="__RefHeading___中德云_1"/><text:bookmark-end text:name="中德云"/></text:h>
      <text:p text:style-name="Text_20_body">这里是我们中德工程学院的学生共享资料的页面。<text:line-break/>
希望我们不论是在海外、还是在国内，未来这里都是我们每一届不断传承下去的一个知识库。<text:line-break/>
同舟共济，自强不息。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lumn A  </text:p>
          </table:table-cell>
          <table:table-cell office:value-type="string" table:style-name="tableheader">
            <text:p text:style-name="Table_20_Heading"> Column B  </text:p>
          </table:table-cell>
          <table:table-cell office:value-type="string" table:style-name="tableheader">
            <text:p text:style-name="Table_20_Heading"> Column C  </text:p>
          </table:table-cell>
        </table:table-row>
        <table:table-row>
          <table:table-cell office:value-type="string" table:style-name="tablecell">
            <text:p text:style-name="tablealignleft"> Row A1    </text:p>
          </table:table-cell>
          <table:table-cell office:value-type="string" table:style-name="tablecell">
            <text:p text:style-name="tablealignleft"> Row B1    </text:p>
          </table:table-cell>
          <table:table-cell office:value-type="string" table:style-name="tablecell">
            <text:p text:style-name="tablealignleft"> Row C1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2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2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2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  <table:table-row>
          <table:table-cell office:value-type="string" table:style-name="tablecell">
            <text:p text:style-name="tablealignleft"> Row A2    </text:p>
          </table:table-cell>
          <table:table-cell office:value-type="string" table:style-name="tablecell">
            <text:p text:style-name="tablealignleft"> Row B2    </text:p>
          </table:table-cell>
          <table:table-cell office:value-type="string" table:style-name="tablecell">
            <text:p text:style-name="tablealignleft"> Row C3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中德云</dc:title>
  </office:meta>
</office:document-meta>
</file>