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539eefdffb445de0530a86387e08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中德工程学院智库"/><text:bookmark-start text:name="__RefHeading___同济大学中德工程学院智库_1"/><text:bookmark-start text:name="同济大学中德工程学院智库"/>同济大学中德工程学院智库<text:bookmark-end text:name="__RefHeading___同济大学中德工程学院智库_1"/><text:bookmark-end text:name="同济大学中德工程学院智库"/></text:h>
      <text:h text:style-name="Heading_20_2" text:outline-level="2"><text:bookmark-start text:name="__RefHeading___引言_2"/><text:bookmark-start text:name="引言"/>引言<text:bookmark-end text:name="__RefHeading___引言_2"/><text:bookmark-end text:name="引言"/></text:h>
      <text:p text:style-name="Text_20_body"><draw:frame draw:style-name="media" draw:name="Are you training your mind to focus on what you want most in your life? www.sagebrushcoaching.com Legend" text:anchor-type="as-char" draw:z-index="0" svg:width="" svg:rel-width="100%"><draw:text-box><text:p text:style-name="legendcenter"><draw:frame draw:style-name="media" draw:name="Are you training your mind to focus on what you want most in your life? www.sagebrushcoaching.com" text:anchor-type="as-char" draw:z-index="0" svg:width="" svg:rel-width="100%" svg:height="0cm"><draw:image xlink:href="https://i.pinimg.com/564x/4a/d7/fe/4ad7fe28b1dcde62b959936e79a9d8df.jpg" xlink:type="simple" xlink:show="embed" xlink:actuate="onLoad"/></draw:frame>Are you training your mind to focus on what you want most in your life? www.sagebrushcoaching.com</text:p></draw:text-box></draw:frame><text:a xlink:type="simple" xlink:href="http://118.31.72.138/lib/exe/fetch.php?media=data:image_png:base64_ivborw0kggoaaaansuheugaaajqaaal_cayaaabxpf10aaagaeleqvr4aezdczqlsvu_qy9epkn2vsqxuaqzbfqfnejau7cgdgkqkh_uve4cioexbbfpk6o_pmikigoiqghqqffaqexfllk0qhznaegbkbxqq6q_j9p5pu_f5x9ql5vv_f0dpe7daiim_lg3elgjcji5c00tdm2uzhjfpizmdkt7by9290zu4x8yjcgdcm3qj0wty0wtcdualmltc1whi2w1wx1htloyz8_fpguzs6fvpxqmrxa1ajtc5y7fpguam7dvruojldggbdogvd2hyk0zto1wnqcuwtmltc1qm8c0wvnzydt06kfphaywmbqgakfphy49ywwf_6jfh5jfpafktm_7dnvzmqbqqwmfpha4mk0whsh5sls96nwuwtmltc1wnqcuwucvxy46zs0e3shao99cbbfitrb_u_cgv1nzrq18nm2387lpz8xzx3_gw_qf_mt8u0dgqbqqv2b4hpds3ubtztmbxa1ajtc0wtmlxa1alxmwvseydmr99zafb4nzwzznfxqo0up7tzkvrvbsy9ixp5dyvxod8a98mbcwv125g_emmbzqahx9patzmtoudtu2vrsvfyts1gbudhk_wzwrx_hvx126s_o6uht2o3_jtn4_3u77_wace_wtaief9qet9ixrdawu5djvg_btv5rp_v6fdzkxrn_yh23eqsvfrdvntdd7f00y75xg79zys5znr55nykz27179ozrl_p3z_fk_8_ven53iyw5wxn3tixaxovjm5y_504_5l26p6e0fc2e8smswbt5lpdgm_0hknbd8ddu2f5a0ibq6s3kfxlo9fpx_p8lpwqzzrkh_ne3dr_tjeobzmqrdun_1ow8xaqco04ti92aohyfsv89ee_xvmktv0259s5_beyt3s90g0uo5wr_vlf0ddudxnfazsfd19xgeewcfjtgftj6e1yhk7_msalkxp_bnz767tt_vdkuw43wnvugtcy3bhamzqfhuvz9eradfupe19na7zc289wjwu7ncxpwniqfmd_2lvun36r191x4ziu26znjvp3dv0_pb6z4ogphcw27cjrslfq0r7mr6yu39neuihn81ig7sf6opv13rf_tutqvhp5ejx9yppk57j_u9k3w_csl2i2c8abrt0zzznt07qzmwp_bjj1b0z_fnkgqfufd1xbp7dzto1mdnzu04fv_vit_m_m1lmm6ptnsen0zpuzyr_inylf8kb5zi2gd2lxfn_m9ryuk6hubr8xuerv_8cisnzgrixgss6070jix76cb3ornlcnyw2fda6xb7b3yypmstok9idtnjams8bwdp7ad5y1zt2ys76godumsysyctc7l6yekazhfb5baqcyupcr57tufpoizds5ap5fdis8yjvxbl115_3wpdpudgufwtmubfkm_kvlowpkzxmstr1yxpidraacxyvblxxp4fqxstve_hmrmvl7xt1uetxzipbbyh7j_qbghvc_iez27xfttqzzrh5p0nds_tj7n6u2ubdkpuslmr06zcshvc47czwsk_qbv1_xjam50slirjvrnk8so0votwvubmdhapfbh5_8ce7eu72xmw7xf6y_n2jy49_ek6x38cj0lyhx_nvx_nfqc5_ovapz3zeuf75t_fg_8beo_i23rsvgtpqvtc1yyfjjrc5rrk9kfiiryov5fx99wxhhbps5lenqwykcyblcfb902ozgjy_tnc5utw9y1tyzdswt4mmim3ig3ow2cnngnwkyptocf_ejs3qe3vxnwzsc8gzxyrfhpse_ot_in7tetcka_p_ukeu7mch6xjgx9anqmpbvwx6e2yd7atmijrfm9z4skujqefn_pd5ucb_qd1qwnuxsbm3t_knjdhz5f2ukuhadpzwrhhbsi_nh4le1y_lk5z7b0kdb1_yktj3ja8jyzkzs7vudwopytzpfnllqtbslyleoepeksevkmyv8_wja1tmkh89ro0upslobyccbph2mknhbtxqlpvzsgpjt06hj21vlmp8kczpoipjyvc6juqg1_meywg4fr2_4f8ixddw6tyq6z2stdupexaudjpj_fyhdw1vbkdr6pwovbjcurk7xbqu2nd75fjwxmy6_t9j7yvycrgbaf51aqhzzoprtqjtzsz2ptd1dqvkoilblkzlfyor8_79zdgjr8ugx1hyakqjr45s0jwdwtcbekameuv9h8_gywrdmv379jdhjx1t5ufmm431twga94bqzexbtuxwvzsnur6_0ezbt9wcpna8mzubaty2uu4ykczpzxz58mz3yuzm55rfpfmgxp_85kckdmxwqsfy9r9duryqbbgti3itlsdbsu8aaxdtqsz70veu1myntd2qycuai9m3anlyovp0lnii_iyhzy36_otwxcny0njzfov46d_19bvgh4d1jdhu3sl8qmpyyro8gbbrmvlxl9nwx_9cra1bzfbepdm92ennytto3ukn84xucft1vq3_zn2tly9bner4o8pi4mkxpfvoh_64cl77qfolpaxm2lfjq5udzqmyhzx4sfldxs3xof6kuobrr8zixtgrmw4cofdijlzdyspkwcv40szxhz_chwa64amcjl8ubuho7wanmul_uqsp6za4gn2jx_glh8e7lgle_qab392d8pep8v6_xd7o8s39or08nlsvb8d3ncztsuvwarxx80y3s_69_xexrfeo3va2oe7v4qqwtm1hhfpe8pa3bi4ft4joalic3kbt7zyjfvvxor88xydqofp_911zjjqdf5tgt7hezpcdqs_ga_sbzf59y2uncw_8b3_72zef_cxnmk9_tpn4sjykrefg_dh_5wc_jwoeygn7i04b4_fljw28ucpti07qy2yrhx_bcgoc_swob0qhcwfjt1qqiysv_pgnowhjywl4rnm9hod0n_b6duxt5q6y001fddqlktx_yfzc6gb02thwxwe_mn5tvn19y3849v7lq9_8re_tb1xezmk0smoue75dwnfzrotyj1lqy4kqnrhzl6sy_9tiz3d3zga0uhepbfprattkebx7nbdw7q3oqmnyn1xjhaq4xsf_wvv5y2fjvxxnvt0a5nwh7xlt7trcqlslv8v_dlbkdmniun_itdvy4ny_rmls6ymzji1y6_olmqquuag4dottc9ra3lepv4gvfc2ttbnzjgzfvf_7c2ntq7fowzd8cj7nz74frkrttrmztxs208zmtfun3eoyoztb2qfd0tjs_7chpay9_uqrw7cxsvhy_t_6_nqbnk6_4k5vtbtr62270bz_8pxtxe9053buayzpux5hfaiffvbpzmzzwlutl2q0vl8xls4o1pelj_fm2m_4i63b_jrw9u23a9s8tbanv1e2vtu_zxe0vj_i2dn52rub7jnnhfrakxywztk5li7ottdapz5tm55q2szmtfsm0o9fozcy2s83mmke_kz0j35ibbdpx6vr5ouvpea2p80k0lxywh23yzmfufnjoxljnc3f_yxiubz_ol36cjhpvyzonu12awmuaftpex6mtyp_bjwhz1z5pfyczxztndfegru4ungaj87rqo_vov9ywbjiz8_pd49d42zl_fvb291q1u1l3vzy9ojr450iwddgg3l_ate9ar2tne6u5gxdvtet29fu7y8xplopfzxj398e80115s29t90f_3f7_97lllin20sfw6fdvvxfb9_u2f74tgjjxx_xr55zexgczoirfbpdo_wdfmbw2tpnqra29961tlp9z85jdvx_617crkyvtirmnglb4fpsjh22vuokkln_xsesynlw9z5tnj9lrwr_1emx7g7xnf7f1xiww42hl7upibkxuqsexky_rdldu2x7mlufw5vjxzc1gd7wg7hof_erz9dvxf13cdnlv5krrxnqjk3doehqtb32jbfbtwyoyujr4rm_6robe6mqrdxvlrvzhuojzlefkxk2ogwf3n8vly2uxp0dy0yn5osumcqom3haoj_ui5_h5p5q5zvpuye5utrvgflk5wjt_rhhlye0lwh7o3zliv3yo_nva91zvjvv2eheybn03hcep_gvf_o0pkjktzfgzyg0n_h6ox6yy58zidkvq3ls5rvpsitljsaotphzp3lrmf9i97ngp5r73vw_zrne9q7nooovkdiscutbp3759jrdzjovij50edfzgjoxyzeylxkw6kxbfovm82iyd6l0uy_qaa64zxucady1pfqyhp8enk_ux3nzltlfrxe_er_2ln_jlcpup2urq7ziplmv6fp2zwaw_oohkagrnjdny8arojm5woofcgsjbdsu6wddmzs01n7zhdut7bdarvjq2e9zi8bzfvvqmuinhj5u2bv2npvwpmvgfatjddtllxacfm_sm1cfzbsbqtbzb0u45nyrmkagwm8njfxgwqtrqlski4_p_rc13yjlnbozzmsqfpfd9w0js4dyse66ewb0_k8o2npfzwovuw8mzmchblzxdfcc_nsln0fh8xn8gs_r5n3kqr6m8t2cxi6vxydaom7mru27csoqvl2amahozyznsmqsvosbzjzdc0tzrxvdqnvvc55yjlo0tsnrrzzwd8yhejtbyqp7xauzhdo7dvzq_b_8lrsvpxzjrx9yt6r6ga5i7jl3qstom_ato8jxbglj7ufgblcr1bwb_i0qxoabuwwqm_67xfrjgfzscq4cjwwgirhj1cu5wsrjjmwfvd6thamgojsv4wt3zxyvuckvnybungyhwun70apfgo6bglvfxbbvlwqbcpd5d_wtizjlaivha6h60exy2azjedznirj58u_bnq1307byxxdcmlsbpt295x3ps_lgs7nrov_znxgojyjmo0nh_soir2dngqbmed_oy_z6hjo71anmn7nn6hmcut1oj_lsdfw8d_uykfhhhmwkjmn4thhf388mrjbaxokzdlets2byf9mxfvlzz3ves3ntm95urca7usqv4xq_9oadord_wemy_sq3gmic4lqwqa1j_kus5_18sv90b5fsh755zigxleybh75oyjleff7hl1wbcxq2i7988poflpzjbz6md7m4th8o06bvn7v_ej9t_6vlmr43zqw_ommgmaamisdjob_ajjiqs9dhxflkxjlrguzdt5g6nxmmgbmysodwjkwjsse6bwph0vg2vdwi5bsb5yrclz4tzw_ugwzz84unxacsqsinv_dqh_xb8yg_dx0m_er5drzsytsi59lxbozxelqp_yzljo3z2kjf39qfoxjgyhp55zcxf7f7po_ikyaq1772tc07_odywnheg9icizohv26t_xinqvzefe1x_m15sh8zp_7mefyg_5vemmbmn_9138dtjgyzmiq42zpeuyngb0ekydqv_lvsyt8dhkcn_u5n9s88iepbn7ylrcuxp2tjvycmylk9bj7enpedjfjuenmunhdfz6drxjdyje0it_87yd96jxfreue3exk6r0eamumjvsy1bkfp90v_qdsbvodz_7szy4lr7e1anujg75kqp9m8mekpqrs9n9zt8b0qtpyzjy4bahqh6ehmoa4ucqqgqrx_odjc_7glaez2dnyholana1lbtw_c_tokynp0bw7vtk95btuam6jlilknuzgqiv88srt5dk5li93uztbor15uawyxzdjtoccz4pggmfoj_vf1mm9rn1g_4fut6wzaw53u9s1p_vtp9xc_oy3bxygb7qf_9jro82tn_zksqapv4tdv6mdstkny_keso04fv_3f3_z6doxfp8emolhfuzhmre97w1lakrfwcrklg222hv_jgboiwuy9jc8ouhnfy4wixye7ni4t_ngwgb0qscxt_e5zwgpj_5zagmbsjopnr4smckpvmq7hua3ynght7owue7ilybnkrl62hlki7w5z2igprcy7kav_u_q_qf_mtzcsghq7e1vktgaxtuh5z4lxb0msrtzlzoccubjrzasecoehguqck3idm8e996lplq31w4crpam_a8qonqcb473vfwwacrqwog2v2rjy8e5i85zmo0rwrdgpt36exanfsb1cuvg_z7tby_pymabiwmppobz7he_vkvk4zpvtjfm_cw722hrrytukgfmpcn3tcxslx8mkewb9xj3duzzpizo1b083xjj70w193c8hd4f3fa7n_f7dfrf8le69x5yh_gaw7biky4_zhbltntrrvfzvbnicphsotw9mjw1kpvppx6esf_ibjjgw7anm3jz70thl0k4_tb3p9zoju_q3j1fnuoh417y7_5tuu2ts0_vh9miywnmfjk389lpyrj_zmwtia8brualnk_593pg_l_n2530a_cutmilqnwwnnpzq6xlve9_7ln5e_oixl4dpta5osgkvrih3eartboxbreblmytpou7_7etfav1srv_ana70kzofhgsvw3y4xwqbiu8fwn0o0rfpu7hog0opfoqjy2vwxlq9klvdhe7q_map_mdql_agl39ht6c_eklz2igbe3z9ymf_ujbu6c_8bltjtiatzxlj8kfpbftmxwhtv2b4ktnphw7wppano_1592cpt9j_q7vo0y_vt_eqohs2hkwh_4x5uxvvslztve8y4_ajkf0h_mng5hlkbqpfxregearq9uqw2jdqiauzkgddxbke9vnu6w1g9p53xbun679jveajs8990ctlv6jlo94daxlcd1ffjxzcflxz13_tqlk4_3omcx4wogatmnp31tcwzhjnigwzb4egmwdsgsfj03jqdfli_p0vdglwuaafhwjkcssh3gs561mteiqgwtpid2cbxxftx2fg_fktqpdc27j9by0758y5g2ktrzsww_7ou8ne3exkomlhyhxcbbne_kd6vbjho7qsc7_qc_af_yjv_s_ovf_uvweiwx1ndnj_kkt8flxpjs4l_sxbd3nhn9oi_samqxzydjvqwe3aje_7ite3o7eqgu9trsbebhv86fohlnntzkiq9phvawh5wdbzyz9ixa0ljgsvj83_932lfup2xcccyvnnnbja8fyv_x2zlihlnzzfhoytotasu345e3wy7vgldz4hzfkgzxudzqkkoixhzybjqboq3lodgq31yg1ekzfxb1b5nk7yqvbtqvz6yzy3atxz4type0mehi47iju86szetzuck0zefazth6ivfhvoou_pur6bfn_48dpoypjxfnka3lio06svlyup88jmsnxz3xpopj4nz89snfid2ay4ept64etvf_oap_mc5mqahscntasfvmbqwlwr5hs_lrqyulot5ojzu6fbjvv37y_4zxt3elzkiyhtpceazo617ntwoytptcpzsf_51xvmcly_nahdo8vfym0vtzugd4ywlg5okiyrn0cqigo2bhuf_kttm9bo9i43kosybw_czghpx4gepeedzez_3ec2hpvshcl7x5zi0yvou9_pw6_olfc2_39z52vfr0avnlfry_x73u1_znd_5ncm3htzron_getbp_c9_frno03_kpe0gpocqfq820s74qh_ocrkkst5b4farcz6jdi6fl50ivggfx0k1pty0u24rpj2ktnottgqjhv1xsf0d_en142he6gux5ikmdsl6ejwzcmas_gvua81gnzamcomd9bc0g2vrw4de4wvrmytaxgeq9r29ynibu32cqmcx_4ynnyxvocpcrqdinz0zu1txjb_emdk_wyvndev_8u5w0iz0nufvun30vl_y4sfdty58mt7r_xslkhrf9pu_5vtccpj7_o_a3u26g83ff13cbbzpbgvouwfywtpfa2slsgotg_ezz9yuyo9l0fojhw77aaytubnjv26s3w4fnndqp1vbsdp6k8o1qshewf8jt59e3wbcsuulmhkzi24fpew5w4j6ymzn460uk0in8c9ya7qxsvbtqcuwsziz8sk7053u1hzvv31v84ixvkdore55jl7tnus7lwkc3riywrbtda5_9retkaacz_8z2_du_fuhgn4mfgg_zu_8zjamkknnetcbjchrmainwuwc6jr84kitw1owxy8lbmb8uqh1mxh9cx39iy_mjpo0i7zktgdsr2e7ushxoms4kghmxnbmnuzp6fizaftowoeokwtyrpjjaxcyraweobyztfcdq5fczzagdh_pfnqgg5rdlqqdmw3mxoz38mulxqf3igzkpek_iuw92ydvzjcdlms3qt8rqmknhtr8q4vvgnw46fcydpsqeietcgqeavrrpsw4agvifad37zttdh06up6foxl4col3fa1_bw0negrj44xy8uzm4uoffv_hf_mwvaj923abma0g_ufhcgdnrvtpx86mj9u5s0cn_hxdiq2kmyrf_px1lejpoinktsxh_ghurkmwzf3j71sm8mhbr2zt5sjcc3laxxsbhyl71k327ywsz7ekr1tksa1uudeof9yto6v_7qva172spc1h_3or0szzfqfde1_jknzl8ebhzuurg436zg8kswmrqpzlel1l4vefjjoii36jm4wf3tnszu77r800cw39myglzqo0zucbfuvdj3jbptn5w2mqx_j0w4dtox4wadhm85oyqwdwlj249rvnlwz1c71k_qi3jief2lzxaxn_wiuomekz6f7hui0ya0qg9pad9jmzobdf80sdaypbrtayuaqhy8yoouqxfdjbros3lqvuer12oshvxfi_4e3knw09r360agfd2n5rbe_h4_rdjnohoo8madomxjamkngbk_pa9ioqpjktxf08am9qisk6zq7qy_dr77uunnpinv_fhaembfiswuixw_4wcgvlrks4xnwggi0fmcl2m8tltfw6qzncz7nc4qpwlyu1_ml7bpt7nz_ovxi6ya30pyo5cmv7y90xm3zqmzzxrfn23_t8eo9xqvtfj_rmxnida_gl8r67frn7nx5y2dhn_b_eygw4tvoxymjkxobfudftyz1cz_x8816dkbqqadt1u_iudofh5rj1yewy3lymepdsqn17ne_e3kjlgsa_orsnselyjt_kbxpe5smm6rqdipquymij_kwpz8xd9o2lih9quc6bye0xuxwgquvjtsza4dnliau42hsaamongsjfue4vooxh_rrga_qsccsk7gful63pzxj2gartn379phjsr308bfdvrdqlsgfttqwm_qdqn_ej_w1mqbcorjmhe2amnandomlzgdklaf84nltlt6iqcpgmvef2uf78irfjtdlerx4ind0azq69fp_gej7pl7_ppyg5dxepwxyp3grqw4a9eka7pdonaruvu1sdk8c5ai2ww27wv7oddd6ojpjlt_mk3xdl7jhfv3n2cvukyvdxxtddjkbashbssibzby3fqopkwusy939eohul6r7anq3dg5vez7gm1cwmncze5ofr7b75y2rgijxyiadz1ypm6fnbnl02w0rpvhrmmzty3rr2oce_pq4bl8fv_c97ymvbt_60y8ue5lxzmywm_vd6la3gsrhf_shorm_u7a5_0e_ufojpgqaj2tsefr9tppoa5o1lhnfczotnd3x8e0a39_593_93keokjtpzzqwuooo09ytptpxluukqmktcztzvvf4h68xcp9yofal2wo5ahnne7j_ce85tunpi0jqqz0szax3vgmb2iz_btfm7z4ogsn8jpwj1cvuvh1lge0ghn9uptwqrjzl23hvjwi0cbhtt_xl_zjxz_ojpp9_av9_jxf0pg5pl_2t1vuyvhxm1m5lrcuerwd_87j3odhji4zidifaqeevk4bgffsinjruwbg4l6tgqzmir4we_klf9tjbjbkts1gs7g_ux5z289l_uxc_znzch76cvwzacrxa5thcqzu05j4xtf1edoycczcyo7kcjstpza8rsrupvyor1laydfxr7tckwcqg1nwkdfbi04d3dgibe50rfvogxwp58ndl7lyryxgd3y6wgsycb3d8upq9zaewvit_c0x8g7ektch3naicwkvb3392jz_pg1h_9_1mkww6cohlddfdxgntmgkk91h1grzym8kuuecvnmsq7f_gzoxsxg08_9vt_uvmprxkfo13tr49sfqdwuhx4zvrxjk8mfdo9_97s36cuowcqgd47u7_f_efdqhj0_3m51dl2t2vermosbaytb5z6jeeyznzmcxpksyifa79nuxb7_gx_0kbjwgtemlos900zdbeieia2b3c0cvijnhitl_kkeovqwunelg6vh9s_jnxx0qe2etnm5fcjcnnk82feczulwuhtsurntteezstbyabu9glojvdrrjquouq4_jr51wx1m3vqfuye29jwustczyve6_tjz6vrp8wyldj65ueysnplutkt94bopvbwm5_jlovlzmbazmzk599uu4dcbxvkyqgktvmxjotw5l4k_ye2h1vxpylihemvf76empfg7sdq0g2vl_qi3gebcytlykx_ow9_wipbqm78w2_w7uk9zxv9tpnxtz5r1zr1z3lfyzmznngvtrnpo6jfmbnghwvlbb5b27yu3ovydpnccwntovtfxmjwdmdppzjbh_aia34aztldrdngszsgzo9pmembpodezzuy706ytt82bgxexy_ezcwulbnnfgwzpef_gvtjcycxcfcshyps7xk2wvlf9_gk3vw4a_paozkb5ywttpi6vnci0ybyyujbgadfyeqtitv5mzq4k5dy7zfo9sv5kmzmdbxywl5udf13ip7cagxddxghpayd08zdgydvrt7i0r5lfwgpm5_zl8gxl3i4qvdfofd5wi9fc_olgezelssblh2wxxoqe_gyhd_z4avopt32mvg47oxwaacaasurbvamllvnwptfbr66dkp1xfhwloxr8wfkahbjoyklb2rfcxhrzzc3_gwfklsj9zwv1_oirznfpqdep9jbq0yehtzbyij3qpovddm3idoobfk5zfgw9mzlbkhkzo1_scwkdb8wv35kvd3xavv_arcwmzkazep39fko5fmxmdvkfpzs7jtvczgxjlhwkw6ro6kv5ylwz3oqvl8znd6_y_zyjyesvcv2zy_umuhodk3w_9ym3mstb1tbjucrp5sy6docb2dk5ts4g1tebsy_pnm3tnzmz86vobs0sfhywyop_kvxexcxig50ty2tp1z8ohtom_x1_7w11fijsxsb_k8297rxpcs3aez6koumwmrmoqsnuf7elsmptnqxswtjgwankk3yde02zjfykjaotswo2agddo0qzvcdfbzge_2pfexjra7yj1zk8ucphgmpn_axp9pu5tp3hb3otf40a3corr1wjwvowfup0atowkzi6rke5irb48fbj_wshf8pdmz3bl_ablowqnplanfbcsxe8cv4adjos0baa77llvojnnijjcihvji0hoppfmxhrnkr69urmlja_53zoztfjqe7ibo7zcdcpbtn4zrxml7cctlxyh6_c5pn9ye5_m7jjcbetowmahjg9stueczonocohy4tqh_itkbzk2l_ft9xon7mlmhe8ctbvaygybasl_pkgnzvnxvfmgyqi4f3xjeg7zysgvjwzymtompgdlaq8ots_wv9fll0b6ocy65_jkygljptw9aage_bivwuwdqtw_9sgrgfaqvwb1xgz4cgo7btf_fufdapqswxyayoq77xjl6qjbj87yvpiw_i6fnzmo2nnr4jqdhdmgkoczykrenav0zhdkzhfpg4amt4kc_yk2nskce2ujppr9xlcu4b1eu_mgrw_iflmuwtvolc8u_2b2lqvuw7yo7wtmnavrk8364coj_vagowp9hl7x3ea4zwvylwehbkg4hfzeryewcp7k7pzblqzgugunotz0wiu6r2f20y_sgxn1mt5vbsiyhbatpmxzg3j9qlqldnypjrpl6gdj_dr6sfjb6ifu_jc5smkhti0tmhp2jbucj4ahpehbzctf_vkih9sdosprpldttzl6fmb8oesfom_4u4widpej7fbrlsgn_zrnj2wdwrgdcapea7dahms72hdgv3dhps0zhoont_unvtog0ivoke26zslibjzid_faytaxmvnvhisdbk08_ikxl7xkjgy_1kyfpr12qfykn3arov3c7ym4el4gtmrhbdhav9fxrcbe4p_o_qvnv_quaffvw45vdgi1g_fh6etx8k5xzzjgoozrq3z1jsxdozw1_1euhlovtig_tpa9_cnwy0g4pgmts9ce7i5_okdzrdc4hy3lwuvdaa8ogwghcbzi1vcoji6mu19pyu00e0pdjoqbxanjar_9lu1qn_9n_8alntipmwojgcxlbyatgyqnn5d6vwvf3352qz28au08ndunnwz2moeyhfyrwydhv0bqrdb68orrxwgyucrkwnyiljpfe5tfnbkqpqrnft_yoaqcx4e_okth_4szjulzmpufetbl8bldt8jybsstnanizz_c8zr3egj8hde_va3fz300v3ucpdcx4sclgdoduixhv3qu6ytndx5uqqf_hkuxmakv2zlvrehm0vnqc5bhj4m9s53vnniw39rl2chcrfdbm5mfix9fjcmljloyem5d_0k_szd9ra3ld8zufrqq4vtjh3z_faz_bkyqt_yvl1y0ue97ngpsrhen4700y4tp_zhdzdxxxvv0ukzvegq9fa3v31pf4kf9_dkp8dw44pssnfnbolc4cmf_ncxs34c8aedplyd81i4xs_cr18kbvcde9jdztyanjrgpxbuc5vbng9_85tlutkykrno_rggv_snq0kcqj9r1vrz3_1dd0_beoyowz8oj76x_1x8u_9t98td24bzyix_wzfq0vssdho3zw_ve_f6exefiw8uw2tpqbqg1qqxwdh5jhbbmpycc32emzhwuoa_qkxfqphedj3_wud5wfogo2agzldvrdmt_hl3hrstqqvngmhgte2ixlfrn_skwosnn_myxgzg2zzmzm2u2suxunm3mbzbvu5_xrh6sfmaat0_lstcvvzy6dj9bcbnpoz8_2c3mz7dlsqrhdax_4gpytn_h427br7crksxztbbwkjy219vdha9s73ohzh_ghd_xrd_xflmn_vqv2axg_hf9y8cgso5cuvesiov7w8l74ogptdw5wafulx3qf9lgp_o72ve99d_f57nir9ujrw_wydops_vqj9qqrptkur6_3j06camfhpvkr9gepeea7ozvbliwsthnzc_1dhvkq9r3vfw_p7_7r_6r_aysy5td_zb3_5bwi7yls8utbf8vfu0f_xhl2jb9y129fhku7g23ryb7td9f9_7fe1fbw4w_jve9kbt0tjs8zehpvcb7ste8yr2_phjq1zkk9bw1oqs5jwcs3145stfwxtgk_v27sv9cdfffxv99u_f31566axtix7xipbjh9c_bbuxsvhoha_aaxxhjh0byumcrkystl_wc7_q3uhgn2rrzkcv_divbf_1x_10is9p_gjtxt8ph08qgvco97xjvbud797u7y83n7udrdrx_oa15r29t889c9xf_vxd_vaxfws_phjsy99bpvqv7_6pxz4chvkyjg6atngmzrw9ls5urpa6l7ykpe09773vut_hdx4sgu3ftm_p99_d_yaz0aadum9605vaxzzmme397ne_9oorrigy_sip_ejhs244n_70p4cy_cef_ef7hzvcocg_nzpb9tnsmzp09fryuhyof352rl2ymy_9_fu_tf79ofcvzorz_68kehv_yx7pylx_il7yte9kkiaz3qrn74f190rewkhdp0qp3whz_cpvzyhxwz_p9nxxadodxkxzxfoem3vq7wjulh4uj8u3_cvt3f_fyml5pnfgpmep48apl_mirq61xbsyli6urx0ts4z9petktsj9fx_7u8e9k1kjk8_5znpktzgc0nf8jtjrr_gl5nh3_3y0mbrmc98znvxu951yommn7lj_8ixvndyhn34dl_v_eb665of_oqq18hll19e_otukrfmphgftpt3upc_tzvlfjrfgsie_morr2xvfetbf9psaz_zv_yl7ba3uex7ute9rtdqb8c4c_yhd32ofeitn9g_6eepah_84ae3x_zlx1zi0ume97j2qquukrj_gxfgpe95t_uorz1qqi_kkld_e9_5apz1ytlb1ypiq45icy0yst0b3sssvam93szkp64tpny9y_axfz0km9cjypsqwmx5vet2x9xzasbinfzqnlhx9ecntlwlmvuau0llm6bnzg7mz4_8wxoy0uuisrafcvhjynek7og6tospcs2h_28ic3p_mtp1mugug6ogbw5q6wxdkqi7urjlmrhrd57bs4nrdztfm_0nom_z_z9yxwvf74quboi4aqml3vxlkmptustiuw_kxsm6mlpussgwp7nkgzqzc_uka54dk6c85snnfe9738ld1ip6tsxfseqfovbn7qrxe67w7aw88ylplfvx5hjfyj6uah74h3_4_bmf_7lyjuufv1z0kwa8kyahoddqhj1xvz4o5qrxx3_8xwsqpe1eoboznbm9gxnljwz705n9xnhj4bgpxqz1bobcdgnbserqrh4oa1_xfv_rfnd3fve5gim7vfagj37aezjzmkp4ki0ubl_yjfuhh_qh5m_5m9kxynhj1yufvu_hbvho1eid77znztnp_vzhy_dgn6p3jgz6ajfywtfirwb9oahp7jxderki1ylqlgtexzwqifebrvyk4wp05xpomeprvybjcjj5ymd_z7xjgeu3q2_azf9lq_thc4bswoustkabzujfmldya_759evmjkygb52kv1mxv4albz0e3a40cancrp6k_6fl3xhet6fjgsgi_mhcubh7dkcxb8v94qnpkh4dp5s52da_htag6bdgg_qgx3wetzjhlf80e8lef6glxo7_etfhf5stlbloe0crjgbhv_no6bbdicv1bjepus6p3tilzxvp_1ptyvyrk8y8u_2ng7oou7bw97yls3p_uzplt3ef_7nfy7_fh3uemc7nj_8z9fdntzwv_xez8xg9kwofxn5wrgmz5uz_j3fu_3ml_5v8uvs_2x0n7jrvmnp_lln_crlhgne56uob1f_81g1cxyauaj0bujzib4kifmuwvw_wwtf4os4wifzbv_1b87_e3vxckempthee_ablhxuoxragtcbbiob3ehgkso5gobt799_cfhht_ixxna2epdw3a0wcav5a8wkbbk49ld3hev_zlfm_ly7bx_wipsb6h5ayqdcbs9b4ou_uubl_7ily66gfgmnwq7qjgtztll0cnjgh1bu5xglhcgnzxbmkwmubiikla46rkcgugl00zsbxjetko7w2nf_7vfwyyst59mahzqflp0qvc_0qpoc2aciaczlmklfey8bkpcotz8ye6w4dp3nd768i_8mi79mmmxnimol90koudm_knhy1w0kox2w6arkgrbzxhoem_wzrv0npkrw_pk4f5phdtjb8n9zaglo_vffd7ynn9t_0qfrznmvmxec4ssnhp_5ax7kzocyu_wfo4e8hho0domsdarr4hneo0aufybm80lrdhe9yxp_l3_5l_lzffuw93x2gsxmqrc07onu8e1qwid4azf4wa_9nphjuhkfkwt317vetthxue2n3_wjcjtkihmfvgnsghy7g7_fhuzn9vakybnyad6axhd_4rewb_tod76qviezc_3cn_idc7lxc_amjr2jyweb8uchw_fua3e2itlzefjkzhuoyouczcaxozwm_sytpmppv8sbvtpolvr_glpsccrufmt7_eqp6p3jn_gaupwhlby3rqew2qln_ikmvmc7xwhehst6zepag3ccykdnwalgk570pdj4orxwfrid2gsfx77244r_q_wbv_mby2spbzkdm4mhl8vei7iii_jgi0ayojywpbxf8dxobh98tm4gg2sc3avhmbnii4_cbchoaut_ojp55sepaajvoodjk_14ewjzp_zjvgepcry6wgjwgjd8bfiloosvwudchziozhj0m7nsfv3bga2vo2nwm6gtmgxknlomvtby2bd9zvlsp770ufvghd4ln3i522hrkaatepopy_xo4akfn5tmseiy3ein7md3thmsksx9g1ktyvag_ki_j_hpiw86enyjvnn006fk4hrmqbiyiozk4190i7p_1xan6ipfjho2n3grx4qjxk2tfw9jgnwmd8pkkney_7wjczhok8uxocgdyagsnabeceawumtxf3wlwkbokc3h7afs9461zqu6nlhzltud_p3fp_6vtmverz4auob8oc55zfberymlfnlpqjiqpmukh_h95ej3bjglgje_8y3fr9ajg34ljx37dmntzkywrngp1pxpgvo2bdleomoym1hjyxywwa95zwtkw2madhrgzpyvl9obbo4lqa702z7sehs4j03j_6xbwf4xmyjhme3obehefzoom47yyleyurolvrkofnglxltagdfk9qs8z5yxq_ga9je2ygzin2gd2aewd3hqo1_0t2flpncybc6rbu1fvqzaoem_fifnacrajdhk4lstc3bws8qewmknwvhyvzgmbfzvax9hnsg4m6cwldjbo4cfngzgaofjjdqhbw9hovvc1lru_pibjqwweaahgwtxwrfdmcjsvwxgeaj6epv5_cn_wrso6hla6k29hlejwvl2lpqlkb8oiazrzmntw4nyihvi5pwbd3ygyoxqck7aivznlwem5ewolwgvzdmrppqcfvocwnupdbcnhik6cu2awkrowwsqugpacgi7dxqdzmald8a_wtg5rzd6xs_4qvyg5k23_ag5ymgo2oegyt9yabsboakicxnregzhuuo3yagppf7kzbe6xhcsoltbnlssamyszijzewdwl_ynt3r05fetiyiqxqy7kwewgb3gj5ezrdqrz3fox07a_ho0vfhzhagv1w4b5m2nq4cpdb8bhe76vhds_utdctxaoesm5xzh3_95cfdd4g_n_4jd_ypotzz2re9773lb7ka5n8albrj_tlfbqfos9gwurfip2nt3ihetp01_fax1f1ixn24tt2y_bon3brs7_wew3rczgynpdgywao3ph4ktzl_hffin85duuxhfjwh3dyx_5c2pouhdmzhya_kb_g_dip3uhauxph64y_aon9ib2dywegerz_lknfizl_pz_kjvcyalxuwxnip4mjtr_ket53fgqwt_zka4xcg7d_dybkdq6uupvxximwefrbzkaovucpqd1lsn3xrhoi75fabqcwbknb3lfovamjacoq9cgmuek5c95yuuat771rwxgajffzi_4i8wwgl42ouvendjbdaikoqhizz1cgsaamtwaeeda_gjqatupqi8g07i5_zpmmcl5gzvnzanfyfoegq3cfzjn_xj89rxvrbietvh6basz0fyeu_saggjichhd12lplfp2s1qjr6aybhk3rxnrugznenerg9_mobe97znkuwgtkq_nhz3hkgspdg73u_93vl1rv52cwi1rh0p3_6p82rx_3qckxxkxt5yeouaj3ie5nim7e3pmyjv2n80nb3zk2anq1ws8wcq5_gh4crfc8zjsbqu7dna5mggya8fu8hpnehc7uqu4audj_90z9d7vd_93d_d3kuh5xorm7o5dw8yitl_nxqmleaykanuf9dwr9c0zobduizfzm2anjqykyednjth73shngdzjo0c6x8fd_3fqufd22149vggcljwzf8zmbtoimyhlbyul4tfopyxxl56mpv6okk3q4tv8qtb2pecxhugf76r_96iws80alvq9cnthj61pmrpwijc1s3ty0fbenfcr8nzweotjcc9sexhxr_9vd_tfg7h2dhh_mrhyn_tgf_fz9id7yyinjxxgmfrsc0s5jb62xd_cd9xoyzfze5yu2keh_0r39uds_uut38qec9qoxfdmjx4jh9tgupixk09yn2ibxw_qk_f_exf1hosg08y5wvufdwpjrxiqzcib3hsvtiynm23_wn_vuqbmba_nyzafxn613hmssmua5lonmbbzlsvsxvlsjpmpriknbtj_5zog3ryxjtg6xyxrgcjsynwu7v3d47_9_3_axmdg54q1vuczbuxtdlfpoob_a73v5vf1gmljdv37e855xdgbhgfdwpwbkd7yv_aqfsvaqjaqge7nbbbl1zia6cxvtgnyzsr_7u78b0iuxxptd3e52t_lqsucqymr2zskuynj9kqjey_ysarrkafjqx88b_pef_3ghre7uwxhgyq3wxmmsjlmfxplfe_slecodx_mvx9k88pgplmhpuxj00o4vxse34w_hgsldwxbz2mki3tmlwiit1pqtypkwnhi6tr6fv3eg9gh4hw546h_gb_rj_exaf9wrxluwdfofkfufevj9277t24a7hmjxhf3l3yuhokufn2dp086ub9lu_loi7vif_oafxk7603mv_c0tzzujds5xf_vxnyzp_pbfwzh7ats_js4pfvcdhsz6usbbn3zdn2wix9tabru94q1vkp7an7_1w7_1phru8kuj9pjnf_zhfxr_rxcn4ilt8niansv8nndjz5mg19fjbwpy6g_lqatj_wrh7jvsf1v8zth8xcmeucy5e_cjpssgysudogyadmidvdnvrpwypkowppwaozulcx36act16_pyxijnk6ptwbzk7s91b9zocyzfnjngcq1ati_ggpqc1njgubv48azcymljtdjiwuzx7zrgh9dwimosht5nlhxzdt8uszgbvvtoxnvt4clfogdda_p0q_yafbl94cwv8ekiobmkbjbz7bzziailg9ppqkwrnsrrfbdkbk3c1r8cnojvfwmou_kjht7klwmtky10cvvitnxdowkhl4gcxroiog_5q18_6w_n5hcu73mcxda7vaad_izpx9fpgb8ir2eg8frhn3hsqnkkqmukz0gdfv_ox_gxwdja9mojzycyypt1obftng4bsrftibnqbecc61e4src59jhjnle6or3fjo_cxlfthqc76ftq67ebvcidt2t_wac_1lzuda8rcxp01ksjlzf8vuilvmg4_uwx6hsquw8r8wxafhyh_b7v9g_0oapkhmjpr4wtnbmhffikebh8dnvjgt_kxjckz_dssxicpyvmzvi_stavffv3f_d3zxfmf2v04cdkpxegg7qd0b_og_jodvxtlnjepapgoj4sw_ieutifboghdpjeuybdyp_u9wsa_vhf6ni912vhmjgahzaadvioxxlnyafoxj7tn4kmkw_mzhbz4gzklhay0dkxb4ylj36czy1u9fllik9bb0yjxvcy4p_f7wzxxfaudvdi07sv5zhcrhbnqtnildsryevn7cxgkgcxt3dus5k69ne7in3zwjubxvysgkpc7sf2wutbw7hochlqtdgpaoo26oaldwguggdg4yyw0fbodgkdu0bpb_zijq9coumr6fwibvgvxkngqnmprxpg6xxfcutfcjj4odbbl2vb5wtk0_drzhotk735id0k9zezozrlm3qdof6xx4z12vyybfce_uhebvyhbkjp9svgf3uesregbers7_srdvvptu3w8tvs7r0xmw52awqh3r_hfmoefapry1fyzzftn9gvf8yyufikeginyejd32y3uka322olf_4nmtbeg3lvoynqyvj3fx3hsz8uo8fnzfkvh9q5jj1n5gixn3s6vlfzgh_2qt_zp8ixoem25frozfdvxnahmyrtnynat1lqnmpn9cqz_mufwkrvgl5oh_hblnzbmx8mfe2twi98pnlngyklggbchrzfow7fdnltduz50stpjnpyhontctjozrltr_7gd_5g41ecddsjr44uh4_tgqjk2s2bsxvn3vd9u6tgv5guwixhbonaade5goncwdjhd3bmo7rqe6s3l35ybfjcja5562ly69egttt_g3jmkmcbbd96mwwec_od9zjyk6kt19gqvq_guoettnaronhtl25fsrfbw83exvymdpmjpugph1x1aa39jpaamiuzqlliqtm6cj6cjkvqze9q1c79shf8t4pa_vgb4iemc_zgcqtw6eembmk0ozuch5onbsqb0oneancy0advctdlmyhdyvgecx638sw_elabiez6x5_pj_kwh8kiu3b6go5y9wyxxqm68tpf0dgerx05emt4ulcvbb880h1ne7cy1_ixddn5xdlsqnlu4h_8r_bhz70owvcw48f_gvusqx_jn_p_wx1rm_iok_qlixj5_sebleb2we2begatpurehla7mq_cnmuuojbi12sf2jn4r85ywdy0yt_kvt_8s9l0zs96rv_6fcrfwqd0iejkuc7_kiun8vlhx9fpzaek3exon2eotpnz6hv0pq7ccjo32nrw46wlugoxzhdu333u99bejiuxpvumage3blkx5ezo_cusuccbgy5pgzobgq_cqbq_dauz2g4fadoulecun8qeqzj8kk0ghe54acsbs1a2i4econo7eahept0tnks4ohqbz1ox_7h4_ju15evmbrqwwgsapit7qvwwqgnaqpgjyceim_npe4qeuwkbugcilbkqdoru49hdknh_lx_obltifvoaeoy7hilsiw22e9zecynbxpjo_flpywe4esltsrxjg9au84dp65uvp_gqkubquq0hiyvvdmfzgzoj5773oewj0l6xki5er7geqjfrrfghcuh7eb5ouz6x_oja8qd7vqlx62tr5wpr_ah5vcmajmfddmnrwbz0jv_5cnxldtohlzfwekmfj7f53wy0be_pb32y6m6jpch7mizsw10il7k4zadkhecyzjfggdz7afhum3oq2k4_kd9ru_41gu1_nv1nlgmx_wo9pgtk0_q0znfmcadw48e2o_txyuwu2u3gf54pp_1cvqxdwii39v36qxu4yk5124kiwtm3kezoz69o62cjoufmymzq1zxrwidh3wbwvweky3bslzn5gs04kgxnwslnrexpdlnvh7_iqpg8eoghbg4n2iamnz8yvpghrdrdjhumgtyxvd0ww52zfo8o09dxvezwqjolysdwdsbxb701z4uar7exs4fg7srfxj0d0wllkgvtndqrqcv2blffweiexjgkas_9xuwntgxutzox7zzzjjdg7qzqciju3kglmcjxkvib_wro2mcvrhezmu0zkb1rl2za9uyutbgxb6jx3ez_kzsdm84kau5qws9if1_fq0202ut9db27e_11dy5_ktfez2i_5gi_4gnjlx4odj3_848voe56_mk0fz1mxh_yxpmxpw_tesvld1qccxktfvw1mps6cbtuhcdgnz7tlo3jfnvyfc_j3fcgny7leolpy96rwibruh9qmrs5xi9_spy6xts6ku8fhz65axkczwczo0pkhkf_6km9vuflda7dpr3wozs5vuhilhvxdfqrn43svgyy9p2zr_af1nnrcuq7suxmlccm8d2xkqtydkilx_7pbqxpp8wusr2e_prnyvr3t3heyhnxm9djc_i4u4c41vg8v869hx1b0ryhw3mea8cog8wmsedxtkeciy93tp17slbrroq6tmglqcvyzwjuzqltbmatltpvmfl1cxpyzhbsj_do6_rbvx_vtp1o8ohd7wtqdgsdwvi8gqnjrocbvwpvmgaaiabjrefu7rvq33trroaxrax0ia18lt2pqsr39oga41agl63aduhhvtdboe9nhtkgdfiuomujdsrz3rk06s_u_rw8bcmtjsadyi8_kstxx9qrc42cvin_43yd_obo6awh7figpcm_pevoonynkynv9xa0bwf2em75wn_ksh0cx76o_ud_o1yteopric_undqhxkfmanox_0jkdpvxqq3myysiy8fgzs_wymtjvtnfjcwzyudb9jsj9_kuvgyw_o_8uhccfvpn_7pn4z80aefuehmomus_un1_nonjvrvgmy5utgkdodf5srymnz3hjuffhrwgzzs8pwl_iv_xpm8ed45p1t55cn37cj2kjwt6b_pys8fqqsb7athq200m4lc8oswi22fxwvv8q_scxbax6orbv88ccn_8e7doxc2_g_0opmuek2yxmq2yslgr2k7wirm3v1uyuhtzqfazqfwyooayy_tzl4xk133j1gmzptlvqxubqztpndlnjd9yg68o2vyp92tlmcx2rwvteb_dmfutzuwnlzmqvmbtekykg5sgac6o5_liy4_jebelkeq3zxwby7cwi_o29cdzvm0hiqurz7zaiotkchdt7cnkvtzsnj2bw_xxw_gwy7p56zc79spjz54c3bjcf1dnnjtvqvuar3y5z3a5pzyibv5mggtjkbhpkehgrni5yecopzydepm4qeyec85znlfxapfgqyfneucrs3udlwtu_arcnktq7bkxkymgj_bechtya4tq7qblpidg9edzrtrg5tu1cqt_lx84lskxnorhcbkbwgn_nsmcjdx1ipgpm8uplgxdbk_fb0wntxlrc6zpu7jk07s9glskvtndnzxqs67s_xjqivk8_pns3ctnt9p2ygz1_u6ffzzvhlx_7y5ulpf3rhr0_5dfn0obbymrnqi_94xd4rxd4i0pfouavapzuts8slzfgv7hbj7fxt5elhm2t18gvl6dbc1kdpcafty_y_bjecrlwucxfbllk_3_7t39bzm5cnu3jz_id9ikvoahsj8x2a18ofvv8wzftipmy7epvkrge_gf8xtkcesd80qpo6utas5g3rqupi39k2iqv25yjy3yjf8yw34ko_ia6w5p0kx6jxvjppuxpm_vshr7q0xouzii7i5zejvied0zf8f9jxzm6ejmn75tfdmfcpucazbo_q1mwcwlafmmiqbtxxgiumv_dl7bbnadugyacxwqkzjlw9wguluhzsmzpdwsyi5icw4lpemkjgc5qnnwfat_udqypno3wxrxdriz0tidn_diayz2bnolhnsaummonuie_g7nyefb7p279_ls4b3uag1q7vgmwqxw7nry_6gqmfaueveawqsy9ne43ph9on93zlz6llu2atwt4imq_pcvja3x_z_waotfixsxefqi8gzclgj48vgr3zlk8ti2e9owotq_jhjzd0o2ee1jeg7yy6hxw6iborsyhm4nixlfi82h_938pfz_fque75klrfm5tc2shkpinb8uicvyserck8si_cicfigmgf3_awxpxqdxmtdu3lxr6pt95nj299k8zaqnfqsdysa7pdncyczmmnyrgjvg6dyxiurxkehre1j7dmrrrufqtxf_8lix86jl4dztxodx_bo6jr2gm3w2nrxczceiaftjrd06f1lopsgx6emqayg9s8htf2hjwgovaiwvc88fbixztsmjrfg_jpccyafs_h7ov7p3y2en5jbtnqu_tnp6fbaf9b_icwb7f0p9vectbys8i_kqxn_duwdevwbnwszunpx_44oorygfn_mq6l1vbwhzsy9cu2mvhznbbjt55sks7k8l47ekfq_puky_klwu87qt4chxymqjshtfhcue2bfs_mobiclje8eog3o5cdqut6_tiln0bdy7fnx_7tdpj1_lhfkmf2prfsca58vdwdn1vlxicn64sdac7d7vjhzsa1n1ugk10ksn1ekfmcyjd8r5sxbvugcjubywb_t3m6nup7u8nn9cid8gcw1w0mgpt4k4nl4fdvbbktuwcvvelxagor2m5uvcmjtbd1n73qkca4u0wixytfhroal_xh3ilptgvcft1a86n_albgg0z0amikcvtz56fcpvxgc94rvlc7u_5e823_rn31qwavd4jynero1fjt0a_sb_4how66ef8lplzzmohph6t2dn8lc5icjtialbsdtqjawgcxt6oh38_grz0pe_tpw0rz7_uanyu5rzyajzdcs28d3edbdb_ycsiyt_kibxz7tjqsi5zwz_u_vvgqp_llng_rx55zydrnrnt5vjz4rqhfx0trxclpys3jbkdacerjmk_npzhx3s14jvbrqkjd8gu8hoopth_nfx783erojgkxmvisgnzdbxyubqt5e9gnvbmo_gam3ccvdgjnbngwmvs3gjfnukdtvbpz_h_539efipcwqcoyoener7ykieukx0y4c95mo9ugc5jsvfo1odwpra3c_hp_au_ah_sr_xbux526_axj31s4wuv3_ed39hkk_4wwhy9wali81h8zklxlcxf_qvfavw22ote9offx1ygbpjwykr3dfpkdputmb5othc_bdvv8jq5n54e9kahlykmph_ifzz5fm5tc4hd4g5_eu_axcif_dmfld_jcs439ht2bugkf3wgi_msitr5kh7qgyf7xvm_5stmb5dofnl8sx_ugnectt6zhop8plxnpryttftva5kfozxbdg_mckgojicbzjlhuzupk5wdf215yna0ikjriim6cdw1bbgc_ema8ep_omighggawrp5m0kzok4_lnptrgpwgvysyugagjn6exkajjqdow_nmadqnxljdlfvmwnnmwbdeeddbqfvi_eaffm4_raiz_vz2jjnlfmrixr1xo81_rwh4jeu3flyu058wq4n37jlxxezwpa81rfe5s5lb8_ujntpunf52scauu8znq6nimtoeuoslmqhmx9w5zpo_xtqom_atfnzzwj8mjgdv_jvif5l59btjf2u_8u1syqp8hsxkg_dr0uehzzennppkmdo4uktpx3ytnpi7n5rndn525qmux0upjx7qtlirudyvlihhbme50eujb4vsp0iahbsqq5wjg0og2aved3cw3nnm4uqvfbao_dyogxc9ra3lbcihbvqwcwytk64vc1cfjijboi_nehbaqy_ca84cluziaerelhvju4chzaotxvin3xqqm_htoh0webfxrf1ntvzazyw4c1olpmpd1n6g076sr_7sfjf3tvc5jzfeg0kfum2z4nv42whw0e4qwsetpfzs2ivxuiejtbmh9dpkjopk9tvusmd7lbkjn_sdwyfhstpqezfavqsp6uvxsg_xv8swr2lyt8sxoll_mkxnvedmq04v6d9yvyi3_nwdm_z4fxqgnsnqh2voi_ofrropuygqye6v_gszluvbqaehnetxj_ts7dd53qdpwavxmaw_gqo7peb3n4bnxuvmsnsboqqw1by7s_ydgihrzgbs8o94x9r8yvjj2y3c6wa2mwg_ggnjtkcasyzsmpr3z36jqtwxoa4_ak_3ym2wp7xho60zf0_ybwnwr3zus_ivxoj_5gj62k_mwji15zz6v_yd_ifydtzjhve40l7f8wsl3qxf_bkgir8dperjjl5xn8ytbvbwc_q2mzgnx3z0u_fl8eso0r_7_xn55ud7vblcuwfli78c_9stltfaysoc_5mpzf8v8xim_67qtefvelhvbbvfvd737n3e52t1imxnlame94en4ujn9nncunpv_kbc76gkbagkwzikco6ycshcrw_vxxj5t0xpxvtnrb5jeytpzu0aisk_zs3hyzmng6xadhtikuacwoclc8lcvfxoxubwi4gfnzxfvb_d3b_javyymh_ymh23hlknhc8jttoahrq514vsqb7dasgckfamu5alfddoabk4w0mdbfdo7pp92zicbdpfngrydj1zawecrnprl_mg15sr3wm0e2nubyob1kwedk1zo4oum3nsrabqadhcbtgihofbup310jy5yklpazuxq0yoosxpowol9hmnfk_tk5k0h53l0o0enk2ptyzrgl7bo8q1vnkdhexjgvqgvtv3z0em59kboxylyxh7qunajbfysb88mva2vjgd7vswv8d0heaui3cpcztta_nih4bz_f3_xfzc_8zm_s0lg_a6pcwshlvksfj1maslwg2zgl0kltgyhps12fjngyahzc2ao40vkii7oo_1cxhqxg9ffnwp_aljg8u0or4tzj5d8zs97wfo1x_u1pyyozccjozthh_3zqx1qhwe82alo6ugoa_doql7uq3vk0f5sp42ejljkygjohz_sx1n2qtxhz2p_pffgnkblhxcduj8urweqzbeu_ztjczqb9esgx9uhvfb_qksr_umn7evaxtnoutlh_diotsrymg1dwxmbgztbjspfza119cp_9md_trnzzw5w6mmh7mwp3_smn5upm6z9qzz_kxyy3quygmstbtglwfxakg64onjww5wfae63xky2sykkxydaxfekg8sugvyiiw4uxz9xqndyee3jwwlyeadaciajgokzqcdh4_i20_pl0ble2mbw9vncufcf3qxgh3cskcxm8lawkav84_hqw6fqjywz_hqit3m6hkdy58rvk4ht2iv_zkh0zuvq1pz_enras1wckyfp9kweeeqe_oiefhra4gpqwfu9ursta5sgbrcfzfdx0lbf0wfn9dqlxwudlf5fx9vosmknd45uwdkd2aywgwxpk6_p07af0xmputv2qqtpcz0atal0fezyq_0s_shawx5_ydmxb1r4gh9818kvlyd_zfo5secqml3uda97dxhoxosw2uzefyjqltwqvfemrdxr9gmjh8bh9vzefn7kzvu6oh_xb2tmy3kp64tugow_pqt0anow_tzi_8cdcsg3nhosw1w0i2_djyavtuihx_pl7r3blykjtiyzcylzwqdxf5dc5ajsvtp0y9udq6ptng5ebr8qzf2q8v7xzv_ddpinu1ygyxn_sbmwbwoy5vkyh2ti09lluqurz_h8x26wz_czgtmlblzhicfyl8k5rwz_aapsr986tofauzmu6u57puprkj9d3uuzxpvv7nzmf9qzmd8gxj0qjk6bgqn58xelq1fa0gzxydxte94xzswcspnbh3i4epukcwokbnudag8vq6ihkfjwph9gbgs3azcmkfkkqtdq_ajde1l6kphk37olxvydriycmntmtplac7al8dkc5xbrw3qtys89urteqo3esf0hhfa2ktopb_vorg_4uep5qn4kxcennw7wqt6f9vko6ccnuctn0katws8ppq9hsi_xmdpx9nhl_whntw86azsjizkt7vkaec8zam8ttvp8quets7ldcwjon3nd8ga3bmgsndpakfqzwtjjl9dpq_bmuzymp2hr3swdzy6xzhfypozjdub7ook43qj7zogxstt2fjfen3xtyf48wpor8f4krk0s31bhjthh7slhoftaunf_oomgwmbwnoexemheae5_yspjnjtyc3gaip4nzbgl_ndmgbhj0b4lopd_itmayiw2ybjeb2ie8qdswg0_vtsjjsdk6_bpjw0uidpcu3eapor47_s5pht2iipx6_zmxet5hn_lxbray0p9tovwy1mf3p_ws9o_g7iiekmvjfql1zrrhstsnshv_mbv1kgdsfkxpalupvgugbnw1xij_7oj5bfj_k4fgbvyb67mk87qybzommidf_u4swrfryyph72wac_sasjok2bop04if6cjbrqdgwqg4w8bokp1j35yu8uzxq4_s2idr6daj6hiy_88bimhdnhowpogmwevl9zzgijlhm0d58myjtwywc44z12deftsfaxay6_oopc4jczkzkc7b1_ynkmjhsz1gusehdgsdqttz_oz8fsztiezeogkww9fzufveefo5ivxx1ex3kat_qjl3ryotcunikp11za7ir40q_nyjs2oq_o8td2kx8b7lzwzacupdzweprhoszbwxkzgthcp5x7gjjn9txc2tfgzul1y3_gadtiju3gbkx3v_hk6hzl_fgne_qqtcf865s3oosg8xyhldz8if_qf_1rx1tui5eplv3qpobtj3sc63cq_sqa9hz67mjvs_otmeg87eqxhq6_8sjbxugtjwn1zad803jmd3dxbeklhwx4fx20nwrwar7bvxyz63o8kmrbpv2dh7_2wlk22qcs5fw5svcew58ht3nof4rqszxx7kfgoowwp4er_9ksnotrvv3gfoho85eflvgftuzrd744jmc76mujg1stguddb1drbkmjmsffa2bg4iwugtiz01zz8y_xwhxo8kfmeaklitryhtepcsymki7rwo6tjkc_9ann0572tbkk3u9vdgwi25ecer1o0nwkyyaywjfco5pe537u55a3iqqha8rcsyaycycpehlqmstzsplz9cm1uzejrtl6fmm_9em_vakqmrqaackpqvopadsdkxmfwieyo7dasxbaa48npelj5ucibwk2txs4bolcx2qln4mplpdlygqn9kidxlsumxdq8gamh5x7nu_5njihqvdbv6c85snlq694pa3edahej9rx8ey_tkseoxxfb5dt5aeftfgawzggzephuxj4ak_wlqwdyoxyot5oyz3dr0n7vh280egewthr0_hpjtyiu5kkrguc4e_k0y8ccbpamwkoywfazvkgnqmujx7gb36gufzyy4d9w9fo5qlcglkloyzt_zztbs8_d_dznvjcyk4r_gp_jzmto4m8_lq3tb0ydimffp6nemc73lf_c4qofjyf1pc28kd6zdk6fi4tlpuzb1_y1z98rjnxzu_tv_or7cgbypvyveyxppefdn5el7_3ve897dn6_c7ph_7hhw77dh0yxl6odwlhd19yhhra40xhxlng0wgkhv3vkapwty419dhjw3lo5th56dpouo_phd_afphia3dy6xgpeetzmmc8ptgmddq4iln97w_pzcadyku_cotju9hsgzh3bi6_ym44zka_vsb5hpp7ypfi4hiqch0w2vqwdnsjmpvjj0hyfcqwcxcoeetokelkhjtjcgrkjqoa08apdqaolcc5rwrrztgjhbwmevxyhj0ebzzjaakajxy_blhowmlaqqcu3ffwhtqhi55u01bhpnrjsitj0_ms2dczaphlvvrqnfsds5m2gjnakrleeoktnvqqanatvogge_7okefobrgv9srkyutsgo5jsrjhbmiw6ak7wwjcia86_qjyew16pqxu9p6re8jxc6azhcjlpxzibfgbxsod8nmgbcl3xvx0efrdmzyds9e95tvn9wikzjmibyird87j_wjsrfhr47rrfrncs13sn3o6mowbuxgpfnwoddaf7k6mrgym3_otgxwvpuh5ujvc5ebfx_ays67ap8ef6db_mkukiunb1dreztg105p8xld3jbk_tyh78ytfxn7ggpuyevrjirnaboa4dxjpf_6pji34ef_pzih7gy_qtwnjbujd7lw9cj7joucf2ulj_4xxb2of0haxodwxfp0hn7ycu9s87snb5cklxcyzd2jx_i7hkccq2zstn_joxl7yguakptz4zh3ttfzhcuol_xkxu9ylnlpi5qn8qj_ht0rnuzbbb076jnqg9zqf98uif6bv_o5am4bdnhhmxijxdmo40zzhn4b8crlemlq8ecsjtc_b2kuj_fy_e_cmku4brza4oc7hf3wsipc0twncve_udch1jponvb4abpoeptoghivxbaoyxh311uuwa0lqzadt2yj05xigq1a0yqbflugjtlkwbspnlrgzom2zephmk3bwetgffhycbjfezskjz0sldjaj4kd9fjnw6u5n_nmwplnwx9ciczgqyq4pfqbp0eugwls9cf_1kytmbah3d63oha4gmzzyiv0ap2an_oqc6sgbfofkjye28jnkg8e_vnimfoapc02ykqpkpbrtlrobysfocaddkeqjuxyguwp8ymhwjuv8dzgupcotstk2z0smnx6nj6t_ti_2gi_z7fie92tp82tv0gc8g_cpdkk1illcuxxjbj5ophtb3tbkamhuemdpa0_dfavh0n3ecrh8qtjwxyl4datx_6zpo7nus5wajinaimov1mhp22mo_bpawcf_rh1wh_h6c_06ql69iqfw_ztrt8ghtlgk36t7aqu5_sr2enzbbo6ysjjnj6byjhcozy0qznty5o0v_6zrjbdqxjqy0bslxejgdqgxnsafpyng0u4x8ur_hq8ax6ul2h2h3m293k708woliktq4izouzefjgeo3glyclfaibbm47oito4dg6ponxggucert6bwxrg_4hm1a9_dflkvzjorb3j1iaxcxpwdaqojiy6eduht9zxqtaabgtbbu_tbrv5brrdgjrgzbh02z_92sx4pl266kisz0tajlnjrqbtnwgddminrj7k6ufp8si1bfqxcax2eqaticcze_rrlqntgeccvlwzuqjo4it_zayf9jk6bdjfggev9ewe6qtyhhbeoze_q0vwvpcafj2sr6bk5jfck_xxjzlhisbz6kcptrdsp1xslsfbtx0akq9dovms2cv64wm_nqevubb8wo_ufesvo735vbdy7t_gb16dutn3tcy5xehjvrcri7dz_uozugp4ej3uy52zgrznfqzo_rsdhbxfv1aei3d4e4hiunngrxqc8xmywieb3xd797vfxfsnl5gthqlakvvsrq_zilqhqq5og0j_6lfl6ir3cipnbhdtzkrpog9hzi5zv71z9pmm8wgm6io80cgjpkp_1om9vhetx77yap7o40seid8k0veqie21bc6d08_rdshfqxs86cw5vqbugx_8ygmgfhsamz1dg5v_iduaiwz7g5tti_0tz9m3bwn6r1hgtbq9qwyzuzuo6ljyqztvpsdjidkfl_dwaw7q8rbukocsouodgj8vsfuacli4n192wvytljxnrtmszs80yjzjuftkultjakwc0hm1bcjgsmmqpemjoz_z4h4mohxbzx6uw4vn4p3gb_xg88ixvrdc2ye3oisp4nqmdg80cns_npvwhz_84foagtqca7weds8ukof8yrx77d_7filrxcbwzujmhz4gtzu33_0ox9t3ve_95xjxlk28b1nobliuujh89d_ddfd3ijann5uqdyfainwqu_x_rxfpdhknu2u4_jatgwdiauz3rwswptuaikibudpznerrw91wl_e9_f2kpx51be5jgo0xbdpbrbhihnw_7kumqsp_dj2_kjh3kfhckfxus0a4tsz3fixojdnk8fypk3_7t34bbzmraq9_kpr7ooqmir2qrjoni1d9xvoivrt92zwdt8auzgiewmov1_ywlzmz2vpmdw2jksz0zfglrjy9g7tt_saxldw0z28znlxb_xlrubhuatzbwn8r4mzttmnk_1dp4y6_eo3cw1tqmobhrnmudxqr7khgqk6_rythd9ulsaue9bcgtnvce4it0mbb4xbb_9gkn2f87x9qmj_cz_5ve_nbmna_95yixfdub9j2_w5cu0hrs3snu3apaxvaarf9590zj_maerwamfrcqftxdbcu_cobgwdh_jvafn57zdjmxccmxf_zrn8be2xnh_gth7_m_b3f_x_n_698xzm7m9uimcephmv2le_r4tcgri4uljz6sjj2ykjsht5bov_85z_eemb31he4kp6ippq29_9vjjonnbrmobnxaf8a4njhzecthfzdlcytoubztzs3plelazkqvjxdk2szifgzfot3_furmwp9vmzrqlhtywr2laz84tf5nzq_k62cn9s_5yc6udiuh5mrisry41mwnzn_b3_r4bjlli0xrgtz883a6omc50lwnccxn_ch_wsgz67w1laba6_1y5g8na93fz9ve9tbm2c84_nnswpgtf3b4_wzhdptbpgewfdqnrtnhoihykhf7dlyxr9gfn3rxldkp5syrtyxniwmoepp0hthdzivf5sldoyfunrehqbtlrxfl8bevibb2lxetbrli90zkyfw2ub44erz5pqud72robksngwj2bz2g_hfnqmby1ivkdjqsephyjdsbb0oblhidsi_uusbmq_qchyc3jxae5_4xlirqqy0olghbz0vyvinrybhk6_8siwm4ah2bjh43voev2twpdt73oc_zclxxgkafhyjtik_qu_whyygr2hek_44ophsevtcjcy5y_gidw9ylz9fo4riic_9kffvz9fkag7lzxsgpiw8nt2rs96uxmi0e4u_faq2onpyvc3fuu3yilpa3v3vetdy6ifdntzzp3p_xp82u_9mvnx_3vxw1z_srp_er5ynhgj7tjkh5shxuyl5sjkezs5fkd8mwstebgnzwlcyctk4cjh8uyfhltay754tjxl_psw3w_bqvpvwv25zvfuchilvvobgfkebatlt75znewyeb1r399aavp8ephvjw_uayn_vs1ylh4iy_v1cmz_37y0ihvzpev7xrx2sy0gajckhsu1cp5ewc_vhrlhepe8bdatovd_nhjnchvosrhx5nn3xvec97cn99ye8d48ykgtqhq2_0gxbszd884i0x0cd03a3gmxgmpv8qo9izryntx0cu3gkeretynmhhlgs2pufl2urmf2ms9c3g0navn77hjzqrp3p18xe0jqu7rpojd7jbwwcoxvvggd7s4cntfvp0ib_52iqvk4otnv3sz5fdxbdxfk7bgbhan9bid_ai0_qxwacqujx2lirvahfkaaagaeleqvr8fwh_twgbi1alpbfl6papt19bykz62q4uo_chr11xoxrsadiqhvi3v_nnzf7l7vk3svf9epohdws1dvezdnuhd3s3fd0qwi9k3uy3add_to3s1d3wuuqsf3bxlgejjc1hp_rr5zkidubhnuuym7gd0ig97ob_yq_8solvzsvgdkaw2qizs2w9ublwn2ezzuk_uuv_qzigjyccfn3ok9ccngwu_l5rqdq88ci7m3xj4xghd2lv_fnui6kc8uqpdd9nohhgf3p4slczomlow3diymchrlrwvleasvofxcelubt_b2owydg4r6wbwwlaksdkltdibsjjhfzav9vqbqk2gbjoagfgcxwgpaeiddr1bgtqd9daxic01ogvsqc_itpbvldwritgh7dghhr4jriwwi3_kqnuiifiwv1nyurodmkfug2z2sllcb0lwtrqrzvyslg66j4gqw0awkkglykjjcza9weopuhhxsegt3lqf_ydhsquhmhkuqbhrk8b_vqidqdzjsnmmddqh9qi6zkrkxcda16o4r450v2wtpxp_1pexffyli1yhnnwkp2wsdbmcf3vqmwrsyepa_3hflvnzprdonrvq189gcklsqkz0cu3u_d9nw3h5wxeea78ah3yb8irnictvvamgbed0hoshrkldpqz_2jhamckhdpwyafic_rbl3ld50vf5gmb0p_qtdewizd98ct0bzhzbw0vh2whtxbkimfgc35sfpnearpfd3t7f6v9xje9yu2bj36swxzk_1z1t7sqt_k3lecxv6fh32uv7rymbw54u_ty2qu3_sgojy8bal5stjm5_clv_redjppdhw6v3zbve10bixhj5pppxfn2nmrou1bsk4bbhulr_mrxsgpmmqxfgrpw0gd_eht0pwm37pgqv_3us5sd6rkuzuv_6pid_uk48d_ujzq6ulj1ywuv5jpz0gzltdrznnufavz6gb6h3qr7xnasly0u5_awhmzozekik_fuibjwwh_8mnbo5wtpb_q63nhogmsc0g6nasjwclphjh0tvzswcxbsl6ozcj0bpma5_tj5cjzaw9jgiccr5_zoixda2jgxdnvpbwwig1pdahw6yumgplzsrtaoqftqoahubr8jekcdgi6vdolidoamntqsd6ab1dloae3qrpstyurw7clkb7qq1zyavyad8ogrtxloyuh0jtd7jquu5_ixw2rvhzvcisv58erfob1_5mzkfbupywdt4qjttwo3l_qhpvexdctl2rfcm_o6rhe_rw861iffovx4zcqrgdeezmmpzvpkf1qjr_rorp3umtazajn84w_mnm3y0v7mxhrnk_hpg9nye7cj8vglvzxbqkdfw7fj2sngmix0qcu2pa_d6qdopr7_2g9da7scph7kawgavjtftrwpw8fbhp_hm7flj7urau_2yutqpooj9qf2dyv3mh_91fvmwnrsb8iaxeaenkxys27mk8ucny_qr53vc20hvrnlgi708hdmbhyr8yetacwsdphu2chnwudii7tpnmwm4jj7pj_jf3vow7zik444vm_rbtipfur4f9ksyiy69ioyjnx4jdgcr4yjdc9wizfdrvw0i26db3v1f_ydlorszw7k6budwmflw_rpb4a32sb3feywoomlmtphe_tskctido3jgjcipixtr_vdigxn_g7rwygnwyh0ndo892vxvvzoruc4nnsh3_gvtwzpcfr9fauaxgfehp3kbsb6xnq5cudivvbuv_ak4ec1i6ke8wjxq5yv0ybooqacuw6gnbsoudgq4ab4odzemiatufnnsnzl2qfjagyqkk0_4apfutpabompbtjajsauhc3_zaguau1ia2uz0i7rrevie7u_1fqgtmbgzwrue6jzspjb0alasjkpz9ang3kir2srsweak_6cg_vuxwvxzd80ygyrckxwkxkmeim6wq1uwca_pn50xzc2jsxwldplfxwqu8xf5gwel3aoxsgvn2td_wchrdireb78s31yxty92ht1tfoinb3ojl_kzifcb_d_6izju_mmlxqja_hkzoi3h8nw8dvo2ac56zz8bic_mvij67zpk_9_y9czctyvxnl3e_tddb_v7vbek1trdsgqhbukmaqkrgybcxiqniieskeszccxybkyerksmpvamsbazgbzcghicrqejjla9xoa9icraqgxcisehdso1lt7fxvvd0_e7j_3y_vvraq31ovw666sujx5zz48eflkyzpny_2dhmsx7nsgxmmptr84jrdoqwyniospio3wzdrah_rmgbeezxayecphztraqbzkri5wkguzqsi3zddmecvs4u_4_bllgkflzfz2psoyddoscz954so0mn2afgudkmhopjx_jmepn8nznuhzkkva7j_j_j9g2e5o_ny8f3li2cfdgcnzmifjl_l4_a1lykztzcjkwkcfusjrjsgrmnbgjjnwlbk0uiiqxh1bbo0mf6xruzyp9dzuag2aes1nihcywscgas0fkm2rc_nuovomgtqlhttulcj6ik_hkssvtbmsfxhdubl0gewte96qrsfmb9d8gcmnpqzswemu6qkwtlfwvpsngumka0ovxlhgmmwznsdiuzxxtdmw5b1xjcglsa6gbadoslkodl0vkgv0akuzqj_kgdyaysefnointdsqf_x6zgcm4g0asg_r5wevf7k_okev_trwtifeeckhbquvvhevaq_eh8wv_zgmduqhxpbl7sp_keftbd2ubsy4ucaueyntsl54bl7ysnlzmmkc5yb3n98sm6onnxzymwxtg9napa3e0iidn9bcwdqld9pykv1ya1_5kze2if6dowdxoun05phlmhrbs04pyxc7xilktuvheki9gyvueatnyapyaswowmhkztozmbr45zc0tknbblsbl4thdohoxe2ref8rhpyiluamtbvyzmb6xkta0wy7ekmb5qtnp6urb2kymtrfyzp5tjrt5_uw3xuvtxw8g0z_0mzp8rvl7zwvzm0bz7vjqjzupg3ii_7mbzq2hgzeshhmohlepshqs8lulnofgcp_2hohdiqzzpx_yofzdbnskf_qqrmp1anes4_rl0_j9qynetonmr2xncbfacocclugdcewjyqic9nedawgcnvipgns0fzinqfconhbwqe4or9fxrqmjs7awq_2xcckwovcs8cijnwiodgqcg3m4dha00crh3myfbv4gjdamts6c2wtjsulxonpyjfpi5qiiwxtkgqnmiibcjl5foupfywgmlagtifobze_3lgjbxk_echp_ysfeqgtcfmtxrgc0evz0idlywcn8ksvf8bkcaroxeereabpngn0wvuvms6ny_1dpfguf_acutp_2gjpqdp_vyt_bb1dwdilsoqogviqqt4slcz_lmgbrx_lk2ed7aqn3ilzrwb_2b_a47qg_grdyz293riv3sondlw8k124aspcg_gx2ghdf6vhbed1ug8elkhbfdc32bsmoef9gqehsc7wt_th_2igo7y9hpwsyaf8u_ubnu_l9afcnpe6wdeybeibj3_8hyo3cnpnborkpv2qrfiwvyajfh_actszd8kv_3beba4_kacrdk0awokfkutj7szowmd53dp5olbtqrgena7cxyjo9sdn54qchlktmuudlnpp8a1ntlyd0un_qtzyhouvyacgba7fd32hlffp2st0vyerd3w5c_4nhuyzybbl4edmz8jgtvgznplrpzmxj4fmilbimi3bojejvdn09omw6en21je2z8wpj3zahzfrgpggrouu59nq1yqh8i_upvj7ctqnmsu0pey5mqerdcdntvckkz9v39ncqrdjtjwhq7aqmf4v3qxbfr9djuw54cpkviamh4nh2gbp4tq47hzgmwhho2qqpvarrkex1ckrbzohokbdqltwgdiwgeox0kezjhmmg_jmgj8fdp_yyesaspaf4vhpvornwfiaecmnqyfoo44djakn_ktxth7rxqzdbtfnv17wgwsn4wlaibd9paejonjkujbguaktmhwarlzuu6zopczwg1mwwbohu_n4_idj4uqrsch6nngiwxhidwkysdai2ssbm2zwsgyga_vxycjvoazwe7mzmxzyz0n0ilzfquuwwgdiqj6c0bgohnakfyvabqgegylpw9_8sp0wynjoy_734rexibkvip1wzjawzc_osd2qge_6gvnovmm3xti3wpnf9va9kz9lbz4zokcbvkocnnksde4mqlmjvmp7fluhmhkbiwo5iw146ikhtb_peznw0yfgj_niozag7xkgn3hugzjjd2vyfdllogytem0jaqvqrqrtursord3ft4wc2hcno0b8rbfwo_y99bvyy22r_gl9tn0s3ogy0s66bu_9oi5t5eygc4hvnhrkgjob_qh3u71yjgfaf0aegmvokwzqz8cpwy2xjxxac2yuplucfknimhajal0ilphimkaus64jkfmwy3sddls3jb2w3si9mkez6dvfz9utug_g_xw3fqkawegz0i0hhsxshvfoj_8lqq73csgomke9cdjd8fhtsreoz1p6uzzdi6a6womjewu8lmfwuhqltobt_dhn6ocxo0mjvom7be3eagenyztwkl2cxlhtim8bf7whhbf4jmtxosyrptnpx26xpi3wnzv9zxqf6ud8hniseloi2cmnauuotlb7yechyk1ri2g_n3wwq_2scumbbkwuhgo4uwnlnpdbq_vrhg1ijenp6aifh9nvjzc6jvu343biys3rnocnr45wsrhc7jqetml2zalk9exubkqp2t8xjcmirry_fs5yj_x7x3opy9u4dkpc9zsmtbfkt_gfvzwx8q64sl_mt5n_286ulbhs8czg9tyvy1oa4qmt6kfa3q8swndgxwohjl9tlixhvccuhammaq_0mvx_p0vo9hvvab4dduzegvy5csapkytxwectjpk1w8y2yndcbs0dk_btpyjx2kvex3kj5akf4jm9l4zrglp9mpcj6ydgv0tmffroxbsxb41oen4mmdfexeuz_dzzysdsf7m7w4c5ptkw4adodutv2ev5cj1z_nwgfebu6tjrivmwt06xa_efku93mjilicad_1nngas2amqcthm3pryv7s8726eks1krz9x6u_erp5wfr7bsg_whhjjgaywxn4msunnvrumg5z5imngtywtwgrrfzsmyypyeu4epcmra0ecm3ffpeeqsclvvmqkxqvfquuznupzj8gu3o73mm5cjlogcgzqyvlbuwewk1gpgkv2libkmvsefmchfbd_aq_kbzjf1km_pvslughvphsgux12p4xl753xizsgpv9gxrvx0zponjs_5wfjnexf3qjkyldvm_10vv4ukqnvtguvpn5koshlkff_fjz_ld2s8ldtugzf7ny5gq2hddnaietwyn_lfjlhh0_t2nwkvfxuurbngmo7mmbqh1ub0u5jvtgppcuh8_6fjxjrfyxb9fdm0pd4m8_tpju7zmftl0gvmpijrpwzncwy_ztd4qvjdhf8j5nilifmyfreoh9j1tuqmoi1ikse8cdgdrljks1riwzzonmzxbjoqa_dguod44byaqp4y0znqp7nrzd2v_660uv0pvjmjjfmrjbsar_zwm5hivnuz9ocbsfizf9ugm1zpycjh7ykpqv_kn0xhl2l_5c15zgyzngzi8pc4vi_gc2a_gkompnrersgrogpbtec3dbt3xsprrh_t6p_accyxs56nlxo37wkvk3c9ywepwucun9j86zuz_z4of9bsdh_tslkmzjw5oktmrjvky0_ubjnjn_hmpyd9dbzxmhhvytdifumiihsut5atxset_pxrrxh8vpykpwoe79cqxzkvzxouloyzp3o68c_xa7vl5yvg20nhii27oe3vaka0iav_xorummlgz2wbemal_tthguvmmmckpzceidrlwmpkuq7jouu0v0hetpleg3yfy_toevp_pv2p_lubnhsxtewpw_nzzevmmit3m9m74ssl3g6wqtobf8cbq_uamywyijsq5_1ggn7s7wev95wyiydhwvisyz4m_h4kyjaojsui05jr_e365be1y_0ogyonr2hbjskngshfe3fsxh321gr7dbshx2eorofrgqt2qo9tmk7cqt94_xeyaj8thqkvegft7qvtehs9xfhha_ftlj7ae7x5np5mi1pep9mxztknt6wslvkyjz6ctmdi_konmr2yumyy8ow48rnw7hsv9mvxy407fp7yavfucuhl1oea9pnhat_fvxgnknn5yklkvxh49rmtqoyi8nv45nz_xvfcjormtuonfj0ivbmamcnlir_ey2e_kwzasmv_3cayinm9hf4oorv6sgfzwasilftx3bth4sgcd1shuwp_ca6qeczzbjj2_kgpj0durxoh3h6yiwxkn2vmqtz3q_5ncapmi2i6dngx51bmz7fgebsm_y0h4xnb5harjgw19pb6d5ty1ftgoug9ucplsyuke2rkfcg7weh6clsf7fbfgo7faovbv2ih0hrauana3mwz72k2rhhuzsafpmjr88afqajcicpgrimgvwpvczibctacvkvhztyhszedjl0gyuqm4_5ar5sd5g7ujipquyzbuq7xdumtevj_x0_la9ew23gmd_jrlneit6vzwguydo1xahcggu5qdc0fllfapp3mkjlrtdoud8bl0_bbmx8u5zn_afgujbbsfsic2rn_spnv_fobcntesngzh7rkvfnmh37vcb1hke_19ey9saxm44k_joxureeb_9catmir05ugxidf_mcw_euawrz71nwn7zdglezkbqk2fmxb7rjfjnsmdx65uilseuyedkgcnmfvlyconwpqz52kehysc0dozzkwlnujlozf3bjybyvbhth7bwynmhyc7qcbksoe5gt_ozov04ypbtc9gbm_aosgjv_p6dd7ael6flhg6xvagf46fcu5x9yzgntjxijiesog5j_xmqwuzi_iwkcuh845iczpymacz9x3_d7zkp2s_dad0reqbajocj9mj5dvkuwdiahqqchu2scbt4ecwybrxqzefwqidofzdjufgdjcjn3geymcn7zibxi_wl34ibwfbb98vnnx4pzp9v127fgjqf2fzpyqq0ml_ql_emfo_7uclfak77inz3ehncc4ofp3gwy5puowhin183l9bo5kzwalazayjtkzz5dqd7jmegv6obxk_n0y0cxknk9l_08r3iuw_xgo3a5_ew_qyi4t40bgb1fpfjsu5jcd3nzawqs_gkh8grrgnsib0odmvt8oq8x2j45ouueozewqfh9ormhnwluw4mlztnbjikpdxrxniq5pv6mj7oujdu2xhstl5l5aoaaa5fbayzlivcdg99uufubw5suvqsgbjb_fxvnzvlhfl4zf2kjbhlub_ow4hmsgwnwq_c5r3cvgrqrmmumxtbztavvfj3ybq2279jksyvwpuc_a6mdtrwqsg_gltb29m1feelq1_f9oxziqzqpkmtfquy_4bwyranv_lzv0vknm15axjn4y33or5rsxthwysapxv_oo7rgnkd1zeouvti_we7hs_uvhazd2gfztek8h0nps1fn8zds3lmfozbazsw8rqrckl_ex6eirke9mentmywc7qzz3gv3yu5o8rtjsm07rikkxfaube2zttnfdbbbhpghhnhvdthgn56v4xiyyzzze2yo2cv3lvbjv7dbofgsvvurfmox_o3lzwiwzmtxkvlzrdygkxkrfmchnnxifkwol1z4zfz0xtu069nhomajvr5w6hmddhxdfzawg0azt1bpzjjyptoj2va6hvqeqqvvt_fsxhvlunnhqlwfilrltgjfkd6vxssxaqwqtaso38kmyicfdsspjdzcsu8idjul5avm1itpufzhanxni5fplz_lwlz0fzyvgpxcrvp4pzisfk_jb7_pmfzgmyeiz1rz5fzb807ldf3g7w3qplqpy4pbzcbwxi4tw3aob_tu3ueyls0vn6xojxcefja7m2p_ihfaa_9zzgffqnhdrxty8fhglzhmtkxt_ekgw44pgqwagjmryi8mss2arrkbwgz4bbng0yx_fp_mauly57xple3lvfknbt53ov6f8ek6tmsgumvlyucqr3xmdizxy00vm1qyipml8_2ayrj6cy6zmj7tmi1ml3myv_bej54xtuwe7wx4oy_uncxwia7hkb6sr_iyr3oql1hwklygfzqfvvfrqj2hvxyf10ww_gue2fntwnfpvl7wxqv_nb45n4oblidvoodfoww4i_zl5ovyeu_dzq9alrmdp8nupusy5rfcuazbtyurgjuwslz_5uxkk89tbtjy805yd_ipogdsjqhegr22gdwgdvzyix_jcdedf_qyjcmn3dybphedhdifejf1cnpcwrpfgazjtrcm6hozp4_pzwzhifyc1jbbziof989cywerfigsn_o20kcqncncuatl6nch9tdmehkxgy6zlcdxcb_c2qpcwkf6r9flk22gjp6fuww2hjktxd6umqz4jeece62om_j5pvkcdk7dz_kufxgo6wipsg_evm2socv4j1qmttxlal50_fk2o0btdgxk7huwmi15fctpfk441smh9_t94pqlvvo05ndqjdry_kczxkzhdjfjn04an4qyj7xjlblloing5adt4kgvx_ecsvjkjcd1ueeyju3p2ze_2xp5owcoyvatazjkwilc_8_distniiwj_oxxkmwhp0r9bl8zpkjx_degbeabu1ysqcut7ctv7hc0lonmoyq0pbb8omp3oop7y0grcef7ordnvgtxyg8opy3xc4twqg_mh0xxokkes_yydpk43e_0abj23j20kgltb16tzrws08zaduqfghid81ulq_rvliygk2g2ftykzf7fd8lx_5fibt7fxpbsqxsy_wopwnhnrs_hx4kw4t8kfchttw3_xqtiz7svdxrslp6bvfxk3c3ve9n2t4gtanbjgumxelkw_idmd_zp6iuxe_udwrgswhjye0eklp3sj_iv_444lezfhtvdtnpablfiq2dpvjbd4xsw68bnmodjm3ycmec_qrz9f7cxxsfklqfwqd_tos7ipnptxjyhfhzpqf4wephgq9jpe3et_ks5dkegvr5x3fdoujukjphrzhgmuicf4nwzkwij8_sep2m3mtqenhnrsbvakoly3qobpvkjk75vjzrkgmcndnounyu31hkafzlxuoelpcg5bvw5juc7kkc2guqyuaoxhu3xbab_gcs0ablcf7ef0gxhhv9zx34_lsurxakqmpl_btvms_xw11k3hz_egvvadcoqmvh9ofcobhctn45_05w_xmfn14epoxlfca8q_4nbqe4nh0cknxxirwjyqe8ssfxqdzizbea3aefh8sqzlzym2xh9ja2li_lb1b58jtbdupa8kwyfykmxsmf8krku8cgo0z9syn_tm8ep_zqlpz1hs_hka9fz7blo2ty9pv9mx1erhs_wut7k9xanpwidn_xqcfqn8m_dwf4t5cr660yfcym46rpcepeb6kay4dv8crjutvuvq_yczbp_1sgr6r99om_ltunr3kcychur7nf7dgqjuuqczgibtrzitdo7ozzu7baoex0_mncplehixdlad3zmxstsi2wp5es8ql2jzy_xv0jqt4xofnbxgn8hnpwoc4tq6e3m02luzwnp4dh2zr_uv7wxj0854ebxqn_e7xzxnrcsx7lwdeaxa6eyfq_z4odlnillfpmz3meph4ctjmt402_qzxagubvpmm8qvzuykh8zjj0sbc9ok2yqz41ljmf6drgj9mnaorhrofmvygf05ah4tovihdm_pzzv_lkh8pucuoeuij2569kdgxpztlnd8v4nhvkwqdjxa9xfpra61qyl_jxdg_psoe0b0zpvmrgz05jju82jium_feyhawfpbcythlazbbjl3hjhdsexfg3rqmwuv1_4kvhnt_podz84klrkj7wzfjhu90kg52u0viruxfnfldtz3sprtst0agn_eavmz1th83njhfsynfokk_pzreumoerdcptm5_w38pwoy48tzm_rsejb9rhspi_e8q8pxiy5svxc5g8risuoyp9cef8urnyksbpv5ic97p0qhy4etxpr55kvxjb2rf8mkagxy8qmtsbprfmbubwoyjnczdj0btlflhhjyoilbwub_wi1_6frtagabbaodnx5qnv7xbbifoc_c3drxxf6qeronvi6tkplhytfjw3e_696lis_mqdd_7dytcalhj5o9fbjldz5xg922bdtjcewp1k0jtzm9a5zt7kotdzztnp8xcfypd8snevvt8fw8v2klo_cjc_xh_bik5qsid0xe5hzvi08petxc1t6hwmypbpoc9y6phb2o0bwv1k2afvll3upzwyj8lleysnx2thj56qx3g5qwpxawom8ipeu_f4nazzs_p28sclwjaow_gjx8pps6ddnv3cclzrmz6pcnk5_g_ajblfs6rxyvdft0s9_znbmcmoygcxnyqpygjnzj3mzs6g9fx1mbg45rhk5c1vivzsi_9pas4ukkrdwcsc4o33_cwnydezypd0lflmp_kn_vmgoqkak5e5bliodjpj_psfcn6pi5rhrub5mwbq1fej_tttzkb1yjgmz1w5xulky58vj0xn3mmv03yclcptho_bjr6dbh7ozc3zretuomzmzfja5uamdqqorpl5v7xbw1vjwzq8ltqfflu1uq5_rcpqcs1dlspn2cbpwrtpv0ponhum5dwqijfal0f4z4lzqvei3ydy4fbctvmaacaasurbvdk_lqtbnp_2mjdj1d7e6zwtvypgu5zxa5z4ymv0yah5uwvbmwzkx1f7e9ygr3icjin9whutw_esnocjth6ek2nmi88lr8ndbwyx5ia0jabggfb5ircs0tgqxoaaef3k8zq4guuenj3qbkcmzirpoe4xfo_nbpjcd5vpmstdrfanlq2wtrkefuyxqqffdycphq6r62uh1fkxc8gkdsomjpnsrc2nue_gbpgd4tduk2gjmvujngsx8yr2m2k2wuzwn3r7qwzg0_kiao_2opmnviqn9_s1nzwibohzewbj0vh0_s5_j7h1exjuplzoegbnjpeo2bt02wzni293ogydhpka7_gghipgpfyz_v0xt9bfdtdg4zlcquohy_fuwaq0ozbszgxys7nuvyonuxnuhzqxdlstna5rqc7jfjeswpiojcwlpbstrg6ugp6qztx4os9wa2try3bhcupyj7ntm2mhpjjongakzlglvjp2eybxltbskxh3sc4nj4yyoy9x3n5equglu_mokgf7zdxdm908ykajci7orltehyf7nnx4vqjyjozftuygnxsin3_upruhbz_5jkc6p_tu018iu4ooj4fl1z4gsjfy2yzcjhwacmdblg8p3ijq3abks85dqf5daztvtzbxswyt8zag35lfgjl_lrbf_ble1tpfsn4pwx_vdhadmolxawwvrkzjh09fp48e8zmxa4foro219dtasgy45lkcj_ttfrb2poxev46qcft2wdmplkxogkdy3k0dodg_bted_niefguaruaywfhbqwl1dzln2utdcdmd_jqj6fccpb3dxv9bgsu8017nl2ejubnlhdz0jgit9x3vc_seffboourywgrmgvjp1xlxbvqj7hmpfs99mqfsqzp_cczaaolo9nxvh2yjwyqdt8fmzhelafg5oewo4xldvj_zvprsaa5cp6d4kblfbrjmegwaldymmcyfcexmcwulobv1vvtwcgt3jejr0yzxrx4ctww2ocqdujlnljgp_hfxnrcjqxmi1_dhdz84bk_pdvv_gkgymymlw3lzfhm9othhcypuz_wqj7_zebqqbgnde45zsna4ftkfkyrpvp7igws_v4pdjyebfq2p2ezev43bnbmh_jya4ytk_k53tbojr4ohlo0ogspt0htzig8_ocpjjgjhvogrghb9mpybtlmrdf3vqtcn0_f2ffbkgvbn1ypkfxuddeg9earm274kmctorv01mzpgdtctgz8tgt74k9rh1yz7usxg8br7fidlfe0w21b_rmwumj42a_tarfd8ujseol0k6fzb1h65mphvibobauv0bv43p65mbb1x4yy2xbbjavqu7g1zb9g2hdxudqzgpfnviusr2_gtjyjq_19ftznpizzfu_wvtpp2j6azrnml0rpphha2ozvzgk2ssixpvtub5kt7zdbyyyvcyb_3gmi3svkt2onpt7llmpky8byxbfe5flzn7u8jnczdme3xfqj9nvwiaeaxj_xncifoqwuiojigwlksopssn7lurxfokflyqci0vvcpqar_gk4vhnj4cmgdhv_ctfht73vvef_67zwwvzmc2njbga8lp_mrpha9_8iph3llz46qgehg78w4m_awmqp6stfjagmvpfbfv0apbdegmeyvdpvnz8hb2mswtyrhsdj7yjifkz3h4ntxexsdxrspws0yozyjxwr_ecxxemnxly4tvlrnja2m6qtinky_l6fakeiznctiymcxciu7lz33clk2fygmxtrjzpcqhpdjwvkbyyxgqp31onsdthyvn1iohxbspzwyaud8_jknylkyymkkwx8cvkyen_ecsp5aqet2egslsy0fakadj5s_m_dc1_4qqcxnsztjjmzrynhqmrh_jm_mh4z3vee77yla_y4cnsdmtqrvzrpmnk2drj9ohzd_luqfa_v_994f7777ezhvbiyea3_x9mvypu8psjdj4ye_upt30qoce_ouv24znnnkv5s_ni_8ckz8r3n1vf_fq3uhtxa4_ls5ppwhv50czz7u3x_b8z7ay_viejck1zww0noydsxy71wcwhd5ixpdpfzarypzsz3mqzekklombiif9zg9tf2zouegompqqihdhfhncpmnvlb1lu4rzmtiyftj0ix_p3j7zap00mqi6rqutftwzsjrw4msayvmr82q82surmeo7flq9xcn2zhgpcs4zkti4kzfp_pn8hvzzbobmv4e95voga1_vxoc1s_wqnpvbasnfv5ovnzwb7faetnwhzkcn8_r6spfzwvgo2xqsgnde_p3mxwztcqrbaw5wfvztoayc_bnqkvnf6qfsylizmgzptdjeo_yzef6pwihjrmfirfuqm9fgx_bgupt68biatcsins008ta3vtens_nzrj9g4oxz583i_mpxhzk_zs3mwz6jk5tnsfjhte8icwslznyw9aon8jwzmgggstzdo3bwunmd8cj696233mo4wlai_8uiouyfrbgm_onr7lj5hqx7stsnhmh5itatpe3jui1k_nmwseue5asqcll5wh4gdlzwnvzr43j2qepejjuapk3r0_j_zqf56wtyrvfqwdgyoo2py6jly03j_msilbuo_jyj2i0thynmx7m2w2m5xmt_ltjcctebgwjd4alcumaky7jg_zr50miob_jldov8iax2y_mvn7rlyceawua16ftavj1eckipmejtezuftwprnuxhqc7zfmogivjupegtprsslfjg6_gddvq0j6o82dzrqhkgfwnkz7p94qqoef0o6pemtcz43n9sbjm6tlpvqals4ahelgwif_g_tdteluurvvi_mvsmfbeawn3zlzje7qogi0atj2tfzhtszl1kir95foh32iqzwiu_h7c8mqfnturprbf7gdggdwvyqppkuxnqhdfxa3k1mu_zyfoifgzmnj7j585p5h4bokqraccohbj2wgjgnfk6di2dhmps8_o1ekq1shpxxyyk2znz8f3f9v1hcx4hzhdyag0t1jsnw3qiavh6sn1dqziyfcxr0l9vlmhsp_swesfjt3xbafafjhee4chpwc8244xtasqjjhcjqystvnclzr42te_minxwwbztqeo7gaqtstjgqkpcgsjbsngx4_fydtn5rkfynfc7tex1wk9rrxpdlgvcxhy8x6nhffyepcrejhum0ysogyfzzuonx95aqhhuggp9orfcv3kx2tstrzsey_wjnisrf_gmczfp5y1vbgtvechheeryswuqrmf4hmjjehn_y_rmcxp8naawt3fvbjabgg1osyykkpigtftpmexluy7g5qzd_wchzlhpetwoz1s076aoyfbhzranhc2gbi6vyx_j15lbhnmktawdl9v5xh0_rr7ywrkq4nsmv3x_8_uf2_qx3vwxony2avoqzpzumeqsywmhgtkg_rdqyuclxfudgozmz8la5lzovcuhz4cnmqrgixs0wwjgg2ijxg_dtsdmrdapojhtlix3lg_bfnjx5_4w2vitdepeondmlqch7zmu1vp924ceuftf8qrnd8idfrccmgxrr7nddlpwoj0trrhaxkmmgm8ne6qn7eoa4mvouuooapts2zacqsn1go1vktqgst1scgpgyx2mcn7zza502xkrl8by2sj4jbqw8khhuwjkneouwu43ghrpkwriq6pzdiewf0nncynsbw6gv7_yw0mcduk_17gnubtl5szawfhcdkfwcb2txmcpx5agfhas7zjdgss55suda3lq65lhxcbdkdzhm76jxaiviwytbgywzw4jk_dl56r88nbg0ichqp3urvt9dhvnghlcfdi0zsv23pfi0kzvq3_uv1nm_brt3e4gh_v_gv8gth2mdxnzrxypsfu8xnwtyveq9iw2viqcopv_bu1rmjap_21pflqlrckeonnzmbcysruols_eldw1ta3nzqe5srt8nvwuh_8jlrtqwsyynmo06idunulzrmcqyjt4rdm83ezynprytg02rzt1vviu5gmst1zkrsf_xpg8rl4qoh1246tlcgip9zkyfnodjmdoxgbrvp25yciwzvrinx_nfiqxl0fvoylevjps_qzws9hfiu9pfs_k5av98vjtfsamglfgeunmghhjyljjs1mdi7_6njmjbta4siuximccg_xbagv_kfqzewripwttfs8xxe_7jpxw1zymx5isiiw5l6966bnycoszmwky8aeyfw_0jwdpfhbfz7_esnxph2ydpdsohaku1bshbg6fe6dohptuvtug_nub0ezmzc7mz9pm3qnf_ltbfhh0fykrenzrkilodczmrgovlthmbvr_g1d74optjlmx_1r7798om5hvje2erneqwqasyg0jtbog9vvszadvnwhumdaf1ti2hgwog5599jeu4nnhpthpfhec4ujgcmh2slib4_mfx3facgnwecgjomq1rmcz8ohtsfw6ns5axloywwagyvg6r2zemxwymzwdbqwwfdcomdrm8esxzslxoh_fwcpwqik1qhl05oohix0hntjqyhmttzwdld_4gj_q_mlikz8dh9cyfxvn1ih3gkcjo7ry60jcpvgqnegzvnahwow7nm_wm4xthyvndvr_ea1_fkfxxbr1cv2mqxwojh6ytyvc4po0opyr_vjlvjrpgxbppy1dpxj5smtyokkf3aitxn32x9rlwx2u4bd8glgfbeq6yqpnguqkm_jyoiltb5nwrddq0g4htf3c4fcmbybbmlxtkcqmbzxsyusvu_g1_3mhcoer9plexsw2db0uun_xiz8hx9nmqr2twy7o6yznmzgkrzeet4mv3cy_vjugq6kgmdvmgplwqgvanqbnxdiv711skqqt3xz_il_mwit39vhffps4owzkmvrfnitvrbcjtfeeh7sx34s_nb_c9sybjuyxtc_k3f_q3wnp_8ifc1r30tzm_4xsi_ofqyd4smfhkmdpjwlxxemq7i3joawo5tbh0_c1wzoviscvfobqym84dglhhswnkazrbm2nhm3gdezmhooywzkobybmlpf2bq2k2_hbfbeu40agn4ks3h0az7pmmzmdparedq3y2fio8p2mv7txsi1julhgwdzknhloyoj55wnetcpfjaa_glx_yigzvmrb46dmg24ikfvipb0i5_g8dy_knhzrn_xmhimwf6oyyowneyknbhhko6vg5ndogyj6rhymh4suyr24obtlmcz8kcgrx47rzhftslr8b4u1ruicfcmpjkn4zkzsiy6bauiuzq4fczmkifb1_wfk702cwwyqemprgnagnj006ksayh4_vgq9sjw1udmn9uhc3nrhku4bvu_fcraum2vgzwocgr2pkz4q_vp65vkkb8u1blpdpxjmdovfejrj7l_itdaq6eykgudxjme_coce4qrylebxa7nkl4lzvneyagy3xqhxekv_p_uro8oxb3tdtarxoskvjxlb4kkbrudiexvbzhyi1rn3an5cx1e22pvhkkjwvcqgw8ryiuxirz0jgpewduyddz_nkqiptpg_7grijvnnbnfllnkyvb1j_adx9irruybjonj0bnnzyyddz2givaj3w1mnhy8mwtbrn8tf9blygbmmnqy_nvhjzizvz4aj95iewfgx_ohaodt8grvyadzjt8pscbmdkifdf87c3kegzy_g_cjcgqahy8efphhgkg4fb_yubayhmj5cujm_o_uyesp_kl1_r5me4gxw6vvemacekjvxjhl85dajs4alhy5muamsqgg6wfnjd9mu_9mvhp3_6p22gh5kcbuxlvt9hfxhm2q0wwzfwzm06ndco_107zlzzbix47kwwtpulllevmv_sz_4spptqq_m2hr6bsuint0zd_9yvzua_rjdy1en6pxxflr21_kkcvi6e5cmj0zrhkzz7uawqr_e8rlycpfzgi3q1h4w_wiwlfxdyidnac2qgj1jlfcngyg0bhhzjhewifuj59p9d2tualoysy05fmqcz2cufxuf5zcisx_x1mip_v8ubsuejjgvh9udj1o8frfrgmgkjn2pyjqdhdahskwlc9uamepkslplfvelppl98l3_tozdzpg9vl9ffmm2vgikj9jcwga3nn_1o_z9ytlf77a1fpivonvrgljcmuckywqabtvwnkmszvlafqbpc2klbur2neatybtgyjtww_szovrs2vvzlakdxsy_1kb2a_hftcafttzd3psxze1sv18lywnyytduhr6fdr4eztu_zoii_xyoyzvcsa5cnwqkwtorhfc3nrgxfwvj24gltryawveooeazudbrqxx1ffif8kg8fgucrpbej2wyf6iyo7s_xtc7atpysyqhnln_hfq4znym82awfbhlpopkqhr9dyyi_m1smdis_z5haptu2paaoonh4gcsckgnvzadft6wngdpodjycp37czghog04h6i6o9zu1y7vw2ta87vrdnhljbmhh6f_d9j08nulvylhjyek3dfb8ahnve98bpv7xj9ugtl9hdkl77ehx34bfya0zohcuris5tp_oxkcws3lgbed8ij_xagnggpjbnjnsraui9aw20hpzfzxwpale8fgelwqln4dkohv_oohur0mzang0dpbsrdt_1ghuqug71c0gd_l0axnyxknmxrg6ii3cvbkw8u_9ni9d5u_g7cct_b3zosfm4renn3l503iupx_et3pgqpecqcnhfxo1xe7xnc7o_alxkb9pypvhfxks_7pun3icx_blu8emlv_u5yqczuk_grpqu5ydhklttvfbzkevbf_0u8qqridfb_ji9qga8ceubz_dw6myzbkisyembf4tw4gbomxji_f4_gmfaml98lbgvqxfpgzmtrr1o5uh3mjzhmjo58dbpwmxee1itdtdma5yis7wi1yvy40zllpov7r8cl2cb6ltpogfojzzqkiv6o0phj827maw8bhmmmgmitwz08kz6xkddlotnknl8qjecbrfbem_xrbbaayivmyjfpchyosdmzdr0ca_ec8myxy53kjeumga0uzay489ywdvaifua37eup42ewnonb1wprqbfprb_axz_vwgs3_g4udl_wzg6q82uvhgg22armzwlkuqpl3wmyshky3a4mhyqybahzej_vqdrqc_mernoycrd_k4moyehc9kh56wrwxhfjmvj86tn9_hpvm7flhb64v7x_si8f33v8mmgfoipbj0_qhf6yavlzxw4q9_2jahwaupjbsqi_epd9bmlkr5oiohfaag7adfm6xyxstgqlgu4npqok1qp8erlwuhwghrwzcm5qe_xnal5jug63qpk_nb9dkpxumx4hdqado08xqsczunv5je9_lffeir5u0_4jtjjs4h38lkf6mf47bv5htgtnxuqsmojr6x2pbkzlilchz7oayqyvqy97vynionggwgk1sohporitvlf2xjhsi_kc6xrm1tnagwyjlci78mwyggzqnmmxnsr8dxjs3djezp2nrqhlptaims_mpxlsccnklhpaphvibp6uysbo8ztcqxd8babpmutok2laoau_uxdsggs7qwavb8gjzbgspnez9vgj8bdgr84cusvg42tu6ap_8phz8ztjl9xhg0nv01hbm0pq6_f7qd_eaym8ygqqvofd2kuvggjhn9mnlxwxtato5hl9_cvx7p_36vz7qqbo6zed5rcotiitnogrwwjpaqzlfm09ktlsvm_ca_ywgsvdvnvngon_pzolgogzyfdfb2lwdqwbvkxvbm_wxy61s52pui_ow2vnzzbw6acvg8dhwz5llgyzfdcyfqt_sqxylg_i3oltvnfanjlxy_93vtpnnnf6mai5b_po_kqtube01e2x76j4zpw1e_i9_yfyrcz_jzftrztbkpekfdwpfinrlk4hzxrqhns_yszq7r1mumvvwgsdix28x9i3gtsxi5hgyd1udaigbd7cyjrd_nrl1slxzok5jqfh_eaaazpo7wydma1qxdpweuedqtfwsq6ubydahj0g_ei0ektngaysck0g5oxmodky7btatpeqwylvcyavisiuzg6ujlh81yswdwkgctin0i8jf_xo8xlu2i20jdbs_jf8vd0zkpu4vt1ohr7ta3bdjuo33e6wldxvj0ltph_rpdaak6i3gqoca2eptfg_6id_q4pnk3okafqj3mkwpalp7iuv92f4v2yxzfepjc8_5vsbh8f4wtkm0ozhyucxmekdvnfdjjxzliptaiywgzqy2vt5ot3ktmwo5kqywdfsdj6otcespdemln2emtf6_uqb9wemhjmrfn9om7dpwz6buo31qrxrthojj0yar8_5w8bosxrgfpadh7mv_qym_cp_iq88wxfc3gzblt0uxwwtm2wpavceyfbnodok1ltcgzzu_as42ovipdwblb6uln8atbkpsnrz_mvkia3thzjxh9y2q4upitbq4clfc_prehpbhemz9eqg9w6xe4uma0mzouln05zkzdpkctzrueaol4d3410od6nhmg2xmu8azjlgbjynwk9vo3qu_azzjw7bbp2ubvn_ajdl_jk16oaxgsjlyrbuny4lurs_utgk9ejfk_b686lz7nj_k15xrtc98yvtun1nnam8cspxbb8thspgsfjg6ichaqbuu92_pyn3mojbxtr4_x4vddpb45_wl33nlyctd_h5ptj_vjklz3dzc23fcml2ngqwty7o8tih9qykhllizbxo_ead_1zq6b4rn00bhjzaycqal16srpj9ebsbpuvpxrmiui7cz2dfmgj5nearhn6_j49o5dfxcrkhegidn5_zwaeztwkdjnfyr4vdy0uhodso9uyttfsn_83mtek73br9grzxmwpb_pter_xudwqducjj3comx_nqkch_vf1dq_nb2xl0inu2ho4pumbyetviyzg3fdrece_1jst2_lnm_weaj0m2lzch9qvnxiftm8qeoo_z_lyhtcvuknvbzmv1_2aa7xq6xvttglc8bc3mddvl9s1gvvq_sgdubmzslw4h5axl8pro0ftgduzeatli6hrcmobws7qwnjco0fbob8k2_cfmpxq9fi5mqgpigf2klphkmat8ypbkouljbm1p7npxeed0dtd_4qbpywfmfoglrtdmgxuryfvjfxaxx8nnotxujmh_roxgt4zoy37taf8wex0g_9tho2cz86qphkgjctoch74uxceb8or8raffoadq5epyeln6of0_act3z7lbpyjph7oeawneay_0qcdmh636wyg9cjxkwyvtp82or1qb_myhpc0wv_wdpo9m2bm2g1b5gocemrnlntg_c0thqpz84v2hsymrm8d5nv1vr3o3jr_hr0k9_vufxjzfvqmoxikje1zzb2wpwof4yzstbrdvezluohbtr8cjncbs5yyp885_qlhm2pymayr_r9lxafxyk9a7tlda9krdxmjgiuxm3la1zz1kh_saygbheoixc4pb99tygnash0j9y3sbvsqlpywwsrkmg22hw8ftmnti0dmwndizle_g2nx0b8mvllirysxf2dmuwkae75jvxiqix9woboanpi1qdpi1wptzdjctqb9diwsrw0axp0uwdvqhcxzlhkokhdtpii_cp_omdmlj_evqt826clpkf3qjhhdwemdgcgwf5s2sj0_t11r4cybj40vpyq2low2n3s2enetmu2axxe_056xfdaapnudutmxmsbrfe4xpb1anrd6_szv_eb4wz_8w1crn8ig_h00leed2kfx2oonw9lsrneqi2v1lu9j1mxwmw07fwf26qmfodhgrhyld45n6nv69gmjkxg2qsjvgxyrfwvprhnjqm1p8kg96_1jmmfloogalvj7febhl7rmzslm_mrodmnyxgzbx1rzbuflz8phzjh27jjdogtvwcv5ra6btaerqyp4fgdm8b2qsivcphmunnsythi_rdbotcdhppe_jdibo0udmutv4jebjfzo5_z80_xmxlby3orzqtfmdeam0wevkckch4tljhoflfolltkqldqhfxpyelrrpcfhrcooqfs1mefgm_awzqt3_bms2y95nmdsp9ooj1_tic8pqx8_ecan_wdppktz9tz5cnopk_h8_fm2e7mwnxdw19ddizpyj9aubm62atmktkn1r94wlmzxwo0njounnjhjm6m8efc_5pzo0uxjdw1oxnnlnc4ttclkynpovem4fuxwohpmvn05q1tlv2fmxr5v_jydlown_n3d6ov2y2ux_t137olp1cxbzhnzk7raxyz79kazzj2o8vs0wf9yqdbkacbgxwfku0_wgjegmawuxlhgawod5dfgn_m5cf97duxp0jrjse6udaa8xz1qp7hp6tks4uubkec5en6zaygalk3ucobtlwenzyyjaxbqp_1l4db4bhbp1wthca5tyvkjtbfyewk_rk_u24vhhw8v2zo_mxqhdvlb88wlq9bpwvlbsxhivxxx5ap4obpln5ttij18adf0ex1tqci9mrne5bwxcgnfw9eun7vdmnjs2qwf43gzgudrmxs2opvhw9afjuxnkhi2u9ywogjvrj2srnfd8vjcqjly79nedvvfqdbdhzu1k3ttbsn0ohhuiczozdjgi3jn9ut4dcfcmdnna4rzyjhdputgl5syubactcaiyb8epj_f9xtnvvqvvwuf_znqpwvoadvdmfzzpb0gzjtowk2w4ul62zght26fg644qy78t3td8is3xmkw3dhqsfkgn8mwgy4c_wglyegdbcwfsoflvura_nqyqjuno3x1rdd2tonw80332z97vhhhzeft3cgc5t8xlbxvu_s2qaaiabjrefujizwqx26_v7y2pibmlmlzbz_jbrzbidqhys1jy7bqw83gq3wycnnale4ydzcbzzxdvud0ks4ztqom2rqbszoosindmz3eongzmfmfszqo3fhouebvtfr2beumwzgowhw_cgys1u0gxu7fdufhfxt9bphy8oxy5ghxc0sznlgwo492wwnm1tzc5amf_bb7pjxymdd2mcy0gdmpxuuv7hmrh1v93ky1egdpubnnxeqpl7qgp_3hchqh0jt0nazdp4ulsyhrx59lmzotmoj48enf0cohbi_fnh1wvjjomkz_2ubxemvrgbxdtqavq8fi3xhet6sr6ypjs2d6gkqp1z4tt_oxbkoq_mlzxzhpnttyxvcox3x1tbdwujcuhbxzqxq2lhfrwcpdwwwjnavckehxnazbm0ja3pmdsbsgauow51o6pxcidt27ejywf83pmi6fs7tgmrkg_yfp76idizgewatt6cb4pqbizczzcdllofn45_usn2a8tqvpsmz_shisgwadrz8xc6cihnzoz2nrazgwj2cio15ho3av1iomfg9_pddtoyb4ux_exynjxjamtnxjf3j_tqucokbfh9fxcbo_ukcvxvzqgblfmf1zqzr4jrngfzx16wjo8hr_l1esyyv_jsvdp9ptm1aqnl4wru2hmo9lwxwhewfvuivammboyql2ftli1ajzfnrdvf4kbdketqrp3pnv8py0pyfgyzacdutx03puqcuekorg4o3azqwl6urh0ghdzlzcy3dkauhnmz7jqytrtuupuwhwnltax2ujd9uuufhphrysgujn33gchcrnwplntsvppayt7jiptnnw3hs2lip1ceeenj86inobt5ezyvcfuutngpzyconw8mtrw0gfdfddjmnxl_72jfc8enhzah48mgvhawlmxdq1knwn5_crj55cgta2ijdvaxpmhoycdvanwjysvda4jix_hdcw92uqhj22_vjt42nvsghufcw0lj0cpmavl3juanm0vierm78itbfljyud77gcaxiyyq7r33xqsb7ua67qlvwb24om90sbjxmqkbyrnyclhu2mzmzvu7wlow9iaduvhzwbupviwfgfvsaoxtphgp1j124of0bdvjpwfgcndl0pjj6ghkj21ymues26wlxccnz8ihttkzbiam78utzjrzuq4lgl6d_knh4vmthwov2_etnjqdq_dch1fwxx23w_3wnzzt0zifzsqtpa9vqi8qt_6_5cuvcf_60pdmxmlh6g2p1ta2qr3edfpzpotimzdzdcvjezzrax2ra5s221kmkx8_duyq0uzfaeepe8fsxbltyzuhgdn88obrcjy7w_hiykxbtn9stcpk_mpynfmw_naefbq9csaslpvijlf250vmc9pk59chtoxpndlne5colztpp_vw4mdmgo0ypnqaszssc2igtuwjberc1xvtpnj5oq8u92z07dqnq18egrpusgwactfoagzcesmqfyw9bcowdldaldmzusiadkjxxagmgqypzrawinijezphoyg0zc8zbuuh1y_jn0zzoqbqgqsz_q5fw_o2uhmbykygx1ssr19zadakejfxsin_m73xl820tdgxxyap7eohl8pjjz9hzyn3fp6jqsxjwdgbmzhwqx7yt9lvuikgdjb5slya2_r2w_lsbgbzho2skhagpk9_vhf6xbdohnybpt1yo_hizontcfi2jw9f8egqgzfdj9b35fw4b0dipddxs8g_e7fj94y2mmpygco8mb6mu1xohbkka0gdmjwkoeqhjz88ndttwh9wpmx84ni9avbmke4d_5imj1thcohd4vqvr5onz1razpfcuzw2ecff9jw3xbhlyb7zlklvg9wufdwi8vlot07h85fxa0nbzphsf968mvh9ttohhq1enrdtuarzdbw_sjfk4nlzeche2uyxlj8drqz6eiedem6zxfxus133paowcrrb_gxo2one86dox_yoibf0akt0t4twedvy0_igr_e5ctmopy1cpsz356cp48_qjxf35x2w_axv0z_wpqstkpo9buj6gal9zcs_rdoiod1q2tvp0aq565zwr6qjvzfriefpkmwwiwcgcnb_8yoedh7r9hg_o0gdjjquho4cm2shy2t8yijwpfo2syal32mqo0n_rtmtfw7pwpsnonfonv4bt_cfycazox3i899ljy6nst7sgknchj8nbuym7ylin_8zdftcgmbxjjtcxu1ltppswslzsfhe9u6_ghh7n_yswfzclaj49onwtp35kzfwizopiyrzybxsycug2wobpnzti2qqc_mplfxlq2oiettm3w5tbyyewxuqbgdlyxs4cyr8trxsgss_f80fp0lfqcrstmmykym8zqofvw1zhmxddgziixxu7k1hbt6k0ej59s351whcrfggcmr5xly7pnife2nace8fm4cy38cro_57kpwvvbatozyhsnzua78obc_o_coaggjqbflbfcbg_wkl9bbrnfznvy23l7btebouz2uoc98zsaipjbammdawhfj5yuyq_ckosbjh_xaftrrx_3t1eemb4efvijcotioile8kg8qaekrlnfkevkq9kqhztz5qzto1lyma1zc_3anp7jx316nxsurgzgnfsf_ti0mf6y2sduiseegndbsyiygprpcnlixw_7gx1f1efxdhoov5zzmbaarddbhotbn2fku_2222ya9gvct6ynmdlj5ow6ozaxjobnw2fhycn4yt6hkydpwh2awxcax_de0et5qw_lnnsbgeub3_igxzng_wpphat1wlu5adz5_tcfdpudee6dpgt1ohn_kxw_xszvpil7bhcwwthbaw9h0b8yjyf8_uwzw0_ynpbryeago4mehs05qydpg2s_weahe6xcagdffuimtfkymufgzj552myhmcc_twvbpba2jcdf2mlgrvexkba4z9tkjypwkjcpuaj_nhdgzgysum7hhd06ghdw7ipdt7wjt_rdspc_lzfdft9aztkg_zgayr2rtdpm_naopz442dds_ltatyefwyq2t_ltokkhmn8ol066uacfbldp_wtat5xoshbduovj_itn54ijz3_hn2mdn_onz1nskl4ytonbczbn2fq3tyvvvvhnnvucz_61kft9nbdd90zhnjgk8zdzltuvo1ma_nzw54wfofawyo9tt3fiuszm_ypot4chop9_cxudafdskfc_dnvk_for9o3hdulvzokwz3tftlmdjcg5sbtrxe3nazhdollwsldf_aboexgvw_8ctpcdhis7u6mdk0a10v5mkwer_ggri_uvab_ocbfzrmbulr9huvyw1i5b0cwrpyc46pmpxpevbop3i_sg60ayhqn1ovrh6zjeqep8honoqrx7tem_i1atvy_jwrldiohpgvhoow8txfbz9wbc7nt_08wkusk5vkrfar8xnpe178xcc_exg9xi8oh8nxmmbb3_pw_rfbal9nncxnr3f0t5w4yxcu8za3vcv_7wtfm5yoexjjcbdjsdf9n_rhyxczdjdwyxz148q50_gfvvpt1kzzrxrkqmepkyfsfnvrw0fiyrm3xrmz2fitp_hfxwf_eeedyyyjupmvdupahbogu7_1huoga_h_8ymfive8_k7yqia4onemc7mnk4vy_t7rvjv_9ctfip3osoyxe7udnbhlv09_4mpxrt_wd_nnp47hg08cmf_f_oo3x68_9iclr1w8e9dwz1n461_7u_ip_6u3xze8_pmx1azg48coxrm3himvftv98dn_9rcxxn7c3fij_d5mjcpw9_oxvvg38v3_zq_f5991zzx18rj9xvicu_lvfos3y4zdobr2ny_jfuysr8shhvxi_o7v_pz4al4dl9rvepvjo_gu207g17_ypfhnf_p_ilg7egedc7hfuwb1gfxxzx_l_wv8fbs2_o8167eq4ut_km_8sox112po2endgdbvu_vlbnwl_4h_93fo2r74u33xwifuff_7b43dtujv_g778pnj_zwoxsxiyj_qbbxwhh_d_6f38v3vfsl8rjy7px9hnl8qw3hov3pu_meoens_g2gxbjqj3ee55_w_ypv_ergeedgiddb5vyt3r_p7_8i_iod7wtli7ox_wlufil7_83jie04dknh_hyrp046q7fd3_wv_jrxn53phlklt58fde_59th_k13pze_5dmn4vnuohxfcpoh_jjbd8d7n3mivvr5j_nln39lfpklb4v3vfhog3v5s54b777r1njryapx1ffde9_cz8bn2jdut9urp2psbcey281xv5a_m3e2m9_sre7mysxjrpw97_8xj_g7_h_1m86dqn8bnpus02g7v444nj1obdzmy8_etjvsetzfxi83dqi_0efkmv_u_rr74ro1sbjhn_8ck_jd99_xtmrpftdolcsxoxgtxidqrzaojzplprrshonctxfqyez9q12gxu4m233ri_vgpw5_sdcgnwr8fjuzxmbjet73tbda3pspw6ffq_61mpzz_1em6lz7z_te8on75s1_mw24nrp07rwhuj_j_pzdvzhzal_bj_xnpxu_zvjtltu_atdqsxdhxbi4sjmng9733ztq14r_ovp2ntqtvwg_w2jvvkilc6ferihtpgx5wlz_ov_eovx5tohdo5b1zdphh0upzvx_6a4rooovhcrycdxx4cxh5c66zgixfpj9ul290ahy9cogcyojvbjvx4h7r11pvje9_7l_ozm08a3nmzp2mcdexh381_ilebiwfiw_ze_8hfsu9d5vou_mmk3f_bsb4zxiabudi4ka9guu1io0lcvpmj2drh7xblhfsbtfnzwznf_xx9kkfpyuxhq7svw2vya_zvttfxundkdgdlynll4ngcozfhjgtgzri_g4nqmcu3derfzngjir_wqi5xgynatbsnun73_tem5jqmbcvxjtfial2ttx1xcoahdlbt4qogxk07mattyuxs7vm6r_43_32kof66du5bl3pifwktv45ndh_mff_42ddziyczmgii31i_nykyfyp_of_ik_4ttea8rt_lflm2wybf56zwvj_tr5ulv_wqz4djqlf1bmpmd1exvjcgdrnfld4nncak8bjurhez85_vj85z_2rnjd8comodfoxvfav5nhag3raxgahu8yhmxtgtp5hkjd6ahsbn03ynyvnotppvon4_e3hvq7_pff9iz4egemvuh5d9jv_xfegn_yx_6zgqud7mrkf4eb8ek5x4z2n_z_ykewz6lt99yq7z1phviiwplztbap0zzbtjewzbx19qtf2pfjrybudbkrv147vsjcdbhao7fjzxzce3imfi7v_1b8fwvfkv8yfnuiyfaib78rxfey_o12awhvu9_fe_srjwxg6s_uroxvlqddrvei8hdht4xh3rdjtjoq0vf4de2mkq_9mffjfe88hlmkhzlc_id5w6eu88ecqmqbufcyredwopvvcww_huo46bufoso2_ml77jrhzh7sfic267ib7ootffw25yit_x2m_nh_nqb8dtulbkqeybwh8zxvtutmetjldrnxlxyhfbl0e_lb89z_b22axl5aicdvvch_yuf_ynpxcwmdergxapb73s0ly8ccof2ed4bjbmlvjnxxfuvlte4pl83gpdlmbfbciflun_jmjcq5060htqohthsh8jkaev2vht0nmne8451m0nrqtdhonmyyot9j1dsb9dhunsz_gde5qfpd_sfxm1vdlphxl94iq46w_48gmt_vjlwpxkykq55p23pnx0i_vf_4j02am_ptejtt56ymh3nh7zlzffln_8ba4_e5kb8ype_zovz_dcbc580y8yheiz5md_7nnesr8fe_tr8q9_z_ee_5_offzyb4df_3f_vutpcrv9jbikpbi2sbfeghlbmswoy02n9djp4prpoz9fjfksln_jfgroobqkk8887b47_979pmmnhp5oxiyn1nda9sf8u_yqpqysx4sy6_x4y_ip_r_4ute_xuq_md9rbo10okyl_mcnbiedrhmb04yw3ejyyyyfty9nqobxah_h0yszadce9tug8fwa8szp9hd9n0lbhq_nu3e4svsy2nxt_rggqdo_w08yxtembfpl8yhopqutchss8gnapcdzbr9p_xp4errr7pelwviptnrmkpd6rwk_48eohld87_dyehxlqpidyr_a3xtbhwmedbet3axcvlxdl8hinntfuiv0fif9rlex3vim7w4vufdbwjbdgpfq175i96tc_y3he9603cg_2blzrtwn1btu03debewdspg5po99_od81lwyslsdm7blqbjerfrnrhnxc_597wile_mszoz4ylkyu2z8um6ku10ggz7dy87v_hepts8igjo478ujhosrk2thp3z3q7bex2dreplhgw7o8euyg84dvfei4eohoa1uaoxmrobfvcx05esegwey5slq4ytxy5wo0vg7nsy9ketztlagzku1inm_ml4fjju8bdm2_izz3exfzfsb_xpz7svqhpbfizlott9sa7tayrtvnakx_geot0qzrmx3zuc8f_qnf4tkyxczhvdgvrpv0_wm7ztucdo2rxbt8v6dsdrxzzg_u4wphq6zwbb_q7ojsmf9adi_97xwh3miglbwtcoopm8n6zxgura_d297_g_eh3_7o0jyzd71rcpx2bkjtjvyrs450ci_j9372krce465qmbydrrfaywzumqxglddrj8ljt5yxdapnl64hdrkwtwzemm0pdn9zyqmi_tpm3ep4ecrt8yy7swt04he_olzuda9l7vgncwuhwszwl3t7mxr6o7dj3o5am1tqrtdgg5lvpmzycx3wm5w6_7gn6finj8irx3gf3clmtfnzm_ohu9kniy55phjyx2ryxn8k9vozdacxnfsz4cjr47burv_wg57rnlrzprvqw6_5xtbnzs0_z4gy1rvok_rc6itfeiap96pqpl5fjns3s_pc77mrhp3lpx4syydhvkmz_qlreocldvjawteymksqvxsq77946w_emxnkoia5xyxaib_w7iwpdu75urztsvvazhb6povbuopnezg7xt50_5vdnc_5i6xvdmpq2ozdpccnvp_ob_l8ny7xmd9odzohdtuv9pkaj7zuxj7gcixtpzdv8d_s1ey2ffo18580by6bjx5u7jvfa8ms8uhw_lyytjc6ozrpwq8j462of3mzubtxyilzxc3dpwux_3uxaigw4epjj6hcm893xluv_n1m7wcnn5snfhfbhss_4hd_jb1vpj_juznbc81j8w_3te_zrxhjd85xuto9pn2yfubhkawrdy0c5iqltrnz8wpy5w5kv0ftaijxceivu5qtvu67xpt9qpshretj99niolsvrdh2j8tj1wm8fsxpmhzjxjrvtzc9zjpriu_ekbqpxz0u8aqonducj77qgztrzyiifgug93u_fbdn85mzriyqduogfydvw7axl0qo0x4aiw9jgw4rhhm_tcchrmbg4cipf1yzpfs9uak0rsuzbs_1jgrg5u7qzvlj3ozp4plkidj_g2h6txs_0vtthsntat2_4hygcgfqnaccyzwqvx2diw9ftnpff5_okbbix72byfl_dbbmu_4kg0x3c5tm2g0zzrxtx10a9_fwcqk_jju6txw0znj_jubmyeo_64w9bbdtojzstzza0cx54y4titwsckmpxgbxe8hu_coolsbvm5hcofjo6qh73hhbkrhhsfp_v5ddi_fk_uyqcogpe_yr_rk0jry4nzp2hhggda42i5fdxfznkfdqbfvgcd49b5allwuqejnxwpn_vsz41ednotj46fu_5nxw_dcrugk0b8nlrggznzs1y_dmsy8kzthhxayuk11zaimma0lfnmvzaxnhuuivpqqzdxh_hcqfsd1heo3tk1yy17iab9avuaot_f_ovj0keceuhdplo7_t5dli7vovnug_4chvwy9jivf3ht4axp4qvxzscc4le308v0abca8iec_sve2dslck4qjyaysb1aercm8uhh301onpo_ya_s7r4yj4x7pf761_izgft6gceeabpexlr7qgb32jgf7_z1_b5wkttxgypig9wjioxmzzrv_qvrwk1u8bf9y1xsoi9a_dmhzdy4dff_u3fmsyxez59jozrev7zn48fgdzwv20fgrcd45bv5bk9wjujyvs_cert4lq_1ha_srgbvuinxtcnb7xcxfwo8_oltjm_oqihss3veqrw2bnxdb1bx27y9r5ucbwmn2ad5u4ge7ychkoynvps58997npwdugfhlwgb3vwh4wpyjjagnqba4y02lvptdf78kr3iaee9sjrv_bdl_adiz6db6tzo9_gax8e_z3ripjweln_fw7staqnystlwafu07gpf_ro_zsstk_fjq2avbgc_dorqoblqdgnpoe72nbuyig6_vel_5mqp29ddua6jwaioi6de8elyzzcoipskengkapyaembcdydaywujg0_bgzbsomxwvtkd3kajz8gapljcgmaka6aud7gpmw5wqbwkrefvvwnohymf_gab477qzcsjh47ngaddmjrdbnbugdlcr8ipzbnuncgnbsceefmysqw4qdnpfexymn2ixpgjk2vrrl_4sd5jf_pac94udugclcwhjn9wjdwnec8zqkxyrzllh1xwqn2w4jj_zbca_15fvbbo0pzjvrceeedtgg0jkyk_aw4npbp9yem3hl_wzihvfmwjbtm_2uvdhslvazottm0mdamlcj7mnq4e2vwtl9rggeuvz5sstgcfjpy2q6b4r68qvlcneqxorwt4sykwhiws1gadfckmbq0v001ju6i4_gn8mox14k_yhlttls5fo6lam_qtsxuomohx_yrr34cjx85oou4odwxnixxgguyqz_k0s_ggzmdyx422k7phdkqw8r_hhwb_6v_stmfnzhp5vs8ws099g8gghs9ntp8ob3nlw8lnp_952_ypxnjm540nazd4bk_76fjf0jfukhnkhu4cdrjtndbkqi3or_ggntxg6ah6qo4ed39yi8l4kmogjlwao_qda_xcnqfdrin3oav7acblhvoq_fcyhndam_wuo9_hr4gjntj5po6ucs8pg2fspcpbby4czegavb0ogzrjs7xer3fozpb_wv9jrgm3xamupuud7avx5li_qlo_tm2msa1do8mpqytnhqofvmrmj8vtryrcuhmluz_5edrm_lsz2o0bna5ons9thnrafbwnzx7_93_forcug_c8kx7hd3yhveubm7c9nr8lgskgq6miuhd6kc6pnojqch_96eft9bikbsxicsiuj29a3_u932v0ayeiwwaip_xikjuy_bhofyhzhioax1u1jjmpf_xj4cehh7qjyw9_85ttfou3oowqdb_kokyeoqu8oe94xmccfujrygz8kecpvwcfecb86lofmmpg1a95tebgwfjgejahn3zubz7cn1ecjhhwqddkrakpvprnfcmneis996fntovte2tzm3zyk580hn_7t3_71r8fbqohlx34w7rn_af7z_z_ojobockoazd1gf5q6vvdf_f_l_sxtd1spfeg_6_8w2xmlboaoozxl5tczqkzma39yqi2kf3nrwz0awlgn0ssizgwhgu_tmcw7qyosvn5wah1vbfon2oykh_7l4wmf_5jhbaczgnhal2c_53u_z3wkjxlhkw5fgxvlfeyznzh5pkw3veln4cztp6y_avdgrwlt8vd_9vfhs5_9ra3uyo_npvszkzgmfocxp2i4uuzxgvagogrusprlfyfbl6peixflvkftgrbkxhikn1ndk2srfyipyjl161i1nkkgudbuy7wegmjddx0zqxrctjfrkqyol3zhc4ffl83mkk45lphgn77rziz81je06oypf0xuuhxybr04p7mwxqn7jz7xifdii49y24idgmhntk7x63cx0fi4tyezqwupifnftav4wyxb7cuoxh_wsprkomxwguqp82srpv3ptxvn0eu8dt4rhhbagbx_qd_aifofedzpdft9ipxvml6u7vzzsxsd_jbcqz0rxwwwz_goqnh_mbdgw7wkd89mbcnivg1dbkjlxuiubxmjwiokq_sa_stax1e7akosjh6po3sudhve9vbbcbimpr4frrq_wmf_mxwzne_0_kilzjq_lmlbrkqymh3egjhkvbushiju3_6i_apjslx60mjkwmfbxv8orxvuqu2y33367laopffkca8ceburi9kikpwajveftbdmbjopck088yqobjil_mmfdl_4wgph5s_15tty172mqs_r79xlwpxbwnlswal_kgzbhnl4bppjwtq6ig4bpf_98u_hl7yla_et7_97effl3qrdxqysqyqziqxi8wgjhfafniuo7uhcddh9xxlo4ad0si0j_vfeemwkr74xs_gj3zki4gj8j_5zkftmdm02awlbkxs5ihujmuzglbnwurn173tsw22hmsd_nlycoidxvilx_ql8fm_9vm2uadlpxc_i_egu6772xh2177emsv5gbmbzbiut94xhuugvet1r_ljept8haqkdnqt_tl4ityqbncl9tpdckhp_rb4b3vfa8ztfy9mssrzc699rwv9zmlwmckaum3ifneox2y1ehi78_93m_f9q2_1pax_s0vhle94x1hcwlppjojhhnm_hd_53fcz_zmzxi9yazf4wlwnwn6jmno6dmophhhh32dpq7zjcesk_qahhhj_ki_qm0zok2e7lqimuhx_o0r7xlisy_cmrsnutsiaaagaeleqvtoxhy7kly1eliebjf3qjhg0p94gchvpl544ylj8c_8zp9qb_twvn2kr4cz44qhkkm9l1ofauv6j2xkskvy26liff_hf_zhw1_9v8bnppez4de9a532wwfy8uljhfko38irux863_98wqg7_zy89kuvtforsd3m_czyjoep_uapwg_90a9zmatxuksfqy_qdqjtxhmwhnfn73_8nv_uzvwjneaq89leejh6whqlmcdpisvkku8rugvvxqob9tsdtvj4yagdfnwoyryv3pmu_6rsn1mrwhyf35wwnt4okthsfdk_9yy5lg77wi7enaw2o2iwee6ucepci3kqyd1tkz0hhgqdbjfxbatjzchgpy0clxddz0zbwkasfya0spxfbfxmbrjnwhaszptdu7kgjhxikbrbymacpkugwqv7ssr5rkupsrt131tdphy886ekvi92h87m_rn2z0whgmmvwww1htefzr4qmofkcr5aul_wskygvuskwkxf25syz8iepfmcm9x3gdehi4wvt_pcrgz_zcbwzg9dgxipk0iwknmolvb6wifthgnn4izysuqgmhcgm0q_8a_bxymkcr8qvh_oc_6w_gozgqutningofr6en_o_7jd3g6eyutdwpr59v_dasheylo6y9_chagpujp_ku8kpxf5u1nfhqdw5o55kf52ytnghw3vc4lmfx1o2ejndgg8am763a7xw8qz_bdrm3p9wcm8noprlg8sxaxscgxuc5vv7hddnyyecpxcq8but2m70o3l7gn5_btxkn7mihzak3rpy_6sgboz_jk8ydy3fccmfx1dvdrtbgt5mndl4xhnkoq21qzwkt44hlpbs3e7opc17dh3zgmyi8h0sjxnfdlim3h_l1txr2b5gx_svscxwabt5rd_unzjbn6gcvdayfs7tkre65oa6dgbh_4jm4ckkrmgnqk_tnwfqdr514pix8aeixqcp5mjrql50o9xz5_ihpt_sc58sj40yt_gveyqzrpsdho2ey5exuknqggvtkqadrb2qlpmdlur_tprdsskbw0g7aqsppxngn6cmycmchbkls4uckd7nnyuwll6lnwn8_dmr7aipgzxs_l2qnegbikzeckcscwvwgws_n8g40cfbz5isv_px4qzdi4dmuss_enlgeju5pp2vmhqtt4cmdl4vnckoccochwxpnssxjxjevcgplzynlyjwkbmxdpxayfmczjolkytdydqoi3ndingxsejzto8tx_pkhi_ywjalhdryfzgwmt4citb977lqtvva_zihwzfbu2iyrpo1r9ex9i15suslp7az1q_fdqxq0vdp0acmcp8_3hxydixsumo4wbkafywzxtiuphmsr7tfwfzktmqkjpyle8u_mgjwwsqgth456yiso7ygjtymtvsfwq9jq9e1keqet5kteuezix_zcthjk4a_biyz1tzvqb_h3nigxdg3imgkoxomwvc61nphhnxp8mract12vj8voolv9ukkvukm8le9zvu43rk96xv0o2kwcqgv5yqzayh1sznbbjb6ztm_4tn1atkkeq6qx2kzljcxgr2q0txvuaiwd9pkhgaexmr40qhwbxbnzx0yirxrdpvgaxdagcoljl6801vixjnrjmo2dlocot3_tir1gki5r7robfakegxlvd_xd8r1k8wsl4eyzmwfjg1jcww8_arkm4xnixhvhy5_a4pa7zj42hqy9nbqhbg400p8kn5qn_yo3_axh_lir5chvn9krgeoftzqdpndxawegclqags429vt56bomsm1no_1d2z2zlsddx2cu0seqm9u7mzfnp_slfenyty6gxcpddros_6wjgxog27rpf1wwbehfzrbx4yuymenphx1wcg_dm3il8npnisfhukq_2noqdthos5dwnmnmrrfxzuhtxocsmycgzrxqk9m9fp2gvipcopgt0vz11mz08y9ojid0dpfzsjiwkctksbao0yahvhf1mzqytuuzm4bjnm6om3n8vvuw0wr8pvofbhlicgnbn8uae3fvgpsha_fvez5qiowxkfmefvc6u2nspll7ae48oonntjkpn9_ntqatdn7zj_ecdfkeou2qyrzujwhht54rz7qj1jh6ymxppepuscn4ed18pkczkokbdf64a8oiw44hpipizjasrngdtomzoif5eq_enme5ldytcftdk_xku_tsl2iow7qrxqdajsdkwhe976wpfdsncwfzaeavr_ahegai7usf3q7m5ygbv7u3biplzugsmhqz5vgmevw0_wpr_yb40n_likdxvlguzibxqxdw7rrqanamk3nhtgwenpbnvbp_k2tsif88ju2oi4qx7txbhvmays8wjdlq_xylm3gziwlskldz7x_kludmyuy7aye3c2tenqo0rj4ovdmq2htslrqh9een_w_uq_rxdgmvu55ccybz4skz2zqpnc1mrc9tol4npfnitoxu30fjcsoz6fsdljtgapo0m3atx0xcjfy3vodp2dta730eqzqfpamuayyst_ntcgldpmmq5_eu18ufcgwdtmo1bw_w3fjk2msa_qu_obhdigtonxqcpkb3mxrxzjof2ihle504ymlol1y0d4yphylph2ggblgixkpb6mjh0yqrhw4cimpmgjtxvafb23qo_cc2trqsj7w8smbayx799ygkfytuhecyxnidwurnjauj7oig39xzyh6yi3nhej2jnwapshdytumkzr2jkxcnjt9uqmwglahscyvt6n5sxpfafgt5ut4coapoevjt9tjkuvx_xyktomddc2vug1emreivpizhtdjyo54wdfpwd9xj7r83ipam2baogiehcfsa_dkzyadwrq6lxgcwcdb8wbf9fs4yekh7jof_az9vip72zbhmoibhyv7_vrzuzqeuuf406l_0igilviijxjoyz34q7wzbqpe6jgyztejbjay8evr3jabyrodpcsrte0vhuazycakcikpsqgrey8onvckj2bm8jacjbroznbnmelhmtctx3sxkznbfn7bzxx0yiagp4mpyhtlbpdxlgyryom0_ewfyeow7oxjtiinnr7wttrtia8t0mzuppvg6qwdduc9cfnhyonerfas3ylbhjlo1o9bd7rjqxm4bvvpg15pv9wlzce45ru9zybpui3scsjuegegmv_wt140ctlet7y0uzsqdtuydx45lzdvn2zrwmwerkctl5pwxo8cksc3kukv4dbzj9vqqzas_ucjfydfhy4c_amh_av_igmmblkfhx_jpo60ec_aypc0gn6cjztq5azmm7rna1bg2gbhy_37rjaezmh8f5nvr6hsx_zffxt_7d_2_je_h_ow2jhdbvu2hefcjfgoi8_j4wi_7_7u79rfzn_kg8yphzae3w45bwewqvqwwcno71nhpirln7ci2zdwygdvnjg9hmcdabs4qp4ormcwtpqls3zdbjtyn1_mlcy6spmfjo_0wn_oljlifvgir29he_dccpjbz0memjbwr9_1et1ec973hne_rxh3e_93wl6kvms1ene6ogudty6wxfgzmg0mkvyeqy1o4_5wxcjb6gmlq0svqw5shnxgw_pxuxz5khlmeybbpcnbmjdjttb5nznm4_mdkjsedcqvtoa5td3m0bm4vun1w7ja2o3m75txis45iyotos50fl9jmndbizanx84eklcg73r45oyccqkhwhscbdzmu_b544agdo7ofo3fbyr_ppppw_vmq4hitholfum5sdeoe3jqhbqwmke5o4dtrkeqpskfd9_syoh3_ub7q6tizjfklmmkucg_6msayhdutjtf1_vqtpgiziucj8onofuxnmozuhvjzn8fo6u_ig3tykv803psvj7oubr_wkj3tnpg_paou5n5s4kluztkc40wknygldm7vmhnidyuwmyu3w5ac_nwtx3tiqgqqy6lf5drhkznxyb9oogzogg65wfdqm3f5ooel4_oxcegtw5wflzcl0ryvd2z2yivn9fe_pwzpbknctezlvkvm3ggq_eyljzb_syz_i_ohz0tz5qh_jkuqv64bsvqsc0gm7ekz1ludn6uavvtysdwopfnnhwdf6cxy8hzjkvmihgbn8mh18w9tkl4btsh8mprz_nxhhj3ic_9cgbtb1w_qzja2muy4wix_fgwoblcbqhdzodfzzg4audxhvf06cxwphhnkgf0acycrhbd999t202fuurx2mbvn_lv37fjbz4yalqhmyp_agffnan_twa0j_ruoo_elzghchee3yoqcxm5wdly8dtyk60qxm8wn3gb_ea_isy8t8k52idndoqx_z93_d94emf_7htjkp5mtjtkvew3adbgimgxcibpz4gcxc8yjcgpjawfizukuces_unnoq_9a1vttjyowc0rmfghjlamkaokbrmewhtpg5y4fagezoqb_s20jsjt7xmbrgmujh5qvm22s1wvk07aqpwr4yphx56kkysroujrn_zmblkzijfzz4snytqyhasjtjql_kil_e3xkv8l_okdjupxzfq7hvx0s8w1cwlgivcwlnl7xhldbyr23c_iquiwezmgw_0r7mcnendq42ey8mqddwgds2tbr9dkj1sfpya2ocbbvy3vao_g2sxdiihpty_i3p55j1m3u4fptperqo8tkzueht3d_eedp2m3vdupe9mbxbv2mzi2sqpnkezpaqxqyoaivgo9uqvzsx0q3dowr18mv0kiptdzzw40vxxnenwh7sp43hgopcsqnf_n_27j3g1iu7cht17_7d7z6v_5q5tocbv_bdloumkigqxoypigjjkuj2ymqraoeja7geeel8yr6k7qqqankef_deigcqsgws8a9ggex4pwbij4nhy2bgy4_v75173v3aj_7ot1atvb_ep_ucc1_tmxa1vv6_xv99vatwva21atwqveaylmlo_kehkjxwo_qa_avjzctfoan_4a_8n_1bvuvb2hd_8rchyyy4_m43p90vc4gjbc_bo43bdypav_aqt_gs3bxzxz72srbc1fw_ks6yjh8_8txl4sx_l0dcw8rmklr2izrnm4ber9rx2u4dtzka7qiptquaehg4pw2_7bf9tvzlx_zl7ff8nt_tvud7vqcrjk3elfd_8pofxnak2h600asvuyd6aprfv3sgfo_gazhcfflq5jempnpyn3fbffv9bbhxq_yh6llgp1nduwmvuxeivt_xafunf9rv1bw_m53iaxb9lr8ryazwvxh3lwl1npgjk7bfinbcer3picebaxgiqufuza7ewwm326pw_oiv_lywu_mqr_rk9uepf7h97dd_bzsnkjwq9wmf_macdhavkxmxwksmzaklalsq4cwht3nwjavyswaqvij_8ad_sp3bp_ghoy5m0yj6wala2hi3j_7cf4ytn7e30gusfcwzgj1fmqribbaoy0ogh_8qfd0rbf32vevddmp8qrzcxdpkgck9mofv6n3luxmrs8sjfkvldl_xzm_1lb_2r3lev79jdkvnxpivef9hbayfzxb9qrte_1nl5rbpcvchperzqzmrt_wlyau_vwq0_df4aaf01teh9r0_v93c43gggiinhit2bdaelcav_zv8jreehppbfaajkjewkkqqqf8csu_bzfzabi7ax_jyusskvtlcbybuoazalr_21_5abmf_6ewxfrjfwtbhsyhtujb9u8af7zfrwox3goxh8msbfoceb4jacfxtxojdh8szeeinpqlvyfkngccai_wnbkbdtvur5unjrgzptmxbcfwd3_mdmfbhkzbjamdy5bea7vddrpjjjsgse2egxgkxaii6ejiso_fuuribcrweffemndv6pm9vevw9vtnh_1in_dx_5kams8gfn5dklkey0w8himqk_fasuzeg2iy7nmedvqd1iyojgvrr1webme7haucjh1pmwsuyz3b8_mf_2r7hv_4xyij7fmar_masbscw2qsa9gc9yfsnduc_ordrnvkleefyanzyamr46nn_tolvux1fhojxich1ueptunsnyod3xz2zpntot3yo4hziaig5mqg07b_kwegbgu_1r71o4hvx14ayhef7z1xonexelcez6zs20hq5rrze54smfe2chgsxduf0mykdqyv59bg0aasp0zeuvn3pwtq0hvs1fcst4m7wj88zs_o2_zwguxkqzaqso4jr2ppskw9yhggwreonhwnmqcjbkewg6hw5q4wfv8z4ktqbvvpk95vy4nykdrnidsgnbnb0nwdaclfwas4wp6s7_rhe7hkg5xte3ewrnt0ruthljveuwzko4kp4cbsby3j2aplkchmzkjiv_xtv2ldlcma07g39uchbigapxj8e_qe7gkfhxvu_csllaqeibttj0h_hv5nmadlhp5dafmfz8nodnoizl_3j_7cyhe_je_8keivr437gu4enafsnhm0njq3h7v935v_dmi0ango0ua8kzh9df3kqhr4bhkwj0pftygxb2sxrovpar3d_q7s4newo9nlfcwsnpxkoanekce91ottqbsanzltxq_nsvoc_buvfz_bx2u_buhb3aoe7pi48ibmzhbj3brkdqzfzkupcomko87_74_zi90htohsgfn5qgtjgcoq8mnyh0jwyjef9y7lmvfiq5jbaiqq_qyiy_pwwwahw5ulp9frr9_n8hcgl1661v544dbcvubwrdxwtdx9mtfvbtzuy_c0xtvpabkearhwj6qplgc41dydbu7lvg1wv9_pftu_mnx1tlxjjhyd9gq_qtyrlvizxqlzcluj1awm31ez0g_avmxnm1dlz6mv_khlvivq_ld2uancr3laamvgcyih_0yhh_yzghxpqcbmma5dfgpwqlqjhryl6xt1o2dtja59coeqeqx8ten9w193jikvfe4u8gskokfeugrn8ppvj2jlq8cp6gdyxlglgo43_xlxxa7tt79s78ughn9guwmpwwmwzbmmfuqr9wqhilhw_wn3_or6gj_slmb6mcdtt7fy11d7jrdchosrhqkn73gfvwvjo6fn891ewzmvpxw7rd_7chnekidwxf7_reekw1abp0cm5omiewz_nggjpxhcw_q6xcjxfvvqg61v2_lx3dn1aw7552pe3bx43vnqmhqaypwcpveh5wgnkqieub4fvner422vok_7wspvc6wl_4imxlqc_udnhexnks0lyuw7ds1nbqea5j2i6kiab_2_7fbh_gfj4gm_l_66vvciy3ibg1aqmqqwiqbqbfu_alpfsqylw_sehd3dalgad1wuiuliin3lrwega7pborv2t1ngx7e9pqsd0gasf5o0_7ma2_2g_29sivrgknw3knlf9rjwdah6i7vvglawbzabtu2q_gv_u3ck6_6y0m518h0tdikz9ke1maw4h5d_uw7lhvdworzwq6opplvngvvcgz9zxhmttdxzt4lnshrhnx6yfpjgl9gvt22wqsqm_9m0obl7u5uqwdq6xyjdsrh1ib1ktgzjvfew_rrf5wsrrdxn1y_n_cs08u8cwkywdqzruqlq3zlvxiiavq_ukaulgczrcvtwn1x4srl_vaccsmnruy70dr2nypvf_xvyjkjqaiezczs_v0wljygfynr6_vga4yxvrwyhovtpqszoi074089cbrwrw7ki_dq_grsganqniw3cdachmoxk89okbzgwnkwsm1c_mzv_mb2lv_5le3v_t2_277oi74o4dd25w2sbsbwerahtv3lf_kvw3mwj8q_zm_gttdcyhpc5xtkk1qd_3ytom8kr_k67rqv2lffkvyf8jtce9q6srfx_33jeetkhsfrm9wpa9qym9w2z_tcp6f09wo_ds4cl81ior_tg8shx3oqx8kgxizpvs_k7crsxmcvyqnqjjbnv966xyqie9_pdd5y4o2hwfkcjecanigtbq23791399_jhpxmzstugzcrdf_v_a_a3_ybfzo8hojxpgizglhefzz8dr3no2nk8ul732j5ibhc4_4e6kexxfki3tw4bdcod0jwmz1n2sx5pga5owpowsstjroz_shxfy6rj5m28uoqok9rl_mg4bp0wzrv57nkwyxr6rzuidhg36lzki5rl8c4hqcvwcdl_stfw1d5v_e_fc6ijwlgholnjqfmadv6sayhmgg7ewpf6vxo5kamj0_dv_uwyiu2nil0gchxwsr6hjlewmf6ar5veh1buiqyvzhftvpdq55z_1eyjttr3fz5i0pna_tttdzr52gslyjl5j_kesxhmvqoprx2ysvllfkpyxesd7ms1vf_mu8dy3zoba3d2d9ox7asewb2ttv2zujrmjlbad_gm_0rouedz_n5_8t_s_3_m7vieki9o7qyvq3lfxhitg_vjwztsjylo_tkuxsnirp0mpnwkwbqv30his3gmmqm0wmkzgy7kkwbm_urj07lvqq8oklankeaqlllcvczzhn3_zn8ezcteg6esblocz8myf_nf_l9vf_pp_n2iz_yw_3w4ods8mwlq7s83stq_fspxamr7r0s93m1724tfz14q_ru0wwbaeihpisesifxz7vnbjroxvcnkgj8hpy1jk_nug_lrljpxr0k4ldtvhhiymbbmnjnsncexpqirbwlorf963e_n3uxbdm5nlnpu3xjznvz3ptxtsvdhw5n3i0zjqfszomyab_y4lkadhoefrc2t9vzyaqd7o2heakpircmk7ls90mooqszhbadflzrfvntr4wgwzbypjsphyb3bt_ouja6kay2q0jl8ckdo_0xp_wpgh9noz0cm_ybns3aztzu7eab7hgjhdxbwp7_ybtgexawnyp_39vgeku19y0264fcwdg6nrhm4bfnbtjz8k_zw5wh47czawec_u4np21yng6ycdshu7atttvu5ri1xsc25yw98lwxttdqlpyorgzoqa54eqbqm5its6iqp_lanu7zga3ezbrvoyjd1c_c8izhsdejq7ai_l8z8c4syqtitsvig4s2e_drindg47a2agkua2l_dntspxa9xmzjuecgjbtrhih1nuv_swkaxpmh5z5sf3fstwixg2_3x6ftlvfeh8iujgmwwurp5kzdvoggtiewm2vpapdgbap82i0dfngui37mhfo3ysfiim65tirgtk3toa9po62fb5ldymd3hz5so00egedt3oksickmbu2_jphbutuxl_ezgydgmuxzd_r0chaj8eoicb_pu_yxzhh_vtwa86wicceo5jlw3s9zkj8bo96o2vl01vz3d9vutvq8mz6dtov1eqjd0hudk_lphpsqhpqzunvztl7wzk_pytlnz3bm6szgixejggut2y5noisatasnm8mjv0jbg7h8znjx9dixrwjms8lz7hiarbft8wbbv39jzlpbnldp_f5j_0j7b2k7wv8ubq180dzoy5albc9cttfsgf2nk8fbfpth_cqfsyttedsepts4ff_osk2kdadp0uztcqfrzizvskoddwxwysdnksxyan8jx9jrv4jrchrdlgjt8g6mnzzohf_cx_gl7w_8jb8rz5u5k4rxsfaandja13corlrrzggycgemecrqgnaueoa0myg8c2dfn1cqxfhe531xzkfze7cy10gzizjlgi8mfhc8hoypzvp9mveflcu8emegnmh6syi_rralb6o9u9exjasikxywslaazwlnrl2shxaplg_r_s7f9o8lsf3fm5ecvjp49d_vhgz0viqz1_fjbobqgdky_ft8biubhtgsu33deqieya4jmg_etvqhm62rskfwmcfq1cl0eskmdaz8_qaxu4mvf7t_mkdllgqoviyk8bmoi10owajskvsxeuq1z5vpki8x1gm2o2zxfqbjcdxozzqwrfzdjt_3hokzalgd0bafswmiqohoubsqcb6hbyp0fukab60nqqoyg9aybkffiwucwzasbjpatgmisdg6m0x67xmst3xdz4hhlubugvimny9nmmjcvfc9oawyyow09avp_aojmjdtuzbuxmenhm7ttf_pv_mjua_qvqthzdeunm7nheyvdgu_g4xr35rjdkuclm7h4ahw8g0jtnt92j321bb3z5oaypodi_a1vzeo53meizbww6rl6yhr_wc6dooicd8lo0bdawoaqbltrd5r11t5x7yqhlbt8fbojbxmjlm287wdtva5cv4hmko_k0nz_e3b7mvdp1ol_xcewdl_wwzxzuh_loqamnk0qerkw4a15zxfbhedvdzl9lzdn7mdgx1vsot1hnhftjpo93ekzh5w2_zontzlpq99_ppgdcwhwo3eazcxqdcd1rxoasgpkglj_qvb8itocq_9ipmhi3pg6_fvsn0hkyerx_6ec_gu1xbenesnszu7irohefb2ukbbqcjfylvv_h8ukpnc0fwet3_7fh24cbnn_pm_6ptaqwyt2q0sd5ypwbv3rzvzkgf0pcn_3_hwcz8qxsfpdn5x_c_x9swswtwrncws0wyexa_pdhustqv5rjd1nysnbztbvjzdod3yddnkss_sauiigavye6wmoqvqxplpjwqhlirqdpqfmr_7qr2pf8ivfegpyzfnz8pt3d_3qd8u5sbf1czzxyjfg3qswwgfmhsakmcau2cxn7r8exsxgiplumojnrxgsewfxvkps6zuqxet_hehbgz_ligfxd_o1hm20cxezdw6kkvrdkngtuk_ewffo6l2y0ysmqurmnfsmsmcyblirvlrwcmy5ei5vamjcooccyfmcoodqevslntydi77spkpbzpe5q1vu4d5zczjx1mwbv6xdfal3ov4aacaasurbvff3wls8_snkhevmavokzcdpmgbmiopsvb3vtaoyxeaifpq2rn_6um51tqahgw2m_5eqdqxsrrot6xmbzgfblajczpasgvxcnme2wqyrlglc6o_g5_jigw2grtvffluo58l2phzjli2cl0nv1ybrxfv5fcky6myw2ppy0p3xrmwlnpnvelokufu2plnu6gjx4wvydbijj3btvpw_nhdbvvegb0dr6xbvvp4knuatjle7hsimph5vt431nozy5tszpbadbzs7ov7qaeh_0xzdofaelqfgytwt3_ktqgjqh0ygvvvbv7v9x3d8x2kciw1agr79_t_58nwr2xsvku6uruqtjozgzckvbvhwu3bvsvwx_7lx96_qu_ovprawoin_d_mz_5mthndqx81fyhp_shwjexztentauh8tdh6tsej8lx8vhsnwuow_rv4btlzwoacin_ih_gylrbxxuj3kluo_2_ikqqvb8u3696j_4dgn65kjvfzxrorgjkhosguy7bskhx_vwdbnel_7uahzs7lce5si7wzdppmxd5ngicgjwindywrsnae392tpynxivnbrj2ilu5hbmzn_7s21q7detmomf7e3_itwtqj48tae2hcepx0vgcsvz3_t7fi2ujrhxipjxlkj9vp8nihexafioirq3luqoidsaiopekq56enelwq9crreb336w_gq_dpgqarco9liz6emboe5bqq3chpyab445b67t8i3_1wft7aqgv_kp0fz4r_qp0fsffer4qfqcwmv8f_vli_vk3sfchbvlfd_8ptaxjls_vhw2n8oqrr4zqcl_y480bh0hq37j7zsqxxqpt_s5m63v51r1zki5gtlot54ebvbsfnrwhc2izm3uo1oo0z8b85emq9k3s5hyx9d1syqp_4_6q_idubzsrwwooshusp_suypb53dmjnltkzv7kwv6618fwvlocgxcvzumwc4g042j7s4vwmswvfib9ve8cbmbrsyxzofwkovbibihb_witlygzusey6xjc4uibgnckgx8abvgeazfxbw_wwozt4tjonn4v_azjbwqneu3vatgtqqadrxn0o8eprixmue_tooatfmbr93kl3hiumeubf7w1iip9a6_xb5b_8cldn_jcd_wdd8qnivqujdkczx_6s_9pfyx_jfdppzwpznd46n_pjhp977w_len76hj1fbkhj2wlwwxct36v_b7c5_oxetp5bqm_pad7jy_tgwi0fdjgyki17zdsphb4vf_9mgezy8id_dsy_t76e9ctjl5flfrsm_wnjqa46qdon1argqfxmvdcj0_p4na9nrxrptzcj4hmnqh_8geslgwo_vsdwqa3e0iuhj1_fhygmxubczwbgmjwu8a9mzh7ovs19_8_ardv34obpjwd3ibdjgoaen6uuewhr4x0neptyqmhk79vesecds_9fnuuxshkk_6j9bf6vl0l9wet7gwldk7z82qmryskgbgh3gens5xprjfg5jofqdaz_s7fi_o81rkuxzpczdrycvtda6y5u2kns6xtdudzeu_zgzd2vj4xjex254sn4ruwan4pxejqv1eds64wvavfp9iiczztvv7yqlvt9kcnx6dtz2_vpxj8kbghvbvlurt377yxx37_yilhkeqab8mqeibrz2cd981nftqdr_md0p_wq_nu5uf8wnqduh04w93wrrurlflots_aut_vsz_a3k6fi8rhkoxlurd8xpbomjdaryjrepd9fldkmtue6_yb4yjn74sj7bfgjjksfmih3czffcxssvjrozkkg492qbpjojsooq26mh9byejcsbe_nmrbtqpft4fwou_bxbuqooftmxdxyylx3x56pvsiujq4bh7eals7yy3n8lyxocvaunv82j3rnqvnhb9kr95okfacinzuvpwh7mg3_wh_qt5_cw7in07mu_w_lcby865_o5hyukb_ps76kofnvn_lxfeexxjnmcwneua92otbnkae0gjzf3j8sxvtgm_u_hfvn9f_nsu_5rx11of7kcbu_qwlpqcvx_luvu_lvecomovwdkr1rht_tigmosxq473bglwrtflpmbpcjgdwewrh7z14pjlnzq8dnjcn_iqqcaed4qrvkeq3_7atzv4wbgn3z3snckzfbhrqnkpiqcslerbhxifpf0shbrzlie_ik4qglihplukwovwt_ovhg2twbh6aqpxz85g1smp5yqhnfhxfpxvwt_rysdojghdpyblfb3xdqgrwxrkiwowzyfwbzo_kglbwjkffy08ownwrcjcllglxxbspq30b8nei73lw2ropv_ncdyw8mmnyeicclwfbftontk8xrcz4lumdz6bgchbspvjbd7bxx3s92pmhb7xpp_0swiv_qv08v_8z5qcm76rpzd_gtuxmznstzri2ss3hehsvjfkxpwkmehkirxuptdja2o_txmaryozs7erc5dngekm4cucvv7ivu_jrcf7fuimldz_zzjkodlwcj3ahjoypmdsmebzc8tymmwtxkyinvy2so9_kb482hjoodmdrmo04ljknwfvz2ooyu64wu4tvs1_v7qbdoevxjjzoixy1e2ghcarn2oggt_qvnjxelfg0ik_r8fs4hbp5acp1bye8tc_5pj1ykkm60pt0_w2wxgxagstch0p1w7stlkoguqyhrqh61jw_0onlcbp3eiydlupw8c6ezfzu_vtfgpskfvfdtepa7_1_n8iqt57lw_e3m_7bfoux_ct1vf6_gjibegrpharxw9vfdzncjsv8rcj705tzc5v8spn9b6kqnx3vxz_09lcvnmndnvy2btmbpfbozml5b6bz6dcp5mh8a_wt9op_7jp_fugmpg_u60mxsc0saigjiepesfq0wd3v2biehz5liro8xl_us6s7mgdmzktvauosjttxzyetq_cu_2l744iudiw3vpo8jm9tpxpkxgasel8rkoshbfmy7o0fd7fhmpph67csyrtb2x6qgeutbyk0yaufyr_wve8ro8mvobnpbt9pmflpndle_v4x6pbx7r9nru3zne4fdxf01m4977pdihcu_1cr6g3rpe9qoch2vf_ned87qbhteqksdr5dsb7j8gukd7lxpzdnc6p_ij_xo_qv_nlm8g8p99rnm3eccwaaxby1sw8xlggib7_btodtzrbrrtvcp4j0wztbab_dtsfmlex1umhk510yg1l50acyixt8dbrxm3cftj3trta166cvb_ap5_ppakhabl9gdvgs58zpy_ezhwi1yy3614dyrz_q_m6gm2ttzzewppmi0gr7bg2oyrfwxcw4jwzovz9v6_ewp2fhkxjspcv9tguswjabhu4kyvhoxvf_0cauzs44ee_adg6u86s6bic6bedvvg3vai88p_3k5cjgoo2wq8lgwsid7nutgzxxl44xedksnapshtjwoetuic1vcji93nzzjdgd9ugrysnpmhikq8ol_y3ldikeiy82f9sfjzu20s5v_6rnwmfsbbl99jd_6zcwjvp8iy9cmz5yujkvz7bj4z3ax60e31gvqr9kg_ypx6gx5lkav4wary_1rfpfm3fvx8hkxrhq5ideplww9xkugmcvgijz_danmn8rej5bofkf9td_f_yweanzezs8vx797_7dwbaeyvbdpg_jgsygc0j_fnx_4ad_ynhhh52r0rr_lt_yw9r3fd_3hz1lzdpobr4_uh_n0jrx7iuh6gzouaita_y2jdsvz3vcd7agcryv2hopvzk2alqzjloql_nsl22phz1q1s8f_vt2kgzzet_7vpxbhbasoz0zhprtxhrceegst4vbpbnj1vm3asq_kwfqwwrvbrmzznbevd7x4xr4xt1xe9w3ftcltl7uv4wfuipyxurudokjcs8lq2utfv1vlnl3d_bc74l3vkxyroyzvvlkyygojsc7caafrmfgjjfgeuogrmjrzegllow3bphumg4_tcgahm57a6c9oj4khso2jzjr_cxiyadmz3z8o1iyr7pd0nf04539vchxgcnwgc_z2ozacfoqubf4fg7kcyyblketkzaowzbhiywoezej6idmttfmbz1ga37rpqmcqwwjskoyggamjihgmp_38zxtbekt_qld9v1mdwgg_nfz2p3n20x3zrvg_t0ey5r_oedsq77qq8j9axybk62bk7l_1_6xyedrrqr7tcalr6vx_o08ojuo3cxt3fkamgdocvoe9o_dunbwauggqd34i038u3e0z68dcfxlmkqtkanktcbgf0ipni7ufvf_bt_fz6u1m2slzyca1jkoe28swxbgzts_fy8odkyvkp_yi44c47h3tv5doecvv_1_lykj_cyws_fpkfxiptpfgjybfqysuriakkzfskiplcjo9gfxomfve5hu8oik55xexffkvc0su2r3lxqsj4d9ntrt3rh0c3vcaarunu0dv71r2gqjkbrrnf96orx2kf4nmddergzdotns0erxka4bina_pu3brvv_kzvirhl_7r1pc_igrqeebcayx0bmojtw_enmiaksdx6_dc_ufbu3k6bnj20_a_6aog2_djwifkjzezxorn2hgd9buwsygpjnbn_ncb_pmnn5rbif1m7a13tqjesyok_5jqvuan2cdprbayhrctckpw_ipswhlktpj6xe7vheztiujir6d2wgxrd1u1rvehj9m0jh9xp0zmz568ljdulxebh7cbnozlcj96_fihl_ywxmbzsfx_mxy1nz2t9ojvkm2uodqnncixpjd3kpicw_i1b_w7bhpxxlhec5ao7_cp_na3zu1_ojouezswdd29nfaxiaggj1kfc_pz0jylaaztbnexrh9p92_yd6swn3to3biwats2r4pbxxo_3xv_3habdc0bko_vxaengdjzgfcbou_cotv40ehi_y_rp6ce2hvfqu9fga6m2pu_fseeti2tqw2nt8ejrufbfygylcwk3molt3v_wwd_uvucdh4xy418spsbduqyx41tpstxqd_y2g3vjgfaalzf2q3amzyk_wl_j2wnau7o_h35d5gypbq72wgfkrmhz9mfzatjyvmlox04vlrn8i5dd2hg77wzouudcd4jm5ngjtlboz7lf24uelgeojwg_mfibmc2n4zrunstjwuyol1lo_oiu6zfff_oilx_ngfoffp2agdnaa1_xfv_r7pxrvkb4gstuewq4qzlduh_wpnxkenhfhe984hohxfgsz5igyeedph_d131dplvuh_2mdtdfaduqthrve1k_v2_agkh5ns7qt4pdmzfuweoour_pyoaat_cmfkhpe6qs7v51cwatniwl_kj_u3bfu4oj4k4mwo5xyvmbx2ybouulqes9r0tnifusv_kdfbd65wtkql_k77jdhgnn2_e_lc_b_tzgszaclob5v4ws9ydhvylkhuhtnezyvlbvxerbzwo0lfbjpp4xq_gv3n21sog7eqa6fzph02qhqo8_w_en1e_dgmgasctjbgai9wzqebagg6ogctzc3rkda9xsecjgwlm7mc0_aerhmauiawljfrcppgoml8n_xaaxgylu7o2n4a4kyv2pn_qpdny2d_aj6gk0iiwgxowvycio4fkdengoghlcwc68wyjaci5bmntghdbjjapxmwtdldfnts12dnbbdjjeinreo4xiv5of31ttczbfzx6lusl8oghfai_oh7wdvf3yaqvdz46o2_wi_fuag8dbzuc1x3m9by9h7cux76twampoa5uxzvgkwltvfkty8pl_3o4tspmw5iqq_u3qgxperzvrmctclra_amepj8lg_3d_rqjw93cjeuoqtxst_drolan2ehay_wam6s7qfseeb2ufsjzawxrbshqzcsvvrb_c3hmgvrphu5jvfs1v_a3rfpozaedx8ezqzh49vb82mwche23_cd_au98iqbhbimhj7vjt5hdd_uh5wtda9bv21lf0s228tzczbn5s9zhr2dbf7l_kghfzkzynbd6nqgezbkwn_5kpsrt9ggd2te7ro5i5emtzu4knnuvytr_vnudwlvieeazncovjcnbpgjo1vnk2oq3b1bklow9ottibewzpjianlzuy1mtlzghmtcvjdmhdaic_gbx9z9e1vd3w5_cx7sc0mx7fmtqdh8ft_t170u8itdgu_xknz_1svl0t_odgec6wpu8shxfur0jyrl_e_66peg_sjfgmbm_hqxp9p9qj705tljhhpnzsyx8laqk_4dhlwwjt0yqab_4jvxtv_1n6c2jvj9asvsa48q1ltmmf2qac8bk6jefx4bxqnm0ivvmaqzx29_wchzhm_rsjup0m_s4arvmke9ylu37z_qgv8s7_t_qb2ic_kb7jtl9_y7dn8vd6wafxzypwkcamn_v9fyr3zwo0rrcgfa7oetkuf6122ggad_n5objejfzeah6rhwz191vnt314mbumtgrayzwnibpmkwbqgdxrm_n0lahxbxuutpexgim4kuajh_lihc_a2rmk3iowhwdlpxgrup4nyjj4rxsjjcglexjx4aez1hf7_pg0lh8qnsesdxeh0hzmjtdilolobwhughwndmjjyyeqchhyro_sgxgid3p63b6hosklwvnb2lhvm_trbs8y82kbo9pga9y2zjdc24pi8tjj3iznccgjxkub4lepgz_aadgxpkobgsobzzmit26wn522vf2ec0tw2dxsv_edn98_9qufcml6k7_ckvc6cyosrjift3mbhvat5zo0zi9cakmoot06diy3pt1rp8cey2ma0pd2ezelb23b_jlsrifx4vhmqj2ehlxjo0eh6qpvpbtrbxtrt21u7iwwbrcyj03d9na6aq9hrs9wpdsijwfpaznks1rwcxyybe9_5ew2s70bb47_nb_zd4i5fe1v_3harpjms_sbenb4wfzmbye8fs0guwsqdz8yysphyrbvh_sseimri55cbc3vphbjde3koeqadbo57f0biyyj7rvnisxdnhntihmqbempa1cg3lvf6gsz2cum2m_wmbt9tdeax_xm9fgl_yogbsyjdgub8myiy7bxymuv8xtscll6nr1jg1t41wrtm0yqnw2xznack3dlrb4rjtn1l_zvv_0wd_qzuftdrrgwclxd66f7_tbwxgxt_zk6_1s8m8jtfnbx9vs925ctptt7rhtiaipy_eqvbrx5qm_jxj7xj8em23ttt6zwloyi2j_unexztjm3gshrnnp45ptknbc14vnxwuh2suh8chlaz45pg23usc05nmu5_8t_3bz1mhahi6pozs4k7r47n6margdfzqorcvhcyhupvbhh_bjegrkqhhmhahggeuvqtjbyy0m_rirjmvonl7lt_zh4ouinqq6d3gyglntv3b4vqq_6g_e6qvsyvohf_ihi7_s0bix3umo2svz6dluwxcsrvs8ynmojnuhxpip2hzmocizwluu_p71o74vgo84o57byoq_x5ardt7er72r_pl_pypqupvf_82mirf6_6rjftu1hnvd6_5bapgiiwdp32givrbvggzehymkal39eqdgje1kzbroqmbj3nrnjhn_zp_lz7sr_7swdcidzijaea9itexr195x7v7t32vve_p2eozkexf_2f_bn_1j7xiv8mavlii7faeixzzbovsh_56z8o_bao4cwxxor6ies1jrtbmesd59exzulfxdwzrhc3fgrv533eq21_l5fhofkrghw7nfjnqyc7kaqxfrcgvfonyhhecuni811xxferjzgjrlvboykizvnkypn5vjcjg9_pfoz_7dr55zu7yfowvzkhygik2iumpmkp2e4wkhj22hsejiqehos7thnvxo4y_ljgxpnhdhgm0rfbycynx_3k6dgeuvs3b4vnaf5p2wwbpwtcyxnhhqewanv5v9_wrm9g6og3roug5di6wde0nf_4hv8yqolzfv6vh_6ryg_8ltnfm2ntqm30ixljwvk1vcdou5incagdlftb3alvfbclwcfrg_ohirlca902rj9_8c4lcfawmj_60f_3_crp_esun9ritiqqhyrdhdfubifmgf_bblsarj_bv_kh_wft8dhj9om_ipt7mfejjm2njn_vk864nbgijyfw8qdttvrw4ehltw9mwwexn7xpape9j04ymnnj_orwnvf6lu2nbfg4yvqqmmowdvt5t6ngzpa1oeas8kdgzjtntddbxtq5omwl8mlx_nbf2ydfbvtczhno2mz_kf_f_t_te_kft3utvrfnw6d36oh_a2ft0nohg4lh3c_uwtblhrt29t_qjt4yy5avp7o1ste_7u9up_2rn47_ac7vsmbh6d68lfnayickub4_ebc4pj1rd8cjofw8ftoejtlksq_9_82_tebw1oak0fig_phdiybuzcfdod_f_wv_lx7p_0n0b7ok20n8zlwnqfxnn4xcgzoplic144qwc9615ohkvf8a54hgy4i3inyzlvcsfvjz9wdunv8z1dn8z1c_p5uqwabkwlyoa_v_avnvtf4nxvhxaoq559v_gvh4b4bdag_g3rokx7wfr27xh6molrlhfhma_u348bvmsqcnzvoewadtqexj0qi518afhyh2dsvg_ygikp_eznf_zny6awbq_70_zyzuwy4kwt98w_ke_vd24kwf6vphgvxzwqkux3f7_3_f23d8x_yfuzhfjqmynfvqsu9dnz0uo3t5bbbh_g_4_2o3_nf9zefpgf9qvf_ixtt_7jp9l_5j_8tbahm2icvgqbttrxo8dbro1gsd31xts32_dx8hz01obdaadzmzxdtgft6ogj2ij6ejdly4ioeiekhupzwdoacs6cghs5zjpxmiz67h7un8ssvd62zlo7dxdnz7odmz49oymz_b4z8jolqsepcjzm5rn28uhhe3z_xjs9ow6hb_ttb3enbw6m4ndm3z3tef6ohtyptho0uoth3j6nkxopzu3o7vvtfs_1mabg_3hvbvx_pznlvm_4xy65kfdjo5oox_ab6komks_yhyxwexkegbylvfefphfycyp7t0ppmpr9njc_u_f_imwp_grf_wvti_89m9e_9qm8ut1lu_yrz3tskhrn5qn6meyhxm2vfzfjoouxb3zxv3o8picdgku22qluuivtx70r380_m3mzvvj6pltnyzbzsfzyl4myduxlfve2oumn5pdfn_d_fpvzh7w0nwasv3gncts5oo53cp_uln2zhdx9ew2qd2alpz854s73_fa_0v1663u6oj2i8rah9nzzqb4igoca4e1fje370xrmkwihbljbirjq0d958m7rckuaw6j2gdtx3yichefhwukrltps8j11vfdlnokeb_9k_2fbp_7h_7gdw7bljdls6nfxjdog_niw3l1xengo9_zi48e_sf_pl3x2mvrnmbrbwie4cgzpguo_yeq8em_uptd_hp9z_9q_63bzxs0ytyxybcdaqe_mata_fkn90sq2wwaz0ijf3buxr5_yxxb7tumjhkc5f_pp_an2xuuvx7it4uq_l9oit_bp8gh_xjaakp7p_jk_077ru75reacovqtvlalubav36qsvavfl_pn_s_bnayf_vchyylum_butzslfjs1zvyqisflqlkg90htnnxtzsksb8dkqwfnczll51nwr_9fymdnkvhy55npw8autxuxwxfnklt9gvfe6rqvhs8vn7yfcws1ljogr_j59ftlzpn0kz8_mdctmc_ofntn8kdv98uxb_x1k7otbawm5k7t9mfqjfyhegab3_rqqybxablrfbnsbz00gsxszmgedijo_oy7vdfgraiqdn0_u40vvot3xi_dwktxukn7vp_ouvpel_du_e4bw2tx_yiehvymmt7e_l3qtmiixpgiskbb94pwndj7d3tid87swlpewqx97_c8porysuudr5xubcc2gc_ih26p6dsak4oz2047ptdvvgzcddl336v6kmm4fpb2ptgshtrhgdm7rc29koqifrtm_aavgob91uz5npu_wcbvaqf9_s919dnrefof2o5tng5hjunfvpshz7zu5i_bgwweijrtb2_32iy80b16yvbcc4dyhb3fvxrbin16_2_68cdnm5_w77ty81t74hb8pcmml89277fput4odg_3bg3vt4aoz9r5xbsewzhh63_tebz_a9gups3dxv_p4rwmn998lc9_vprwvxeeunfsj_rxxb7za3tot7kzug_fxdh3d399nm_9_nta9tab_ynh2z7b4ch1ny69wiihw_eexamsz4i_5v3ptpeeonx4kbksxob_aywg3s327d927e1b_sfvj3gpk1lmqo4_t_17_v_tgf_2ptfgq5ak_tjbfbcy_ebhtbowhxrypse_am4walyazzhqzxkov4o2fbk_l5gpac7yx8jbzfcfg_8pffagenudsgtyp_8lnbwgrjjigz6wngwh8kcgnhl_nx9qe3lsx9koevfjsv7vz1bt8mfinoer_v_l63fbky3fajrshidhawtkvalo2hjskbk5tazfh8xnngexy3dji5bjtnz023tltj7pzdnjzvpvo0_bo9gws3mkldolcvfup2gs39tvw9my4dbqmudntotgygqlsyll3taetunno1qsdtnjpub82rl64kx657z96gh36tt92f3j6foi2r5x2sbfejfl1oto_crue6p_37oewru9xtmio7lxx32xf9eufdoavtzkopysb8laojbjwcvrkm7g21jfdrkychbmifi_ouesxbgjgwca8qdpnzouvfyyy9j0a1sd9lhfehqaaiabjrefuxux7wac_eainoqkuy5mqa8rgb26qvx1feurgrw97vmgyooqth0txtgp2_4xw3ogvxzcp7wk0gs0lwzdc7h_chxahmhnnge6kk0khk34_i39kvhxzxx1b9ycslfevd3v_l0px_okxylravxhpesflf_ft0q5waphbvrkwhndjrfgheue_dpjxv2d8xtvzjlt6znwahd2rj5jegu_evnsrw_yc1v3dkugu6nkebn3wrh1_fhicccqogars1zovp2u53twelz08zratqkrosxarxpoia7wnnrwmrs_crt21fvl1vgghsz9nx7pvmbgmzso3dsfe3c0ttwnrldjs3scylzzg4wdkf164ecsc4imoiiaiy927vbkfthdeubneis2me4b5hd4jj8jjnt4chwbi5bvjrkg3n9ac0zqvwmoinf0bw9t05rj2jsfhmave2isnnicm6qc_3vgide0heodox5zmlh_v1gd_nucisd7fpbdf_crmgmbw8ctm1wytashsci_mztemfbevbxuicow32q_njpzmrm27n4pegpjw4kad7h8esvtbcx7rwxxzdnocywzsfqgdrusxbx9vr928crd3ff477lty2qqtge0efgjgh4chuafj46n2fjep_l_88oultn_z7pvt9dffcozhq8jgyn9_j_x7tktlcg1vdpf_g4exdmrz7y_9lo7orile6_t7o4eu4jlohz9tc_0r_6r2tf93vfn4je9_kq72k0h_npn2r_4l_8i_y0aa7h7dlb3duou3aal4a98tnhcjmjhihfd0svhnoxx345ln_cme6l9_jxurhfs_dw2ru_rdzfgyvax9d65oq4blpwegy5p_8ag48jrw_0mzdubj0ibon_bdjwildkhrmbgydarl_udhk6ncsomzob9lwb7n0jinywefy6tiswelvo_vv7lpbiba09fhzudnb3qjdfei1x49x4zjocgw5tbqsenpz9amef8dzztxqe1qyz0807z11ltco4tlhfdtsn_tx89lddv_847pzu3rwrhsh1w33seiu_ap_gruaq5zlwhfqneb111ydocz796dfb3bv3gt9e4dfwhfp2qucnoxf1k8z1epicivxdyjlufae_genfmkmyhzumrjvr3sippkc9ccfa3zvfww5zhz9tjx8apewjaehf8qwle4v6luewhtq_xkr3xavvbmdszfk_nbim4lo1ito9cepj0_hj8unr7ohr3winyhlkuyw6lfvk9iyhvzguekntnovw9ngfzvlptmo_hkybzrqx70qvhjho4fvsygtce15yllno_u9t_helfhy7_rr8s4hskzsijqbtr9zklfrdrb3gh8lzp8x4rdsctmegtock_nzlicg6vcbmylitb2vtvcc2yjw7fudjay6ishwaemuarfz6n0_mbxrel09fngw2013t9djhry_uxscdlopgbzsdsbskpbabhlaxrv3imqznv_w6ltdulhf9nctqbr2doizsf3zcaaw3rg434rz7othjqpl6dlikebgp2fmlhi2nnizw9ki3ubriayn2vl0lbayioo0cajj7naun1tmcntpg32n1qytqpcuphfmogwcjdy2zrqry8zietgbo7zpmhv4iaxod7e3mi2ydfc3zy6nz_3w4hyyid_4fzdm98eyd_fa7tupduaegefoj_l_xzti5asx3f29dn5upd7oe8tfj4kpprhhrdvdjbdyqhy33bndi_6oosj09prxu0xqobzrtv7jj_luchdzdfxcc7dd_zg3o6myynzw9kmbbtzzo_u2szdvmzjn5nfj9q320p0x2vs_7wval33fv8tyjmmqrgwxf_21t7dpfuoxiv3mymz6cthry8clyuhjnouzaqdtitk4dhrcagau7utzaa_u_nzm6fjkcaplnfy5j7fdcao2w84do8d8hh4dt60x4_rztmfmba7izzrbth8mjn1mdc7bxxze7ty8ectv23s77ezhatno5ti_pnh4m3dxwu2bobxd7g4cpnsamkkwzkdnixtbycqejvbm7l3mddl29m70s6auwj4rdrgrbcy1xqz9vf1spibhpmp_mk3bjv3qel25fynsxmanj2hgrl8yqd_0xpv5rwyulypnr9n2_6ydb7dcsojzoytsu_cwtdqg7e_g0lmjdl_xnkmznjnhikysbbrj0bluihkr_phjr21neznozgzzlbwtfualxg3nrj5mw2nhl7qd10sj8oad39ubewya8j7_1veintyhghbc4y6ngteff_98z7kadnhgo_xio358gq4zgf3pzi_c8n9kovig_on5rbt_9360l70hoaih8kqpuitdp_dgnd1p_dzf9uv9nohijaeai2wl6jsxg2li3whcj9fobov4rrisrl_jqcaofjnuzptqzkyfmfosxaidb_3b50ozyihgrmxxgir4vevqcfxxld9v767o5vdpbay30kgewhixq6rvvvbj_l7qkl2q0cn8krx1begl6avuxecrx8qhcy5f_xevlb198ev6tspmvp47cqsfjoxxzamowqijxm6zlth4jnliv3_2xeovb9t6zv4mfetmwvb2rqypn55dxg4idpn45pfcdrtpgwbe8sg_ngo4ngzzprmjfk3nj2dtezmjudjwat55a5uqyw_hzritjzdiue8m8_aavkib_ammxfbej8uhxv47bxvjuqgfmpdinvm5ffvmrmmrwxkoeaja9ycdhvum7ypqbxn7vc3pttug_hegdk29egsvzmooilzajowsmm9i_2vozu1vuwg7sesf8sjenmfoh0ysrub2rcn2ojtva5o1djf2ds5faets5iv3yybe3kvlnwp7y3buwjpyaztb4_b47dsyyeyg6saotsnop5yytkkoobr3ztveglwta1pcedi6wa0vsbfnk3zxfhyal5ptr22tzdr21jhmurujvba1udfo1lrbdwnhflgcyjj_tma5nzxe_jmmbwmuz7qznenanz0fgx32admaadqueepwvfampduztbdeoazhima1tjnfu2h2swdyic9cvrm9bufznxz89kdt722f5mfynosdig_1panjbna_vu_ux3lt_73wrawbwfhxgq4r_yh_afbjoq561bd9qjo5o2aqs625rt7fb4_kjtdcdqzgqjvawt295qk9pjtmzr8_hw4pbonzttu8ddn0xf064bgzsh0dj6gk_v47thzbltbi4rttvde4_abuy9pcu8a_trszbebg20u9nocpweq8uy5lpoljzz0cvx_158iepeglixtxthcgxvbbt93a12cpbccgqssnfirxh_dhx1oj4_a1uba_348f2486czwpuhitcjwyzmzsxgpuyclaewn3kko80xpbcamugtivls0ibhrzhm9hmyxrq2oz1uw_sxbdrm4qwyp7ynfvoxa_g8zqqcj7zta2sn4wjge42q18jnan83nf6emlv1zz4ly1bexsjhubzxp1g_32xkdvamlyt2slvrhti9ulcxbw7hhanmrzuihwcmfqn5bcwtpevazojk6hhqy2p27os4efzvv2trvrjbjh7ltpfl0llp2wldaoio2sbpluz0lpaqfr0yfvvgwliyp_z8ymbjoomjugbr1hm43k_46snfewulqdz5gfhzuqmva_jhjrflr0wisacl9ozk3aghgrsx3hxt9ulyhdvc2ovtcuyer70yzo1dcl6migzqkgm_qts6_wbz4gxydd9pg_fh9dukxdpf8xpwkewrv56ctwlm74uf_lhfx4pcvbdjqzhupwgdvkyufn_bovonipydvhqpvhp6dm9_wre2kxcealuvqbzp_k4rf69vsqoowiarkgdkupf_hribnhglsrxxz33qpgk2qor1kkeozfw0ux7jk6xwiju5b7vpn7xum4oioxphmk_brqggtn0_ka1iu6apm9rkzazqhyetbhcds7zz_o4j_vskyjfhjwtrppd_i0qvvywhbrzedu9tyhwgnio_xselfz8ldshsmomb85kxlkzgnv46adcz3c19late8owvt_evz_9fovwvp_nuftbahfjyioeqislhlqtzzvmd3y0bfl2ojdaf5qzkfonvleeahn80igqlizrociq29cflmkbcq4hu43w185dq2pjzbjsps0lohgmutm42z9it_40o_wpmjilpdvkznuu2szravlbydvg2ttadpucc_a5czflgth23xeeayy9z972tjjpg7el7z3e5q0dm2wqyhpbjlhbv3krnbvo8drbglxtywk7pwo0og04p_pg3xcesicxvexvr3wqeg3hnuxh40dhvm0ndg3n_npqsgja_pi_no4g2pdtezukmgsag04gy2ixizjbshmgqm21gs1qbovohyfabhpehgfutg20jjycpagpcpxj_2f_lnfit_unyw3gzllhbu4wdjj1y9hrog_bd7favy310alu7d76gzsiho23c_msbc1yzfyel5nqy9whczoc_f6crzuasrorxyfio8_swb7egccuhhzjomfjf5thoqpv7a3qjp08ebdmdtaxvajwnbv8inkxxvgndlpz9by_02_y4efcr_ptrs9d_6_hermlbbhsbyvweomghfl2zelwx4sp47foebd_5erak7rwcqjocnkpp7zfxso7bco68ffntixefol82r0ekczt6v_ozye3tbf0nid_0ozoevdwe6gs0yf8jost3afcsfw_rfsj6qotrdr1xxpxe_kv91buwvoh3pykj4fwxpe6k3b1i_ekxypbz5x8pu_knlaojbugtoqp7l4tmzbvbnfxmmzizig46wogv_c1enckwnzzmowwxhg_2op72s4l0hwzo5imdpb5bl6keqaxpttm3sogztgrwpugc0ybsgcqdxogj_dipy6jrj7dy7fdxvrmbpzkit0slpm9qfuejgjtvw2msahz1r4twl93cyizuo1z94ik9lwd_q27sxqxcmibmb9x5zp_qlkgmnontf3w8y0rndbh1kwz_l4dpmbznwmdobl7k3pphesuyxt5lysmkgbao8qpbwa4ayu8yaacctisysbbmmz8tervrrxr67nvmtawxjoas81ezpkmagmtfoowjwihqb_gjz_myho_zmjdnaaiimppjrlw1tjbmefh3celb3xabkvxb6u8hlrvjjoeka78fbo7t9n2drcjd2nxrzuxjei2m1_x5ufnm_e99n2vvnzeuhuphrht7_03pnaqcssmtb2emzgb_4hb_jjtytbstmynje227_5x_x4sfeuv5k1mg5nn26gj2znsyyse2g6dc8sifdf1brbdsff03bsgsj_h7hy8zu9j6dln4wcb9y8zbmkorrvqidpbrv_sobnc55zjm4hl_sz1yj5y8hfoi97hc8ohrchlqe3jtwlr0nw6rmus7st6opmzjbxw0kvluoct2rtnkxph30jb05w_13v6j8ubbmqbnb2gc8ag22j99ixg53_7p5_0e7uf3hrfnclhryfuuholvy9s_3_xodglgctwj8xq4pslcaw_azqhppot9bz_kppm2hq4ll45ffww6h51htadbeqabmngbhmwtlliqnvu76vuk0qcq5isufhbhpcgqjl8ujxfhdtfpantpqjcslucxxavl9i_x4_rvh3gr_l_obj920mg5v6vytowc9un72lcndxsjrtwq_d6717viq4togfngkz9vmfueycquog3n4vpuc8aexarm5eu0kx_mmb0olwn7krhjbx1pjr9bzds6ozvceqlq_wqlooyco_erv7skxsyvxsezb6lufe1c77jzryt9i7ute4y6ndlix67b45s1z3h4chunkbvuih_ozxnaffrxrbwfdwrfn9ki2i6f8fdlondswloprgzxvy9vm_k0mrctis1uz9s5q9tf9zcx9yjstxvn7it2cpfnrwrok71ph4gb6hslqxn2wzobfrh8nlyxizhlguhsypxo4usc5gwmqmtw52ri8nwcrpvd2uifk_nxvizpqen6vnhmmbuxzirnmfelivvdbfbpt6lawcac4qltu1lrmak_pr5pivns_gxbjn_nybmzodh6xby0s6abxyg6rs7_1dh_pq_30f_oyoz1egndx3h9wpty4apaay6y4hbda0bon3k1h62gknhd7kuleeeeynmfomksbwyr3_yos1uwpmg26qh8a_r3ni4ggnwtpf2kuts6frvft9rbmxohnajh4_3txkldw8tudylj8gv5p5wipduv2ewtacs9dwbycytcvxs_jhmabecypp095o82n6pjg_dvooclnllw_4y3t99hndkwdjiita85qnyzjkpkrgciywbdfgc2yipqepaxdx_vuxo6emluh0aslrkn9f_yq4s2ez8micdfyd2majrl_vp1obeku7txncpm7ev5sfzvp33g0v5clxqlyh7_pfe_8shp7le2_faksngpez8qh8dflo_sy4vposfk8ly_8yvevb96d9uyqirx6z_nuyv_b7gphrz4gb8k5ry06r9xjrlye22793cj0i9xnvsisokf1pex2u63wfrc_t1ytlzhv2lpoly9khpl2_dzklelqd_qicgbh9vwlciasby_a00yvxzfxfopqrlpemznrstjg16l4crnbemok_jtf_p_zg_i7eoz4rcl9r5lueqcsn4oqgsd8iwtko95prbenwgjbb5mlugvx9xahdrdskr6_d82dbbavo0jhlwc4kqpbmfzdxkriul3_2hxvx90bm_1fbcnnvttjtyk_ynr0ydorik66bkpdgidqjzoubbdpirl42jtwsfowwjnvllbmxzg3r42bonp_kcea3yrkmzydyaeflol8pauvtjjazppy10gbmjk1t2ibyt_u_6moplug8bljgswd6b3lxru_hy85w8styfbcgcm_gd5xftgzuqpnps_8ejhcyzc6lj4z6jnv_vomdduovbdpgteud_zkl8nxueo8zfz9wgm7jny_y35nabicnynzs_p59pcoptx6hals7vs3y8fm_ew8vbupt8ex1tw0jgt5fpv68ljrbkhx1gdmke1hhs7y73gpjyxibaptzce_9axfbxrthz6oe2ifonxspkzsvjgcictgcke1f8nd2d104gq2p30tyufuoebxf5yidwbpgfxbyif4eh4iwpaxac9zw3d9x5zfwdpuezjejtjq5_ilomkcct3yzm9eqdlzjtgsbv5ubta2rm19it6cxsybgly_tbnm219yzoxl198mtrwtng7y4sqvdgdobiuc6gsyieqhamttp_on7ubw_ksj7sf8livy9m2sswz8fzy_iluwtvnbyuem2pie1zlxf1jmtboixzw_2wahppozscc_aycoxb4_e2780sryqkrzmpfz_u94ih7f8suk32t2wl5n_crv18rlbsqa_kusp8mx1f5w7hff74aaygzzlejbasbmkli6n2ytb17im4gkujzvjokkbxzn2g2n1ppwe_soj6heahm1qcioif1r7qr142dpclblx95iuq5kwdzrcslubqskh8et66kmzmnm5o_fjlvxcphm5dljcovdjnrthlvnb4ntzgx1tdby1kltgfradqp74s5wmngxbjklim5xscyvc6_5omsv3kk6q7vgysb04jfwbwlm5n2utei6aptcrwqf12sebxmybkarrx12ahdxggpdimfafpyqcvrlufjsosl3aodwazeygr9bj2ipznnddk8_fblc9tgfs8t2nrvpimk9o3gnj51d_7ytpse_akboydpiektc4wdtbx8dtpejbk_yxo637oe7wvxfld76jtcpqnjpve7kf9cmu1coib8zaanjxgmy4zf_uwy7_s0n_s1yr5juyipp1kzhg1399npm8wytgpekzjyjk0s_vjpf6kn1jfbxjbxcp4tww2g5gsjjcjqffhckmhghxwbfwgqswak7in8dmpxqckatyzjl_cicemdmtuqylfxzw6u3rfpy9btizdchw2dx_4zmtikhv94okcrwak_ndwefetw2vdo0co4t07poo3bhpqy8zz1_9an9puif8p3pl3sd3lashud8w6ulztdlyll4ekbxdd2ged5pmna6uxsvalhzhoati4wcpuv54pjt98ctzqer3e_6juivfnrnkzdfkylbdte09emxyibmrlv_tsem749x7vjvz_q_gmv0tz4hp6ueplwecdip4yv9_jxhzx693bviprnkq8wdk_qhnvmbv_vnaxxxv2_z9_ovl3zvjrp5w8u_1pne93vvvgcv5ezuvlxelyrewwmife_9ynddlhbtw7cr8zkr3wqljecpwcfm5g0lqrcantudyis8kwutbkz2u6tozzkqw7wvba19mqw6wgpcwok8blr8si40xh1rmteaumkaesnihc4y1ff0afzumisbdovvzkwzldyuk5lqm1wygjysyvmphhmk3azoizzdyog2wwqffsps6vixlr7nqamwjoged0byl0wcljwfqjng6zydsb6vskiaxx4wphhmcd_k3hdiznq65mioe_oxatb_x1pirndijkojwzi0woz4wdr5qgeub0ykdoj_jdshtesqyvfwjagi5n_1g7w27btb8hvs1ijtvhbdeag2g4fyrso1jisymhlmazadzl4y8dwm_g8y4pjboz07y1hrebnw7b2yqnz7uxml791mmuczij_kgsuvu2zestlt7rugwmbu_es4shycoujtrfue_oebqn_dpvohkc3dfopwdji2y6oqt_lwbluzu74epn5sfbbcmop4qbduik0daz0iq4c8tsid0fp9g3sp_kgs4c2yhianp_9fv_vvvor382ckpbqp_kgmu_nqhb6jf_jtkvw2p4qx9gn_z9cmaxjqmpnifga9c1cjbpynxgon3y_yxd12l0nbjttby9exu7br0tsswznkybdhrv93ryy9fzyguxdxnhe4ah74f9u9ehecu47kk_hbhmxgxcxqdjudqmajxbgzgtkwhdljjl8cmh0oxdkljo7o5lu2q1ofux36wcwl07ayuqtccc_mqxuxcowg3ghxf6vdbh0jqz4lilbmg20mbgm6s5xlgtmipdug8xonsstqxxv35l8zpjfv1wdjoib3txv31pe_9yzsxot_wd3vyvqch8vzwgmv1xgmg93p39b3to55_lsotupdhfqvpoenuku9lp3xx_clz5gn8s2balxf5ezlxwsytnxzllamupw2ugzdfxp3rsxggjdm_qttdol_dmx55mx_mntewjvuqg9x7mln6l3e6w4oe_jtsdjpqgmtk_8k6xur52f5rcfvuctrvb_d8zoeqjcmavdxtwf0z7xjwnym4b2skjekop1non1kgmzm3yzprfoyctqkxwwgjujw6txgbjqwbg40db3sukahjemzdtfubnohhzc2idbtwz6kynnjdyakm0jkuufioyt03tuyimqwruuffuk_xvqlgyvop_gthpc_a4bfwxlc4gy9v76vez2ioereoztqemlejeefwwnm3byfa_zgswnxbetdqgg3ybzhssybzaqzglo5rpu9ojwtfkzcqewzigozil7bieydd2rssxredhafcczsedzik7bpdvfoqf0nos1ymxvnay10dbm_w4rc28ru_5s3oo8h3vpw_fkwjoscxbxuxnd4rdny0mjz_2m_fhtw_0f79f2vtpdeeavtbu2kbmwep5szsswyows0y0f70cypb2mkndv0q_237b_x_57vbjp_bjuzv7q_m6ljzsf0gopwilnfkp_0kab_z1pdeqd8qvhdr1tdy4c9oxbgmv6okprx_umhzjo_ut79zcqm8lkttcfo7y_6gpmodwcpb3nuft8i7awunb_mphqpc0neckg6noqzvzoogpsrzxf93fgbvkeue79t5olok9b3rsvjgqvi502oaregih3sclgi8v3znukyaszyt1oth8vvw_lhxnjamos8mvn7pmrtuslouecf6sfgirl_9vpyzjwfxdxsry_c4bp_6xc3vrv4a0xj1wrxtsrs4xjobe_wb523djz6oc74s6x53zmvzpas0z8_h882kst_balrjyfhn0jfze_qkhtw3xf3rlz0_c82qgleaz9e_uf1jqrm_p6jclaxxqie9uaebqi6pvcuesdjao2ybtiz0_afzhtratgqakd8e3e7zbhatyxqwwja5n_0qhegluzdn_d5uotujv62f54mk5ox_v70omtiay_xxietgds9k6aty7ir_bfuls80ubzune5jzcz_l_9jaz7fkdyanabdkimw0dlxo_6ycmi0wweaswsbd8czg_vdyuwnka4omopxr0ojziws4izjvh6_w8rw_ydapuztor_yt6at9ikgme8kckdeofye2m0nswbhhtdvm4l3xggnb8gycv0xzl3wezpfk58lwbbxeoihxr92m_woar3ivfxrlq5kucpiam_itwp4hosj1o6qmy1q_gfxiyarwajmlmnkasau17xnt3lniu7wwmv6v94emwjae32xjlgjujszao5tn57t3pxlkhjq5m0xzntgvrfngeh_gwkqjznlz2c7ybh_iil_wwbp4tzi8oi9_xfh8jlqjg8v7509lz21nbiquu38cbdoip2hwcok9r1a73d9v2ecowhcrpu2dk_j2cp_adbceiexufi_z58lost7ui7nd6dx_5mfzx_pfbbt7_3yuqmn7ea40z82sxjwz9kii1e3gphg8d1x9z_85cfbpz71qehvuzq23vbaos59fazv74wt3wvrj_yghaqzzinqh3pkiw_9elmlacgy9mm_uetosjsuggstmhyytbwvkb6gn_pcqhfznlukbckk6g8oad6caaagaeleqvswlwsmgonl_1axcc_7es4lqpplkg10_dipftaphx8fhudmujjgmm2ezvow2wlftv04avzgwbk5ktibnlb2oa3ewuyot0reijwlie_pat814yhxurne9g92wy0b4dzwe8tdnet8n8bt7ralxznr87ctad0r4vpg7oakptqpchsd_sqebs02gwawlthwyafwzpiplfzs07pwwd9dh4kehezpkcjiy5i5iqzhm6aicjghfddgc9xmacfw3zcn_eskhmpeon6l2f9weursgng27lvywrgsodp8eqmues3u6hwdojj4rbdf94jify2ook3xl_5vtoyfs28u_b_ym_gbwooycr1z4odt5vkux7pvx57h2x2qtxprytv9mp61arkmn9q_ue7z6u1t_iqoe71gykglaj4t3ovfibay4eysidi7rc_oyzxvqkmv72r_n1xy7gkxswstsnq_ve_e9b71ftx_qzjlvdvfdwzpoweqon7_fszrf0jwsoasird7ivqtiangyfw7cfonjay0qba0hminbiypgqlara17xfbd9cwgkxipeffsjaifwmtfiwqj2_a515xfrvagtalwvcgyp3e9p5xjydlm8zdt7yhhh_byahmwbz3maumfydsx_tmv7xyqy4egctu4jdnqfnnwhyzvxrpkms9e1_c9pgtqwmmdweblzypr99wsndsvse9vtlgnyhwjmnxjjlbuu8xmjjydonqp2qjefb4momdou7xccdpcqwfn9gqalmxx3gxzk3i7t6yew_44_f2u_uzn9php_rr9oytqy_owxd4ddjvuwqxqscdxmphh1d85hempxzcw2gqhk5hm0iwdzqnyfj0l0gmvf_iytbv3k3jlmy9_bkke6keanjvhjnrknkhr8ml7n1vcdaoorohkyboj_fv9my_hbvsl_iwuf0ldviwzbxzgrhuidxmbbyflo3l_ntcifmjgb1bzq5gitvhnz0i3djwz0egxiid9ouyfgoqkvfbi5pu4yw_6q6vr9rfxoo_vtftsgjtxvo63pfhrdhxww4uqzggu_hmkqh_locyp6v0rkvqjdsje1yxl8hd8p_uc8x6dximx56v1yufgnwrezgodywdkke9lj5v_k4x_du87tp3tk7apo39neviyd1x8l7zmkq05nvni_musptynhatrngtewx2hqvdu237qzmstzu8s7b0ac_rngvzab_zrzdklmukb_hcpiqrjlg7kg9fsyukryoz5fpz30agzshl_naj8hx5dvh_mazk3y8df8koit6isldlau_rcvlmieegupzcfl468zezk6_hqszilyciit8essexm_vpfvc8uwmo4yb4bygnggvkktu0m6m8eqlgkbberkwfncrhwp_krmt2edulbcuksvcnphkpiknrigva1kd075mawots2g_09ym7rdmkf1xvpilmbyepq3puje2guubidhubb1_ad9gdh02fcgyazckdfo0zt7efrzyu5fcgujbepqceeaymtfcqtdgsr_zenglvzb2smkrruwn5g2xu_x0cpsixlltwxpaq7c3ao2ujqnpvgfph_bo8ap8tvepsiyj7f_5fepgzinceiizlqdytfgnzyf8weiqt3o1pd6kzr8ddk7vw9lwox3bgrjsic2q_xxtvus1_qyqdaemwwjbwszmj09o2_1bt2pzqbthla5h3ohubytduy3wynywzynddhszyg07q_xwdbw7vcyjxfinwdqw8hfc6vgvl1_yfqkigffp05tpwvjc7goups077yhx_gf3ofmufx1d_hewlk8q2c21zkbphvecfog2wfjpepdn_pw2jal5nh6nyyzjpn3twy6ct06d3c0hgif6u_abbjmnrwuijhtpnuaewvlj_xpm6sa_5aiqajlixppindz9l_2uujovy02_0efc9sdw9n74zqktbbdtleqi7sdrv20oj_iuulsqttsxppphrjbg2nhku5wizoow51rri0d_svzpt45s4qhrvquwee4ak_mrquzowiw3vwvp_sj6wljq3uvn1ya_lifx1tyfa8kr_umg4uu6tocebvg_98f6ddyfvnfkweuv7t2pv5vd98pzik_kw9ylpwwlxygx8nuee_u7lnn3v4vf9nwvr_rkmrje_zuvr1rgdnp20r7dfsglgwybye9dv6_rufx6yfpcjlfghwgffb8ek_jy5uonkv_fxnvvhli_ke46mood94mrcfbpxj1xl2v4lfev_a4inas4e7vtbxxuofkpgvtmfrerehuegbbtwrkn_epbrnn7_zhhkkbik8gmmbpef8qpynaenxno4xdbzf0553akdnkh8j85sxdiksunntf4reqaqe4n_k68ewcmxvnda4gvdaogr8ivezbp3g_tj90tdvbfwqv1_r4tw3fbslrcku2a_rgclwpcowq2ygfnedycy2_pchbx0lvcpssglt_ggxhok3x9sfcxbpb5je7mzl2hhzccttntz9xsxfzd_qyt7us_4dftpimqt83s5eg9dwjbtvsw3qx1dl7csxsbq_hi_q8emv1ahlczgkzqvzzxo09ubo3bwf5boz1j25_j3u9hgmsgi410ycsyiczolscfm0umhfmhjcmwjszno6xhywaslk_aq73dwzswz_vcuky9y4nch3sdmfdjeiigp7xmo9lf4azohcvq_pi4cl2gjb9yxrglszdny_cxj2e2ywoc88ehsinnlqemdtue5nqt_kclqktqyoixt3mth5c1dwecoxxe0spfge8yol_djra2dd2hqgl1e5saqpvhuamo0amcozzmdroxxsjq_nncayunb2jssgidjyny_nz2dti0dxfe4uxqsoypbc8fkqkht23rnoeurkfunjxxhxbvmwiy9lr8b54t27uuj9b79lrpfbj4te_lj9hou9i6q8yb71ho_sorsivh_44tuyqpc5nczxy2ezz_nc3z3thvcu9nfkde_76lnveivwkj1x_eoby98vteiqivby7vulm3ywxlatvapftm1gqpsgnzr0cnvw2c4us7lv8pziyc9nlipffh8kytgrvltaclbgtg_6qxdzmsll5ur4tsxmy8a2yklkno_ry6xj50g_0v6j38mlcanftrhoy2u1s5eimoidvm3eggaay8osclsbhs_3ieeaoikd2j1mpu3sdbjn4yazfk5wyw85hvvo2b64h_szjrow9uknu7zlvhgcinqvz35qfhxva2i2s_zwegkuyrajc8kdse9bf3r4yrnket_6tusbywxpfxr1drsgsz_pzk60salwlx_clbnqejnomxbwox4h0wunmu20a6g2h29tjj84ljfvjhdo1ukibxk4jff5jgjzmtx4cc_wazb_wrtto8ebe_w45jvma9pot7fb_v5uu3ntgu0pw1bb0pmttb8_tvstetx8elboe4y_c8ktd3hpfjmftibiptav_ox2uu54z7vnnan0fbx1k8lv1pszid1am3fufahdqd5sqmw11pyhj6zvlvoapfjomxvbjip0wa9_p5_pu504cxxdkcv0ksq7wlitlkiupipxlnfc_2lxeyzdcfo60bmzr2u9ncqs7trevd7jl98xwicq0obno13al0jelhurjamf7f7uy7svbfmgyfbpovksik6ujxnmqzishgwea7hwjir4sg1vpoba9vffeit_nndi01jjjh_o81xgcnh2r7jn_kzhbyvfzbmm69m4ikp9_jbo5ztom34urekmcdujcqfmakz22lrbitbgk2unf_roklvmh2by2_q66h_yvs5cjvedanndb8_ix06xmufl9lzxppwparwttgljnmmshk5_qjh7uahz6s9ul36jgymc61kbdspq73ox8yo0_sg7cvxomj_kuy7fzdph2cpnhip5fwot6xugx055xsnxxxd8laeuw_frv7z6zwhrfbjlkrmbtc6zrcp0gptfbpebtvtlmgebevnxpuxhzatogx4toq6ytlg6tftc6ft_aemcsgse1gv4yebc1xdz10xx9a9vvmhvoowxunepkn9f4njycba9nsjwrmdsypxgjatpgffu21ws_crwxv5lo4n4gxfjtgkby1jes4eqylmaay1qgtv52nowqdmzm0a_pnhajbs_lniyyprfqsazjmdwjzyeinnxwrapry55co7kl4ifeq7esvpfrpouehn2xwxbhubwfnjmfao2bluuyd7q6ipmmbjixsfm_3f4qzci1khuefkqx_em8xanuadto4ho6v2ap_82ixrdc_g5mwr6i5enzojzvlvlu7w8xpngjin2eax1leubm3t1aqu4pkvnkb6_l_jc1bwyi2eh2sh3lsye_j9ltgnhplzzb_sbsoytbjalljsglwd8vb40tk8pghbtiapaqbj5vpfeqf2drlzfghfdjrkd4dqo2jvsvszyyjxcniui2v7l9aghjc3gevdlj_smwvvzcwss_rbtd3rudofjurb96rz1nh7gsdpm_9xlbgfcw93ogdrefuheuhhe1lcvevx5albtyu7ehd4yo_y_uzicmz36ya_cqh_g73atfni0ndqcoeij9s6_9rsgafv5cltfppjcszazic2fxwvn2nazz6sh3lqqmii9_nt9s52covzci7ayddx4v8zyqyrchtp3utxkw7wyzhki_am3nkcsizlz5usliehnl_i41s0mvgzoogx3w9_5fmcnv5q_ntz4rrslnnnmcdpkl08d7oeihumfepzltceoo_xp343efl9yhb16fe6mkrigh_a37f6u1qwyhncsyohxaks_7bcmcxztnxad_y2jq6hgf2uo7ar77s41mfmwcivkmglw8wa9uqffvb9ezcrgk_xiivc6zkr0vvrb1belkzquyly68uv18gidjvvpkm3puh44igkejsqq384v6eqloowsylvpherws4ybmkfusftkvircfy10crr2kqfhdxgtyly4ho0p2avl0wfkq37tmun0qxdk_1wau1dhyszpnzgyo_1ghgmai1dndprt_9nwibefvx1czqx3ahyem4pvecu7q4pfcdmkhke_lhzicehiasczcysl2ltsm_sj89y8ds0vucwaknykvcj74lt2ujty0eo0siakkxs_yjtdxb7dyzqnrosasrecoo5jxydou8u6pfggymmkj8_qjyhqobkrckrgmz8i1lxsvi1qwzue_5yo_o6hf4uoxhgse0cp4zllscv5hoatn6bjwoyikptiihkjtcl_k0uzkmk7owyzefo6ewh3k21eyebokw223ekz6zoa7395pdtxabcbrnyvm_lbfbj5eqagvrn32qs0l3fel6tvouuc_ouagebhminlmlmkddlgsfmgonnxspf_zsa6eyn8ch_jzhzckxngmlk35wcczkrz5kuia3yyrwmqmvwcfn9nu_tyuw6btp3k_0qctvy3lax3p8jl56ed7ahvfhzpi8tokg7mrqk4zu27jhdxr8mlhmaybpmdpefdfubnq4itgjynitjyxtwnfx1cvhudqmlgyq9f0owrtvhhftnjdhsaiy9ds7iyp_dfs78bbcnyo9mdi26zfgpf0i_mm3ljyljgaohd7slgl9_l_xt4v7v8wjowrekov616vk29dprgupuoy7vwf9bsy61p59ytgkxo6ab_8xd_tx6d1lz979un02zqtshrwvst76u8u0dxtyemp3_d_u2ngrejcpant8h198wrcfi_e92g15fk7vrngutwkpnofs04_7nwj_et_snigyjsjw4e9zctyheq9ely2ukqae7dpufwpkhzw69g6ybrifhutknfhbdkzbki6a8_6navvwv5hec8d4dv5vbqsamj3m2g_ygfjvc3tgkposjpwt5jwdhhltlwcipl1mkhp5fn4rpxpj63pjkfew5vhzojznany_mzu_s3tjsnquucxplqfdcsgdgcj6z7_zkuwvmwiz7x_hkbxqoqyewe52asrun5yem2oacrh_ijxogn5mav3xvqx0itinlaarj9jgwp0brbxuimfij8cqsuitvhz4ozsukkxehhu8ahvtylxztbnjum0xtwmxkwjianxuessncjiefv9v79_etkjyw2jkesjl_yybf_a7d9j3zucmr33zzztaenuzutlpt03zyfbqakwbs0k13s05gsrgchmthyiycnlfnvf_f84hl0dfpfgijw81_cebeho5uwpz1lyhexqlwmlfsmz_e1uoprduh9lpm5ft0wqoqxaul3cclbmaiytiypcneamgkjjqjyfwmixci1i1grcjl5spvwwhv2_vr_pp_qzjphsc3jcvg56f9bhhkbxy6srif7_pftdab16bv0i4rwnwz9vpofunja099qhdxo7n7shq40q_u1abn0c_kkb_6tc_mbt6dt43xqn04unlu3xy1hw8ep4a0a_x8h_2yunt74exifvwqvxgua2dldrzwx5en2uvjpg5mqz620weeez9vf277tzfhwit6bebplnodgue0bpp4vm6lqicr_nxw2lirmktlunbdsh2jnycvn_zdwxgcxwmqlswj_thmii1vh_cb_fp9s061tjtt8pxd46hao_pdgprp_aslkiovnqfv67tl7itpq4wvvr4mj4tluerd75xp3tbpq_b9jvzxllskt_o9tb54g0a8jeeryh4b2ssrx8psctkkxspyqvscs8a8ilq5k2jqeze2in_trzqzcgnnvikva7qqe_f_g4dpgxi9kbpzh0dzw9_rt4cr4ihlj_my5bqup_uz_xitssj77gtrzqoxzckodazp8siil4yh4juy65szpcvzaw1cvjd5cgs_c7frqfkpgkfh_a0xsulmqrbdgytuyripcgmpywmuh9ybz3outbadsoufrqwldae3aotpx6ynaksa7plftlz2zxbnry5skszoz0k4ydmudihvukypjk04sejjiigq_kfoe7jtzdhpmghdln_cepelgrmfs_hckziz3jj7ap2tidn_ogcuzgw7dc2lpypucjmhtrq6250gsuhtexovoy1cscxbmyempgcwyjijfpy_7rjt4uwlsmbohgvss0hrtpcsmjfto6ny02nr9lnqswxd9hyz5gje7tfnwu9geus1hzp2qzketpyvgmmdf_60hw8ehndfo5fgtzkqbge0etqdco0skucs6byxf7nlkzxamhhzx3or3qytacakyudhd2j23o0y01djfp7hjvw0ppskpqvmfmoa0dazrj_sdrmjk3cu2t01n1scwatx2vbmehupztswwyj2mmvnbwt9re1tbbs93a22u73r9mjh1ezssr_ri5jkzbplonzlyzlsjml3utigwuzdb1v6ic0e_hbnc3sxwgvhmvbubhmmj2pbc14p6pdybgxnard4b65drrqtm_50znhfzrtykaaoaxfxbtghcpqznjb9ezsgqy31l7jsxuduhpaq4w1mg2xcxvlb6mejarft7_wfnoft87bjijqxqqxtspsjt2tpxtzo4kbzhepjkxvjwzkjhvlds3dgjrrnmud6cuymhvcfo97c0vv1ucd4dgfzdb5jrf_d7fagvt1u25aj1lqbtqyrh_np_mxhsdhg7xk7eug8rzwc1u6sx4_oy0fz3t5_tofpyttamcyjbiaq0dpfuxcgnbyfhxc53odjov8kvy7nwt9fxrwedmm8im8l42ghoe_qjpbr_a3_bnog0aupkmpx7mb_py_vspwt4hj_mx8udp_ijud3iwlzvzy1isvax81yhidschtabdwveudz1v8hr4lypbcyicas49fj_txt3jvjvvn_a57xqfoskkdf_bcti3exvkyjktnftf81pxq1jjywauzpldcsdr8ne2qxkq10nd0plwwxrodhbgpjkvzlyit4mh7_ncy3_r7yivsdqzooa7d8pth_opz7pirt2mlxtlfleyc4wunwc4snrem1tkf9_eyntceqzxyc32ifzbdcd_cznklbofh8fsq5jzdvgdc5enrwdqek74ysjk288_o69ls2d3satbwiitbmo4k0jrvknayhayusxw10lpc1djkfnb55_gzteu4zm4lo47ueqlxtx0quu0uy1gja_ekx2fxvidza4ggjqe0f_zchcawvvnd_vxvw1s7t2qqjkoozewnyu_lawahlscyinljly2yprfmigo23fmt71tp3gf9zgppvq8yfsun4jtyqopfficdns0n7eyktf39vuirrdsota2tpp2enp6feedlwwm0wv_oms1hgmuonb10lssglqgwybd8_kstngimieq6himjyyjbds12bi_b9olwvufmyxgg_bnkuy6qr6cgdmmnxjbxnolngdrciimxwpujeb1rshaxdhyp48t2lgkggderrxz1jiab6u75d_qo5k2htrpxcncmaedcexlqmapyywgs5y4kj_bvsh8r5ksalsvmwitbksexy4aonc43ux90nfsvv_wlm32bp6tpq3vxzna5d69e6gxeexfvyi_gg64pstfntimzhk_h59ve1t77w2jv_mkbkybt68gexlo4smse6esrupwzup0_sx_kjoqucumslp0ytrkhfgxft_2gsuayunvx9g2_diyvvcg4lg_uu6srzohtrra21ve6crvobjcjzxnrxxhhonw_unj6cxidnhwp0a_kugvqbls_eycvtt1fmp8rlxsaii5fhue_zv2u9su5q8omh00s4s_di8y_ybf7grev35btfsmdqd5lq_b9ucwfd_owzpkjne9tq72xk_fvmf7gp_nsxlh_mryn_72muzgcbtd_dak8pcnmgwiz8nl0fw7uholx1zah9bpqrh_p_rotems5ebpnvdvvx3nwegss_6ukmlkpk_sd_rvlgtssikp5fiydmemp7uqsvlold3vc0r4rmx1qq5hpujoiggpvx0owae4xosluqrmih_rhra7gjhnq_uvzeq3mxmwker6ttcmabj9ugpnk2vljhi7pnpvedomlcdawb0_fgzcmybn_2rgm7_qzitnzkxvb8noightn6gsqq0jyohkxlib6f2f_mnlqwuqk3pveh3vldcymlmb8qp_xbxovyyqyn4pdxumte9lmrv0bemm8kmcigswzjdf0ego8prj6q5vomw1qiqdssby3cldmksf_jmrqumqdvknj_kh1bhyxy60ratsqwramngarg2uxeu9xbjdaif0tplgxcnjcfme_ywvq1u0kysmd1avytzgzfqrciptfpkdo3kxrn4dbapiu4u91nqf5g6pquinunrvhr_asrjthtjl2bdgrt9jp8idpnor855gilxxyufwqbbmzlb_4ihqnns3ddwgrzdvoc07w6zlmvue_xib3dmg5i90gfbabkpvwh0bq2doymysfcwwhizvj8wmwf9kanbch5g5po7kziw2rutfhgf2_idre63iwg5fttx6a_1wyryef069mkulncrwxzyu_wakku5rjnvhaiwj1bdzuh2arflxsfqv42y60kbgyrefpnoozogfejnnjcqqmbmpgpg4e7wr_gqpdswfdbawd5xdhmsibsrodr_diyemyxawwbe0dcbqjaq0g4yajgsmf2byql3m03bk2yly86gemghsbcfwiplo2ohz8clmebgxeqpmw1d2rwlbpbhmmyjixpyuoaf_nuponxh4ycylndchbommlvaq5rhndssvf0mtbsck5ff29k79ysyc0qholqskrrmol8xsm8ena7ft4_jcajt6lpd20uwvl744rkuvmaboi_exy7t5cucgk5fxkblw3pxun9i4hf2kb6jlbbzmw1lnqgsbf0tvspzllsbh_i7hynbupnqn3sztuv6d50z_1f1t66spw7rpltxjulg33vpvml4fc3vji7zxvshpwyffnxbknhxmexayqfehaxvvsr0ybuatctmtd8l4gbaqlfoc38_t_y3jz57ciq_z4rvdm_psxga0c2auomdfg_yjt5xr5nz5ixrc9mo7lurbbsodkd4bcbgmavge61yehvukfyavcciggefbdbb1gmsb7c3nrapmaagijowyxuvi8q5cpsquc45r_wvmdj3qnilmy5wse_50girxue6ccl1toauevu_1fufwone_xtsdoqkh4c4pribrhxwexlm0p_qtbdoygwalwxg78lv2vc1aemapi_whujjahyt24tinhpgdi3pn32ca3ulp7ssnf_8pe3mfjtzldv96fggxij9v3dmtefid4wddiz4wssqhjltschjdm5_xyxrrzvor0r_7l9vnny59ed6_kusavth1jz7pidocd02zqo9ubm4f7ycqiifbmtjaoqzhmsdmrggc7ecqibyvozz9qpt7p_ijbualxy6rntsf40n3oejh1y8elxqolrzyji0vzir343iayh9jf0fyzehfyo68i4a_7gmkgdh_iixkaasmphnifoqymdw_ortlf5tvwa1huqwhqkwymjzk9k6jsj9yogja6mhgsmywgatllgahpmvssf2ht_mhmoxrghdtp9sdmx1zd1tmgx95qd_zjxfjbindrtzghev5xllnp96gvhj1szmgatnphdfg41fhk0mbobojx7xxwzmxjbmofxo_iaomsyyje3cxwz_jjzrw1nmmfau9cv6mpbquxgj5gg_lcl_fpkhbejcju6blksbt_pspcxfzafb3bnin4yy_qouzjbejl3_weg0myvvpnnb78aozjxtrpc2_wt7hmsmrj5zz_xgcrbfxsuekjzyflrqpqz3jfx0pkp43tvwxbwn98_5k6eh5s_6_fuoe_ll9px8s7voxt2kd1tdfjqcm_gnrbk6adjydbeu3a7wfmrvlfjl938vfqaacaasurbvd_vhdsdmumtg84ourxxythjlyfrlelrmxlepis3yxd1it1ava1wegdgsw_oizlcoqun_xjiiamjpig49cp4efducng_p3vv2k_imls_z5taq13r4lobtxq2wna_egyor0raje2gbbjg2ikmres0f0we3eya1fabrmi6rsoqbrsidxs9xtqboqmjiqgyeiz6jfyykadnqzobqokomjygqf0b41ocjjmmmyeoqtyk7gu81lrvwkvih_fvid4qvt2xpk2abblinswpamdgsw6llsb2pfamrexigcszw2tpgjuy_qt_dg5aisusa6_gkybwg2g8omjj7vr3nkmpvihf7jghh575rn6szomrk6zjbcmojtmboxtuqekxhi6no2fyyfog_kir6bev9dnse_fi0o8qo36mf_mjeyfqmbyw2xxrpvormoitr_ers9nurczzwo_thqqsezmx2vukuyrgn092xubiajruehiqfqwdhwt7avaswruiuqnpmpnsufvfcdziq2s82_nd3ocrmsa8bhmqoydoqipt3jkianiscu00p1oaaeodtaojeeoq0mlnbtegpnlnzpqbnnoepahpaph4bg_usgbiaqd_rzbaxzkzx_izixm0a0x2rxmrkygo84202fownkwppesqb04zfzmsjcj9r92xj9icrarg_weotcrhtgdgnfoikumuvwiv52ds4o6xs8eho8swf6isxh048vz5h_qpk_1lk2p3acxxzrtru89tmsy6ldsrtpis5nymblm3vll8xyyjvsxsloy1_8ahwc_ql9jl6ho7nyynzlmcemfbajewtj1feumzrpqhac_avpo3jszuq_bhkz4wzt3rzinfm_drhwxpxmunpdtphxioq6n87bwznlkw19w1dqf8h2hgpk7p1dscomaehot70bizo2bsloas39t8_crf6pk_nrr_ynwy7oxdtfh5gfm9eyf_93gdlrv93m27g4dym6yog0ptan2ahkbbq5kngybr8p37yd7unwxnfpp3eisgufsoq1wj7k7stzotszohyfr814_bfhfrfxgbpmp6rskuhznte4pw_hnbrk9ul4otewrycdhv8zlx5z0r700z73nidq2m1hkkshdvj8sloniskdvfmuyyfdlxkrgmizmfg6puwbesasnk4ciju3urbhoke75k2u9pmxfytgvjddqu4htmblrjqiiyt5iy9jcmomzmkdu_pztdzjhjsvuch0jsb9lgw4sjtwjxmrflcem7zuv7byhdmjnikwbmnnztefjfdd_0per5yu8rmroeiwj2dwldvf_up6qcqn60jtxb_qxcwyuivcndkxwhwwc87gn7jgxbrepiofu6tsaoseh9sm2zjjy4cqvk_fjgu9onrn9kalku6pfdxgf_yccknazma7a4krp5vptevmd0hmt6s7iubnuik_mjuokrdiopb5f_ljumikbjygqdjgdyvw4yxwabsirjxoapovturjati9sfqvby0qqidmcwnkgy0ohcee1fewdczqgopnlnasqfnqsqpuwceew74yizygn30sng6f0qhlzlm3dgcooctkrdd8dwlo3zvs96hxrspekrn2ozjdak58gdefzicmajdcnjni9cqp0lojd6jx6ydq_jtims_o47ww5xz2t6wgowz1gp78rs_bfzymknmjm_wd9oigaarc842_poncmnebgriniuztwk4rfgmhi2q40mmldgwapplhyoj5il2m2n8q_8s_4jz9ko6qr2a_99h7qjdbfgpxsl7r4de5jofiej8ujmh7bpvtgf0v8wdnj_sabdafphpsulicd0wkml81_pnjrkw56pt_gelfcs4ewelfjvqf0g6frpzhudruk7wlokxxlhqpgmt4zv90xlqzn2vawunr_zl903takk1dtl_x_uckqgtmra2wm9pnzo9knxej_yj06_ffmteape8yeie_vi6gmmt2ukadpa4q8giotok7fpbjzrwrkxb3onhfsnbmhmudwk70ww1a_5ktfidutfbxewkk4opwmwayrxsrpy7ttv_kv7udouaqkh1aldoxl5rxls0ub102n9v_3oydlawwp7bt2ddncxyyivvkqwartds602v8yqnzgzeb_rbzjycendfnat_cypa4y9ue9nhzs_witchyepq04dicazjs3yltkr5aj7cowewfkdaqyy_ykzarkdd1rzstldabmkz2shzubadxi3enxlrhl1gudjdi4ghuyiq8vvwvs34rgssiqfyqkrau7_ox5gt4ylnrwkrvinnmxjrqwv2mglre3fbbqxuanxlknlmqzvkht2jkeyaqgihz9qcmsjcwezgt0larwgjqxelvw77kco2u2l_k6ydmnjotzd5bgb8tvizmzphzu8r_2asgmi4ov0bii0dykm8ucfedypghskeni5difjvf4wguoungkk2fgczalpkexq2oftpoyy7ji28cia9q_qoeagzhgmaelqih4xhbfrrsykgjq_hbeiqyerriihuct7lluaxpgod6uitdmmw_kq_khs4m0arvmhikimcmo2zfngfibdqu9q9_lzeid_h7kdbcg4rgihm4bncz_imirgahysqb_laga1jxgm53oojsddjx_jy2dgxnk729o_cyd7a_cbs4jgdrdptktpef78hcaioqkdgcqewyuxlzutthjfyf_gwvtkaqxofippte_kxizmffpuhdthqyndy4y1bbzpeexlmtvakaz8vemwmw8in3ajo6kaudvx3qbrfdtjmj2e1jinivwslct3aqfv_e8q_dpe6qqf_vf4qlghekzncdwi0tmraogorqa9iiuwkrpvxpyhrbmxke4p3bllzak_nb3ihulm3727jbwh15e48rq1z_cifulwpqusu_n3jo_wp_v_rffncmzvagku8j3rlpc6_fla_m7dw_coytfj2ik389ecprmpugalcu8smozqvvdjn3zdwzqk6gebktyabpc4sy8zewhwe_3jmwdycmxn1b1huiawiiheyq4fad1qz_4jfl5qm1_mof_u0pf_zfbnxbj2q5lvda3b58ahyrx5jajizujszjiycd6d5dmehjvgac5cxpxcloe5qggnx9n9aoidsecevj_ysed9ibelo0ye8mpojpubxtgj6hbvlnoxau7ixtkri6jm6_7xgora_vjcfdk3ishitvqpi2jq3ibioq6ressyd7augd_okhxduh_awj37l8dvnp1pzyryhh0_3nxzx7snlg3dqhrarz29mvvbfvuz9smeydpxp6qh3pwwdzlcfg4glvmlhmlzpu7efominocme0fg6y_qpvdhi_yhahrjie0gjnhqys0nbzvtxpm2zcywhpxwf1849flqviil_uzqflytyya31iasgoxnxevkxazvywjvbbzcydebrgtpbgdfaitvhykhfkxgcpei7irhwfhungcbpcv0shhe2zmruaugkrgcyzcyymikdkurp9igbgf2nmgnrmtyvwdtkc3mceg0t8wysatgbqaqo0ansgckmhkfalu0eo6y_zby7mrsgqk7966btmnd59rwcnubda5wavopnmsgxrmzjev1il0ztodew8ezo3adjsmc_ouxcxwze2_nfiwvytan_hiewcdasll1mv1owop6vdyj3dybq2cohyclf2wetwshuuixcktm4imxcnanwkcy7fawtt5c5kw_c9w0yxbuzpoecero_owd3xukh9emrod8sjzagaqbmoibs5wjh2bhehhgh1jibfr8ofk9s7bszb6fp8qrytdlt_sjlixpgtgje4wtgwlly9iqtvhsrxxkph4vmtvtu7wmvsusfz_3ug6ra_r_uwd3lte_xmad8rrpzg69c_3vjo8fq6zuxse_w8acf_vafk5_tlnryrbdgqnriadruwulsjhjqzgbpyfcr_fkicirsv5cqc1a5ppbbjhihcg16squgcphbjgpbmzmwjdailtchnij0kaiadr950h2wkegdrz0j3qapsowizmg7y2kz48ws0grltu2zwx74_irjueymggxhlrtl5pqvnbthvgzn05m2oraynzqu_3tqi5lgc312u6gsqpgj5qooapkcd2y0nhkho2uxxelmzgt6yuazkgaijyc3ypzwxdryfwdpossi2kkqniqvkgbtrtv1etcgvvpb5wg3hxlw2sjwwosydmsbxqpt88chgezyydo9ikqdx32dlyipt3do9cgz6_chklcfe8meih8dgkd_ixnccs4hresifgbeksynt_hlbjqhbbehgucbq_qdyahcqdysosjzltg45nlq0ea_8a5i0urkcev75gyopsq2jiywjl_ytasdtrlfv7pdqvxpv0rt_rnctd3b384eaiynwym4sx3chjmbxntboisulb8ouhgsdd3r4t6_vszy2xhxazwzfv8kftxsxmugxn57qbh27s5jpjqsj5sprdqkf6w9k3gekqs1z1wyxnxhgow03dfatebjhey27kubkgwiemqzyycyshpnox3fex8qksmj_lh4fdxuhlymjwnjzcm67zeamihgrma_niwvi_8a9zgsyip0balarwjjx924hpg9koxlib4ytqrtrsq56nrmm_m_r9tlsjoxx5gb7p2a92sulii0mv7wcoe6pobhypj_27c4_kmghxv1fl5vq6xlgfxjitv3bcehd7w9arb8ed8lr6wjxzbcg1dbben6ftwqpeywyafzgj5jusv_yhsl28v2_ya3b4jhpadfsoygg74uqlejbopgcheizkhblu_ayt5swjy_fija29pu_nzti3k40zujv_6_vkjdnzjn1sxnioybj8sdjjsxish2caxyuknyfpneqq_ndzxh8tt9j_77pykwiwa99339u0zjhjek9xgdviq7tou5ukoqoy8j241khldox3hf9ioxrkbrxbe_pyi_m5lzmee_7q_ktlcmuvhgop38avvytofvbehbjqpqnf6_izploq86_j8b37nmnynn1edye7or4lnnocdecaacx5eun5yiwzl_6dxbj_yyykeycbfdmyrmc_jvmo5cwgk9xtodvdqopm0jatqnacc915gr84eljr8dpgy_mjx0q7u1p4unankgfxpvclyf3xg3lofncwnjk9z1gx08uieofivz8vixworixv1mzcsr8nop1pu1xme83mtybeue4zb6uekyiodkwvh4icqbh_5wqlxxccd5q8sssmky82a8zn7qru8sd0h1bx0fie_odaagfwbbjo3vrsxba9llz3sbxmnc1ct1rhygzrcbh2bcmmccqathxhxrid1dbsuq4bgeltxq8ibapco6tnr25b_ymwhvmdosjnmkxillbdxvk93plgxscwmy6w_5lpjp0mn_vvtt_xxxt2pfbm9tpbt2_1_pnnn6sdep6lxp988okyjewtiryzmre5ngxkitob6rsqo_yz2chrjduboi87txfynwxgiviy2mj4ia3ber5eyewonx1ej5hqs4oobd0wkmioycttbcfnfeml2e8fjaxhsnsutgcpi3zcqhvmgvqyp8b78wfigiqhumu7tykh9mc6zcwgttlgzltnxcgu_lbbpqstb1vspio9lg3zegygqg0zypuncfhpgyw0kkq5ecxxyqsiwz0qn9dnbumahx0nbfhqnjpbmk6okwg4ya5h20ytzuvi11e7yxmggrmyat6tixhfwflh_c_xd1jhccffzfanfdnpfzbkdzvahd9hvihpur196_so71ye4x4twnindlzcefs93yxee7yb3pbnnefav8reu3qc_8e78e06nulhfle2z7kqmbmnmtntapur4ra1mj19iyjfqi7lvqwrp8yovcatj9g05uvjd7c9i3s_ax2ovnemldtemupcf_diwpj9p3vftlrltazgu_1txihnu1v6zvri8pkhl693po0ktofd14fkqfrsk8yr_57h3xs1dbqf9c7yff_yrnknwiucigecygnrxxcbemxctdrshj2nqhymhvoykwcncfeilislbawe_n7mcf7sd9ki6ucf08g_ocwgbrkvqtfk2rxxk9cfh7wgsfndpcd9scwwky36oufk7zqnkthtxuswegztopflevtwycyqfoei_ejzrv_ilmqyyzsavqezobphb5eqiqqz1chaeorttay2gqt2kmkxxsxozjresi9tukwcstdbni5uas_s0ads7s5467svk3stjy0idivgdrup2jucyaeehos07nfqvjboebx4htkam8yp0nyrxikqbvncgd8u8knem3dhvm34glt327wqd7_wgwu7ddndegy_nwakr2w9hpehb7bamneq4tlwsvfexbggeojdgvfx19pmjuenq2uyl1and6tv_eoxx5yxl16uz8_fq_33y6uijpxgb_fa6gthqjyaa0hzmcl9e3ynx7j_wmpg4xp_va6uf_xekdzle_v3jbptmrmxn8aej9kcvtctgepofg4whlydj6r_2djtkzyhhqigbrck4n86hj8twezritez9kgmdtvvzedymb1qcnzbrjhzgtmrcthwkzhksd0vfqdwhcqyyap4kbtfjqoap9ttwavi32rsapfakfgnhm9mfcoesmfo2nobybs4y3_ckrhe3b_wk0xsjy2dgud2mzgwoinnohznzb3zywzst92u4wavey08okso2lxgi4jqi33glkzhqfzp7tgreacwxwtapgpx1r_igbggoblqgoork2_fr6rjgz7kd9cp6uscw5lxy3egtzrgbcyi_kpija2zqqzpxif5qcrjluwwfch8of_o326_kximrlged_lqgdsddkhyeqa_oauleuh7sm9uytbjbcyzs_urp99pnjdc7yohkq_qkxdaucz3cqvprpthysrzghmcighig7dlxoowcfwbd_st5kbqg3hnz5g_35ee64u5bs3moiktijjp_e1i_u8h8h35zz2_h6kurv0ez_qcxkvdhwtwhxbfp7yiqtubzpv75s29vjqv_prx8l7hr5_fqgj1b6d5p_vqkfvvuwiv7e5zu_hfhyvedbyksbxys9g2azayeeixf5x2zyjkaoqdaoqkeoy3ifxjz98e7bzq8ydzu0z6ewo8kfhjuqhztpn91iup3r0betbpucw48mwjmyunxkrkkazlvzdbdu9ymydhgb1fttkdccofozypt_sgtyp4glzjbrkm5mfvhgyrvbcqpvjn7vmc15pif9wyplyyb_erq8kk2ufje_gl_70crygesngo1aeedtigofbdpagconjfzd6ybu9haedy_g37fna5mr7wk_kw_2yrdypshxy7bydi75k_x36x_18kh0eroupf_yjgjrf_oixqvjffvmlvad0ktbjm2cmtdc8wwtiua4pqg4h3izv5f9lil1ed2bhjyz9rtibezydodzj7fnfg4yyw8f9j3iwxfxfzat_gjhbkfe9spogi12kpzz2mmgfrqegvk_bsfd5gt2tlhp8id3s4a5sa4xxqbra2jpr5u535iehlkche6u_rtoysd8zjd_4lhfjrayyibzb2gkguchygskasi40ac_fvnnuapgpwlgyeqqhjkrwktoirudoacfmasrimyfjoztpuo_qj2o_eftuncpmninrzarsadfudvclb_mgwuhls_f5wvq516uxl20yxkrzday65jlvg9_xlwqzpamzwjgx5gbpdtawhtvzm3oc_qbsyvv8bphfjoblsnvirgh8kaw3ywzdbeyj0vbnzodnu_zx4bxyt5yivzyznwczoltdefnypb6ze4t419fxkj4rr9clhivmsx_g3u4svpqjyvnerzqpqr9zj3lb_vk1muzgouvgtb3yoxi6s0m_9d3l8di4gzromma6vsscjyazmz5srg5bszckhp7mn_ppfegnnj_0v76vimx_zbnd9_evc6h7libjfpoj3zeziasfhlhkjpxupblqop47mbm_v1e8q_xbomvkyxkqjw0a12e8z5k8k659z63f97y9feucxgffb2bm_qrbxy683mg0uix_uo_sad0ornx40gxs85pop4i4elskkfiyld0uytnrduhtlonzq0qpyk_r8raay6dqx7pheecllkjxia_vns5zit0bgoglmqd8kb6gjhaolqui_i1xhgbtxxdbdrsvg5cyhatchgjatmjlzbw79hqmk_xqtppgymiiuoidxo_z02smpyxtalbvarld5odzhxhiuugunut1evjuy_ybgxv7vkb6hb0ftsbywto_2gcqru3cec534heulvvskd1ue_uai7uby7aofzijcbfloygrkcelalv4tszncijacodqthkyjpdkh6ffc6_vz4gxkpdf_vz35dmzz5lwyfsbiejhp6jughddxc_etkbyvlu_17frycdsr7yb_v457fzltpixxfra48byhpfb0p_cdmj47mtmo6qynzatwjklg55h2ebrf7gg6jxnqf92g9rtsgzobae_yneyk4jf5bsxwtthaze0jblswcmmalmnogkltlnaezaprbd4v4gcugec81kybon9gai7zkakuqjqqdgwjgi_id0ygdijdomlp0pk3ji8vi0zjkm_nwil3oajen6sddmwzbw9qq4itdcxwizitlkuobkgi6mp5rnj2e8xztxol93bhzsue6vsq42jegx7tf2ubb4ezjtc_0_mm53dhu3qlqmqcigwxpfdbfyg_h8r4fshlqv1pqzwyzk4zcewfpx4ptiorvy_glxjzkem_us2smzvu7u7st48af7iwjaw7goar64wd_pv73ysyo_dlqedfip0g5j07urzjzgcxs2y0eoie8p4wnspnzls2m8vex843tom4udmpcrxtzwst534lqmjficjof2n_esdpuqkegyivvfdxdhep011mnzovvldemm33hugrdhakebd61sv_dd5pg7uxfx_mxtxg2aa4_fxaqtk22r4mcwnyopryoam2wl_d8l6wz5twj1tdypns0r17gnxzgbr59e_t98ylhup924yii48azuyeeipmelxfawmtbumgccs5qpvzpomdj24cdfrp_iz_liecdcweimzozwptkz7dwxikju7ucja0d4qwmanbqxevkhvil0d36g_0ncklaqebdmik66bucb6dhd75ss39_qt_i6gbmmmdf5xwz61ga5w3rihskqhuradvbtjntuydv0_batkjd_ki2jley4fqwksansa1yjxxbodbihghlbkcdemiygimdmgdag9e3urw9914zbhmbq27ujo3nmhjky1vz7vfa7rwd2zusqioo_ksth9yl0r2eaila8mwdbk_pwupcgezdu1qrdxib4gbdlrryb_4hjowxkhe8ywxut26sutpdkycivosmtof_vzcz7sholiuobhzzsul_lzzcpjfko3bel0icsogjh6sk0yqrvh3betwuvqz6nnqachii0z47xrh5jszthngbjw_khzlkvb5ivpefilc7gap1o0l5_c8ngpvx_dymqyseutwco4li8vg_mikyohdl5quexyefj9ri3sxmb_y_2smwy1qqxa9b1bgawt_gjmhvdog0yd6gqj5umwbxnduoeymbrbqmermyibk8su4x9ki8acxsjyall6vmydgcmkypaai5rp44ldr2cd9ta_v55e3en7dhg1mqhrg2nm_26rfcbn_l9ydsbhxmrpl_ok1i47mpurlca64leunulvxj_f75mblper1paqu5wpwhnwdssxocaxywktenxhom5evy2g3sobnyzaiead3pc3i7yvccddpsyoh7l0ky14cdghjhpk0eu9zy0v57fvuj3wjvfe6kouxmddondjgp4bwgxpvmialg2fgc9san0qnwd2hxvtsweelbdqvcnulv8ynvqpwriewmvgnzekab77tzl47ds0_mvl0o68bvvl1m9hzpjq4yse8zmjjiunrfijwjgier_tsuy2xhf3vwckjyrliwzkqkcpmbmkuvkuwe_g7yfjjrqjlejlpilofo1gvnbjngwzaskxjvtkrahmih3wfhvi3_br61atyyyrkp7rymieqi8luaujnpwakmojf4bsdb_tev9dyexrlcfepb9ci8rmjan4mqz64labsfvblmjmbwgxigbcjg7lxd4lsikvq_hli0infowd1vbegzgekdhoexddji0wrvho4nwalugyykjgwliumojvvyhi5ucj5ttj6nhuvpci8naf0ek1feusfklj06nrctrmd2qtzazgk5isiq6chdghzgwdnvgvjmtpl27j8dgd0dyjex_dpiw0fyyn9rg_kapy7ujtaqhq67xtsvhnstivte01fmm0z5tqodibmihffv08rlmznmrsoxu8ofxf39h72omrlbzwshh1m0j1_xkw0wlnrojgu3c6vagmmhjecf2bmnzyoezquqbtap7fm059qn6grlindmsxrpo8ng1xa42phb72ggepbdja5pndknyufplz_v4dtieyk5f_a7h7ko9pfnsuax5r1pooa17rdfsdsa_duvdbdpy2hxbgxhmazbjcmbnduroa_j7potlojaef7ltoderhgxeedes4hcdhzrruzmf38bhwhfhmeywuynxg4yxg_n8mpz5dcwzpf9hxkkdtabwsj1zmoy22_kwxmybn5py_nkz7yicluinizzwirli7mndonr99d2bb8xqj4y_mzxye4a0tr4gendwdjmriondlihgdsn_og_f04pppqbmkuf_i00zpkh2_wr4z3wq60ykhypzdg_ks954dk44zlf8ynervjph7qlnxkrrvyhe8e7b84qtbhqfokhv46jxgt9fjl2ztcnef6knwaaiabjrefu7zl9m8ajdxxjpivo_z3_fh6wblhlqesangfo7dwmp1t65ni0o9uwrnpf4q7yyu65xe4xzbfybp8tys08u23tvme8p_71odwvh_bst8bx_o_fmrdkwk_9c51wqwoa5iagngsuyjzyd06aalo3smzt93wjcnehq8yonttrnqx0mse_naceh75ge4uhfw_dafn_grnihsdwozypflbqlet31uvicwqnrqv_k52mthjrxgiuah6ww4ns4mgmqifmm4uh8roetytx84odpemx6z8vjoeyyiakq9jyuokkt3svkkm_iavsrtmmtdhsjtwijah3yhknhoj8ytb1cnelq5asegmrn7ixyqk_qimeetzkrsiso0_qkxc_kgjmmtcbcpwxtzz_q_v4x68wwk4ojarbcwcybxje_1da22dabmdyqgz83p_qs1w_md2edsvkxooqtiwjdai1o6z06fclwzsrcdurb7uperbf8f11dxn8gjh0agchn0xpg9l20g8f3zttquv1hpxz57jf8vb2_kbrmqd1gehgbl2fvn2u2hzb_zqpbtq8fdsby3ycq77jlajfsnea3fcy92qpvtqvtc8r_bhmdsv3n8ub2ye42_ns4xcn2aqooxzwu_hmgwin0snccqp5glwvwwbv5ssfhglejhxy1e5i0ftmqamxfbkmfh8wj7nxlczcxdqgohzacudwpchv8g8gmziyqlcucaekwmcvki9huijawbuvedqrrlcrkdqlhczd5hcafom71ifvtziyyrtxkz7maw_4hlhvcn0c_sdpuhztdmizmq3h3zyngkgqdac5md8woh58e2zhw_0r6fv_yhcnt_v968_q7cle_lrmmlv2zc_ooyweh2aenzqjz6ftgamexikokrxo24qzycvzamlmnv2bobmfout7h7vvviznxomogenokjdkedzavas1nvxhac23_85_ldkuntxmkhzfv_33hazfajk6shqmem_w_lk5utmvpyxvf9ut9gc1sqh_3hlgsyau7jhluc5w_e_axxpf8bj5mnzuor5thaxsu6zgtkmqb41vg4_bsrg8kwnmzmygnbjqgr8u7vwzpncrp5jf3x_vfztt7qzwtuu_v1len1o2o2n23zp8r7vtz_q7vemgyy0l2lzzramlcnqrqccwyfpk79z5rvz6jsvrjgsdqixlhpghykrkgau38ofaol9qqljm14e6zm18jxvxbta7_uyyv97zuc4p0mzs3ky2pasuroyf_sr8_nvllgw9mj46fy7siqcreidqmileie62mpwhg_v2xrlzxel3ttoh9jeic9hvukygexlj3i_vywnitqqmo5kvcjqmm8fzbasdxljy9tiqoyinxsmdyymzpjtl_mw9tem7ajqd9ewyz1o2p45ik6xxfrjrcendbhfbhsqvtiv7awlbokvrjyfa5btbyfyicos_lzowjqq99dtgggm_pm72tjcxkqwi9dd4dypf_d42afsdtx17mlwlq0_92valeh8n0ft4hjogzrur3w0kob0yzjszeobgambrgc8f8a6ncbahco5fdydymjid6a4xycxnhyobo5ojge97mqavtynihtkndbm_pztteilpdmbf9nubhme2lqep1xbsueiyddouy6nsyrp5qfxnxokj4kdc_eq27ieltpendd33adx7dhvcirdmfrmync8lngoydt1vwr6xxv8gicponmxqgoyccfb1mecay0hiwps22g5tamxcgeuwpcaxrrssbkshwqtyfnzjqdv7tpjaxkmllxjnzdwe3mtz8qtkjzhicdi7qyacmhavpmq2ntqxvssgucl00pcdmk4t_l1shgpwivlielsthyin4qv2sefbmh_nzea9s2rgboal4y3cg0kizxkpvkjhu9vtwjjsfnbr0httr7_pbgupabh9wi3vjffaisecvd7tczyyvd1rhryyazmkx3z_4_jv_ex5c_fflp_9ic_lteumduu_wr35tpxn1wvnv71od5ylhevsbenftoun9clzr20e4gfgadnsj0yvdomz_6qkpagggnbe4kuy76dyklsmp4yscf8zuyjqyp2hhxbmp_ux7wck6nmu1nbth_gpbpyq502opog3udcjwzlefpxy77jxbfpx_2kpddgg2rlsft9cg4hgumuxjbt81w70h6e_ezblwyhhmlzbmdt2mkfuvchuibew_usmqremkm3zvnaaoslppyojy2oypdhqg19fdzq3zvqcxlwhikkhvzmcsdqc_qbbibocqtp5exvmh513_zpnvy88wgkqhjo2g0ltfnwuqw55355j1vphfjtv3qdqsg4zwv3rgmk908ydflcrnzzqeqv_egbn9pvxvj1kh0fe_zv3s8dzesgsnvhtmxdvqgzgxqmj4fxdesmumxmyve_fyu96xe5l2xnwh1pcuqw37yzxm1dyzpbqk6dvuan_fgteliee1oz4q_memyxfil6rgipakgning95crvt2ojghrljuti5gzysagnksj8awaoofpzij1foaulo7iv4lugwmhaigyevnhyabwsij8au3ah3e5ulfcqsceifd8tqlu8dhjiw8wgavzcyziwgc9bj5nhmo2wditmplatgmvydnsju7ay_q6ayowzhe4zqhxulfoz5srg_1a4oshte0jbp9g_ikaighoycziq4nwa8whawdxjrynw6aysluts2olegosccrulqf2qqzydwtauq7yke7rztnxw9blvyjveig4h5uhfjmc8lglq7atr6qpaqncsib22uvmlyfkbhl9fyrdmio7twpxvflz0jumy2tuk8cehtsgjc09qrs2rskyvdl09wqa8mixjfeqzlrlfelzwjhyh5stmcr31g1jbhpw8jwpbdbyjo3tahxeaywuf5kyvatzmpn9dt3bgxclpvgfoagbmbv0axanc4i0mvknlst8zymqrju_h8i_kiqbp2jguluz0mwfqm5miwys2bjzm8f47uv8gseh38h4fkrlvxi4dcws9stehqlh47cugyuxavscs8euizh_vdbiz7brtxn16pvuotprtpztz_pfpry04kfitrwox_9upzud7_t7qrqshbkadfz8jneu3bosh9m_ydtzb5iuijfn96zlhgsqkmvipjhyzv6izxrurhsj3n3un9o1wnl1ymkpsrd8ombp78xtkshjtrhpry_sdrkzhzyad1ip5biffbqvrmnbss3335b2cjw4sw83d6shbzybiuzyxeyj9o_1bldey7vcdnc0df1pbbuaugsgbkeo6ukmdfwxazm277llor81k_yvyidqcohddq7zuusexcv8_nwoeml7ob7x3onvevl1px4a_j_njaziuz3_fmnjotwqx511ixxh_gc45gmjwzcxlyflz_emdlbijeod5ufubgemz7vnvxryl63hdcvox9_xggxn_fzbr5zz844z79lwtrvbvvq9dytb8brfvtl3rpnwhrz_j6mcmiqdvq8n9ovv951erengcwedibcibj_9d_1z0ddllh10ikwbfbliohygs0mh40zbjev_sc7tkdkseiqklbbytozqct7j7yz2gtwggxa6iim2gi3bf079aeoifmio5akrcp7f4ywlckj1xfnsslvjvvjirqtiyfzey4ir13rxhgnegixv52hot2mh5gyoundbynhp4076tpw0blkklm1_swwohrnah3mrusmp8hqgohyrakaiu2ufhswigqepgw34_ypwziyrvl9qqoqyp32sspb30gflvcjq022tdmp2eqm2o8r02rd_slhcuizeid0nwcgzy4uebs17ygymh1psfurb_ojyqlmryaq2adtcxiznrrpi5qgnqu_cqaxgfu23pphqfvlwfga3nkypgboi0w_hj3bh8xozcveiul8ecdyrzpn_e24jq6tga72jama00cybzca9fe9gn2kaaphpkfomaw8q9_zgehrxinasofnys_dknserqnb_t1fpuhsxrzdehfhfst0zrhaxdpwbeygzzqefd0zz_p9ij2ujk4m8krtfuqt0ymgwprwlaxsd_amo6w7u7c6xud162_0zjb_v69esl0jq_lpwooq1d2p_gqmtttjefbs2vatfumf4gihpvjiwdtgbmimswkwoef4afu38i9tq1_rzghcwuylnrp1ry0mwzy8ctouqsu5k4ltdfab2pa9dzm0gxqmovwh7tmmnddr9e9ipi_fvsypdxjbvgywzizmi7j8wmqfjwao8x_0rrmy4m7fxv66ewwjn8g_phnenx4wu3iob4_pup0968id_kvv9bd3pzpfh17vjbvzcmu6zpzuo_xltyw74_t73_lelanbhyyzcy_fepoeeutvpg5nehsu4v8ckglnrict_guy98w8k8e9gavovn7rcaqfm6_mj9_dd_t2_xvlgntfsy7oo2vqmremm_dl8tpuu_7zltj381jyjm7_ydvbkrpqckx3hgj6mtioebihj3loopggonifjepdn8ixveqdhergq_jqgugcojwxiryhvqipimqxtheynozpgoljmm1r83ciizsewngqcubyzkc4qozkiljqjifbm1cyjguhemv1a7ufvcscoomhmymeouyiatmgh5cyjcscsyahx_4gajxy1vyicsqsjiiijnfhzfifsbowssapzjefwyzwjxaibypqqhye_htqmmxjts9ldcre_ngb6b_fuil8gu9udayss0wnguowxykqod4kjodnboszvrgotyu6hcq6saplanm4wcbchldhxgqv1bcjnpywydfe2glgjgm8_kbr2uhaketid8s2dk_hnsqhedyvehhln7glfyarkr8i5m7yzsxblv57tmjigbkmue_fzgysqpl4xvo8xromhw0_gxetsi05gazcy7lmqww8jcmmjirbiqkn48l79l8_q08ebz5pvat_yxsprophlfocyud_vtmsb_xjnr8k5edxsnhs0trn6xyjhplhwrnfopqwye4hkwjgexudd5zk4u2bfgndywcji2mw2npy5kgs1qh9oeiederodltrokujo7uhsa_tath_yu9_il8vqjtw_uk96bckpg_evgkm0eklxgt_c885q3thjncesbg_ykjjz_bdqf4nvnwa9bmo1iz2uayqlpvfqqu19mng4s8hikqsdtpr3m5qr3ubnb0a9_p7pd0dt_x_7k6lou8_usucp71yz_vwwrurq_xrozdj5lfucblpr68_e5mjr9t7wbncmfbmunw911kplilrxzqzcr1vpae_ey9v_d7fwds8spn4udzfuveicnlsymxbd04h_iepdlmg9ikvhxi_r8_ttv_d_wv7e3gqcp13axkg9nx2nlancy6hj0umardjx_1aivym6dn9kkn4rodhqobjhno5tn9d5zhodfxuootgflhezzd45cm302f749ttchzr47rjq3tcazbxk2e9xccsnxjvqovlohmws6luiya7vtddmhxlhd5sdmm87vhowbozixwxvsch8qxj5xtapgyicjckiuggy1b57i3l4rjineqqrne4nywuzabguqql_us6gl7nvum4ymcodawvnlzx2ytamqbuot4qvbii4ztq_kbcieyeaixgbcyc9tryccj7aeexvukac_ipze3dbhebyrmtryrcarvuhk2_xboi7nbqfiba0fyremcgaqmzhmpjvbkvckbj2iobbanbrln6zdikm3xrjzpn6yyrt7zycjulixwez1zn_ngtqxlsiwa_hpbracubpwyvv1ceqdglpazug3vvsihmeyfzybtacqcgjenbywmxubibgivqxlm_cxl8eqdvjhcaas9b_k7yszkzbxtpq5alpgxm8qi3pdtameatvhxzpcyhjzo9yfl5tqql3somaqzbcxgvtv_jykhwpbkparmceuqmiinth4yjkhtet_jx982jybcaf9isplhmp9j5oh58ogd1ilr4470timnmx2gfzitdned_q8xvh9rhkip6gzbhuwetikjk2zkgacgd8etm9wqvhnzwswknlawkz9_mn57lppyu9_3sxdh_938vy3fscejfdg739ddfq39hml777rvy_oazvtne5t2w40dc_49synhxgposo3hb_rmmiyb1pcnn9hvxyp6zy3vus4x7jdeojogjza8vponduxfawwfgfnjjt13bnclhulydwtmvzwalfofxcy1k7h_w5evv7sqpf_pf_frrb8v6ozrpxtxiorpe7mvlzzdlufs2ck2kvep_ux8b_teqxcf4ivhlea5grjbbze0w2msdotg7aheukdgs_6uq_ujjxs_pdbqnvhhhmml_m_3h3flo5pxljb7l8lzn93x_fgc_mb75w0dkcfanqf5ikm_mzb2t0emscmm4plmq12xdpbvf910upojjcomipuhic56rrsfiwh5p4paqq85mlyujkpxismyd_jkmgyxvbzi_z7zupbuvds_03tzq8evx6zpl3azle_az71l_vrd3d5syfbunv5x3ydpglcop0yhf9j_mtxbm9yfeanrwljmsias_hqypdrfblgcismshmcwiiv8tflbv0f90vmt5gaifjyqhiczwy2grx3vaczpe0akd5aguehexokxbh0foxofj6d_tvuzdjh1akhhwzl7fayx4u8e1pd40yhw0nuksqr3ehigrct_io0onle9gulo_lhkgfgfia_mgugvlrqxv_xjdo0oclukvnfpdnm4ymzhqsgbgg6wm864gmqtafox_ybvg7mkaecatwh6ybbn2pgdqq9hat334iuhuco9t53053iotvdg6k8lg34srl2xo1grgmumnngu7vzjye520zqpdgqgyxqpggfi3mbn2kkqd5dypnsowori94krnu9dysqzclhlcm2vywhamirimh5wm_prt7ioon5e8cakeg0ypr8uetqikyl4yaxgddlmfico3djazhe3f4hcsnn_gk6l2xcnvs98hocqxi2diedzzm_c3xwd4jyoiwiobyqu2xtgt32htpmww4ixvmj8kop_emjeh0od55dhm4iklplgeunmfpap00wdwnlybsagderiurjp5ii8fwj2f_jpofokl27pfvhyhbzbs2nes12upmbcvqxqdyoy_5bs4ajsu7urzyotjf4yswcufm5cw0610hiozz7rjyoih_1vtdlvelglil_cuenmg8iamzxgfnvmco5efoyjbhykvhccwb1se4dio_xz_8kvzru5l9izrphss3t4uvf_5bkz_0mjd8bt4wuom8vy_b_6jxbhph8uyuneopw17yca9vh56fhnur7ah9fyzn23jz8j57_6y7u_dm0_scwv_cm_qk_x6udutnvm_y_dczfl7hu9pbmxefyno0deofca5lcbl7n5jpli8ulvulra_fk8ef_bzfqacjjeex511maxmgjfb9zm_u2ieboj0k_rc2wryztwn5_bexwvf2y9t2gsm_hzej4dmoxmv02t8tp_uozbih_wdujmx2t1jxdmzsppf4ucf6dybjgrejive7xbqxmcgqfxazt_m07fophz1fejbbuff83m_gfzsd_esj1c2s_4rhgcmwkw_bvihoilpiiircaesgniwam5ppsfxghjd16jeusbodiufhaysavqyds8yxjezgile953hgvdcjy6encgkyjxjpr4huudikaomfqdlmjitsuhz_zaq4ugbeho7whny5iedsfmecjkjibegvsimqeenhblgeso8fhyguky7ilysi5gmhhb9ypkjnadjgtb40l9zednio0pdwlaxrqzcqflgox32h6_lf3eknzjw1tu3vtmbrm_kqzp3kmzxwmjinztscorsk3cxnlmgrikg67sz_tjdwg66hcnry_jl8z4ovnllizlscq3ac5l7yl_zxbqjm2zunssmulvkrbkhyt_bgo05q4z2lbfitrjkyimhimfthrmqidhiziid7ynzwzcm_jyeq2z7zaxoowb8ib_ucphm_8ja_sxp9ksqyrhctkgr_jcjj5tekgjywbisivqxiearsz5guduiwe880pjjyrpajszhhtswv5cxesbp9az_7bfgdmbsce25ec_3kzffqz1e9s5uyyc3n1rxj4nfnfp_0btytjm3anqb70gt8kmkj0gc3ar96mk8985xjmb5hnhapfts89bq67gtxgmu_oyiilb4wzjh2belsjagdhiiyqti4kkrezg_rtuxc_gezbcbg2vfjp59flj1_8upy3_m_c6qv2xrr3r5zcbxnu85pw5upr67a2msfryactyf5dwsjds_2qp2yf2vxzen2nu7uo_eaaztmg7px3kdp6qt_5zl_dzz6ofor09xfevac82k6ut74vvtevtczvksudby_1tn1quvacw8kvv1tvc_lvqkxf_ibm5mg_azxo_jlgjqfh_ijaevcq7yar8xtpmmpmu_eca_f893kz6m63znon_z8psduwtr_m073nhey_lw78yt35yumpjkebxjgznk7_er8so2jv1im6fadyeobmxatbftjduhps30oojldiyygurqhjphrue7i3fbpalgrh0l38p8cm0kfw4ob0kxjh6qhqnkhatmeiobdbnmbub2ysonfdqmwvds2ncedywsasmxmqhog5qrznlavqoncfaejoufrqeiftbl26lnsgr1xgltak2bdw_yvtaqigmkjdbekifasfkdm_mzbizyqdvil5czvjohveh_d_unf_jwissakhdbxemjmcsvujextsgwstyfx8a9pdiwed7s18b2_ph3tokesi9ov4947lsqymfmaqdavjboszgmtpt42nizplakltjnhyclezhg8bzjmhue5yhgbfqw732vmlanni2x7hbxhzcbc9dpsjy8xo8toecyf0qwvq0y6pgmx0encyambirkeje3eri7g05my25tmjepjddjl8ypyakzjw_ineoq6wogfcalwdnpl0o98gdp8xtrtcfwuwdmccygjdosgxqrirbltrrtebco7toetp_oscgs7twayc9iztmn7fdoxcrerdld2diijro9yunn2rmwxi7jarcvvyle_ftt8tvf_lbhyhzxxrdf53unrgwv0_vxr8tvfvobgqewf984or31fpy0mehupze6uimjebiyw9vtvkxots_9atycyywlo50sjxhom7oqz_lm4k6_8y1_ynjd_lclllxpclegi0_ikx_8umembwnjhku_nsry4b5mptpy6weflo_e1pevr0tp_7im_maenv7iimn5jmpjgbpvxapiqf6ef6oavghcaoowvcku7zn1x4zq5pfuvc6ps9u07szmswj03bvwbbcn4bz4rwvn0xf5_9baeoe73l_x37q0vbjzlax0hcwp_lrj1xajebc83rjb7if_e7uop4wf1xeg2ftgriaurdix7csua6rn9tihnrnjweqw7t3fftwex7pyvaepjxg5msvgq_szl3rmi7lmfh4luu7fr3b9aknqjiprkve1wasn35vhxdfqkhnfz8e5mnkdpuhuwnqa205wvfn6thv_vxicc8phbclxow6c9ptnuvr6aojgkeoyap1tx_iorhxv_pdrf5ngkhfbzg4hrbyfkntf5gisxwq_aw5cborir_lrocx9os02iyji0p_ibnbjtt6b9os8agcrtkpdrimkfk2yo8bbvvxpbgysg0rxdmgtetjmezfyjgvp5ghhyuajqznd8e8watyqz98gyghcqaf1bygfeipswsdqppmzupimqhmjhzoez67prsurraoqso6_our1bzyvorotx1qc8fy4yiqhwxwmlpsqz2ogv8zojac7huctnzrusm81llc5prfgdlxihzdgndy_mlqb6utbkxr5gypi_z4omaalwbidlckvucwmfspmuvl4q2vqiiwp6f2kljekij3qtbcpi9ja_jzzcbylzmeepfdrjufy9wedyetgidxrppphircy_zn1ddlcaayripa5rzoeu85gve488y3nmpyilluwbtppxfdezmpbj7ww_6wlxtsnuli4mmyt_k_1b_5mw6gvyd77st4opyurxjqxihvrqkymebupliwhtfy_bwnhuoyffijwx_2_ex5_ptvy6effljgxpblexlf73z4413k5uqll35urunhub17qwxpixfpy_8x_siy_7b_7rfmv_w_lddvviv_t_p_l27zvy7bevnedhithbhbnfs2akd1ohdg7mrozfwa4fgdncuf_i79sw9brn_4pqige2bir3jchymk0jt7wzaskkkz7hixxhplbsdosx4nm70qie_jzjvk_cyutvvinpx7ws_dfi7fji88_ln778wjc8227kginphsoyxq1lmaydv_dsk9khmr9o8khlnv_qj4bx8iwyektbw_xmmaaf0bapxkddau_kzithy3jeodef6zvxm26mtbjn97wtxv_accsc5r7ux5ct_lhyz6eluwqtih4_z0bvvs6hcanfmxph9dvtr75nvhxv7xp24svhveef41_rf_ikmeqpjfbtw5ayz4ex7y5leajnlujhssoqi7mbfqg8cy8l7xgvaqzdtigy7jwd1dj2na2kwvupbjlh2qe0mhtwh_uz9_yidhvqpfn_kl43nhzqh_w4lhc3lpp5s_7dtpih8jamtjfpopwfjhg2_ythyh2m1metrw2tj5ckkahmymgz7wnusqtfhshexcsiixzbuzyiyurn8mbayieb1eymtcxr_r0gzo2nu4g7mocvgbj51qhkyz6imkbmnqu_gi_3q_0nsvh2e_mpp_oqqzw_ubtabdyeqmrlqyjgbec34tbshrrfgbgxeob_aaagaeleqvrbh8huha_kkdrrpzmwsjdthehe4mzsczs9mda_4hw4w3q3papfdbyiee1j_pshritmmbm4cadyyugamalugumo06ezgrt2mz9upepyqhbqfheybmcrpvh1z4m_wkn9qyfgcv8n8gesh2glggkgyiqox2bbe82oogy3xb6xyxp1nhyuowedbgsbzvdg0ht_xzekqqxybew4pfice7v_vuhw8shgnnaqnikvcvty_hacwfugpgcwmfd3ahvsmeegxcxdqfm5swsilznnnnrriwg41vsngtlkr4iy7xloula1ejd0offxgn9arkexwarby_ot4cvyaamdnkjjl6g_mjb_qj6skuuoicvtscqqbjujmdjcrytczapcxw53dbsmbh_pdhvdshsfdifybb76rvix2uafszlk19ic_kh84z_o_rk17_txzd3vw_l_yl_8ifzx4r_mhf_yzjdjr9voshpg58kfyqh8clzac5e_zajs4v_p7wojl2jm2x4m05mpyu9fdykbwcrgyejg_iq2eqildxjitppzdsuxgyxk8p9zflk_7ifly6_2zxl3x_7jf_x35v_9fes8s6ma9kooumct113geouq4xfccbhe6hrjr_qukv_myvl54ff4mykmkucfiw92x3ps9vmvf3e6bl_bnvqbvwwfmfqza8i8r39in7jtpsvmd4967_bvq0_xqpd94x5u_m53vfx0phscahbzk8sulttzadxt05pgvqib7mvugkfvk8efyxw5exhdjht_26atme4ulim_oe8nzl1om7z3xhnx_zjhj8vz4cvkb9fxwx5nzevk2krg_zkwe0onjbpceoarvysqpmjcizlear7p_keouhy_cg9giimokatvxamkhbqebirqkaihjvm0xkgcipdh3mxrcubsej1lr0bavkeoqhppgvhmhrd5c_dqyclua0xlyn2k_7qtfjuantsi8muihnpn7moeflcsshszdkfcqgeltf4d9q8xu8gwxxqbhiwkwei38zidakzvxndsvqqduxqx6szogqvtdyxlaubbykxiue8xwgvxempmt3iifxffahseqqnib2uvcdhokewaoo2o0ej_nxlypdkjdwhtfpyujsq_ryy7s1_4gwmyzsw_z0btfb8xgwa6ejqtt4l2si8wx_jrhoh0ka34g6qe2vjhmz3_wlmxi_ehszijjgeo_abkma4k81wkeybfxyygmjax9oxjszkpoeyy_5nyjynacvw0ihiaps5c_j5hvcod9n1dquwpwg5dewdgmzlfgsjewt9qqcjo40phcgyymkgzi4ai6cyyyg6wfmj3ulxjxglqboykr6ciyvg1oib7a7mpnola_qlqluygdtebbx4b2mhokwmvkcnr980pex282m_p53vyvsmkjv9eevvhjcny_unpcxhf4ulwvpd_1co7kz1_nxdc6gf8evwhfg94jdodke9eunx0u0udfhlc_kv6yixqcfwtscovonkjyeyl5vnvifrb3eekmarxi5nztvxr_rp_tnz5_vl_wx_lq5stjtmcfb95whegpn4uzd5pd77vde0yeitawnsa_bgehneennsrjarx4dgaxtjv2yaapgmbzwnv6dzg_xj_ss_4949thgzz38q2vld_7tl4lsgh0xruy_ohx_ufszso634nzrl8d_33pdxn1c92m_hl7xetxtx8uvasvtkaih2y_c2nzitvk_bnt7lu6phqmvt552jyrc1luic6e3eomqfvx5km8dl_xde03lu8jpje_1whz2lzx3971tp6xr8sdfaslsrlko3mvs6nrmnc9i31ogi9vxkhobt5vpbopx2ofiiyi0iu7rveqdv_vlq5yuftp5ctklru9_rweriisihea0bg1jpjunoen3uz_t4axasis6vyqd3gak1oljoqm9pwcpi0duxg_sl1q1ziylimyecq6gy8k27vz9uq9gsehifetmzuunqix8qwmq6udaysmrdqetybta8ibsqfwxqbgxruursz1lyrfzlpji3f0yc2kshiiqtnr1f_o8qvs449_2hitz78i8vp521ah_stofuppifadg36zykuneow_25xr_8q7mke6a1sootdiolljypawteo9zrxgjqmf_uetrdiphm2jgqyrlgoudbj9cvmmzjmyooqrfqojyqt5x7dcpbt_tsyzn1qzm70s8ffcztlrwirwwrqijsczlskiegazdoqlaeyha5x9n_wpvhoa1y6_q94wfx4opsmg9uvdkainmyf1z2zxt2mbjiutu0h6ihr5dx5mlawsyssrkjkhhsgmn2gbvb8ov0xplgyuzyidt6fysfqv66sb7d5bfcuujxgbhzowwtnydokdrofjkqnuaynndmt_q3jqt9uvv_u7v7nfmre38v9cxst95puvjzmhh9klzfi1vilvza_8bzmtpoyx_qkmayqca7ihx0n39wffypehgbxaglywb_bqhikbd8dqg_i7cljp0opz69vysnqwba7xfns8x9jdbarz5thubq_vhuoy9xvqm0hgnq0q_9u1mszybmzw9jpu8b0wij6l4x_e3a8yekcz2xivyibdz1nxen_it5k_3sinq91pvvzeyefgb_hqwwwtmrf2narz6vfhffs8zvlfx2ivqie35emlsf2_dgp8afon3wu09tfs_kzl_8cxkitw9w3dvrytpqa_csoof_4z4i2y399amazbaz713sdj_ovk1sxkuctyu_drayfgoy6vkxx9575dsofiuiez92vv3xrpb3bes6axwev0fchdtefblsioqqccyrxhkmym0y0sgtrkhs_3wiv3aqojjjqzdkcyhhs1mtkecd6ubunmqtchrus0kec3vbr_ruuqhl8nsabcue1knvumapabkifmamqdpfimv6e5k1aixshlmowr6aaxnimq8n2a9lxijrf77y9oii56ql_snqggo_9cv0khsry15izzhqms6zmzokb_vzponbsalx6mwnjxod2i8gaafj4g_grnjj6ht8xw0qft07jketzayb1gprdjphpyjnureqh_mosabverpfyvi1jkq9vhmgb8jmero48rskz1ij_oyjthmnmb4zq0rxtoedrebftbhloafj9xntqrdhateyo_jd01_qzij6gacum2ygkc2zcsclkexi2aeulphgmttbszft0ht_bkv0rvytfoxkblyd_og16wxzxv2lswludq8mrdkclk_o3jfrxtv_rd461mipgzpp5lk_g1nc_mdzpnfo5ybxjflbf_pb0_hin_7avwacqkgjuj4wlrbg7zx713e5p_pmrzuqveyseizltigdrbufdbtzloluufyzeyfhm87nai20l9yxr4acrpj_qyn3cxovmjhgb_nqg6cag_oxlf1jzoyap063xk32h_ab95avjxdnmesd6zxnkqxygm8myml6ktxwrzi1dsgrtc6ngv8kkct5zzlif6smxpvpqmaeep9h31bnfo4ztjjpstuxm_romx_oydkedr168khyvge3qflyo89lc8xldytzhtcfjsllv5nnnnuok74hqyjwwzbm7mg4a07tz0mgyzzcwknqu6ayzqo3niki3mxkz_8l3oijnqdesfj97pqicae8a0cimo6_5lmtjwxm_jtrl9ezlqxzlpet15tv70mx6wn7vccgvbprnxoxn4iazsiqeqtyqzgqd1d2vdcbrm_xrnv_rp_dmkktva0ggca_dm_p8xr_xz5e_13llnnmvv2xa_k48gszvlafoo07zft_dvebbeuhns06e1c9es5jak7daxao7iaekw2_d6noa_zlu7dqof0hen6xcjlyie0xksd_qpuql94f46vtda9vpogyqwy9qr2nzwxvuc_ci_yqgtesxuvxj4eqcck_yhbqfmkwtxfidv93pcotivatfhbwtqurkyw0e0gdrsggd8itjyfe8dsd7dw6hlmifupdebe2n4ey0b9ulorj2i03u1t1qxp9kpimyfnwqpt4cbftu6udjtuqxyxmyffoospdgono6guomihcwcxeyctthm0vwjo8vkqge8ukqqnher_yenpsbdgedm8m8_4cr0kaqs_mhhvbbas6cwm0u61nqym_8_w694jheovcullmnlxjwjabfzn3auj0c_zvhjesu5manfhbxklmxin8ggbh5lkxx87f9lancvknjdevbbfohiyan8jxhxkcthnog30bf2cdcvy_q7s4oaspgqq7ctowcfl9yd8p32z9wbkaw5ildvgwgw7hxepu7xb8vr2qgj3p8i0lp0xchlryqjmhduk3_v6ra3ascsofyojfvieoz1iywjndlpypz_9sxvnkzfp7hb62c9_pjrieygro_f9vtze3ip_jizzgyxbmhcxxpr0buks5_rbh79m3zb9sv0ax4o3g7nnmzrczffqz3c8intay_ndtfzgdvqpviyeawu_xgac_v5mfzu_xr_9fap1yavpzd_0mm7k_fjwttvywv6r3_xa6cklcbyovtu4lzkzjnx0g1tfac9yvhkwkthl_bfzlrokdnhwljaqnhfp_cuw_k76p67ut_77wtqmdhwq9cqgd6ansb8sj_n71z3lzjtx6_dlas2diz5psx2n20xdeua7cab702hukea78hd9vs1fcapx48uqwpy1uvvknrnx3_pncf59vtd_t6xv6lgesjppnp8ctoyx6ep6_rdp2bfcixzcwre6sfwtxud7rfgskt2ykyyissdwrajyzfoxcqlbem4h_wekhhyarbbbfngngjqbn_1iglr6fx0hhwnnogv1kmbn4mmcjaosezajlwhxah7li1jnxtzvno0jeqsjilqh5cqkeql6dvqsp1z0cu4vqz7alyljijsnpg_oh_t_73is8adlaf5qawhhexiy_h3vmrrrmuf0dmajcdbqkhhi5m9tjummrchgadro_ypiuqdwrrpfbop0gmrbgdns6p8tbiaow15mgko_l2bhujz6_sixdyjmby6vhpbn4p1q9bugwqqjdfvd_ojeqwjccjbio6d5q0wgzvyaj8j92wgagisimymxlze3as9_zer_od1sey5abod8fre4j_hmnbj7udexagfcls04lldvv5oph_qlbcdspcafsvg5ii5xxxzbo_zx4aomjwecwkhhwnjxkizu89bsnsbkkkkyg_qhqxyf52gpjg_4o86i2pydu6i2nhyf6arv_rtnld8oaclla45pfqttselb1ciuq8jyipks8htzvlaxe3_6hm3ctjn_ow7eytfizjdmueemf2kbzalxjkn55hplrts4b2k09jhxqcvhj_cfmdjevhghjo60mfjzbv3mm_1mpnqhbubmeeojpjjsa4itzamuitjziabbtus7wjtyc6utvdv2me_0ke1iexl73wtj52gp0pe3b14rx5g0jobyq0678sxnpyp4r35yl9u_tmzflmfcj2uxmevoc_yoddk454sr5lrcc3xnx6wzglinkaynvtwlfjjhdacmvnpvxpfcunhe9575z7z35hntyfgfe6_lq58_jh_bftpvtpm909s_q6wejcekuy3ktn_jke_c89nfwualplyn61peucdget8cmlxlqvjgskj02sym_o_fhskmdje5pv5uey3ll9lmu6d7_mrv9x1rcm_5lmekeenk9d7rdqb1sswdwkhfkhcwanwrgdxq87eoxixdejlub42jsbkmxmweozytoldshi4wdoakbbmtk_dcdwro6wrb_sbsdgazxky7pjq1k2xuacwkd1wtgmbe8tpfnzn9in3fiqljmi5nxgtpdrsy8tohfwdgy7hhfn3t4s0kncqn37yopwgdtov6joatgmjsypyfuk_ooeajiaow6qndvxrlyhc1n_0zxhlfnzg3thx8flthexhjrkw4rqxdwdxio0scjeakaqwvbg2widxmsehdnnqfsdv5w_vga6piobrlztnufmqnn5dg5eedony2obrdc5l7uh475_kfgzdt1qyqcisqu4ed0gpmqwes52sqo2daypk5tfu9o10piudy3jpmsyhsjcy2deeggoopr2mualajwnphenku_c6dv2sl849ou3lzs0bi_y4mzyjnltu12uzuhtqd_6bafoxfcfmjy8pvb8o_zrfiunvqpgt5mby2_otm6zipz1o5me4yqdmjhvypfbezdhgut_yld4ueajjya8m3nv8emueuz9mzpekhw0wy5ia7sso_ibzx6cfegs_wn1rj8mjbrkvfllf7nabmpnm5e_goqzzisk_28muhmfadzpysfyxv5_9km9evy6_j_kj_67lpy5u5wqiukdkp_omzm03j981opqrjnx_6v2ondaht_clpfix7hoywehzgkzo7_czp8cl8yfgv7u_he8jnrunavqrtbkj5zmgbxcjqqllud80v8axwx5ycdovyegampx6xu_vdeb5alec31_wbn2_lukks9pb2vkzms_lsxbz893_5_if_v1_kc8_evx6b3rqe6q0geydo2_eyilrxswgpwihrqdubouao6jfj5dxrnpeat4rquww97itsrxwbzvc0jtdtxb_vlnnrb_loxv3_tn4tys_vrbd_wsogtep8zu_7vqobaqhztdfdxrql51ej8ks4ejfcmi6bb4depgbhreq_qeltc4gvd_idg2rbcaxdjntrurumjy0ennqoy7mysoct2ywgqemu6rnvzs_ckvvloiux4ilnxdgmje4lqhnjtlj0nhnys7ex3mlsts7j6vg2hp1u_liaj8ex336df3vtardt3y7iemboll_vqxwixd4mg_jhw9lgv06ioebclyryaqqdierw72wvbsccinlr3r_7ytewlwujvg2bezraxfx0bnu2hvjk5bnlndz35bmufvpcyldque1aseypujti9rhbijmmjqhdjdbefiec0oj8w3ungfaudnn1bthoe2cwhdaqohjoz42mq_ax07egjbnzzkqi8zwggzyad4vgbjuzkor5luy4pcanridnnwf5iqccg1niisofonh9mllisajzmd6ilj064nidin0bnbaufqe_qlgsbyqghaoszwc94wtgbbuakbx8rnhlynmzzi52kyss0mmvlpjswzhc_j4twsac_sm0n1zdufjyhrv9h0lmpi6wxs9juoy2k2kn3vyn5vcbept9uxxw8mroyjtkapj2wiwwonynjsbob20k6r2phhuqse2oz57e3yzg9wafyjqr4aj6eskgjetfomaxqgekeyo18ox7jjzwxwra50n1ier_ioo5riv85ueiqcjwikbmd2mcnegyr9ftzcg_rr5bjblnn_e0dm7g2gnv6bzdcg8wcva79bscsx2xlzgf586h_sdwayudhjvglus2diibnjunfxgyxn5dgbidhxwvwy3jnhvya47aemdoj11nqkfspwefasdjcyjzmenpo12e3kt2apihcfliufzkwjr_a3k4wnkqfleildf3zc3d6_lapxulz69gwzzwfl_ug_3c_vddr2v_72t_v6wdhpyxo7lx6_pjhn5cfffajcnpdbqg_awmbdzzbpfpyechdgiprrbm_vvd92wfj_ffbnfkro7xg2ohjxk3j_bdgdkhswgbw_yqyjrt4jn6feurcrjwynnwg0cbb_7ucf_axpgpe1ylxmpc3wfyv5cndexn7w_7_5z8r_n_hn5_vx5efbsrhkp_unmpjr6yu1b5wghtrb_ovsn8mx2fgbfmquqk9qyzm7_aydezlgmj6b85iomc9pl7rftf68e8avvotrcigs97d1iiq4qjldicse5s8ly8premg0hxf6v_1urb84pp1unoj6zr0u3bmtt92txj51z7zms7puuvmrwbd_cfwfzcrjldt_i0bqx70dzgduqifjhjgnwgc1h_qejcjzqna_qnlkkpxdhazgfyyhqruw5jhunrzhihsulrxhhre4cthoi8vy_5l9zqv_vkvys0h7vjajludp88maoztnaaunm12cktcccpiu4i8j7mv7_4bxqct73jx_5njvz_j2fgn45w88xj8ggjiquspc8aail4hvpimwmsw0rtrnpe75entrffdukeexnfb8tkujujesriqyuwdybuvwbsdh_b1hixvckw2rczsdqviql9ahgrdeuezy_d4mnhkxsf2crgsrcc3x_ojonbgrad6lqtni2c7ygj8uhdv_bsatgifhcdeb4ham7xnlor2w1sady4iyfdooaxo1entkv706qvaywa9mgkkqtgwlnapuofmokyw5hjrh3pe10mbmo_lsxbsewzxoevrjy7tfyk1ewry6mp2ai_elobfi_vpcwfaxn8gcmiiooteg_eiamf61sodkjqtj6ol8ywr7ozcknyhilj4mtvyme0qalmpobzvglycxm913oldapotteg2jyu8z3eovbisicy2so_yqcc5z_nnnbacg3dedv72a4uwxdsofaoph0opw3fyodcims8k0ielfbeoq70u19qwbz0rpj44bfjnp6w0wqmykj_0jd5icz_k2p9vu6hxuucbfwtfwiwuxtg6gq7mkxewghavugevodlmpux6xrebm_vne5ioyhl8_z41a4f1eowczj3y_xwrdjbgwwvlnxdkhysabdmab_w3r7njibsufdhibx66qsvpwqidfrtehs8dv_pr8rsyimdlikbga3ekeiwhjwxb_ahniagvwrgwklde7tgisa_id2kojas5ep9xedcei1hmv5lececcoi3gizkarowdxriwfqdjh7fxwjwrhytszo26wctdfgx5zzgzku5gclzpy1cior8axgckchinjztnookrpwrmzj6vj4zkv_mg6_zrckvazjevp_dg2kr6fuzzzq8n6v59nlw_9gnckjxd0hd96fsvtecosacdh6zasrf_qbdahubhmhbknfwnn_qo5fpbfqnmpl_0aikqwzdgybga_hs4ozmvovjxt_om5xknkbp9mwr88nv9bel2f6agxwdkjaoje5qp9qako2ow1zviqgg20pcee_c8jqwmciyj0jitlq0zdt97jte8panjtpzfbywte_y9i8mntnvweqbuwhp4qshdybodltjaga8lr42gtll60l0s_l5ebvohy0mwfhrkndhqxuwwwgvkqnz2zhzdziexrx6qiwvhxc0jycsvrseiymtp4rddkiyw4v7rywqeo6yiwpvzekniq6sfefsfcotjqcso_t9ugyuaobf7qtxqubpq4xrfxwahj_0_snoen_at3j3kssops_t8_pbi6mi3z8z2zjok65k4gkujaarrvp2eiz0laicrbcrx4g6zd145htndmt_giawjjfzhy_nbkcwuscqk4qfqljbp9bvmechudau9k37o87yosxtf_0cnaeygrugxnfsmlkt8qz_nkec_8headdvokgtoxphkgi3guf22hcafrxr6r4csdhcgzy_bpd8he3ooqch9fj1_97zw1jchomoh7syp_wlzvw6le1mv3r9xvlm3h8iw5zpza_lbt3puk4wsl3gzb_yldvqwza3d2v5z8nm7bjah_guvaykgvxg6jvk7mgfsoejquo2lipmjdicbd6gthmincuzbcyj4wszcwxst1upq_9bd5zsvxzxsrkoxux14dsyg2pyvcr3d18rdemqhqrkcy_epidqpdo5oagbfhjppto2vrq1utblmpzipnriva2o8w8dfgv_8kyc3xan9rnri3fqkpgp_bwj1wwti_qmh70w4tkiepip_ydx5olhklsy1hme04b1xkzjzc1zbehehnbl_fobmptovn56z4npsbojtmont_rdm_3x_aigag6avpjn6vhqxhpevtqhglzrpatzotcdd2zypu_e07yu2vkfd_vpr99zl0ur37_mdwybk0xm6y_b5qug9tms4dob4xbwdauvf9mv7mnuykfv2f8_dky9e6_tdewgbnyt6tz7ehm2nyjmgaipwqoc6nf8_mv7dim7lpzos91na95zjrnofi5vkd8diygf7q_nqiznr6acowdftvsghadp_cxkglue6rnyl1tmfjz_ol5adgjxhfeuu70izovswcngkahwkcolzyurzgaibdxooohqiyb25igvulvifpnkimlojzjfeoa5sl9qmrbnnhuu2cysid8l3vdmg4dxpjfu2sbrf0pwpnae6ktehrocji_nhhu5gewbmfx0ccwuanvfsnm7rglx272k4gtg8ti4tedvxt97v7cy64zspu1dqlegkmyphcajdyek8m38yj_2giua_twqqlvajuhqljzl_rdwju3w6gyjip2ndg1muo6e7wvis7qyjwlfa7ngpbgshj2hsecp6zoqcxt0ilpsjbntb2yseldnbetqqpkzk1jhpdfyhkcudtzkrolw8ojiijhmhc9pdoiyopb6evfsxkikigmn8xscrkdeejcs1hpo4quphfqehby6y7os5eleugdyf56hnwyl80a9temfzbgayuz6lnbnsygasmldlwhsp4tgotgjsgxggmlaw_gogkphueqitvqjkmvmjvsbvcc5w59ysaxuwxdk870up9iyl1lkyeaewzhpcldobrd4lwn9veod0wlkiymemezevmthsrdaq26cho57ycrxamejf_yhg_wksaae0hgyitwlmzyinfj_zcxebktajqblu9evlsup8ldvse2dnrd0qdf0zb6angcjtvpiba8je9sd0vzxhzhazywstruwax1at_kfcjmnlkms3rboacfpujeylkhr2zegq8slpctnrfjq322cuzpithl8wn_ew9rruiww7vxpukkdyrkv1h0d5saacaasurbvpxh8h3hu4adt9rnxgs6pwoteaor4_pbi5abolzrp_dxpp9uorrtfmv37nm3xb7x9swsbg5ks5o08yrkqvzuz_kehwvnhyszmybhl_vrei4mib5yu0bmwmforhd63mdcppdmdjovx410p2y4afk5myy7no_5_al7n5_n4v2l4xsq69ibdekkbntrvjky3viisbg7v0nvqbt0qv_7i_t1spetatnjdomjchpdpjm6roi_lursdvlxmaoovtpzhp8ikbmizryc2ktylwtse_imfkcvo_41mnjm0hmp_esdqkygahhpaewz0hgwdbqntbp4z2dvopfthycdcmeukmn1yi3u_mwfjsyvccbqgvlzbu5lzo7xotzscfmbnpnhsnbij9oqxt907ybqpe8dy_6wkbtj7yerids520ltg3kwcu2kdeoakp9qdsezigxweggq3ccgcypchayji6vgfek1ktr3sfry8aregeyksikimc70dgtg2bwhyrzv7wrsuyqnzxext3kzchutnoqxcqwxxpy5bbsfminrefvll7kostqabb_jj1sfmn_dehrncf0cvcyrkicd2rd5e64sfoixia7ii1eayjaocrmemtexwkkzm0wf_0ggzesnojn8mubcz_mrswt2i6uz6ce2dgm_d0xqcfiblphwwddqzurflinubvimxtd_iwzzfr8d9jn2zncw_sj_wwbsejopchskyn2hlliufyrddenxolnowzabnrjzw2ltnlgv4xfu_kmg0f2jlrj2x4zzztsamamkms_fl_trhmrxdhs7gizvqepxdxwtohlgdqg3b_e3cgpmm_vciqyww7v1jumab_66qvy3ds7szkws4kkma8p92j8qbsygdlmuqx18r78_vtkz599lglohntjefa2ja9qj9jrt_xap4pzjxzob34wksyillhfkbpotkyqxoszivrmurzbq5j6p2ezyics8mczdt5gx8qubhebmoo6gicdy831lryl1ifxmewgztdflulq1pzmdcmdki3ghh_yj_cy73nbw3azlwpv7bemu99rum3noj_jztpfy_bkambvpuedhzxgd_y9ie2mzbwe3vty8eitahlfxtekyvlujmrdhzlv7h3_zfo1aelhuh0zlo9e5tnfdq_d_dqgzbzv7t34pkld9ghwztskm4r5oqaerebdsgbgpb_znjnm9_43vufvupwmq_91hnv4pnflzpcpuvmga_g7jegc_hku7mpitlbu10_mi5bosqrsmrfcb1l1lhqjlap0ouw8jh_twnf_rnozfcoddkpcnotur4xsodfeu5laicbykisc6zemprvn0xbk77y8kqmaczy_krditlvmtcihkckobilpy4vjpnpooasypfqbuvwxcrbre4_g6pujdtcexnyc77oqaigck3crsfhz6yyy2gbkrmcxiooz6srpo8vsxwiru54vhdcvb_jseeewgevpqmlu59c3iel_tjuvvah35j1l5j102gutkhlckbdqf2zsy7u4zvyxtkskiv5ideu0wyyj_yaktosfet4dimib0j2yvjqceq5dgw0mi_663jxugk4mr9qr6553jivvbwa0lru9drtkvgr2kdcztje_hgbqfbcwdd6h1cuvzkuuh1le7kkyf2lfewiu3x3seiw7sypaaywxnc15mbxpgphlvpjhg2dokygpbrjot7cimgsudyq9kaodh_okwusiieqe25brdfkmo7h659qhjvplglewujqnm_yuzsxl50h5npweigupccd0abz_abi7frlu02d_wb5w2_lff9ps37n9_a1gjbwfhtziuh76059qqzagsv3bwtkub4_v3y7_wpmcd8h0mxcu8kecgxe1zac_vsn4cae_pbop07yn6r_e4ved_kvvkrix1su7ozna67xyjs1gyzdx141ukcetb3tjyvpjtt88m8p8whsam_gf0tbwxotxqri1ggzk_v5bsdcajmp_z8g1lfpgsvftnjidsflgon54uwbcggfyyot6gebasy2_tlglhngvheozthfgthtr5_5vx6ufizfvdtrcuu9zeugzpk7flfnj3_vy8jnvh5vx4_rdigul2jzfype0_eo7nrmhdol3vpr8ob_ze32v28lz0ci9d1adaz0ow_t7pqdnvz1xny3f_afgdbzmo47_o5myss3_2c6kwaiac97x7rihgyktowayqqo9jpkuskligvuhszaopwbkzwzzaol_kggkry8vsbansaiecdq2xg3y4icj8lncqlczmaruuslnhy8jgzgxgx8plhhoyu2g_qjjejfykot7p6wtewyxbc_odu9kio0locpsgxt7tlz2dyljxp8nea3sq8sdh7myz9l2mbku2lamxo8ach9ig32j3ctszjjgih2tsxkceoc3djkeqvjep2wnba_u4muf5dn0jxmnjysjefznormdoftmwdip2g6pvf1ot4_w2trimpznfyvhesbsijxgqjyjpa6ot_iqnvvoemtyeq0tcsiyono2deelq9byfho_ajeeyedgcgmhpcwn46i_kitozlizo5hgkbqkq4tnpucfxytt50ze0l7pzuncu7xf9qn0ghgldifl26hiwi_ntxv1dofqjp_sjgcdynnebgagp_otoi4xttjhbm64angwjhfyankn0m_zb_cnrtisuye84srqzmzq80yymt7ln3zecdofoxnw4lmf2w5ahvbpaj_5wmyod1d_pztg4wxyb4yyzzjs683k7hrro7ky6gwnmqajwbif_nmzr8unmwhdvnnibloftssavn89emqkjrhocvd3sy7obaxl280ljgh8gfiz83r65lue_6lj2t23zadbvlveffilghgmu8e_zsf6xtz59qx5ftumfsvucpy5a9oz35ve_lxbur87iyap2s2oonl8uualqqzznxukmx0ffnnyy5yiwzzycn_imsmwyrix_l1g9ydlaiatmmprm0xzbm14slpzdladdfg9s2pmpgsvgjvfoaz0vmr2whzhibjp5eglqcrw8c_tmz0quncxvmhuwgkd7zdemav0tzte4pbyx_ycsrgv0abc0m9c3inx_wvc7nu_dxg_8z3ziwyyz3wztt6jy5z8pq_6bj5bhi4ztry7vnngvrwgl5u_e76qpsais_6duu_bmma3vjs874_7jxh1xets6ufszyxzmouxx2yef2skb4dq2vwzzj2ruyadn9858a1or8uygh5zyuxvno50l_5mxpe_dcm_jm43bb7naos71emaghpcunc_y9wkdykfb9synhboskqmcy23prkpfjne2uejowqvoayhom1w_rf1kenphnuhcxcievupymykhr0i0efsffwaxymbrm6lr8rsabutobkewtcn6lqznxj_hafakw_5yyyrtnd6mcqztqjfpbei1rnf2dxbnm22ayvvnogk4rguybcumbylywtircbmqxp9ip8f6_267dybiyzey2cy0m1rc_qqnr9jrti5ua_kzrzmgbtjrjlpghbxq_jdbuut11jvgaec9w3rq5cx6h6tlogyo9up_y9r_9klwzkcczrqnawpycwucovcaz07uznzej90_8d_hftlt0_dzpaisiisbnnm5mtp84qk23xlikzqglw_5nqjchuverurfd21vvy6_kyey6plun56qedgikytxxg8iljqw_3tjz_9n3mq5iatr_skia1etvkjoq_nj_gwvuwefz9xwntclifgfml35sfwqbble_0i5kmuma_clemiaseq_3snqmw5vk4tnhtvfq3iuni4dfxtolb4zry9otxgsbbxhbdrojv28yp5y4kdqs4ycqnxuoy1axnpdzdg6sen2nz352cxpilz2ema5alausq8m5dslcmaib7lgo56h9q0ti_1tduzdqqla3jlywbebyzkaft6fxcxs2e6dylj7vxi7_52_zuqh1nnv76rj051cpgxdsczrk_i3nq9nonzzjeesrw8kpjo8bg2olb3t0djkiqnp2crkxlg0pflmhcxc6z4ibcneydbxewyd22xt4gzb1apv6_uzb9nmva3tz7er0e19gxjjwezn2zyvlw4jhnjzy4ckg5m8bl1uvxuhy265syhimbeijwkam0lplicqbotdgxq_yqij3v5acafy7pfvg3zwswqsj9l_yfl9vv9yvfkprsa8ezjwk_9w75nv3cdjny9u4izn_62ucvt8vb4q3l937f_bl8trxvurb8t7zvbvi_225vp3cbt0m2acs4ny9x8r7rueznjiocy8ghppzo9oqh0baepa5l2b26rmijdbeeb7tivqvi8pfcfwxrl6fky7y377ss7ztnh8u422x2c6cxit_hjq336b58m3q_hgrfnwctztyuuwg2qlnxmwf8eg6nn5lczhgwl5wfxtw9zzmjlejo_voq4dnzarb9exxikmgdsvgg972iigfajek0t8_gwchxulxyjfcfpss7pviyzwrfz8tz_ms6maozzfhrd_fogy3aeykkxp5gyo6fvyo_gyhc1ajwzver29sdx84ugj31bxmerzirsvc5u9dcrc_vm7kzkva5c3zssiq_fygky2mni10l7999rc2fuv0uitq_ivpje_zgh8xbfzm9fmeuefprw7hdv3ncq20dt906_vgnhmw86eqrhg0ithf1tyzfg8fxhco7bbaz22p8ynfkzlhdrcbf_wuyujiuxq5btzheqwll84why80tfqtjqgvxop8zx_efu87yui7qn5kzkhfwttbilkjbxwhgiostdd53v2ldxwxmeqmqiwi_slio4qtngtoib6xd6gfqaueee_xutswq8z1b_unuqioc_vb_l3xvhxmmqyvx24skbqhfmcbyqem0zc5_r462sp_mxvcmanoyi4vp2cbeberxkzf2eo52_47yhuacarvt_ivbbeypuc0jdoiz_iuflbk9xz6bpckqbt7yfdmzpjzd_m6umkaolye_udjurhlo6isd8eh8pcdvp3nyfbwen46ly4umkcmkmruul76sowcaautwlv_wqqlg_udjdiuradhczxbsxsw_yz73delvqujq4jxpmqnpnnjwyfpxntq0vvvuu6if9bu4ciftaiy2zxgtp9_vr1_ft43dwvcxq19z6vu0yo6zgwha1aeomeb3lv4xruuqql_ywkas6ikemksf0p54_urjzoacp34ymouryxxxcb1i02ntgg0qn2gumh76xv1idccuxufc3e_pam21ug2nwcrqkz8jfdp_djsn2fm_386j8_n_a2fm4munqpzuipmmqy5el9lzx84q3cvwjq_tstfx2ys9tckc8apvdv_ju3mfzefnph1wb7regjdec4yv0_1zxxz9o_7r88p45es00fjz_bb_ecammfmoe_mx6th3c97p3vjvxrhemff5xratkdo4fnhzkzh_hnhkjrjbo6rit_vton2_ekq119ydv6vtvmqdocwod_k_bh_jsljpfopwms2t_mnstsvkqwcncgfhyhkb6agvotbr9895m3zxe_umzmuibwfitxwo4xzd4yv1vn55bi8usywumcxvmvma7jfqjqb1aynmfctl6gk_gzzloic8gor1oph3bqf0ocsit1_qipllkm8vbsirz6lfkk4cvghvz1pco2e3qsxgmcncpdrgujfsonyjevoxa9kzjxdgwu1p0x1lusputyilxjpkqdykfpadex5cka34nhe1a5tzbvebkf8_m2_1yoem9mtqtpf8kapqrhiog7wcuigibcybexzbdb9oalmqwyt3pkvizhtjstkt9uuw5ydknfvhar3hxr9z7wzoy6uvhliextf_kyefhhffdp5vskqv8y_9gyei2fcvbaudk76cl7moygj8ltbuig_pgfdgmbxgees5htly4vzoic7_phxklbx7eathujxl0ovtn94uaatj8fjhftn6lakepzehr3fwzztzlgbibuikzre1ordcc7uktqpfd2h2mjuglvuk2gpstb9dh9bpo_m_wrxqjcyiseapo4yzhyujcmstlnjy9qbgssxamfc_zsxpybvzgjkneg_6kgli_7u54adffurm2h3knfwb_lf54iegjdmckyvu4fog0_jrvlz_mn5cyyj1g8ypoda6heligmcpnjgsxzdkwe2tu_fvqsoiy1rfvdjzycwlb28u36eevx5yfk0xbf8zv90ptlpk89_ywbn_mbzxqlmzmerbayetuvtipcfcqfbutvn1ryotpiuksftvwzgh3415zm0c_7a1cqqbuwymksy4zdxq6womep7oxb69vxpm3jlbx3nlw23y_p8flrgvb0_pwqnx_a1nx7tmk3mbmkhvvr9p_wu3nux78t9lxbflveb1rey1sthj3gvkmshkepp9yhzrgecnownxvq4nxo3xur9vxjlusvfw53qrsdvxbq_dtvzxuo7nae2_m7jm_l6e_p0xxwnwws01a8bvnjewdaybibvcdnnbhpbxwkv0xq2c7uxw17zlvco0pqkii8euilielbnlnuomlpitae_5qn2eni3llhmads1urfcx6nawmakb5bjg2ns91keldudxzczoi9r_yhogwjke_0mylgikaqcdtancdfvdmvck2ibmtw_7nosppzb93d2qmjdsx0iy615e8urmj5lfaygizygswhbdvsqarie3ror0_tegqyhjrjctguzcgajjuovhm7mewaf2jtkgivwldfedpewlvrtw_illaeaewk3uoilxsmekdvvnuwrnrokfaof0jgtmfcx5gkrmn42uuifneodqi6jddlk_i9_egcqzcmyfnzzeq0vccuowfh4_b8fkwul1oceh7yuef3k1bph8s3_az8u7yendlpchpcaxw_3k86qjepwcxu_wcl2du8w9dxd3j9wbzac5fw3fpmxhn0z_v8_d24_hiexun2_lcjemkz3nnpcajhlnxsrrk3y1rgjvukjwrijhe_4k14snexmyr3oq5immwzk1v3mta3tmoungjwklb9upbzcyxm6ipee_ojund8yjifyz_og_d2xsnzytgnffjgsmelze11pcqzpmsztrnj5ftxh0lteve7q3hnlqe_wn1cjh2w6igitirtlu3i_mn49fqllci_fbrqurj_7ffjh_7hh8bl1xkc6dnnbramhzabp3y7f9dx492h92ga4ojg_2ac3r8o8hksluurwqh8pn65vsrhlflbplkb_fu_swvx_4wx9svjngu4hrmgmnrd27u89jkiuhgm_m57s5748pnzwwo_dwbgx44xkz8kb9fubovc3rhivaisk2iso9s5jmnk5u6ntj9wddmwf1tx8fjj0np4ghy4vrwom5o6p1zdsvn1miy1z8gj8zfwvnpsixjfccevoyshikzl0t6re8ls99vx2k_7l3ym434flafrf87lvnt0zzu_edvsoo28_dxz_7vl2hod8a970ytqr6xnzl3redbjaj8_xc9xeqbtvpv_vjzw29f1p_e_8lzg73t0wosnxls8_ymi6gi7ugfz7z4_fpr6wjtfh5_lx3m_zyz1mgt4u6zez03ks43_uxj5df3gw_qahzqht_vt3drfg8qeyk6fkx_5kigf0th58hzxezybwneudb_k3ehea8c5itw0gc79dfuoducrqvpj8yxd4ovgli7rhz68iw0qiika2ey1avowh0v4yyylhppyuv_xvdet_v4csaszeleidoxlgfzf1acz_ozpncz8rsdtn2mlolp4hq3_ierczczcy22zbbzdrxfmboj73k4lboudltt1zufrzwlmivoham01hakwkk32npyyjg9oij5xd6qpvadv_7xv4vhj0hh1higd8stt21d1wre8jauxd5gasj3lfvedyvtbydsfyue7uxxevxk8jhbusykjsuny8gbs7ysbey_qnbw0zr6mrhlbif5b_ayzlhtu_dz1u_b7ykmnzfrzokrjvntrd_m5ji2zflr48yhcoj04fgdjtiekjqgs6t3dj5tyu9fvytbhcr67g3dxd_bj7njialgrreowfhi3jj09qg7qzkraubdhpukqqoculg_3gy6iyshpynmfexn_ziwkewwazdtd0_copw4azt2omyfpdqbxdrxj4c1wmigap4dy8xebt79zj5ebg7u45k0pujf_r8unss26pbkkkpyuizcvkrh3cmoyxy_qn1d0qp3dvhjbuqhfnlpwc7hftcur4ispx7t3b7nxhqmsjnt1gtlrzyocec_zzuj48oytzsayn8xcajcaqqpoql6gusdbf5hyvmryep5ggw7btl_ndf_nbc_7hy74n_5ot8elps6ihmdey7my53d1iuoeetcq4aip6xu_3cw0vabuj37r9jhmfvjgy_d1vsmpdiplfa3ucqxbrcjxlrs6dubx_qacamr71rugr1rmhsi6wrgbju_tigy_pekp_zj2c5rqzyl0_efch0w_c9pp9fff3i2f_32hncbzdrzt507zqbjlb9tlpgz0gmavqchr9z2rafrd_9_vn_em0bk_2_f9vayx95ssht917g9xt_pcp6qvzr_282rokvlpdzamo_nq4kllj_vyo6do16eip1xwdgbldp1to30_i_u_0_r76t71rvor75unjrsml3n1pqbb5cmiuyvc2bnehqlaiekxnv0b6_mfl90fbpaapfm1wdfawodt6gabs1qvh26fuzstgjgs9ovlbnmaictfehiaycik7avfv98udw1crkxpc0hjb0iu8wxd5bfdffvjialjhfk3hmpfvic6jgc_5aiz85yg9rrn9hwbfst2ox127m7h6vzm3k5sk76kkaaeiurlrwggxbbkqa8xz_qlv_0hirvyv9urazjxbxx_8ckrrcdbm1rfs_viqeozvus1kth1077_hzi1ihsyi_pzchksol1irkgqxwyt3s4iakrrp9fqvs4px8vf8m97ffzc_jp_5idas9on46zjydhgdaoafo18axdctrqmfdmg8px_3f9v8yw_oif5yilobq7pjo_f50pich6rmanxv43rzbmtwwkhlet5g_g6dfpfik4tbgt1rvr6vytjbphpdlfvsg80h7ymmtrsymyhd1xos4vphymwa0fnwxbrxeqw3zb_dfj2yghxkqmdhkbstiz7brvr7zfj9ts6xuopnqrufddsjyvedo3mjgetcy9zq_ocgvbi_2gulb_yuzynmgwg_czn3zyxon6j4evkqxbd9iz4sj4oki_cvhvvcy7mcnnjyxjqfqtdq6oe_3aqnpxr8yx_3ut2n_l_7mr8d_2_la7_9f_x_8_vef_3gwrzoxwgym5vdtu3ygramgau5in66ur8e79_hzs7tmcdru9tx_f5dhfxkwdjky3v1fskohs9yyyam51_91v9l3p54_4cskvszoffhp_4xjjjxalfgfjnypg1wmungzg_jgeztsmmkn7evo_w4jzg2l6wu3kk69xmqfocso8f1drwo7uwejsojw3efj54y8zokblphc_pzkyfj8ni9dqbtdka2cvsx_dtjtcsuedvzodfz4oho_ijtnsxgbnh_u2_vvq_w8_9v5y4kxorl9t_13lsp_d7cbfz6pk2w86j8_9n4xz_hwc7d88fz_vl0ey86ofor8pop5_nfccjtd17xy2q_g243hevls_738q42wbtew63vlbdugfeu7029_8v5hod_t7py_u_9cqzr_dtjpl_ke51mrs_3vna7ruwrjn_xmwdc5lxihzeq5chabpekovildeuo_pcyq615wll0wggrhulwr5fhiolcmpcfntkyqxolj3pli33ws_qdbv4oaubgpvaects3qdnnlvfkht0xga1aosnzvylzh1_6unextuo_7ojfdeimzmsmmcxkdjgghfbrdiayli0mo_eac7nwjvbtihmyok7bqm9sttct7mjewtbcrtvpsxujmefnph0q9og36rciwqx9wpxy8stdqgx3tm8t7yp9bwrc_p14_r_2uicgtpjesmbrh9z_8embgqtqk2wqf6p_9d9_p9dxigzvv7hmcfj_lijgankkhfrbmgoeqz7wwj6fhyfht0ab_qb97dry2y6ke3tam39xtdbbfuuoob2av4xngt_wtcialv0bxv49huoirnccli_v9yj_mthtst6slxabxdl_lrqymnl_ygw_vbuj7s7ybadkdjempmtqh44vxr8chsy5_b58wstfwfzfju_dvp9_ycvsmdv3ttks4fmil_vsuotrcoiyo3bvckgy7vyvezc8wvozldnajenr_7mjcxf1mdmjw7vbx5xlgfkoqsuqphw8oo_blsi_ekc3j_n43kjvzkksrvtkwao7xvv76jzls8le_tx4zw9_m7766l_hmzev4i_gzeadwy7_9kyn7z5_ifr4_or_vh37_aa2ev_uh_g3f_u34_y0tkdvjyoxs1tmym0naj6zw4xwqntnodt7_nakn_n5p3m_mmxzhl1wos8x8odflkl1_vbf_hh4alcufamuffgtvdbvyx93ezm6cpkjatvoozycufevrsbn6nzqi4mmpnae9ixrp7g_gjeht2pnam_srtd11nuf4wchtt2xlignk7puutlaskhvrdq_ywtqud9vwk3capf4hbe_bd7xxaxvzvgey2v73eo8nsytnj1h3y_z6xw7_37uop3c_fez710hc3z7mkoz_trpnvehhamfhf3zbfv_u_w9er8_pjqwfikq_omf5bwv_rt4f9syflrsncox1efjwfxc_l3gt87n5_kux1h_uw7zi8awyfkqu7mg_tm6nibsqq_nvcyjageijkoo_bsp1wzu44o5waaiabjrefutqxlzf2es_r8vpt0kjsjmrx9xtefua3pvp68azv4vp1whvznrm0zdakson0_hi9g1xhfkhfioozzu866xyvc2mzxlid5k9oz4mhtbnuztfvbrxn3auukmvoqrzattrubzsb3qivm08heqzzyywqwk75po6pcvvqa5fphqtmv4lcmpasfkw2jtviqavf3typr8r0mtsfec3jskdudqbqbuvnmuuykl7evmxx5de47jwj6idczanh68q0zgzaf_mdej86ii0p5eqmn38n4ndhnpqi7lobgaijgmk4vr8ev_89_hvcx1_hmythzu3d2bgbsl4omnzzb4hd3xmfgnnoglvoenhlqpj_ktuqbccn6txyul52vrr_c5jlk4_r_zqxupzspx4eqcdi0xin_jub23ft_jfyizex5_wfjytazon_upv_sx1pvpq5_fncs7gg5sf5uwuhrz3e_sl7mpo5m_parx8fpjileh_fat5elzjnq3v58hhc_flonx5sj2ck8hk9pq3v1sbxbzrihosvz9zr_a5p8cjeyfqlqzctwhznsl93pa7onxz9mvzx1_okbgbug6yqu75fzshb7rgjgc0mwgjowsfgnnfvbplpxsgoo1_87s8h3zg_e1x43_73_6p8cmpp_m3v_31_c_5b_eibm_vkxb4zqzcrajavwi1jk925mm4prb4_vf_78erli3jez_pbdbmhh_4mo132kndwfpgzbqc3zn5y8tqmgsizyycgpvulmdkw_jdjg5u0m2xht5_resc_vkm2zp3u36jnpwg1msqokjrkmjdkui_46ogyd_5y7aormhpqc1zj7ueywuavzkvl4ckoggnfcgjnk3lriqfg2hcp98r5nbdrqtsjjqj39ezz977wt09wbyvmon3j3k7xzytnd9dpzdxftsohxjmbwjy77dzvo8vm_we8vmrsrwq_ekw7dil0hc452pn51r9_tx1uf09_pyptu_gnyegppr7jwq6rw3ykswwmwrd3wgfazerk9gfd5yz7cedz6xppjvd_klmoo9lnd9vh06zjofd8vkhv8ky1hnkfzg67tw6nddkklubp18wdg7es9xqx_2lwvmmeyuhq0c7py0iqx7vv_0l2obb9jciyv_2nqaqxotql8myfwhy2ge98mutlssa48m06hnch4hg6_ahwca0oj1bmbvojguowqxkemwwcbyoml68s6pz918zyxxily3eb_gqlhawd1kfa_xu8fcqnvjily3vmui6fzjzykmcyyzsci_coi2tzlde1ndtmskfcu2hqt_hh_zgjzgzih2enatlq8sxqth9gkekt9bz0mhqcvqndjuqw78bvfmlj4viyamqzuqieopqjdoxoik6yz_mdhhsjfps5onhcldtidb3_e28xtx_obyzkv7vzv_n_3_70yrmzb6jpebafbtno_chpfhgirk7_rmyk9q0xxmbjqzcriee6otodt8hxueumeft0db_v8_rgt3vh2xpdvvgwxagiprknqwjy_fxcxoxes95sshchr9vtsr11d1vlc3msrqunhpehs1z03tcht2ous7shmiemfa3v9e8lmdkcf_pddu3f9ifm7th_eaxigjvy1m8br8fg4ua_dd9frm5x59ph9h_hdn98_jiwjar744mfj2bmnvw4y7arp_u1t48e0wizchdymcuwi5zdmnfe2apydsec0cfvpt4_iwjtw7mauppyh8dhmvtsurw_i9zr0xekhyqbtd69nt4hdu937cxo3hvfrmk_ffvv9epxqtdr31vdfhbhqj2_3588fplvfzxlxfjym8xeovx7gfego8g1rx12p3ferx_9sihaf7x93_ipobd92_dndx99iredk9oy_7ombihi_h8wy8fvvthjpe_jmqrfy_hf1_8nob29_p77w4zfphm877xeziuj7zhci4_no_1bef3drhzdxg41rtsnxjxnmekgq3uwpxzujnzxffe67fevmuorbdjg3n2zsk3g8pcm0huset39_gnylx8h_mqez567zaagve2s1p2nithv5em7uu_cz773wjismhtnmfcacj_4h_4rtweh5_i_slx0jfu7hw8d77e9fcoo16h_b7dppfp2v5nglotnh9nsf2hx18fp3w9lnx3hwp7uvs58jlordclxvg5egqtpv7eox4_7lz2wlofaoginz2y27a_mr4lihkeszgoiknerkddyd5vmu_sph8ctr4uut0zvvf7zshnx1ve_p9f6pswv4_rttmadv_txxavgxjvrnxhdf3gatr1pfejrxhbff795nryeqkgu9mjkrpz81mix0cwe3shsujclm2xo9lvx50ejjdepodsv3d3qwndcoqvhwqix_mhj4y4ve1xjfenzscyphiw_um4d4oy8tanybwqo5psgwxp_exbve5rbbishgit8nmjjhbubexkxlybgybawownhf4dhrcyaarsjw4ic5edwf4nr0fjop7vcpkqezddkssxz59b4ik12uskewxwljsqrxiimeewiapi0koys_ikmub5qmo61qd_dg_h9grg2e5mga16q8mkympdx_orgc4ay4i4vwwcicvzu3k4eiqeqiggcpxfxudvsfgwlmtpewbanoevtxxpcnyfqidnpllo3fx495un7vqq9_14_nbmd5ooikp3r1hd0dqu9m27ayevy9_mbebe5s5oim2ravrdcha7hhrfmzai5yynntjbdarcpdkqr0yr6vbq3f3zp5b_ipoxjfvn13mfaytfo0jjgyr2ocfrg4caqzd2bldxfdvgpo8_bm_mzcr1c5eqlmsbacej4euxw_hvfxpf9iejcstqs2h66s0o8o7wk7tl0hq5egvxg6vvjrsul4_7zc_x989z7g1sq32o_i2sz7dviky0hy0kww5ooqr_j_w_vxwzd_hl_79vfj9eux42c_w9iuosvd2au7y2wfz3d2vvd5fvdpz_easvintofpfnvdmfzob_prg2daaetjpkxklao_qhlpjw5jm0msfv8xo_s5_hjv727s3_m05nn47vv343t4zq36d_8mfxn_zfx52p33z9e_hs6f_mpb3lgh2xvrq4zg52i9ns2zo3r_nyvffs6fj_nxl8fhjxbi7wo2bs9ka8_hvv_5utvfj2lnfg3_1vz_bp7m7bfw2dbpypv_4mcyz7fzh64px_uxl8et0dpzm_lexocfi3kyvx4f3bx9wtfeg0yf7x6yoxt7uubxsbwzjs0m69jlsndjurfy1zmcxlym4ly4z72pedd657r4st8krkiefuigcizvvlivzyoxurk_vxigpwq4wjcgjyr4nu0zi54beb8xxeh7vf3bp06a5z7mg_lfkoell04qmhcsw37ly29befelnei7zwd77nufjkov5lpjb6tbxos_jfgs9nk0s_iqlz2w50uaa3zd5bgipqputzrxs10_6rl5_exxaje8pfdpk06gwfsq6u8lcs_cluu6m6oqgl6ikbvrqc53k564zl_rt6bocwdqtpzgicr0m_avbhlt6p9lu_z2u7uhdfu4o_lxzpuif_758vx33u8_b5eu5vtf1uan75_q57htudfymutm9vnudtwf48_xo_g9llpin7gfezh2yjhk_nheqe2x7vp166gb_eizwvtnnuivbrdaa2csquehcoji32skenuetoyjsc6hl_57jbcyaqbpvf2_jfwpjqa8hcgyo27kgnqijtdn9zmxfqsbvdnxxtbcqw5ms_qxxgw_ed_2qf6yxs87wf7wpx40hxixnqluuvbaehgexinhy372v7duc8k2bk2xfnqxbydpbuw1u2v3y_rklx7aq1qrutljbtaaignesdi_h7np33o5p49upxghs7bbnie2r1lsqjck0qw8dolksg3uwdi3nyddiajmn5culd2gejemyhrndidm6bj6u4gg8zv9kfdbndupss8uomtbwu1ebzbczjrzcbdyubwuyxlubqxrg_tiihcdfkgozqdrvuawo1t163cziweu2qctd7jaz_zmisim6qpnvbrn3qen7pirus4ahdmwhpj5glm9grvxq7njazdmspkfpx85ts_ejpcvx4ersqw62lrsxjvlui3eqy8ma26pj91ara4i9xamahxe119_hvuk42u7e2yr5kexdpdkx9uui_mocsnjkgv9m_h1qw_i6mhxyzzuyzwwv5f_7bzg8hlvvyq6gxxsyen_hc3ohmn3vpnu98burw30zcffq_tp8_hv7_515kebt7qtgtsm8wuxmk9usrc5et4loqmd999pb5z3_fayr_1d_nv_7zx49_o_pp77f_nqkbfv2f38vfjq69_m_727_5m2bj_n2e_gl_2_hod1nnk6lxwrehmrejqent8evfvk32v5plfzv334thsq2a3bwyomitdt9_osvqvqiy4sxudpld8yxx3yr_jqwji_v37_pigucpj8hguxugljkqm0mg2y5_zmojau8hkchx5ll6oxpyvgyvnjq5ihedjfhw1zu1majnfvd0u1rac687xsrgtmgosnqe4y2h55qdjw8ptxk_tc0e3i3ffo5tnvxfuq5y_lkha2hl_fhwuc1hmyypj9y9cf5_kmgyx_5bdmgvu9qvlrhrmwc5oaxokdo3_z9uk7eatvhde_sex2uvzhxn6pydv5wdn7vpt89_k8afnconhd5_1wbn8jrz3q17awjppfvu8_eqcpytyyokojmzxz9px_qze6boqdx23uaep1e3fj7vf76r5_5ididf4u1gn2f_a2fgz97yn7ejtooszs2ejnfgqp5t8t_fzh64iq7trdqgyrqda_6eldmrheyzjf3k4fnnrfkbjnkrp8pv7eteimro_sr_sz7zxsnsadxdl_kfuxrxd2quiwk_panxyfcevhpxe9qiaq_rkzqs20zsyccjmwdjngztbc5zoi1i4v7aygklu_9vbhyffxowszu2aqoflnroud2gjcz2sfq0w_ckj2alp8y3qyulziqmhqlb1vxqahni2pnbl9kczo1ljhd07cys4dh2n66r_mcong889qfdpo3vs835sx5gg_ipgzgykownxzbg31xwfthxzwlvl8hnczrcdrvvryklqvb9yib3bdaslxv1nznl1nidqssfymaordhuxuztqvukfhw4wqwk94pvemofebp_xd0zfyjkeg4bvrzxp7ztwohbucoluu2ae26_n9qv_tkxhex8kkd2iqqew7r9qkouqksk3h2bthh06fps34h0f1chwpurzuse2wouc47txrv_pfy5fj7mntofx7eh4_3r5fwd_kf8euf5igskgj8tyd3q2zyagdz67mzuhlfpl0gunqbbmga6r47glqdpitpofujjpjk7gdoxoc94shnllleqp0dnbg9q1fteevhk3m6el49_6hpm08xidcly1s4ykjmwemg58ghq6vr8ah9_djdb3oeqjo6yy7jn_v_vc7dn_xx_bep3m5vivrscvf_mlqhqcgf0lduv0suej3sn4ux9hynzil1ud2uayxtfh_svigmgsxyxrinresfpdh8nge2i13jajdmu1qkqf4bbg4npofd540rfgm2knb0digjupvfoz_io1ptkxxu2azibvqmjolbssnjkwmtsft_l4ybyg1oos4syozcth940hu34ddh046tu_tunsf18_6m4neeqt36ubi5wnkevtp9_0mxebc3euu25jsyayuja1sn953_y6d_n43vznceimnxmyd71wxw0pq5u_xywryzt7xv378xz4x_twoqhkguczhl9e1_k6asyih8d0jjox_1w00hvnsp5_h3hnoo3eazbnm9lgh3ud7oth94tvhtsihjcjumjyxrgx4nb76unrdzpjsyodpm2smlunry2nx_xx8wpqlsrjm_spnihzb1zzefe42hksv3r9aqxnsqzbjveczgrfitmdzjkvdlgvs4fqrfb5a0xnlevwddclmv32v9slktnwe6iqgvv9zqh520xm2x4c_mq9la7kz38_t27dgoifvgsq4hgwwruagwzyy8p40pbohhsshupgsdgjf2bnrzfpnyyhitwvtgzxjo1772ebvdfh37oufbochvm6al282o8eszko0_12filpyziekftgkjqwnhxn_wojg2opm8jcj0bbe6t72mv2gelmt7tcjmj8cjtmo8ictuwzzh6bp_hs82ept18cwgti5aobqyg4wfrp0diem9i6grb0yxbbubkhbfspyzy5y1vlzkvmvb89qwjcqkjdeitw25tn2bq8hyciwn1n_mpjeih6omfkmthflbnvjmdftegn4vh2je8kvi9c0iddwu7z6sn6ku5i99vjeoz07gy5evxss3bwzi74bdjns1gxo_xoyrs1uzpzp3wkepb_tsy9m4enqcyflu_eepiqfgsoe00ikbr5r0d38rwthrirbxjpea_93s8dt98ir2mog_nehp6vn6i5dcfaquihnggdv8jkcdxkcxwfwwbfefpnwchz7oiw6eni03b76imtmoqo_nhanejjdvxkfs4tyn0_otoe_msmuabsacbto_vq7jvrqf7lbvui6gxhzxklj1cjtexlfl9sgyvbb7kvkzwrjtx06nt3_dzrxmqr835cbl1fyorzayqr01l9joepydy6rnxpo6arw6dj7i7r_yewxwksuuyq41fvywbiucushxjqpm277pzfzx7_vdnkpt34v_zq_z_vzynk3dr_gyxqj29ftfv_arcgur5_6hjtjyuybaru7v3unnbofnvq_qc_8e47llvgw6ztn1hknzlzr9otd9eb_h8vx2k_1hoyyheauz64r0u57enfn_lxczd_ez7lblhfp7v_p86uzsmvqp_jfpt7973i6_45sepr4rg4lu_e24qiscuau2vjex7hz6wt96hyi4t9rxbiiife382huo0_yvmdf94b8ggwetjoezmx2qqt27rzdemo_ut6sphn4hhqi8pfifjget96fdkzs2ybwcm_lnpwoigtpfgjqg72n3qtq8iastivjrpy8mvxeri7rayyrxgtngjalxrmjwmnpqwrv6evkn8sdirnrtat6sq_4oeb55vpzykpmvr7qsfpgk0nchksfwhfjsv5kgcibeiguieznisvqm1zsleyewsyhseffzpdhbif3rd_ojg5k_4ju39k4ktsxpie0psvfj3tzdbr4bvsitwamjx1fj0ltl2thx1x5gt3wtvzukaqtszp1b7ruvczbnwjqkl3cqnfggyeadcz4qruhwirkrx37fwjfexso3o6qm9cf3eg8jree6u56s4xwae7n11vg7uulqmupoegtnjumtsmtubsz9tm_de5ibh4xx2cihye2g_rdavr5axvow_rmpg7zyddphllivxrwcrgeovnpmy2cbduzot5uocwnwanfos5cvxovnl8uw5va0diiy7y_nh8pgimdgbdmihqs_wwrjehf9tv6oucmvjjsw5wgsmssolg05z6em7hnrsrcj9marngckdhdjxk6vvz6lm1fu78abn2_i_zse1flfuppnymm1hd4prpott_068qwoz_a8ssu8hz_78ovyyhz_9vvx4cp74amm5fhryy4v0d7tb9xgxb2tot1xyqhfzwmmzx5vydm5sf94bxesswwiuskhn_kjrdnerjgbui4ucy6jorjtkrzs8ww7z2d5pt9jayi9ngtg0ry632ke7uc9dhi8jkmxdvayi06f6emmmbpuzeowfvuydicekyanog2pjfn692zonnu8_xn_s5s_g_hpv76w9_ai39nrazoo9hbgdb5ihwzmwpfivjfr0hxuxme_c4ygzug4fqz9zevotblptqev1_m0xdosht3ugphpspcmjxebhugym3dzr1e5dyeq4_rnzcrn8v_5u86rk718dv_jtnrc4i6_xeryfd8lxcvnvt8up5877hgdlhka7_at4i5_b7tvnlvftextmr3e9afclg3ysuvehyvjbiis90govzizjwwxsv_seowf4h2albkh_51a8apga9l_br_jrmj_9z0t29z2yqrkb8rvb4pm7rkfmdce_2yzbkvyqrkrvkqlzbtw9nfcuzbus51digl8do8qnrhbtnchigb_mhkrklojdskqke0bzfnyfysngiixkhl0i46re2kip44jos3qr_q_25cnemvjae1qnanzwci1c83bfkodc0glodd96k_c3lo_00jjfumbnt5df90phlfzye4kljmhrl6pzgjczpgee_k6jkepnqfp2e1ghvx3fw1mtn3xffg77jp0jb_6zump0fakcnqj1e2_zz_eeyjyctgilwr0lsks7trnbiv_wabup1r2_yduef8kluvyqcmsv6p0w6iyslmkoygkh6r7osa0stxdv6nq2pejuvgfmn4expm8pzksv2vhogc6dalhr302eqacmqdbutk5gyczfv6aqxsnz15fkjl1aul_o8k4tloov1yfgnojk92ajs4ryclwta_gxmssxhktgexuv0wwx01j5im0goxmp_guly_gk_enewaqu2mhoe1kqnjrs0d7l2kk2crvchgw3bsusxs5mbjdiexp5pbsc_otsz333_f_n311a_hq1cvyyhupj89fzkfgbzcr67hww7ldz8czhpxfdmfiyayn3pau_ur8ftslkrchj32uw3d2of50q4ekplhurq6yvdsrt89g6dpziivnc_kgvgtruel_7gy2omruvzhtd2n_uuaa76d6vkh1gitjf9uykra8ydh4ldasmc3bbxb9cmvyxqu79px81_73enpzvndtjx_tlqvn4u07tcmlpo8oep_ve5m_rd_8wzfknsnhn1wfcegw67dss4jrcq3gz2hvdhp1ep5t1dwif2zer6bgy_jle0rnyov7yx1podyknftyvfcr864y_4wea5vfdzv_w7zfbl7_3_uqpns53zctv0qe_x_xu3_exdxzemfp4hrctvntgzbzd3jce_1vqxvwgyyz_9bxkp06r2eso7t3kbmkwqxjnx1a3sp2zpwi5msijbs8vuyncidun0ps_ivmqhqyp_5rh2pasc9xy2njibu6jj8xbquceqiblydjivfyaquwwkxuyl9uq4bxdk_2y9tp7odppu_o1iub6248g2wyjjfvuehalzyla2j2n6hymyz6pntfz2cu1_oklsckcyiqntl6pu2phmosz6jugs4ysurlzbi4q15rrh5fgx1okmp_gndylmiiljzrztu1wv7kchy0mqdj92mvbeewceucbpqpjygsuoon_qqfztemldashwtjz2ctd5v1qzr_dezep3qjtm2vmydyiet5vhf8zzsvzsdlkrbrlounmom6vcmovge_7ankjknirflcw5uureb_5jaf6yllscntkeksdokiau8soo7_y8nqpjw3gkotk5ymguh5znhrxhypxdezjw4cf52r23e3uosc7ymoeamwstgbvrdfgnbojogn8ugsmnzasxsal8wja_gchwlwymkl56oix7_nq8ffy0ji6_zry9vqpnqfsxix8iqo2_seoo1kj1_rg3bxcbivjm82gpgif61f0jh_blqeacdnzeal5wyfwckfqh_m_hlal1gq3dzgmf39o2x1r8azrqq3_nocpqmdko65lds3d2hgja44_elnm_g73_wmdozx3_xbgkili_m44ko6ws_yj5iu8i6z4tphlsjmcqe5spsrsukyztvbcurtnedzzskkwgumsojxcnt9om1wn_71sxgifto7pcvxlkwhwxcns37xryrh7jg7k_efew_1b_t0ec1pmiijtpipxrjnnuzd4_yav7bl8cuycq6f3xe4fq76zbkkr9f0lvzlvi99_klriss_db_ez59kv_2u4wtzr_7bkcdqxaz2p_3nfh8b66lnpzzp52ih08_vzo6lmqf1rejldhvv8xn9u22pbwhx5yfuvlsfe71rpqzsfppsazbhtzi0y4h_6x0rz2ps57hd6h4v7g_9tvq_ujh9xhf_nkbz_fqo7ep3m9xao3znqzurgwtvpqz8a0ln_gzyritqwr_yyyauxe4adskzwox3zc2gvv_vymnpszobrjywe_terevhzebqiewbsgiyzxgse4dpp1jvyv_otyq0dtjvdpmmq4ggumleygiotyov6z1bdpuyghgcsipgtuu5hltzeqejyqqzujqmp5grq_s4h0pu_sjwmqro7jsqy24mfunfdx8_jqfopq7mevnltkypch2_xkl1msvufghcib7pdmndko2odoooeupru6irpmfiih8mkdcrapweib99w8qxvmfmjomkuzmiqnqyod9_ooyz33llmrznzo_v_ku9_gx7jhvsdserwkynq5vtrcgqnxuxnfat8te_0pdujc_q6lh5_3ud2agrsbawugtrdeaxfbg8zj8_7abcomswu9ef0ayvpt7ylyxugiusxld5uywqavfakavei0upefxefhge9lbhhpgiwuxlyvgwlikybtlhdi_xe7ksysmjidlcbcnyo2fcmc9ccqjdkkkmqvqjm5nm1_z8bpcwna_2stmp7ph5w5qlxqanuq3mr_1jdzqzhyrhyo8bdi84tcz2zfvx_f2z6pqwodkiz9btncfjnnxsd99_o_72l78cp7x9mzh_4ssvu68w2_v1zdbjturlqhxjvlpdp48xjs9epi9dc_b3_pwidjlurqq_8ihfxg9_99x0lxmrwx2sk7y7zoodvxigslu4moikrrzf5qrywgwy8jub1mlp6ncj7_blmgptrdsbesk5u0kwrbxzhi0noxrsggdl6j_fgz_klzk_t_s7zysqldg5aaagaeleqvtolkd6ujdtj2hhz_pwsqowm17kqxdd5gf8euy_ofd7gfvvmtqbgqunfsur322hhwc7fr_u6e6_qlrmbf4_uu6rxp2xo9rx6db3zq0qgmjflflt75fhv1_gekcu7f459ownms46po4xn7ikvby8yfks2cp_6d7qz_xkzbv9l49py5rmcd81nva6ltxrmn_t_28zacqlr_7js_9qqn81qmlu5ly_wrui818jleirf9xw_hw_3nvzy3vpllcqfe92ycp1wzb0phvobsc7alpvoemu8q_jvqr8qbscma5dfexqfwrm5e1sv9ucseo4ayutouguxojrushh_8ytxjqmv4vrkfwjpnjxcyj0myfx8shu6ngnis7khca2w3tcqjhtjpkjfo_g4m49xxvmy0ltitrk7ja2mml7lgeriq7393y0qpftxnd04hzcwntqesgji1lgfdhbrbcfyssgzv_wvnaqvyii05wpj6hebnfdxegumuyvuny0qinp0n4a_xblsdmh8mr7hktrxrfhdaojblhr0_xqowy1v0m3qodtmo8erlkyphdcq8txex6e39quj8ul2igd2bm8ehipotr_8gfcx5vpffwm4jg_ps47g5pjrkdvm5t97jn7byg0evxwl43i6vz_firrzkzuntoebsftkldfkbg108yngjkybpe_dovbudphtkdemdckswauqyfvdcmpitb0z5h43wyjxto14szefloqbyjjmqjoyxtlgz5gxdwlmzj2sis5awgjkg9wrjqf2jbhofsc8ochwbuttbm_uhixzmgwcgapxhrnpmejcozh9neoxywzb4smzssrth7uiyqd7erkg_lhv0eqmjm3supvcowzin8rsqyvrhwj2qyhzxhszk1j56hw7xtag1frvzhjnkfyyjcv9zi5ysdxuwhx01lthgdiztc7xgujgckh28ehx_pj2vnk_vdxq_denjanf1eks29_gfcxpwhdh3joj5g3g0mnayhxvtozkrdrfrl6toj16s4tmm8wcx6h_teqi_z22ji_gyzbzap5qe6ecyrg9_k7tiq65vdjeegc56j2dvhffzax7mi996pozllt4otyg_j_bv3uzup35ivvvizpzddw0mhu79p99fshmndytrqxnlxn9qsydt6luy_rvnswynzpfvcr_n9llym246zxnvle_xq52pv0rfpsxjtwg7zvmkze_prjobrr6vr4qnvhcvnzv8y78sl9gvtbx1h2l9lfn3vm1xvdhnkm0rjh7kb79puvropen_sm32di0mfo_no8oee0m9fxeht9567jgxflu87tcfr5_1w833two04y2fx_1szhb_y_tp9saldavt1ztmztdlufu3yxek_n8g38xc_f4uxitdfrnmc_fa1tjwy2fbytyi9abdboixxhxvtgc5ld126hp47tdw5vgvjy2ealsvk03rr2biuq0j9blfbqnowjmndhqmyf0iq79uhggpqcksflbp3qh_esmec8jilm3yjcjtnul8q8tsb_j_4qagv5p7hfnxskoyw5znowykqnz00c9jn_x57tjjlg_zus33s5in9qvryubozmjmesydtd67yf30mh20jqfhj_wryhngxrwgw0u6y7fesdyjx6oti6s9jfbwof2s7arzwf8i5x9aqftehstdx_llzqlfkc4dkwuhktrjjgrxnzh4cjltxfbmqjmo2ssaowluh8s6bkcjeodr8ad8plna73_vxcdrjfcbe9uernesyf5_do8oxmzhxvgadixzd7v3b6akk6or4qomdeeuu6u8yvagkwrcpqkn0sb_z1m_s7cqygwytj_na8jdamrp6mdgwfdxuzrjnlrxaiqzd6puxigfbw_fx5_nyxbhlkepwk9ut1p12ybjjetaydzlb_pnl1_nu_ddov_8hkjhq47v2zht7ed2ex8o4tgjzqd1zpcdthty4xc_fjb5kqqyuegyoycaiupeefxdj8_rvf5ggyfapkn_3uz_ekze_unrkeepmwu9_9tiovyo93lknmeepchnx7utmm8g_v9dxqzmzcd13chtcgc4n0_4xibltsyjwtqvlkqtscei6e_xegdbz5iab208d9jnpmcvfy_3jdbyko9v5hgy8em_sfu0ayoeaf1ww36u9of_yr1uqozzi_jfbf4ontrkfmfie325ufk_jtzqc6667mna_pe598s4_7p38lxe28_q0e8_vadl2u37tud9o9xtomvnzn8z9v2p4j349wm8sslhww6n_9s7_va58h8mzx5h7nbz8e37jqng3zz7dbxphzmmd0jycwotdmksp1vu_swb2out323f_6l0_v3y9_kozwc1_tvcb7eatwxsteogrehlfikcvuhw8syenxpejnin8jkxo9_uj7x8lwjwzeghmyjcjaou_t6pl0310ozux_o2svt5frogxzs287jizwbflvpk77zfmppr8fhvf1vdewsgnmuanr6xvxritbqidijl6h5ickjhgkvn_oso1yoxrwsvwgzh2yz0irex9awyifgd23fnpyhpmfyvpa67pdngyjq_mhbmvluo9inrwqychjnicbjkpse6t6ua_um_gj6fzc_dmxmubrs0lupob1ek9qocbjenc34g2v5j6nn970wc_qd5vn9xnlallbfvny_6jg8e_naw5ljticqijcsrxbcgb4hjczvflyydiylnikrvo8kzrg51ps9vaqjanzizng64hi_yvkcup9syajseyfceb2wpuza4eg4ktohqmtdw4anxpbkcl2z186ngza63oxo_6oninwy75emxsszzepamu5zdzqfaztjcdzpxwxzggacmumrutslyaiiel2lkjpq92914xl7he7vtx4jixuixwjjjqvozdsjsqspb23wka_gf4pwqbuv7z4mtpczs6hobpxrpxz6n7_bvevwnmmnib3jr3hs7hortwv2bylc5df7mkmthaqxyxkgxpbgk0srda_2uyzl2s2v9_abumza3vocoje4tevtr8cnheph86djd_uuyacem1neju_pvq1fj7_7u78j0_prx_78y6ojpjghntfsxrwirudht7paaadlzhuvqrhtj9_l50zaj4ibb2_6atmnowpjrrpqgwxgbp4ydcakothfvoj9k_m1pigkczobk_oxz57gzwqyzp858m_fbym7zsryaxhqdpzzz9xlgeh4g1tifsv054fth3eu92ctusv2x3f62dpntsb2k6na8t_cdw82j2nwvbusf90376u3opfdse_cvv_s5tj2dfut58knve0_hdc0_rv26mjf69voxvb9oxnccie1dmrzv3k1umlosodkwt_987lm7xean2tjvlmhpxzz4pfpczm_7_rfdu43bjvl4wzwu2h0bc8xp9b12ss_9867tc9ohhvfxpu6xxzfn7am4k7n99g4rn8996_fc7wkx37rkvjtt6tyqnbvvz3gxz5967528qqdmizjdxqfhlhtfyl6mrp2baapjvzwtvv3f73y6dvlrrtur9w8xsvkks83j7b9pisweyu_zmb_3sb5nbz2efwfodoq4nhyvbqygrj7yhhdy25ycpe0zrmvuioogebidknvgqbjukbqe4wk0yb6acsuzm2ldru4dp4agw7fdqurvngamzrg_kzjfgh_y77hjnzk_z_eu4bdqzsvm4dt7qzrqx9ps6x4zue2vvjjepd7nfhj_2zsvcrijm4hud_h8chxodw5tih4_ekvfj7efng73n3_bny8_bjrlvounelc_zrvkl8s61ud9hh5nw52hw_wk10knxjxux6rmusu8bwfus8qrsmsirpzv9nv1vve_jfxjbxrnmzsmf18kozhltxj5rip6regc_isirzuwxyb89mhztqhjviw1yuuf7gsnzk1t30ultg_ffj06x3geeye_eyhenliq77sytnppvzgj3ulungpo4v4r4kzuzi64g2ouvzjlb6_cbnx0hrhc9yrygaq2v7zuk7tweiexjaj_pqurkmrx4eektm4x11fjour9bi9rymqhcogtranh9zcjtpd3xhy5ml4_eal8fbt_8tdso8c3ofyb1x7jgxzhnxhfxr8ebrphxy6p5uhjvsnpvht6rb8w1dr6popq3udfhl4lu8kgw275qdjx_3ql2fq7dbyptbt58_cmdgc4v35x5zytzlf7scbmfwdffh6zxh2yth3d_yecz6syymrizhh9becgx_xeozijttto2p3w_ffxdf8abpyev88bzpgxjavbliybdn7_7fb811bwnitrxnxfk_fnlljpnrh5_phqee_rb2zcbhpnhzahpaoru4xv2vzpo68hf_w_iig_ra_k_7p8d2ix_q_e95lfnb3itdxbwt_rtf8epbo_s6b_v0wz_672_id12907cfb5v3y3p33c6nn5tx_dh72ccp8f7mls9ewgulo2pvtiu0fncfdsm63xby36x9vdnix_nuhlcud8cn4qrfei3fo4lbzv3jge50xy9_7vr28yyelau4nuzy3k8rb3fjtf_g1nntlmzous9kuiorpg2vldgy501z6zsfq9n1ktbpbdoum7qhdw6xwhb0pav_la88rdywcti1i7ssqeeffik8acqvg6ndcdxevptyzxzwuk1o6hykeekkbiwlqiak77wp0ae6fzgrtmmh55vgdhz6tezmljytndtosvzgu4bkpsqqqfihibw9fh25ecamweri0qakjhrmnqxl7ubqizadoygjmhttvwlqwcfzph2etqfbprpqaqnnjlsgyb5diz5x4_li47he7yyv3tth_p0_gy8evfs_oz1mzxz3z7dwwnzxnixh9bzs_y1zfqlqvmt2uktt8b6ctkwrgdbjthy3xvp37xipcq7zjzufyioqfn2u6xey69wzvbnalx8lpe8edo8ss2_4o1hpnibbv9nghiznz7dd_ogho7znuw_lpojjmvkrstnle9bmdqmvrelbdespluurnjpvrkf3n2obp8ocpxjqsjdj6_zr3b6ps4kbmccjrv1w4nxan1x_66z87jekdbfopn48cdhd_xnjhst5cysq7nezw8hja3epfch3o_yjl2p6_plcxn_oa5wpwal7iqxol_6im3ai9dvxvn1ko4omyikatxh2sef_ul9pt7aeba_gm5rfud72w1hlqhjookt72z1ns6uzkvku8c8vo0e7vh4nf9dhim4uroy9_dfji9_9ia7cekwgnpqc3ysfn3w18p_dnoe0sttcanfqrg_sbzr8_nzp2ptjka2x2zml88vmv_muowbwzlhsn0gb_qc52z9m3qyig3fjbqruzuqj5lnmkpwb_dicj4cux_g9q4ybtvaohztuazv_mnh0th6px5h48ohw8yjwp_qerz_8c5epffzptkl_nswd4dirsfdikh0wrga9dkp4kx7xxk9j_pe_o95df4dyrvvo1y_67k7pv3c4ynkzr7ylsws69_2n_1o2l_h_gz7_33h9d09hqs_9tuhui_jdn6fc8xvx6xfxkz3m_e_s_lnq_bl_uzshxyltiu0nbifo34xsh329w4f5ws1jgbtwujh3c7rr8_0ewstj0_l8_5rmxmgoq7xct_pxubdbx9bxlvg1w_nnkxvv757r1wiuy7_h2vzjjbvh7svb4biu9cikwel7ygnfsuyugo6dkuiaehpznagcoo7x64tz1n7kiburelws3njly0drv1x4r1z8r9e7mcm4a_i0hiw9sjkynnvzm3vuiqtbc17ydadhuqdfdx5uaspaoiyzzgrsf1ggfzzhhmyinhmct3nr6dfmc0m23b38s5otpjrz1t01ahxvye6qeyl4so_z_qgqktcle2qxs_d921i4ezf_r9lhidj4ftdew4cub_oabxwfxfhivotvxeq_ixz9ftm5y8qycjepdu7bkwdr0ltntgpsqc3koptqp51pxinzcxstq3g25_dxfhcbzurpdy5ya2sgzod3jzxyzaqt_wnagsapvzv6afvlp7uxwgws9185m_bjvhm7junyfwdv8rbl2fvhhrhmvvwycyj4fzjeyyy7l6zxw7adlq6spotsnwentstj_fspd5oxougfwd3hqj5tbdhd3r3rialgyblio6tafdllu92qugvn_yxlbqbwxdek7bm_hx8_xozvhw9j9_pwphlyp54epo3c4up6pxzjy9hyphk6lq5wy726i7fg2ozqhu9_l7xguqttpu_uc9hprdq4vfc_dmgxgxaqodvvqycq_lpjkxb63zue8dxhpdj1fmzhmikhcv_v0xbsq44j_vf_mx88n33kt5qk0moct7cvh5pt04yzspshjrqb_3j3clz2dwyd7ad7vtr7m6phkm4mcafp5yhsvyhezydvd_db2ual32mwrdkv_urxy5pan8kk5izzqpimlprce7_elf6jxcfwkxrzemlg_3jcxl6zjydpq1teufoi3mgx2dzeeij_gvjhx_1w7u_lno9_99lcvq_z8v_jl16lpuhzk8mss34l6_y7pvl6h7fhzh3xq8t_vr8br_n3_etln5drd3_i5v_fzjldlauqcwkyv8qutl730v7mv98rkrqzz9_pswhmvllfmiizu_7bdt_6n3y3h9vyxfeu9vvb93wn8277usiv_4ff1nuoy3zste6xuhz1cjzn3w705e0hg7ria1_yii5bq_ylepevubburqm7whbngtt1hfs8b_ihtiyxr26ojn2tmeyg_qrs1vkqgqjpnv_v3vx_tuduiexnrprcogngfpnusdnrjkkx7abvf4v4_5ucmhspw1jgigbaplsolgsmsfsny65jjs5ix_q_61e_5m3k1j7ezp3pemgsf2jhs5_rxakym3kca565h7sxohkszz_rv_k_yf3xgpkvtgqib2detx809t8rc3x_l3tqoggulfhxhyelffve6cftbv9ex4_qybf6cehcpxuxhb9kwrst6koobk7idxnw81vyi5kdrgirlhybhabcyeh3lsbgiaukzm7cp_uixv4ix589_9lcpjesypskbsoupp2dgswehvb_bk7dmktibsgemqjgiqgndustfgjoy7e7ejb1tr2hwmxmsqtbt0x_ssnyccmmo4mo9bm4zkdpedw5ssuqcursjsxbwxcwurdzsjrsdajlwui0o_mo43uzygxwpthgwljdcfsuqzuy_23z5sqivyi0_juxaoiqnuhs7qcfcj3didx2ciiiyaeeg5ez_d5xfysrucro1252nz2urdnyl3d_nj2fpxv3oxrj315hein6op6b1svpn9hlwecbdr91m8wwwz5ktirikix10dacd5vop7zn_2jzgebrpnj4ejycnx4frxpnt9z_ewxj1_kxg9pvv3habd_n3lno4i_hawn7exvbfti679tbov_rfl1k_m6zeuxbgirzpvhmtd5ijvnrdjzpufars48josrtitiihefbwxm0dm8wwhkcmabxjkynsqy95gqkx91cr_nfqfc9qqt84dgkkfucxtowvpyaysyupqi0iljbepns_plxtuzfurpm0wo9sl3c1l9lu3htevqsv_z7_e351bv3coffl_473uxbz166zedpfefv7z5_lv_1ehzlpxgr1_cu6lfpt7z8kfwsnate_itn5nypzo_rbl_a7oh363hwrmfvodctthrscnx4zitairnn2xolnd8hunua26m1phuq2iochthgotpch709d_b7dngddqtr4zunbhitv_2l0lvwvz6ftsnvf8bbl1f6_peg42vq0_nl3k8_3hxnlzwj5io7vnjpydijkxxl0_6idjczon0xv01kni2rkmgmseqsn_uqlibvziwtds2rssd0xrkngankvvmjpyxrg7uz7qkvpta4wq3hc27imthsdkyhyx51xjamff3tpn9oi3lq3eepxdbjskzusyu0njsymdtf6eesiqt72yurz2eqgpwdogxs4ioney_x9huygfecwhixxjagr5hdzkgyudkzojtujatpdqrk0pmjghhf7hcqv0bqeb_4gdb7tawnpcingxn_ybgi6e7jpnlyfmkehgs7tese4mlukqpfz7kakyiz7bollyribjvxb8hyectwcmtvf_7rkgrgeptultie2jr8g4d4yqzcjbfq_yuq_fyvy_ga3vnfw_vx9pnlx7gsp2tbhpkkurjy7v0zd1lflmu44aaoojhl0ci2ln2onbj4l52xcbi6r875k6etgz9s4nk2eqchv3dxmscejjwtm_xkwlwbxnt0ovjoxjnyhf2_pgjmby3b5lka0hl_322jcn7c_wjovqvjzh8sx84ssnxivo88x58pl8chy7ox4rtw4pd8ykjuv2deznsjufy2gdqoj9kcmu3ffzcnxlj0g2polivh7dje0mf396mo5m66_36mkhsbsyybb_7grfn5_pbh74nw3p8cxnbrdvbs_hyzescaybxbyahdyq_oxq8upwypthoj_pyp_yh_zcod0_g_ef_yk2p8_fpokd2jfffdnwl1fjzrevw0ibwh4xme5sw8uxmdu3ysicdcszqcpbokzqs2dlh3v4epmg2le_36r1gd3ly8jbybdsh5mxbf76jtjf8vlw3se4omp8e5r8mg9rpx89gdre2shwfjs_fddv_epdrvvoots_hy_avx8vwr8u_57_eupn_dcudk885ujtfqd6mq7akf8nwmyrg36phbv4v_joey2v5_ll78x3rvguzvswe7z3aaq_fw_kxakftus_3pfpvrps5yrbtg_r2qd5ztdtdt6pt51kfozuzlr23f1hoy8p6atffnvfhx4ap_na0qhlhu4luzvuxran06jbzkmosyit_ceadrccm_zgj4atsu7vq9u4fzjbmoyyoz_wsd2_ibfnmllaxklp8jltopv425hkevvev48nt6iw_kgf3ut1ufjumgkyys_4ffdd9w5g0bqwabhdpoxmys_fr07gqi_jw6t777gkxcrnngxo3fdxmr1iqaerxqx24ru5qljhlw5fiwnk6cxnu1bwiewrodctov9xywa1uba66leijoajl6dlpzs3bpoucl_nlv7kipcnc32jomfgkoy2vwyg_wauplfhnei944t67eez_odors9_eqr0mrtij5joemwsed52okqzviza2pxbhirdx2saaowtsveyvaissw4qdbkm92lo7qbze1gnopd6yft_ewvdlbtbx8d4bh1nbgeu8ib5h6p5xdj25zcew5h2y2oqr4f39ubbnoggkktnpvpfmeiw7dc7k4bud07n01c2fjrvv2u6ynf3dnlgm2v7mngeg1pxjp4fvd3ph3dj_khg2m3br5bypqj1chqeayir3bqwq86urejxn_sxbc87omfiyn5txusr1u_btmglzsowhamtutwe_2j_k_cw7loryguot0_roidentzup2o6c_xiu1t6r4cpjk2ehkzjwboyo8hq3xsqw5kg7yslcdmebe2rhruyc5adhk9nx6sicj2fjca_t5_fz8ntsyfj_bpn4_mtp_pj2zp8ej31e0k9adsy_l0ud7mx_jw_1qwwwa1ifrwvufsiwdy8ijxsoj1qhvi9ox8cejn0tpzdmhq_wf2ny2u73xzil3jl18z_wth9_mzc7uyp3cojwbulxto7bi52lz7uy5j88wo19nl8vrul7ucc_mvidh3xbhwklupxzzx9chbp0er46vxrqiyydjudik_m_jszjn7v9ex4_v_pj54fedxmom9j3rlz0vwnwzk72g8f_fyhgg6xpptj7epixv6_uzf_ggh1m068k8fzo3lq_vggcwih0pmtc1tdgzr3lw0l6lm4u3vxecpnee_3ii5ulrdjg_o8caxljvz5ab8dcv_w8bzrrgv2eoo4wdsresg_wdfddhot0ka_wzynpn63sqw_omtj_nm7by7u8sb3_0mrdpspsoutws3npv3d8f5u_nidv48ft6uller_t5zvzexq5b7be_mxwdz4dwsqrp6v4uawtfbnnnzxwh6kaaqt4stazvd9lz1rai_vemjazq0pswvkso6uren_sgpfnvssmba_qimxvz8adauumiutr_xyraoc9paml_iurghhqoxup2w8q73okklaagqw4t5psonl_x54rnwmunrgcts4jxri4mtxoced3llxlc_pja03chcjtbb98s4fr8mph9_iuxbxibuw1lo7iv1ldbjtv0ciumnqtrihvrnlljtzd5dlx736wfic5mm3wkss7du7rmmxoftix8of6q_fprxysqx10gqjjjmolbotusd4qyvuecyfmi8ffm165vvzeku5ofbmb8mxqr_icxsicmu6tz1vadewvl1inpzpslqvko6paayqskpwtbelg_vyzfyzl0pzgzgwtehu9zbl13kyantfkuvyrdyjjaadm3d7lclab8heka6xslcnevga2irvzpupvaj7aoya5jghb80orszqlyd55vdsah_bg_kv4jvmde_5zur3llbhhrz1s4_wmirt_vxcjiqy9kr88lbe4kvkeqiesyubbnnepiv05smeoabbmb5ccbir24jwhzd8g7tk326joowvp8imcylbac1fkmrbozs5_uh_ozm7tmiliexq1_kwt_804d_ejlrhoxzerazixvfs3hld8v8cpk5aydmprelbg_eydllcci9pekict57v9tdpwv_4amxi_vxxhxyrblqmrwyk8njfjl6k3vsadpy_ysdaznqhzmmlgmwth_7o2habtsd2chvqoxr_mv_l2vsugxbulj4zqxzbeazcsmlzmkfioguajstx3ecbyca5cxhz2xotgay_9w3pjc7arzzq1pdkiaacaasurbvdknotg2b32c07izjzsk6za7jizdq5cvkv9qxcdsufehpcqaz549i_sc5o_syzm4ycn9_81vf5p3vagtwvapw9ben2vl92dmfm0xz8b_8op9z036ieqpthdv7otbod4qsapf2bipj17qk19b1elsmukyff1j1wlrpy7623ppixchphuxxx1lqajjzquvj0nd8ku4noel9g5sxj9use_ux1atacecxhkz0ic9cuwjvemkbraoj0_g07onofgvoitywo_ts6psccmtxlbrua2uocvchwv5841eupsfey1gmvw1tgwx6tyx9rmey19_x4bsvex62_l0kh3fl9mt7yofmeu9ej8z7vs16efkjpp1ifiztglwvx5db_fmzplx3_pdipgj8jftln7rncvq1yifjps9oae5oega6ez9jporf6furp7hmn9tfwbouqkdrspukh7edssb46yrnu_hy_jeuzbhq0uxefv74twjdp1evagffopr3zpsjczu59v3qoo4fob_6nsr3o7fexy_nggupupfx_nwc_xn_wro1koibsrrqgygmuga5oqvdandsvyawjt6hgnjntlgz_jppvdgmui1mpixzo8bhlrqp2ztok5w0qqrklujbkciijbwudygqqttw5gdom3xtqhtgxermts1go5bigg0sqwygqzzmzaesv_axbwsgedk33l_0yigx7t4jj0_vjjdky_kdciifvmzzw5kvoqlx6onynx5kortxb9nvmdu8y_yh6loxmjomqec1kxn7ckq4jpp2zjliiu5jk3mray0k9rioz2hez3mhjkdgakct8rjym1kfteicdtgbdxfzoxglvrtkppknkqla6zhb10s0tozqoli33g2vahd_q4rmm5tq6o_s4amyxizd8rf77fmrykloyyfrlrydbyd6mkgad_ikb5yyfewk8frtgsxodzfgheelqotyq3cbcnka_nybgawfcaajaz8v33bl9amygl9w_ivwrhmdildcfqyqarfcjtwn5m1mynrn4i81h1ujqjj7omag1rerxrzmog7mlc3mbw2gqx8yyr9fmbfbi_b9foathu7odqo6wjsnq_jpminxpv3399xj_exkpzk9dwpgvcomgqkcw1n2lnriest4gmembezp3k7whifmefobvu4zfnkrfu_jptvxocp7hbsgybnkcbcfkke_dkxx6y8yyt_kpfnz56nm7_5uvmz0wuizlylf5idnqbfuerppgtjog6tgawcqmbrqmpvzepxjfqkaxzywfijlljgxgvr8iycsglxxyqzowvjngytf6esqmxtmc5h67gt78yp5iepwtg0s_nl5_hu7edeievzvjol8sre3zq1ojrnfobneejtmuy9nv4wdi_qksii6vmu6v7_kvoyslqj25rlm1e14l8cs4po1bzc19scnj16rby_fh7_i4ep_0lnpxtc_xet3b1_ls3kobh9dtu_n6p7fbats9kcwpzpwjhnlpfzpmwmxicfhd0gwkqbthhb4ynk7woxdl_oll3o2r03v_468bxlmdrp87vbazmv62hrqmzfzh938_q7odr_fkfrzdvfzjwd3wy3l7humbdtbfie0hngkdm6exyn6hdwhwfuozgamyxlos804_n_w_zr5e2aiazwyslsgkjr7vgwjtrsnur_2vstnxbyq3eg4h88oum1mrq_jpkr4uwiqxfkqiysdz4iyeo7jpj7fa4caaraui8nywr_rckbptytcsj2gffyqzbgewnvz3qxujjvpgcoorsqnnniyu_mfqiz615q81vrw09lxle3_chpjbc5hf1cnun5yoyzlmbja_8nqsdgcaigkwgjbzepbc6orh0e7_qzhawgwsijwyqrasfli9k_7wl66vcmbqyvk0uxegvirrxyq_we56duooiwdjrabqk2wecah69bp6s_8cr2hihrz9lvpo3l7cem4miiqrfyarmeis82tse1srnjzhxuy5vdjebgasja8gwrim7zzvqkj_5ywpcrmw2rby3qntglrxayi6xboin3fujn3a0on_0ffizb1k2tpvjbfxlxh5xpy5odig8i3ktqil_zqhdfbde4ery3b5zcvetoxdzm7shc6vv_pm9n7shr2pg_otsbt_oe4cq7btj36ra9uzxo1yw73evf8qfrqjcqnln99_mx1jt548jurpr3_x13hoshpc8vh_w_vav3smbhwly9zm9jkkj_j9_ah2lh41mzhehht4_cfjj_h0cnuqudn38m7qaaz26uuv6gnz99lnjqdlfon_ngd_p3u2_cwopvjz4mvnvh6otkyxxmownf0jqvc_d3_wbuthi95xrgbmverqwk4gwyiyoryz7vhnxgqlii_ynm4xhw3zj_3bd_pd2_czz9u7c_tltvkaaltxq_vshgq0tnw0xqtj7baerwlloi5mfofbinimtde34azdjjmw5n7y9bw4xgrmdx32d3ks3y3voy_zahk91gnotmm8azrz9eoq0jy_by89854cpu9sjqusfipelf12nsnvm8ebv3_hfrpke5u_gq_8y1szmyme_sh134xw_di2qhs7r1_dpkznlqi89ujsi8bsh0frnujphn2mmuzd_6gou0vvxvnddpna7d5ucj0_877ahp58fhn2zolgpzdehqxnvisxg4dk6qg3ciep4oluyt5nstxe_6df485xzdyzxpaumqesriqspuxwin06v_tlfunpkckcp_sweusqiivxt9ot89yxviaso8jumjhysscukawsbyqxs3bweizpx5afbzhlmrkmiqyj5h2me9flb6pr9m_0ncwzi60hmnnbotrwjvol7fswau4wrjifb7fj02rku_kajekzqugdc4qhqygkl4q9ktay5jbmxbjzfrey_nnmnhigfsqgzl_eheqbrrvzvlffqzso0up0yomvj2jxu_z4huhpgre2dqerezirhrxuysrq_uxtuff_pzlce7lqgttn_4t0fz4kzvj5f7t5jfhtkt7xbymswcxf02xiwnieqc8qapqq_jsteimchquajmwfrof3lgzshezj_rpzcrw2mbnyvscfwfea0gmcjzakgtw6bisja9jum6wv2gin7f2tfyuxqe2iy5bldof9l36f85dvze1hopd4mjzs_pvimenyfsd3t9bkxixuxocgl3c7umjgfnukizeidatsha_njbfskj40aynucugjiqj071rqiniwq2rkcmsa_h0dntnlaujiryjjf1a3wgkja8ttt_7oc_h99_910kl19_ex45ptvmz_pt05qtt_w_oxdfyb5_ysxywb08rdffdl_ept9gb2wzrv2ixcvx8wfu_7l4ljnkqwn_a_eh1qk3iafxfpenb1jfnbjhx8_ye4gqo7129ep2e_e7bzpuf_uv4sfm4_mh8fb926h5uafw2cwgsvmfd2rruftsc5ykcz4rhhk_kfxuu6bszby74hvgnzsfheq5szou1uvy9rz_8ce2vhhnc6wgnfswi8m2whn_5hlujuzook6bj6ebt_qa_tnorcwl5grjawehv1ryulvwdlmxwul3ghnw8mrtwwkacuqpani1f1k5_9zv8zbfl_gboqmo0whzmle9e1fyz03pon7toex7vt8opdm_fvxqe6fkmau_7yrzlrwak_2ccfrg93f3zeou_wkg_sip8h4ymmvlqyi1abtry3fle5c4fn6_x7bdty74ivzwaebueppxj4meqo1y_mn6_ngzpl4z1nhwyh5htrrv7wount98lh9tfsoqckmbdnkqgrdjwpevaee9kmhnpvxjux5vhsmuiomq2xslcidfavaryzurijavpci79m8snqkimkjiowcjizvcnkec8_g5s0fxiu_ivviip6ml5lnwojw162b9pbeqzkcgxg4kldxphu_5dizjwa1xsmeofqpmojzed1q3moq5uaclzsxyc7cbcbi0bowomittvvm1toevb7kfyu_q1irl3ln3b4tufefadatzscsdctmvkfioyzjpnwynt0aq4pdoktcyrsjeu6rpa2lv_lh7lk50ym3yd_xciznrasghyrexysob4bbbvz12onll_uv7f1ga3_ew5ybh_dnu1kvd49awulmdhmum11jetmpuo1hicnbokge5tsf2wroqgpigooqg6bg2zzkyaql6xyqjglmw6sbug1orzn2dgv59nv1f_tuzv1kdvnj0ef2hz4b4shpqmza0axmcu0rmakoyplsrprxw1cdlhdreeqmoejdsu1of5gefxnq_f3xm_mc6qojk7g8emt4zbxtkwfaunsxbucvxnzrritr37zm_hzn_88uox_8t_r2y_bnf_5ttla_afomgbiavfb7ybhsjvznteq_w68mstiyazizoqwlsbcd2gn4rgmu1_fjxn2lzc3ywpykrmegmu9tvjq_lan2f9ks_xl56l0zbd1gbgnrto9pqs98rc3lbhav_sfxwu08iwb_weju0ixkifsrtoemxt5qawb_syudkvjg7ytuvj_sco_2wpt_2_bmwoqlxj9es32allzb3aszxqhbxwu3fgkftsk2q1y9ixsz1y2kqumgmd9dplerov_wpeld99klzep2pnv8itg_j0uiu8_s3vjspt9zn5gsy7xqulki6vx6coveomledshfliyst1vhmauv_8pmay95x59bpt7hjyzoq_xzwkcwzhafdqxnz9_ms_q9gzyifwmplax5uxx3rbnttzsimb4e9eqftnyyjku_lxyz_f7nnffpyuegy_71d6z91vvk3x_rychqiur_t9bpmx9ms423xtumll_xy8ewsvpx3ddfwkk3zjs8qqdkkin465wgjk2twz1qnigubidkqoyhavw46npazsq6wgfpc43z7lc6etd0uutw6rmenxkj7fj46hkiamvc_9oogh9ep6uz6fjgalhrg2agtlqjhhpk3hh44fqfw2iwpu_k0jkwk5mka2yy33ibo9fubompgtl2v1j8ium_u7scehylzde1k7hqdtrozqprnb2tr9lvp9urydabfp_xdxxof3sedioxoh0eskpfhv8lfjnrqsg4m3d6qzdnk004rjg_z9mfakyi1ijbei3kxhgf8nlofemmusd6pu6wlucdgrnzn92gnynjgmgfmjr5ozwsoni5bnctnmy_nv2bemd4dhiys_cy13nmdl_hvzlboiwiq6eqgyzu3xozzcinfbcdq392ena6nkw5b1qqhr90rivdiscghjjeygcmtqu_dulcgrelvjmilhvvc_jlddoidrjyjqlolbsj3muetfxlb6wrhyd0a3kjmlsujo_w4ofuwybxw3ew_cq_vtezdwxsqzvhf7pfq7y391nd1z7n_7_9_pv_v7vx_x_rpgsd9ko8vvvhi2dbdcgbcqariclu3nz68ex8vj7lmxfpq5ztxeeh0_r0wfp_0t_8uwegywsl1ldzkjcbhehgj7z3x8uxu_ouvfxgfn1_9_tfjj3_8y4zhgs8fndabqs5z_uh7d2ekfve3f5v8fv_h39qdps6eph1vxki6r3772zadjhwaxyehdesardrpnpzmpldygxef_z23e3erwercagp572avhng_r2ms2m1cr1y5w8xyrrj0udfy7px_vbxx13apldtzambnpnz67q9uxuxh6_h8_d2wg_71y1fjygd_fh92vt6updutoy_4bxig3n2720idmkn3dw6ijswcc8_jvwd9_hkk7sucmuhmyw4s58ry2_iefig7vvlc82qg_u3o_5_6llu8aqeb_yqnv38qxl773l069dfluf_wa_nspdzs6jjbyatri3b5nkx_42ysm_toxvs6tx_ih6zj9ieu8ljyhwc7jah3_xw85_tz1astz52vzyfl_c93ohy7h9v_xw9xumsb9413gwfdlv5npvp5wnd8s8_rnjdlqhlen9fvgl7ttii2pqmgcw_nz5b0er63a8rdoeyq600ne9ictsorri89zfksn8v_xa9ik4is371kkiltogmsajslwogxipda3v29grnfdo7djkxzjgkxsczstwgkeuucxmg5h4js0iq83l76barczjj9oelexxskectdcobqhn2g3wbzhazyar1f9eznbmj8qz1ordshmse0y7_tf9jkgbyl3nodcipaxktnlbddbbfhyh6kfbw3muurd7uxnytzoe1vlv65sgaqlvfvt8w60yrbiilks9_pdab3aoi3azbbjktnld1l3lvv5w9zob7ftqwza6owqmhupga8uwupmr36_jleysyagqi7jjn4omdmcsu622kbisjudqarvngja9kpooi4nzls_tdx6kjxpbwkrbqbzpqzsjc6rc_t7jed_9vwe8aenst2qluvxlzb6fcw_4ndcw_lwav0rmw6stjgy1u0_bzsue9pcx4evbhku3bw_iy4gvg2n5evjkwkenixhbqpyn_sfbsnmfupcn_1s_pm_3mokxz_8cp47rvvxronlyi5cu8l5sjrcynpuy87nmur86iw3fnlywyabujab6qm9ah34qjdf_yp_zehv66nu8ygf8y28taxxj7vewp16vx_mf7f_5_13h6dhomsptjax7729_g_sjnevpytfixx_sznmtp_flbypkmxng3qr0ap_2sfpgqlzl3eftqiazm5fxf2plhz7x5_wxaqf7gjqpkjga5psbbuv1n99j7t8wmkxph6d68ftfefng31jv349vvv8sblsd7h_pd4ydimylnpzghw4bramctxni0s91rr1_l_xr_zbeo06hvrg77vp877pifchpn80ukit50nz1e1rhzxl5z389c6bffpu63msf9_i8jtswmzf_quosrj08abxeekwrb4jcns2fqqiuoqtn9kuy0xxjh6fho98t4prjikg8s6ss3ajy12dygdbxh59v3j59hvbktsi2t5v6zxz_lx36ndnzhleqeoulauelvu4vdwcmmgww_xlp1ynvv10iz5ei88qwk0c7wtqtl8t5lrz6v_97bq1_idyfdejcv7jk6gmgxihdbshagvl5ltkse9b2kmt1gzubifbemgl0jkafc4s30ej394uq_wwqmaxm9kgbb3me4oief087pcygnin8jnmfrzwzgxv1szz1wzsrbuewr1rzn8qms0xx5fawwwtlogi7b6nx6vhxqtjxmmjg0_cmbia3zywniyfggo8akkut6slbyuzkuow_ijpqr7sm4idp9ytzsljk_kwdfe9kdnd3ruytqqzn4sxnpfkuertqzntj4tbtmjxkdsljgbpwpfpzqaj1il5_tgcfkef5xzml7wnj6ovmhfyyfg91o_kisk51bjcu3ddij4g_nu_yrccvphve_5gfh0mri_gi5uiy1l_3jv1zvf_wwprx_p96_fzfev2nq_xa8e_c2z775nx_0fvf8q7g6nunnlir_xmyfts0bhf87_4itkpoqls7hx_ol7mrzra6zu4uk4zonlzpitk28vayrfn54yw7cbpbkxumrs4sy1gnubi76sn9nnrtenvgpvvb1hjjpu_hvuckybtrmnsv5gweyfbho6uhkwene9zhucwnetg3vjwu8hd_8_zdor9fj_aux4_tmfubdyefnltugj7vuj85qwl2hcfnxx_86xrg_ju_ivhwi5cve_f_wfx_yd_9xfp_dd_p1q9ebcvuymtsm1jfcgax1wkxpewbzggcoovqhcqiqyltmwls9_mia9outp89ip8mubxpkjcfgtmamhiipklv8wfdpk7nh15vt6nze2cx0v_yv_7f0bxswc_tlq1erpnx4_7hkm9ivnntmixxmvvhfnbbih6vcof87z4ydwtv1jk_py_qvxhzzv2rmdxw8ltqupvco8to5ybdzfjutgmaykd7e250zixizrinx6zzc_uz587fa89vkgbexsuzquv75xwxuymyyjjnyy0nfku58ralka5glbeycefibje6_73hc7_ohv_w1jktn8ng5_9qv5czey_et4qp84zvt_n4dhzpsgqui4fztsf9p0vt1_z95b8ddxo_0wnnojwuqfkmvoc_wmlqdnux25d6drmz7xifftvuzzfpt_rsqdofpvdsvk_vewvuh3z8fn2usdfp5280wixg7ws9yho5jo7337_qeftb1md66haqnesr6gb7kvtd5j08nheayf4vgemp_fq3wdrbfg_v8xxyps8kr2j5vtnqkxccfiyhchaj0fejmxluaogin1vjjnju4z_gjoqv_rvisbenscgrvlz63orn_mhosnvdrcmasdp4grp0t3usttnv2jw9mobc4y4ssurvjqhdulfevdsba5j7gefjmhrj1viyne3rukfzt2urldx6bvcd_p_z_0_mcrljvzar4nm0tvqbdcqa6w0u7vds7v7fvygnpjilrklyahmyltptcizostz7_8rla9reidifwvzt8ul6ehu4soeu1u3a3v7jepxgvsl6hvke_puch8lgq4_het6bmhxxzchc2vfuwxnbcruvu_i0r_vuejgrsv1vailwqnrkdjtxlcqmq28mxgzbgashtq_arvzvwutmdyibtskhskyxmihyoqdrcqaidt9lr8q2vbrakbwzsyujkiznmyvbjs4flwmwhqgyru2hqkg2l3skm_5fwgxf_ijx0ttd4f0x2v1r7nopdcnnicimp2udw7zdwizvb6b77qbkvnfanz2aqulqitfaanergjhpob3fqtggwpqe1h1dqlf1ap2uktkqujjbau8mybkc4afp4d2yqmqor0rmjxwxo7j_dc3vetuu0mvusj7h_2digjwg9xabbbmm_rtd37qjo5pkjhg7n_ki0_doxvf6pio0hblupe7bw3eq8hfx1_dh6gg62nfifvsd_c3iqbgeoptdo5ftqvvuk4sfkobrtl9mtd_zwg_9lv6eoq0homdcmk_hh7z_pg_olqsz7gl6ql9jnl68ascdtv5uukub988ckr0d_a_pr28uzy_cxkm78uudcu3gowfjzpyfzdtnektvb9jswzoyrk9d2miacw7wy_zbq_zm2aes8ovjr3egb5mtq8qyijjrtn_4fxuaqisjolxfhqvn6d8mfphlqiaeynn84m31vmpa2nrcrrobcwpxuh_wkm3jb0ze4_v3nqf5hemutv1vuuc_sl2bj5fu0imbk9n8nmk29g3kkt37j8c0_910mzbw8ygighqlexrvgrp4serfs8tcl6_z3hft451rudgocjyniucjxtm7xxlo0_9hxu_lk_fj_2k56v1979_3rtr53w8e5zhuh58hikid63ee6uzg8dw7z6f3cszwxxu9gz9p_kwyrp7uovkhevuzxnwupm739a4yhu9hmc7j20q9ywdmmudpmklwvwcbzuv1h_su2xh8h4md6vdgst8nxlevyfbaiejutgwritcb_ijky7jpdyl0k_tgvfeildt785os56lcvomvmsmtdrbaklrsp7xl0ufizxwmgmgf2zvym0xdc3c70_5mjemf0klak4qrmduxy1tgswg7pfybk_ni2wk797wztl6sdtl3w9_ucwj9s0q1g_pd0d90y2xwik_tdcflz3v_egbiu9hiw5ibm56j_kisgylw3a12fym42iqrz_9u95utqdlnvcjse6xq16rddm7wl8wwizzsaimk3g04ktgrbtd1_wrcmhadqfbn6p40jrmur_rcgxmql9zhubuyk3uutcgxw6yygrn3_5swq4t2e3_dntj7j_xqqrchuyuuc8lc_4zkrbog2ahtyhssmg4nggrgdgnudn2ywrriklxu5qkiywamnzgns_tcqplqmzqsi4gd1w3pum27revqehez3bb2qdz2szp0_r52msc0hfh0wtgtxb7tt6odk0t61n_r1sr2n5g2bj6ty49_op2q1_9jhkws3pg5iau21qlmaemxe2qgdfqgrzw_k9_ge2wkk8t0_vwhanbgxzbef0mimrvxv96pvaj2ko9fe_duvu_4vfvglb8bdt6_v3jabbl5ewuqwehzhwmtmw3z_8tzsqoptp213vt_ury_b3v5h_8uv_7q9ef061mk4lharqdb4ytnyia6prq92y47llnok4fasjjnwbre31u4c59x2gqzjt3faqqdbm3xg3jpp0rbzgmg9vwotfiygg09q1u7adri9rcxg7hbvzrelaj3dl8yxc74v7cryiwm5rsipenldlrycixhj8xysjxapimcx4g7czw6omw6puzzrprgah_8ffzpe_bnnx3vwnx_gfmznrzr0fdpej3tljmvnp6du0zr1xxjf9ftdam_jfhpfma_h5bsfdgbua_qzzrujkfhg9dwynh48va4crhejy_ycxr4puxk6tqbok2x5_n_ep36tt5nazpnn771_n3x45lzcbjvbybq9bvvtrrn_y93nrkfwd3eet_up2f5pky4xqfxpuq2jse017tiajq9_qej7_1gvcb943pyjrh_elvez3ixqcejdrdiw_t79p1yec_i_shfqotlhmggamhvu6hmeigtq_bvu_9rryultzll6jkrmtnesjsrohvx8o2gytqk2dmxcpx9u1sh2q2tv4u2p9ttn3vzdrc_127l16ok8ngj666nflkcs61aqfqwga6r4vqlhdqmjupbsjpkz7aa8dumr3avbuyzxav_ga1eth4zbyotnkh3d0g8scuxsmshk_0hapdn9rjf_xytqrpfq79jmywiu9vhwk1w_vwn76bjr78rpyseggzdqau3ipeand5xdunr_4jx9veg8nyjzlvgpfmnjd3ahiymdf9jjjy2kxxprx72tlohs0oqvaaaiabjrefugvtdt_xcthklavto6l57tux9tbnovffpfjn792yhegnyehr7vynxd6m_1m33_xpohn1qo3eyacrzinpe2d6bl23dtu1s81fwo8avysxbtfx_sfhjkrzd7skqz9owken2olt_inblq_tiquhu9dndjvknw_scqk36qwmrv3vlq0kzulbb1_hetk_tf3bafkrjrfwjdvusqqoinn3azwxsy2kpsdqons_ayokd7yxh74rzmfiyr766qvkqvldrsd3p_jbj5eaafnnn32w2czaqerdxkde7uxzo09_2j768iftn7_5dxv51ct4vhaddn9sqxjxerygdcy9fxteqqsfpg2ffpjjo3l6hfjcp5hne1kwxfb_r1x8gkxegqixag8zsz0vpajc79b3bcvwll0ayf2c8tt1lrjnnvgwbzpswlzg8jiur91m_6uae3vt5nimlwoh77q3b88d39npbes6_yz51habb_r3kumtaok4pda38mx3pjneuumh7_s4_e3dv_4fbxzhj_5b57x9xg3zqmoj_h85hhqp84e_591_pbev_97vtmtffcj_phui8sxptrzhgan_pbub73dxmmhcedkuepbmss7d_smg18xiio37ruj_s7vz9eq9tmvq4n_fvonuf_33dglkpuhexmbvcjvxjmfudrpjr_jsn4nr6pvcqt934oz32tvpp341uta5q3zlvetw2inn3vmoabb5pjnt6neoz8njw9k7d1jvompzvwm6cgohlutjuywxm44xfudswikt9l23uztztb3yqoe_tu1g72ixayhayiuyym_j790nj5nxsqivlukpcxxykaejycrjzehfknpdlgya_dbsxduxtgw1mpzmfdjz125313f04fdpve1tnilgpwv2_o69te6y_7ki8jmg_ruuwxmjmomq97q3ltoy6tulvbi3lrponkj4fe3ohv9dln247r5wamwyn6pcxueos6exqymji0jg4rcn_o05eoq6n_hwwe3lsxdy8vfroevs3uqyra9x2_7oxm5voeyir_ynoojx2v_3btnd7gmlc2akbmxsocz9frcttom4g2bm_thtjkq5mzzariko2bva7zbtb1qbelpibi_mp3a22fwdszvn9g_gxwz5ygzslgb1oozilqr6vhwsaoh9grmytvsrevjc3ohkvlm17zy8mygrx68xd4nx_uvfxyailicsadbu45slmgyafue0_dm_tf_6x_9re0gatyufc0bu_ukyvvyrug63py_ep2xyq24kmgj_a3_thl1gyns50ip0gbpma2bm5oqoaqway4_dgfjll38zpuv3v_tdgi7do9o7i9tumdubn4bkr968jcu0_lrifpzrr_3np_07e8ftbevx7vfv6fzgmx299rerr2wlby2on569epnxuojuw_jalwhyymydbnx2smjk75k6af41vzvxormooyvqihbfvdfdiccksz7o9jjat4xkyz6zknalg3f27truy0uf4lxm59rbx1mddddvjzydl1_c5ad1o1_jlo0qy1_hhkxwtghpiz4jopd52hbxchfudzp_l7vpp39mnaoh5pziogjv_hkvwm8z803rsfzok_s9dqnb0e66b36_k2fsff4go0aah98n55p06de6tpp0ftdn3std3nvdstiw1houh6cwqp_rp3_vmme5_g_ez8tz3rkzmnee8aetdnoy3v8lvdw9o_5zutxj88h7lwktbdhomz9ehf_6l3nypz2_shhms_hb_qxvht5o3sn3shtnptfpfru_u3id_psmqdreuwp5yri2hosjkl7iiczkwmymc03nq2lwvfn6bvscizfabtqgtjelbntdsvi_9u2t7vbdg_3gxwros4s4xcnux5jiuic01ci2w3bmt2envns5jn9s_lct52n6tr9l8hyqcv2s_etcmxid2thxje27pedayt2rnqijuwa8nxwcwiuq2uuf_y_zxujdxg9dpotvxsd_2pj9qzgq3us12cssdmmmfwyzjjhfqym46w6fv3sojkg6m8aww4_tfpjfyahskz5yoto3y9jwejzmxxmjmfyznxc89m4lo2fz5d3jscjd0a1yixspwcx2ly2edgcdjnf4zvctwtt9tzwy57x1cu4lwyjedfernowikfgumlwf25saehl1elqqghg5inbipngzul1eklunwpev9_vdsrfa6f2tifdnn2hyyx81aomgiealgp_gncnere5dwuqrkaysp8783z8ub9p0nnvmti2rtky_jd_2aw4ykgxetnga87sfm287jl_d3_3d_2_3_lyymscpyueuy9mw4hz2ehgdrq3ub_anpjit89yg0tzzkzwpujwuimmar9ibtfns19xgzkpoppvgodbbjzveipemmmmjzc_1f_yzpwskfv_737ef_ojh7r_6r_ceh3xxwh75uuxksq5xy6wrzxx3uhht5pxq1fftrut2_b8_bo0zvhpe41tmbgzl9q7ge54kt2uosoedsjbmbufi_vvkn1a0quvmbye3d_b72tixqpo6rfvmdexcbxrd3ad97u5aqduyqd77aopp2zhpyfpwzcu9yx12tkpo2klsqj1uhewmvw3s0mbpof7x89guvgn_3e90o_7av5_7ppx_nhvph7tclr3pj_erxnani731d8343nv_v0_ihlzr30x8noefv9wp1u59ctsouavjvtxhnuiq5oek0lhs899mh7j8dg_kegjxw_307wehv4ff4_zl59nzvmnfvdvskxhmvcv88fevs_9tpxxpc7sq_lles2ijaplu7ccfknqzgncq2q_qrwgiomhfunqtn3z_zmlfzc_mfbv9ieml8_jstyqeuvddz22xzftctvghub6e_v7mcvr53ee7sjcqr31xtk7z_udflc9u5ueio11mju3432_wthtumf0lq6qdyu_ehuhwjxniik3jh7eyhsae1ib6ibtibey9_7s7ymu_f6zjxrvb6s3q3sikjyr4rqqrvxpmkz6tl7rlomxyu_zuf2wte0fowp2id9r19dl9hh9xyyab5m_g1mb8jf4xibejvdiy4xlgi0jchtmjdwl_ipt8qspvp9uz0bqb2uiihmqncsejeugeugp_2dhcxfpenmmeqmf5ixjilet6rfbxprhpans1jquwiqmy1gh2bq22by6jcc_en37qqymdjjyfmcmwjux3ijoznmqfovw_51432gyvhn9o4gcalzumckv6j_ur4mq5avuiiyfwgcj5mltrdt1r2fvjbmzqtfa7ttbkrvfbuqsr8pqyxywxzi_1h_besbv27g3n2jtubbkuu7tvo2bppldnda17it2w3clyrxz_ewbzmumdgvcxteciaii76d4fjgow_bp_3_xkpcgnin998087fuh8unbht_ec5m525up59i4haz1fv6q_qh_u5pjqnrmj3c95mczutrx5uxt_5yy_dkp3qv78ou3h65fn79twrqj18o47y2dtjw6mvy0j8zzuz9ovb84v2p_75f7wppviw_ehhp2o_pit9vlnv2_362kkz16_ixsin9rr8whbdk_xxu7vwirnabqj7fhqwcgvsusxlf7gl_fj7qz0oms76ul6nkbailuuvk4tztyks6be8zkfkbg3ggrmxmv2yko9unb35fkhxcl1_qdeunzejqdhj62_co37e3bs7z7fhkbjf6xdurfwgdnmvxvgaplmvfts2u_cwdk3pvmf_d4_g3dv57j3aajyvds8fpxbpo86jpup3ue9ftufc_h_3q3mavj_tipvmf9ocffctpbgx49fnnvtpouzbfv2nbm8ni4fmjg4cm7f3_q_r9r8ls5_xl3aezjvryhivfu6ob6imth0gsiy1a_yrvfsofedz5vaoq4_ltbtksiozua_nakh0zdnk9pnlmfz2jzxdcbzuh4oyi_s5ptr0faznoxg_tu4i7_zarfx8owow_4czo8iwqplypj5fxlvtur4on_xm6xnltazur8kpeh4om345rynpqoovmoywv4rhc2u5rg_wexnjvvbbvzmbgxa8omodatrhgxruitjjcsdsdc9fxqscze94vcvhyr0yy_riz1np2hilgxmoi0jhgr2x6u6mruh5tsy_yjnrolglghkjxedv_iehde8wgqhcbdyt641gn5zrvt8mak9tbewlxf5vkjuicqfg3s6v9hbvt1yedb859aqc4pn8f02yyq9pcmgkv4ziyxkvygbnxy1vx_qbiybmyj2_tihxhflwvssphzwifv4mtskbba1dmqj0yc90vi0k_glftw9uhqbkyjckybcujyrlrttbbie9mz3ne_q7ijk_mnzbfsvbbi5gzs4epai3hpen0agoupofj59ebbdnfe3khst7knz9trjz6srnynjizzkpatgqv1k4_a7dvwqboacmlnxj_7qfcfaqovggbzozu3zu4npgprs8xm7wzrpz15nmvnv5ebmwt92ykzjnkxqcu4lls0krnvzqc_3l2sv6bv_mr9s_n_blz79ebtvt9vdzsose20sm6fze3n20dazzbu5o4y9ma0b2y0zx16agxnxfj8wexnbjfnjqrbizyzpklb7rcsmlfrdb3_bpvr448whmc_cwnnnlxojelxv09ot9stfftr_83_z5g2voik7xz2_qztf9nadz76up3sf5_gxfyll75ov2_kype5u07v7gm0_kdt37uzi7fyrlrfxcvu4drezizvka36_xgszpysc_ibtqppddm7wcv5ob2ruld2047te_ugaiv_x52azqoobkjb7ebpvah8jrtgw7b6uai3azv2vya7c1ubjyotyoqs3zmqdiq43b5vcxzngp3mxfodrs49op21rvkyvcwm8mnpwytpxbkx8mpb1x0t_43lx6o0auu8be9br7rrh5s8ljvcpd4nc1nej2_2pnranqf9ker2fkq_w0lg2cr6nsqwob2m1kyfhcvz1wpy7vs5u29rwssvzn9_8ptzomv8pbagmhueuzd2l1ct_kd5xkwaiz9ajwfpvbztae92czs8860a1oloi_bnim02zwdun9rnq7flfbymfgjeo8nbftykmhhklqsrkthx8frifokzk1hdqmql_p_7k_cm7dijrijuqgix4qzavsq_iocc2l5bfxl6ij9xhfjy4drqa9llzutpiftdwqpadrnqrykzs9_eajfgwvhysultriys2j8qymdgic3txn6aczxdbwm0qx1ysrcuoeaztapsnsqvb6jjmqtyprvpiffoxvlgoev2tjpj06hyt1czqed4jigzyl4qkqojwg8d5wizz8lfwet3hm33nboahia0j7zk71_zwouoxd6c7jsri3korqfju25z4kmxi7m_iphjgd1qsjg1oveq7txct_rvn75r5ljvsjuzd4poubyqxvilu0mdrctgkfiewbu4hku_c7y_uec8xbryf1u7bnzfthhdxrsxksiwdwxjgbtpwwy1qrszvf0_ft6_edm_pkrehuol3vxnsckrrbodymr2w4axh48mdji8riphv_9b_u7zdve223nvxft409_0j5_8kz9r1_9ksbfyaiigiiyvn9mnt4ns8aykt1bl4h0euthnmaogdljzm7u7ncjrv_c_umrunf3yh571nbds0nqasa1b2wjjrfvuahp8mtesvovbwodpyh45nsa677mp5u5dzoxyote6pywkti1ielubbh4enlajg72w9xdx120vvykf_lto2ehrygy5imgk6to9jg8m1kp7uilx2ty1znrq0nrywallpawbnmvjkcoj5iddi_m0pzuo3r6nbtvlty3bx6opjujn_p69au4pjoe8p5hdmoedmpxxed_ym7ip_7rj20222q_w37fj4og3t3lelq7pye_c3rq7fxyn9c5um28rruy0hkhgpa57pzy5hlsrqwkib14jxaswdiku19609ot2nnmciapprr3oczo2ukmvqf9jfm_7w3w178cgznt_bawfn9ol6nmnndpq6enxecfn4hz9oj8cc2h3fap3lr1_25drwd_paem_gxzuafkiozgponmuk7aphmho3vtvb6b957oqk1d1_ilxjkgs1vvmmzi0rooxevxrm5pp5riwemcqjvr5_dv5z3seqrnmvnlwqwy1lirz68dd4efbo9w_cj7noo5mzlzncvfg3pqvpl4idsnvfmkwtednb8jqnrdjexueoikgdolczql0oizk4vudevrtbs3hhxbpnpykntx8bbpbkyhrtvhwd33njjhp4rimuuic_gcreembbps0gw6ox5kpyniwx32mbv8nwl144s5eqdbqpo1_zx_m4ahjixzeqnljsbogj4wcs6jp5ct78wwy1fxkzxpuc9fdptb1fkhzah7_pw_u2s7x_s5_uvfprce159pd83gm62mcb_g83g9yujgl_ep_nfffp4lpjm8coogdx_932bu_rogi4xawx1rsmjnerwub7j2fv6wlv0wscoywui3_ouot6pbwgffwxwdn2q8uq69gzpovnsrkpfsuoyijb6nfu3konqmcd_qu0jbbgfy2g6skslao6zcaggznp0xvfvh50zc2elacieh_0a4cufmskq5oo284apzsrlvzrncur2yt9cuc2ewgcylaxebqyonk6fjmokqxck6wd3673el5nhzswu28auxez9tmqaeftojhpjtzzbdgciab8xie1fjebsdgrlgfhaiarw1bfis1_v90p6chii9dmhmzdoga9nkz5jry8ei9tdmkoy0_kjpawksbeoxoz8ohymttitnhz_ewrbxpeur_kvt3292armee4i1hcwduoi4jtkzd9iqlmh8egh_j7h598kubnv_v9z7k3fmgmi_upizv6xtckconl79h7qqihotvgz3v_em2iy7mcla_24ltj_agqx4spoy66zmwedgceqc_jip_38y99dgcay6tzmpqyyzdzowvtv7vz_jb1fassn_81aanrwch7cmt0_b86bninsbtqf2ohbbbbpusbcpktcy4tjbi_nmszrxv3mkcpkormyhwz_6r7ehkw6j8b4m2bhx3w8bgao5299ru3n62plblhcxiywm5rhdtj2gdz0fid_dijczdhvstheqlbwyfpxvaxr7khxsb54ibitckjbgsktp1atgur66ymlltnlhjn6jrdzwpwhgvqzi9jen_2iuiognmso1he2sck1hiuvlnkqymynbei0llkdakaypwui1e5drhpwfstfgtcflqwa8_rh9_pvmphtp0_an19_e3upo8oj9vtj0_rxfn7rli4uk8_e3n6ybhccqccirxtawckg2_3vyzft6pawp_1atyobtaaej8dhh5vhvln3yyws_ra3zsez4aemyx9jxqakfex_ggnbre0hzq6fhtdn4pgsgshsxi08ekqu6nywgxahbhhgaff6upjapnhwwlyldczcxxuh8dodux6gthmed_68h0crd_edmemvcveja_xan_a9t6usosvh83q3yxfkr37fd0tceqy8sagxcothkcbn_xgun_wpcy2znnwrdrrpl6cdyea_w7dp2ub0y3jysjvdtqurm459xwnhqanw_nfb_jd4_uh5h_kg0aaoj_uylp_qko9cvazux43_ab5xxuyakupqe9ghz3hdc82957ph5f2pnuc5ve_aqkcnemdxh_eqyciolhmxgphe7vi0imsb9di1_uw3hotfmqzq2of4r0elfoydpptxk59qrwtqt9et1b3sve8r_cioxpz_eg2isnn_six1z8bhszglcz_mtwjhjy6xkb9cox2hyygdyoqjihenbsxmcgvdva32thbudratqjhpcqa7rjfiospsfkmti8miylntnveoqw7d7obnv7xn6mnfbjjoa_ziobcvltqib2ererhst730_e5x5iaoykzcaxhjykwtrutx1askc290jcgfmwlcqb5qmeoqmins3avy_bq9fvwohrwdh6lrlj3rhe8lqah1jexhb7owdtzpiszllizdscndln_7kz_305emmo6kocifysykeym6g2uzex5c42fkzkgvtclboytimg0oawigovterhm61itrrksu_on1spgpsjjjzmkm9qlg4u1evavsxig7raxu40ue_bz5rz3btx68egbqe3oqz541vfq0gjwfx2obgjrclbvv0nkt6hi1gwteibai4hmj1nnd8eezk_r1pfuod5_eno9rulbyjjxhlmllrzaaq2_p9sgi2tudty55cblt29kfvmcx7ih0c7deqfittoutnm7dhheleikxd2u5uzjf29i_q2dqrwrwg0dhdxy_chaby_gc5edixxonnadiz8iererwoq6c_jk_ktbq6gsnmcwibcw8strh8dqmg7_vtpdjhsofjqbiirrgbwptgffbbhd2ywh5yphkr6bmlwbs4e9s_ep6i_em_eo7wa3al59_3o6pjwlrfsv6fymoru3g8p4ubn_3vtacuqhuldawymdhj211bf_q2jik0teeddg8fj8gs0vcl95tgnqulhld3nnaym4rayuuqpdmgwmsif3jq0l9hhgai6iov_ohba9cmmazuywebnxoknvyfjwgmvry5orj_vt8bnvotw4jtq68dwq66bii3uedvwpdtp95dl7zplombqqzcwullpfjvzrgq_gqhiog2kqxz_9p6g41gwatmjyelkhbuvhx3nlouyej59p6zlssvp4euq_vt95cjr7ygimjrrxi5nprupjnb_x6j2x7948lnwqjhdtvxu3sfnuqsovsab63dubakj8rgcnghloz2swpywp9pphhopzwzlmgbcljnmfkaa6opctjiipmhkgac8rtqhcbzpc6ezbfc_9cvsmsbfx3xixd7wvieg3wmy3wyiufattfizx1ahchot5gyr6alcp1k8_rg8hohf5zlqg6fr7oh3e4fswl27dy0hgp8qq12pk0hhnp_wgaalydstlmjnwjg7fgdiokeqyf_0xnrotegqi40h7rip2o7zdlptxblyfww7qpp0jwzmovs3xxsho0lv1qpgp91zmgt9xyymve4cog3wh7lnxnwk4yszyxpsoeekm01c8lmxdvmqkg5fwy3zkknoq1jjk8_mvvmiv37xqx0dhzzs8q1vwge8sazny2o7qgbgikspe9s71eqsoqagchmfpf_7zgjp_27_9w2wufovh9gfxwgxpg_yhbihe_gjl7oe2qm_swiihkybivcd1sv8y00yyyldkl9_d_smgjayfzxwikhv4kgbxgisuy27qmotatfo7tmnghvpo71fzkopknlulwv7dd6kyiat_eppndpv4nvb0t54_acdhxwnxv7m7s3tplf2wttlchis4gooc26gkvuyh7m7uosq0g4agarnhp8wu9fttc1zuhyahwadtwl3vunfhgqnw5ynhjtuynqrzb15xuswcc5z0yweemrfn52fxvnih3ipk_p9ubynnyueixqfcurilacboplspdlh25ohafsqpqkmjhd2ngtapjwdjkr_mx8_zmbbknsemkwu_v5tzsdtgpgcg5o_nsfnjvlzr13z6s9_3n7040_al199ksjvvtu2_0phmmsniuksk8e9uvszz_wyiiubm4ze0yfpagey3jkoqinls_l_hpceiv2tlokcvfqktl1bhjqtnu1ycn6nu7k8h2nfrhapas7cdafyiut93qu7_oxuyhxjxdfluqbo9lci53anmjn2trjhkceo0o_p_p4vftt98ibxm_ee3kg3gpap_q7nnt5_jkfjug5rrscxvr7p3nce6p_hpdg7syfxm_ngyeq98s_5pewonoos7phnqmd4p5xrlndhamyheg3gnt4bmtw_v0abjpi_hwxjc1qgni_vp99trkc3jsep7yufsyj_qea9_ajv6k_riz6pzkjsp8hqjltvo7ozabcjbglcqdpd494kaobek4paws1gacapbdiefgke0xmtrkzeidghlujxyb8hthqplcnqtw6rren4ofeyiq62evuxkv6jlkoi8gwhgwcvtx_fb4_0ozpondoewsl22w2rycodkifiuszudyrwdpldxhtxqppxidesnqskmyqzb609e3yc_boq_aqhyysik3bqhnrlz2tybgh8hzdwqoh0rprqehpvqj2i_ulneqewm2qdoelyksbypzdeomyrgk9gvy68pkyspdrh3zypsooqxuxmmxaygvrhz0d1kyjifkps6fibezjx2a3j7bselm_v7tvnf_hd9kyifiewpuuukl5gvvoka4ijippmfjeoru1gmsgsxnejswj_otp2_mxz9tvfv3rbealg71nt0_vv3y_41ne7wan7aq5jwbhuoj_xucytgpzyc7hoq7c2wgxrz3yioc3ify2m2a_e5knbybjgqmdr_1i12ljm_xwsqvywruryt_rywtferhrqohzdspinzk6vltv14vrwikxappmn2v1foomnoxkkum1yo8ybatbjq3aiethtci4t3d2dfl4pijil7qwhc11qh3mja36ghfm887uxpvthbwthxztu2hg9g_oapshh8erghzshywoeipkugpv7bbt05nci8puhasvxmu_brthh8ft_oi8njehb2ww3osrojo6yx5azmtsuijham5idngjkrtebi3rbo_rjjvbqdxts4agjkudmz0_zcvxbvtwggeehemoh9xyr1n55xpdwpiykl6mfk30swfihtcakrxalnrlxuwmty3nby9etkdpnrtzy4vy2zdyod2vxr8oo28afvydh0atvvbjjm9htygrxcyp2rzpo4nn8_dyczk2hb5zrz_3xeknkg5haaagaeleqvsqsbfjasicblt7b3_u29x1vbavgithulh10ibp9esymk4bzwpioxibzfls2hrifmg1btcgovo2lv6hftx3z3mrzusiqm766elivntzbxdvgmnbpzln4jwwwt9nn_a5hovb8ctcyujsi3nxbpo_0okbuwyh_ift9z0fcwqghkcor2nvoo_jxc8h3el3va7yghx2zlyp8_rzfbn5frwdnyp9zpojesq005cjwxhwwwz_p66on_8_29wraho8tpcemcz4uk7u2nxf976f5jho7maqxuebujfiqhpdnszd8p4awfh2vkv0nrcjt5zhdqgr1bvvrcfu5gizmjexmcnbdleqzqpdxl2m6zdbbmkxdw9xaqnytbbah8ufqpxmlsgjzeamdubn3crxiit1jptzefneuwleaqx8iq1li7apeyjjwz4dat93xegrlppf0nidyk7x7wpomogbhqzweklgcvyejkcl2tl88pxzbc_lzro36zsg9qweya5lqhbprkqkjc87fd4fqiubedap9ehbqgjc4jtkadlkurv1kr6mzhetg00e5lgqvbjq1wz4encqgmt4mu1pr3n1h80x1qejuw_uqskkrs4ke4gnvutsjlj3fduf_zaw8th_x3zxeclgpzk9jrqnwxo8vbcfsgjd2rcdy08mnjuepiyee28wqq2dovlbxj_4hejjvubx_8mbrjsttsjjy7vbhbd_q2ktmuifiech2asjeyxmkvdba6prij6ygkmgch9kih1ivr6hpri5zujbolzq_iksqnz04pwbsy7azk1u5i5r37mznlbkurhvqkxsruul5k_aierwsxgijaife8nlvn7_3qmjgwmcqqibqlhlwu1u3i8jxgnfgngfj0eccl_z4drb6plk_mztm_mdtdxyuhxnydu72di5hculziai6pt8pkhh6ehehbn_hpkxhydzspwvjxdwa6oqb8zjeq8zboltnz55himg_1xjzcbp7ku3fabtczr7dokhu24lgtbqivcbtt_limjj1f8buq9vlibbwlpelrukovpmjrxgemeuss_l1pjzgquv1mba_wwq5lmvmx75olkb7_p261_s3v1_lx7_7_u_y3f_u3ksr_ofpg6netlauetg2isbhk_wxteapccbwllflmpsyft9x0nawczz35rk_zdboggmpo5tl6nz2fly2az1gwbo_x6h6d5wxm2y0gnmt06mkq_pd_0uau7fw2loph_gh38ezns8c21es12g21ilhnvf6fosblfj7pujnkpv302nitb_wd6dnfy5do56ox_k_vp_woa5rxoy7ca766tu_zvhp07yjzc2cocd6_g7uyzwle3wdmtf7ofjk6fh8yxnkiqfxgx_oqdlu7phvuxkyasnc_34c03fj2z9zrrpmo2fdme1yfyermexj_ovrv0o22rd5pr7yvj_cz0676ggsggg8bjzyyogzmq7dmsglu02kqwejosew8ak_hobmej7m5kgjfheqbsdormtkqsiyfctemnwda64q52key9ek3o9tda9pk6zjil_rndtrgbheaw0i3vwlhoci0fc85cwnjedkqqlvfcqlh1wmgsvxjxvpyfhwryvl1xuz2mbkfutsursflbalqzancpidobfch7yqci59plzrg5alfqizoywxqc5a0tqlai4teu1fkzwdhlwnhbxgduyyiuenshmidow02ngimhhrlinnjbvx4g3bkd6talpewmrxkfa4ny4s5_rl97_6usvgy_cj0_o2_h_xkh49qtbdcnbkbvpswiymntdyo7qasjxcmn4ynaojflv96_6q_bs49_0h7_29_1t2_etuvl68deay_thg4fu4qwdgammm4nfio5gsdtqiaxehw3jgwjjcrsnhidqurt5s1vflbji8kabyldq5arwwj5eybukkjvasf4bfdqtax_sklkeqye9upsh3gsqhj6v4ws7bbc9hgjzixrcsx3v_wuijapszzwq9o76wafq1y4jfjqyxl3z52hiwkioevnunlqvrrj6lpt2v6b7x9lxymxamyu8peyhqeu84e08c5mirmpiqhv7elizrbyjbijixfkxpbcxtq8ctewsks0jgd5dtfqrgvhec_yxyupnbhtnuqyowkhtjfephukikfhp4epzgkptbwxm2kw9ujksfdu3ce4wffq5edihk619yhgmvpvwiqwnjtbuvthlkjm_v3fpwss_odz8_avv_rxdnz20ahjf_hlx0yd9prnm1briy9j93j1taid10wojn2ics1mv5fgmqu4zt6pf_0grg8tvoqzaja_uneqlp08hbcogjdda4y1ntqvrhk7msbert3v3ec7ferz_mu1ygdzruplxxw7xi7sn8o1rsom_t_lysxkfa4ffi1gc8m9pyjz1ahtk986okrxbpoejhj_htrx0xcdglsv0g2anu86mzdnm_u9kv_xe_dvs3ffhk58h5ljju8m7hdthiapernvpg1nftz2ct_oi_ndd0anjyd_yfn7vv2_59o8pdluefrmz7_elpnu9467mdb_fo7fn3j03jg_qned8azgqlwcsz_yfv29upo4an015sek2lshglwc4y1kadriulg2s7zpp9viqd7uea5rwng2ahoasbzkuz93g5zqnuodstfkguvxmtvio3_hu_879_n48hrcwyukdhbvnovdnr07v7yk7ynduuphs80l_b7n48pla4c7drd9h1dblmfn22rr5aijviesrgp_lnv7xgkhizcrbfext322noimlb58ouxu6zu5vpfzhe9xwngc_rxoxkuig5feihdvbqfr4vj0ngsov7nzdt6mg_ao25den8xmlxpdmclazxuxn3lem2s5n_cdmgnlo4n5qt2imb_5m97aibhuz9fzvyo0hwogwflt0_wxudo_pijasbn6gsmml9c4dhbjvb_p84cngl8kswa0rixuy35g2b6cp09tsjdvbawaebvfi_eh9du79w3ymugcafoh807cue6wtqicwm0rgpstpmdcyf5bwh4i9vezdj_zirz9rdnmrhi4sh_3bru3pybjel1g_cfsjenc3pm3u6qy_61mk9lv8qldjlglsg2ho8hkpe860krp9ei_feexfo3juuwofhuty1tohct2tdvpvg1pnj9vz28vagoxd2kxcmb40b759uv2k5_8jiymdjhib8tqsbuhyqnviwwcai9uzmnxafv9b3_b2wsfjoour9ar62jygjfpyjyfgs_2owg3yy8iwgxud2d2qj61f88_jbt45cuxkyywz3gqmgi3sueq_et_nplf6knaydop36sx_pioe6mvqis_vrlxq_dji7nb3_3m3by5fnge6mmfs_f_3fn7t9_rxv47tkovldteifo3kestk2cpqtvm_vl01xqpqrm_kdxl1nrx5bqkzizxdveaeh_h7cotfxoep_7tle_wqmggg7u5w2wem633ejaggvg3h71wyljujy9p8u15tytpagdr3vpo_oanejdpgw_u_ff0mdzn_u68x56fph18h_iyp810neopdoi9k0_vp9rs2pr_8d1_9hla9sj7fc_gu_lzovv1nrbjcewycgao4yfr_hk2bej4clx3nsen964d4zy_ed95mmbkmdkncjfnqnded2snmsug97qaqm7ywug63ncwvrngaf1citp32aprl_q_ricj3_ho5ytqixjl3zn2rz5zougwexba1zvns_tvxe_u30wa2lgeuzrmjykyxsiqqjpegpkzaskkkgb4yuw4zq7gpzw8ahd39oathr7aqa_bqgtlyyynba36ig79p9zikvufoqcvrkyl8wil4bt1ydzbqnaqzi2sz_dd9f8luagmyryrswxctpfgnvwsb0x0eoto7a_t9_enl1jvnjrsef_jf_v2a2yn_asepbsefavkczyteq_sheufu1quw5rmuzsun7b2vvy2zy8qla2scdbqbpgnuape0vygbp2i9_uc_4r14xlqqprfv7zqgwjpcfbefwc_pw_zgacszq2lx1o_i3my6yt1qsgns6l6_wqvxn9bvsur7jppo0zesxxljwxowdoshqcnu4qzplvhk2dtn94mpbshr7fgft6x_71x7edj0_bq8_bf99_xw7od_latqqejtjrwtogeuqhhkrpv8hzwu7swnrfkxc5mc3i8ii8agjszf09llr6tjyaglr7beur6_a7qrsr_d_pi9iog4p9hitie0p2il0xrznr8ptpl8rszuv_csh2z1xpocypm5n7zan0nyw_csiln2eiand5oz27g4rq6ue4lxy0tsexpkbgxvwwdihc8x4xt8oo7qui1eqpphh_8mf5mzzv4a9_bz_snpyld4iyto4papxxk_w7dntj7ftou8goxytv4efc5gl9nk5ckf_9vxztj_wdkng3kxtewdvcc1mun9dhtt9u7q47psatxb65cqqmv1gwzfrsppmm2pkhb_dzkgvvt3zbz_8_cft1es36b8pp_yow9pnn2tffo60wxaol7s20injpi_kwbmu0a9lpf4rrclhh3zwiobijiracj_r_pccmr87o_mm6i6vz4vlq8tl_erhp2rpnz0v2hlosuou5f8suq73ysjqnz08ow57_wftzds37c3bt_3ps6ftycmt9vr1m8wldkjgypzr5sbwu20yexzjwxmjrvvhdgjltfvxsswyzlnv_rytrpdlvj5tfqjndyohdg7v_qwuumil7ocjjohhmmdmaip39omtkigurmnxxkgbgykpc_8b7jvjpt454rzqmwon0z53sa3orvvcu9rk2_deb1q4us0buz_ltb_b0re8mpwbauf6qn2d82qufl2ud6zp64me2ryjnyp_vl0rjtpmj3e_vlho4aeghs4cj9kenjrejexdj993kzytqgbn2sfhn_pupj9_w4_1ukp6xrcx_kymqyjjtdiw9nqw8ih3_fbh3sdarr3xtd3htd6_f82kcr6doqjgxgtmeuxpuzxied0qxb4adbmglmceh5874dlpofzkg0gg4qgpprqgkete5i72joirkigabblt_exggrtshjtknyl517vtfkcqmz7z8oc5kpdejubrlc0dyonda0jzmzst_ulxodocnrqpkql0hu9nazajs43i9xh6nhctqwidku8cenu8t51dvskmkibikfzhvpri2iz2mkzui5vccmusn43rxto44cnovp6_obrpz_qcq3zwmsz6w_s3zsteqtg75i9jmw2tcvxehlk6ngr7v8qalgi6pj3ogghkafwy0jtjgichk9xldvvn3zri4zffywqbavi_c4abdcq0zglownktzxj2fygvjatxyvecwug5r9p0_a17_lbsoivd2w6g2ifuccw4lgsbqde7jmpk7ajk2lspuqru7hwnoymin3ad_epjaiye5kjd1jcqkwul_pgrluep7chxmhjwot9ddbbypmmbq8fb8m_edvlkryf8sknwkbazgq5h6tmvlgb67ihxjvnfqkm5jmiawcbydnzzziyqloqkuahpksfvjjt2ze3mfg5x5vvm19q5nxvjgo1kl1gymj6ox6sby7gip1bcksyhufy8huk9wtyuou3vmkn2h7gv0petszpgnp8dvdpimgjf9w3n6n8wxjmw1xhtpzvu7ojmoncdeld1rfknl12lsjyk6g0fvn7_nz6efftpevxqdhrovjcmlrszxvcsbgqtx8zanwzvyvpoaymayeecdhpusnbul5lnmmumwm_xszaegsqltfr4rfyx3yuegtoo08je8u0zhb67nswdpnkrvbvfjbklnx3b4gbcurvpnm7731dhrq99ytpewlf5deb_xf_qljtgghktz2peji8tibc1mvqstyjzv_dirdwp2lxrgamchdiqb_vzlvvygwy3a0efjmctjl78sjrpa0neeoy9jmjindm2qjopj_y7fwbtdqj99rj3jpnlxc9_5p56p83g57p1jm_fcx9a7wlsj_fdjsnmznpv6bf0jnhejnhcjbi3tzbtgp0sldn3c69p3pfbnlnxld0fq8hi977z9ntrnvo4ht_m_8fn8f77zip99p2o6zipd_peefzg9_pdo2n7ibqpk8nqw_j2hpmoed2jll_d0np2nmoy5yz8x3mug6ta9fnejfrlhkjk4gngv3utggcqjwjmanyqngkyyroqmi1rvurqcebj_ts3lc_o0_juj519p80dhwlhuivdplhfvhntlq4xmtk_wucqi3spjavdepbiz3ysrnakwtrum_1hcm7aomjtduibr1fttvfysiq9a09pjtnxviwsx_a2zauavxbfzjuuksqdfxrpvlrfwz2nayitcqhik79sonmthzmtfvn4vg4vvru_l0yssrc3r3uceup1uny0gqxhocc3sbjwls9of_xx7trfchqubx5kk2fkhu3jzj5x5uuu254mrm36opic4zxgujjelw2h1fdbz8ron3xajlh_6vik5df2tmulbmvfe4thwf_ffbjgv5g5zcsg14bhckldr0pzip2e3ch1vrls7s6svmya1heyknyiulbt0k9ssp2iwbohkijldtf1w_pj9if1t9tq33yzleisjbfc20e98urzvczswoxtm2vjfluv9hpcdaohxxnvuqu7hsp1awxgfszet7j5slwjy3z325bxv217vka169t1oz9j_lkbgnu5tdjnxzjv7c1tozrm0nuvnpklco2zz0_ah_5qtiy8eow7dy4w5ahx3wm3a9gv7xs0dkcn5ryvwizir9yvmlv6dkp67vt_on6e11flqh7ijbuza29en7wf_vsn7bpppov6c_ptu4uls0h0da2gwtp1kqymjpdkgw9sh2vt3iukbhf_ocicy2biq0mvxmz_3v5he_a8tzoz83zt3zeqn9wyrv6v2_zyqp0c1ryhf_u3fxsv2nmb1zeezihsxfflygd1y3x_p3nn3xwehoer0fy7goo73flee_v2vm1mbjaog2upfbshkmpvj71qwedlvumwvmbnfrdpg8nk8efhybstslgswinxan_2mokbmzqn0ltg2vn9znzj_m3a8nrvlncuhjzoffvvl_35s4_iismkdgmspl4tloup_gje28yr6a_e_v_h9n37rkc6z3pr_473vzs_c53fo3yuori4kxc9c_fddw_12kt57vvpk8fpxr3z_o08p91_iemzhk4tthsyzfzh_vv75y922vj_fc0czy5zpa2c3n1mptlyejfypmvt0ffsntfpeyf8cqnnte9ca87nm6sze5revesdek9jmc33d50g9n7y7edeqzewudo02gxo_egag2c7dgvcswfwizxa0wp3fw9irrctbwirmgvvmfo_eozyw81qu6tossis3qf3fq67khzc9ichsrfmxyyaqz2ofh4fyzsghkzwel1awxuvgcix6a1ax776nijyfekg_imd2lirkgdxtomrlnvcurtwl6rckyalnawvsrqtizlcypc36xg9mprlloxaq7ofpr7fakkwywfx5lv6dkyksjcs8j0bcvo99bd7u5gkreyo_nngx_0yaewzzcpfgofzjoqpngqv42fpheuav9dvx7wri7n2ehqq5bqx_wtjglypvbavbxpawuarozfmxsrqosea8etcngxttx9_8sn2chraxn_1dxv5zdcj0gbfy1yh7djmtepxo_0pek53rq3ok45psbg6xrwtbu6julv37tqo8m4ul9vrt2cfd6kfq2vqkrsj23eqtdmejqh5y5vrntujo_jl9bjdxl_fy_qixiohkvawnk1upaljczwxvjymdmadv5otgnjdwzkjxmdjvhxgilrkcp2x8nullc460kttnsgujfw7twi2d6rlhl0yzmymethgng4evzriaf6kuc7yzf6yz1yas70vsslvyhw_9hmvxzvhqrzl6i1br7eksto4eihpljn7dnl1es8kkhngqyqnijsfkql1cbuvfgzhhqpc8xctpa_jtlwi2sdtuba_vkvzvj94yma2fqc1dzg6pdpodjif_zt1el7svsospunan51tu1v24lit13u2bsv3lxcljdhtbdz4lgmzcevox3nj1txfobtnn9rryend0ys_pw98vsza_pixn_pbubebme2hd0qrzgkjqh38efrdkcxgmdnvnhqc4zli6v0dunmaqwei3hzkng51dd4hmnlmbi675k1immlbpnzslio5cnte6wbfi8uobixekfi57dxia3ux8zp2_qn2yhq58vziwomul8fnenfxqpgem6h66uvzqsgtke_ow_okj0hxjwx6_6xheb6el_51dc1svz_oceguw_nh36bfj3qu_fnm_8p43vkntzjeeoyph9tcn7qdpkdhszh44nxhhl935ml_uo0o8hf9807z3tlrx6j8o_pgg08g9_7xoqsjj_porkdpcpzhr9pvupz9dwfmdzp7tpfuecmziyi4l1mrwzvu83kw5huyhixucdayasxyg4imda0knmog_idkjpvua5g_j4v8h2b7ynbgfi5mucqmm86r91tdscgtmbqc_jqfec7uwuuvsoclvoiaqlyidaekqxn4yjr9zzhaewzgtwwnfztnd1weurbfgb3rkigay_qrkltuwk13_04edtisg0xpjagyl5qhhkjzhqaimjmgpdpvjs_frivgfxxlr4uquvfsaugmn1eqstaxqkycnsuipz6jkifws51hok4o8pmbhxvhfsfkpzopyobafd_lyqfyq8hmh77_2esitlmigj59pyxem_vvwz_f5d_wy9q_xbxj9_y6ve3dbd1fsmvsplwubodw4re2xnqfy8_sptwn9980_wz9ob1qwqon2kzub_foskcwryn9jvdpz68dvshflrc3lfzq0v7_e3r9vl163zxtciq_3j50y4xy_b6_lytbjqjkdmzt3tb43jdsfw45amggqqvyi1jzyib3tw1oxuli7nal7u1ephaiygyzwwlsho7fqymsprh5mnvbajmbel5dpkfbgmg3zg_x8kfaen9gpnn4ek2oalm8bzb_jeaxdwbnjraxnybum0jsoqitpws3lylxyyxo_8o2ycquvsd7e0n5pgx10zxjqhzmtmkernztqzpqf0zajst6msfp8ws5ibqay9e8ikakzapw12ihg0judyy_izqplusy4dmw_zhvaul_weevbwfsvvsvtcpjoqxn_4yae_ovsd_ud_zakwzawe51j_kqmga4wpdizuu9np3dn6r4keiu3lndtqpu9ty5ifmaxzbq24_kgt1uwy8caywy0ug21jyylkzemiiias9v4y671er2uvjhnevv_k2etwf_vctebfgcprgqb2fnlrvv_1mw_qtbccscqk8tgm77ioct2oudu6os0u1ymebm_wad8avpnccrjmqj0q1f7uq5u32j7k_g5ynowecfhhirbcvpvl45dtjtjvm_guxv3rdnryfpzcmjed_fy5dm9llblxxxj3_xs6gsemszeprzfnznrm8_w_egpk7o_r_3ecjzchj3i_04zwt_938qv2egrc_1zvptw_eiuotgvwf_zo_ksze99m0qu97pxdd9n3ospgs8tgwnnog_aumzrjq0qgwhfwe_6ad5n1ip00xux0if_eg4afipqosvf8ctmijyhlo7a4b1jkclqnnpq39qy7ux6edcseoqyhx2laqysok4a7szpjm_y6b0uw49xwybba6hhh3w_jrijnxg5mzmdqdxcefqbccx0gxovrfzdvucv_s_co_ko3klm0nuswrqahkgihpjsmpgmvry4dvo7qyl7e6zoo4gbaeksotkiqowvhllye0hd28d6qf9vtcpxmyyctmjshbakvvmauinzshm8nzsk_vtosoaiakksbtiqtj5w0nbkxnitmlxsgeyvhfwv2ko1pbb_2czcvcg0kdqiu668d9kpqs6g7a_dnbdnh5nkruj7dsxdargb0kbzwmp9xb_fgahehojj_6z7ibzyveiic3zonhuqwk3749a6_fx21mbau2hi1hfvqrvrvyxrh9vqknnrjyx6ykm_fdu_lr9vpnqqcwk2i6dg8vf9lvmprvjtde22mr_9auvyr5n_3s8ipgn5jlsj22kgaiqu3bqhg0x85tef0f0fsyzcubhlfuli_p2yu7q8xlg3qlyf5ck8n4vtg4reatwxlxiehuuewiyhockmhflmdvm7ryn0dujk1xiushxk97ia6maupjmbazd4ld0gnablfe5vbrcii_xqizleiegyhco6xisdr24pgwwrdnd75nk9qrqji_ezl1icmrjeyyighewjshlu4jdqza1k4dsyj3rgp0gzscsyebrpgdfdiad_zf3v7kxqzpxyo33z7otikuopxr19hpcdqlrtinnghsvgym_39fsqjgbt9b_d4zghmjyaqcpvhnmc1lwynoc6xs7m_cjze5i_mfsw4osgtglfrujpr4fvwieggkd1guhm2oenrbfjwxqc9gcecx6tqo4yd3crk3r1_su9cbbyb0nhxfscdmjbm8aeshxmpvqbo20uiisg46m_sipc51eims5jkjkdo1fg_uw6c1qts3el8_affqr_mmurgfghuhgad0xnj1kmi8ujc6bdnp0fhdpefj8a7sxdfvk9vfdw_9x3mym8rgx7pv6p7sr_juu4gxh8fbu5hovwn72dorjo5tk_dd9r3kpv30gp9qi07l54uq_m4o5gbyv_ry_jahtp00_s_mkd_e73gwbga4awzu9av7_eoun6rx0i78edovjo_s75stpsjfejp9mzggdkgazn4frx6qafqbluycnkr2bmjdqd0gvfn7ob8jjifr7xdu5iedgaacaasurbvnfknji0cbjkdght75dugyqgeqlnlulmibqwmxibgk_ltdktpe9s_zqogfoa2da0kqymfuu2ngzne3roa5whq_p_qujj99keivyblk3gm9usulj7q77o4kfs2c6gx8aih4y4ltnfaj74gygz5gjlsgkh3ycrilszxnjf0u1ztv_hruofhozq01mtvetfcrox66izrijlrhciocovmzvkbhgk1sb0jl4my9mwul6ghuusgvr71ltl1svddf2iid_s44f0efe2gquzqsk_ub5qvomcmpgr1xkyxyv1lqhznbf5pujrdnxoq_nbxjs4ogwdwn7gm5cvu6qsjd_i3ial4iqhkaa8nttunjcuka_1u_2teidrc3796k3i_za68ebh9ygxobtehem5xt_1jxxszv3j4nq9vg1xici6in2dmjha1kyionu3wn57s2yr9aitfyvfwcblz1vswouiuqyzt2ftpnksy_ysfgtjvnyx3gx3z7hvmfckk5gosk3prpgyg2vjvarktkjwhryihozj_roh6wop4t58nu_s5eteie4zgtqrux4mdyjoowjkjfr0fk_dk45mvt_h2bfkxxijjerj0pfrrw0tujlyqudgq5liuzrtxqpiaft7xcgrn_hihoxu2z7ndqkagteo5epv1zeg3diudqay4mxzdr4uwvvgnyqyx339vxv67fkkrtrf3osukjrenwuouzn1lvqg1yyvnbl7ebxggncq2dcfzxhxvq6ul_eugoemgxxhwsgpjv8xuhaccqvjb8yufz4qeqxrifswsiudwkqzx50zggsqrcdpnsv76uux34sbffb8ariv1wrzei_pv4sznjwlgqq_rjhg6myoigw9penu4zliwo5iiqunrq314owi_s_8ahddn_akm_jdzbpjzrpt4_t8xqftzduz4itbw7zdqcvovbyyfthbccjibz4cg4bf8gww3omebd5xev_ht743dx4f6utwnqydz0z6cqnh70mbe11hujpx_e8_s2w_88idke_oy3jm_enfxq_t6cfqvjftv_thtpdx7fuejxfo02aotom80rl_my7zvc8r_cxpn50hvyxcl2pjquajlebj0bnbz7uvduh6zjh2v_mnjvnzaupybdrndsixqjvpgwbbwhsukuzskxmchnxx6b7nhgfv9ogag_7k1on99xn0hwh4y0bawrqdyqgrdfefy5ux3ebogpnmv3tsyjf1x60zprunvallra7my86l22f1tcvpwxsadusdxsgurvxyogqiaoxq0wbzsvcq7lhhsmaqbgmt_c8wnhyvonrkighc6u_fvnvcheh2u6irb63iazminlxbovmtg3md_k574478vlkw2wlip9uuwl717byazaw6wfjwkllrihfhylw6dznhdb2ninzuqvkwiuvm40f5qw7ultn5l3gajiqfbeiwknrahknbbp3rtrbjjjygdckkuxgbspitkz1tpns1barnvqk_gzhtuz8kpve6smoilihunvtnorgetwu9ehovn3uztvv4qyt19drja3azbej2f3etvm89i1tj4zz3d1uu13fn_eal_1f05bz5vycd0bzozvsx8q4kkpinvo9mb_iuhg_iypmvvxl3i8pdtvbstyvwsbbddsametd2tpta0znkvjiqn6nzdmcnby3u9umxf1frxj_cdf2v_02rb9rni5rsapzvg0yge7p6xzygq6ixicg6lqmhecpea72eehtrm1xs1q2_kefutbjjha3wlxi4t2eposhrexl4u2rx2yv9_orq5fkkr8ll_xs_bl1v37v_9v_bd374uaqwx331vewtmg_m_4cui4jrbi4hrk0ddyx2sorklx_w1sabi0kvohjjccg2l42e2qrtzefjm3n7e_uxp2v_4539tby_o24cffpbixf_lv_yx9o_i_xwgi_4cvlbgzoq_pskmdzs7oghsxrfi8gnuibj3wyrsbppuui_d7nl_utttena84noichkm4wbc3b19fevxixbmwigu3d8nv6lrqyserxcyurumfljfflwcbjmoxsmp2tfoa7ngtq_d79nxpcul61xv_pktevnnx4sp25os0ffhlh_i9vz9_ombiro65skwgdqnx3sg8tdf37c3zwvtecmc4ye7e1grr792dtzvvvuiiorhvkty_s5unmm8x63a7wsb4gp7rb4ys4txjjraqfe6pt8joeb82p6gvbzp6zjwvffz2mwmldxwxir3bkzp7_7nlebvt5lzocpmfk0yvn6vddf_ime3sf9_ln_pu2i7w4f4vkgnn_cnhfypihjrdffkm_1lbyf14ps5f8n5ftwnb0xttb6qrfc06qkimpwrd5ylyx07btcicdgy4upki3jsbdvapfg7xrg6lu3g_zzwvzehgyvbwaqh61qtg9jwqvipkd8ybm5iadjltkzabw681rlg5yt3wgswkkiqylp2mtc9ckoi9i65lcga_pdkgl47xziqbimnwuxjisjrcxdj7pq3b3s09utglbc7uei_i6pg4rjzih7fb6h3vwl2kqjweoutrgld9v5kh8vzbcfwvbh7srhbnzqvwnl4brdhlhiaonbqmyhvanbyokznrfnyr4iseed_g8g9_vtvobdhdclruah_cbkwmdqjmvxu1xe3tymvm52oh_psikx7ihqwygxwccn_f3aut9ijjubtpapzlwgz893ffzvtffm5o_aunrg8ulsxn1dq_mgrxnekmyoegcverd2ztb29w3awd5xvhcnyk_79bk1u5vgb2cwzg_zsxxfm2lsr1ih_r0eh0tl8iqagwhobkeyogjvbt4gqg2jxll_h2lihob5bdooc_wej9qfjjizs9rrsa_4jqsilgbbpo8uonrsmelgikkw9zaxnljuv_2_xxspy2zexr49bwsxk_6329xtxttbrdvlzbpdw9kt0yvrwaylnhgnv99q16ubdrxasn623flbw1_8vrhuz5eldnvz395cltrr6_vkcs3k_vq_xd60tri9a1ckpdf3bcgbrlyj25vsvl1qdpbk7k8j0xnn5ucevib7plsqhintsm15hq_udvb8jaayx_psqjx9idaivtgjgb3ewevscsjfgb5jx4pplhyc4w_dsxvmd7mo0xqufy_qcanwzdf4irrgb7zxofvtfxjz3_y78_bs9gnbudtur795vxu6srdavxwqgfziiywhit5d_zixjnxp8vhbtofv_uxg1qqcgavpzw8kerxvxr6kimv_7zbzgu2z6w1_lvldx5_11my5mi_xku0iuh6vltftgw8_jfr69_wdsx5smrt2drnt59_jx4nabh2zvtyl6fzt2zeodmblkqwg1tjy7seep_2dttzs7v7tdlqaz3gvcqydjr_zktlmvtsd1kzmty2zsfpgw4usxvcpfdjzjdgwnwuhlg20iwghssbao_grnxzvcmyydk9_3t1onoic6sduyh2ijglksxtnvcdtxln6nseh6ppfbgwpt0cc0qy2y_22_z7vnsfrgzw8fokhht_jybfugona24oytifbpt_pjdj9urv98gme_zyzp72429z4l8rtqgwd0lqusajo39j4vpdvyue5on7g3wfsbfazdechttay_yjdhszh00d8lwdcezva5hh4eylkws1cuofx1eptvtznti_2b8kjrsk3fsw6og59hndnoprwihxnqsu60lds0iqdpz0odtiibmwe2nkmc1abx9x9z_ln5drkywkba0snonuu_tms7nrutfnrh4nuxvn187_l4v_kj1qadkk6i9mxidhfun3dju81zupgxullnz_zrey16l74kh4gnjgaaibqqqk3opicasp1wn5r9blfgrdpnfadxffqnl20ymkq4_jjs81ap8tdohqmckbhdgsjqzgna3m6xmtotpgyte_vdopzwqh4gdjdjq7qrhnsneredb3d19vuxcdmxqp7onvctmusk6qdteagmb0_e4hhwiodskzpjktieykemnxffyufovfn5pf29qfoluu2o5hguzzqyh4bdalxfahek5xnivwlz2jd05q5035giexpncgojok95m5ee9xhavp_249fj6u89rhldilzoaeln1zjditdskojj2rw4kxwgiodvx8xfd48kibflsf8ksrqskysb0gymmy2zitikubltavuawdbwjareymrv_k7gwct2_uz1h4aarw_wjycn_3lvln3hdm8oqpldnaipljevtukq_wh6gdr3dtua0a_9syksuhpcc7w1e6rrvfgqu7vfaav1xbsi5vndlhokq4rzavrxd_1qvuqsoptsl8fdzabu_cxeaui2mq4l1cokikhqhzutwgvweblrb_ojbqckela53bmla8miwt_bgvi_qv_wi4ybcopnhmmtmwq89sujctkplo8vui0yjzi4cruk2_bsby2kgvsxoj1susrgnbu4qbyc5tyxq5jr_3q336xcjhvcnql0ytpz9sf_vcheadq1qc4zlxbtpvoj03dvfxwo6orcwctym4laie5wiiahwoz7_cwqsxiwdhsmfi_owhhmmt_pzz9utz0_bzn_08br0a_vbsrd158rrdxl8n8n2pfvhje_b0wbsmxdpq7wj_qn2ck_pljvq_leb1alxwy2xgeyejmware1wsixhbrnxdwe_o7ni0j_1yxcd9tw0vqfcg2o06x_kaznxcw3gphbz4dei51o5efietgmlmlyegrtwbrsywk7w9bsxgpzge1h_xsz8gbsw2krd5s5ujhw7ybyotz3h_ap8wixc2v_feo8ikmkqmxpzmnkxf5ebg_uwlg9lovgqlpznzoy_tvrkou9dq_d9ngswjonmjfpazfrh3ap3zyc1iehdi_ak7c97ycea737_3btr5mjhnmx7nk3fq99imz279gtu7tf6bofzyf4dqzmymjzyej3et89_6v00revh6smyen_z3nepjsi6nuwenovp9k8gztyfljmeoy_f9_n5efb_wdpehrbsakhsjm_hpkjvr7lfwjnmkre2dslpxlsj6xw9e9bjcndxtbqwvt7f0bryhe0wkyoxqvw455kod6qazurkdqn51r4wzxcd8q7k_wa3y95n7g_ine50e_6u3n0wnlj4yp7uauo9tpvtctsh1wqkunz5zmjuh43av98uv804trgazbixumixiaimbff2q8gwfxgfwytsigwgrsve5ngjc4cproayhlpvq3cyiqwjwkjhr095megscoth8ukizow1vv4ylb7f0yymthbiuecizflp7ptnd4qngq_yh0fcl_o0yp4vtjogyey2fhiozsiwesezu_ena2lfxsznw6g5nw8cmlqzngiewfb8gnlahalukaped5ekllp4ojmhqy_4u1t7saih3wg3atl4v3kt2csgey2jwxydmkt06vqxj4xrvsq_tlqpmumj0kdycayddukicnabbi7ij_t7_qlmyjqkp45mpgbjcomrf3172pvahqeg6smxq0vtfkpljszcrqpo7liacclttrzjctcdr28zkapywcslhnto3upx34jtcqcjvow5opr7q2j_piojgubv_z6xlq7tq0cgiematqfziuqtfo578icy2ftkpcpgbjcfffiduil8o3msnu6afdvcj15gzdutjptp7bkbl9_tjqoa8_qiykcbd_2vxygznmd5o5q1dtgp7s2m36wv3ss8pnufgrb2dgfngkhmvpftuidpkvwerjvkvuccamd0axuv_su_hmn7v_f_7f9y_6nyhkx7_8urg9wns_oqrmd8_erh6cuto9ospogz1wqzrucyk3ir2vmt4jcvto2cvksjsresq37zfnifkcm_syvyzlaxl1rzo8bk3nfjc7ph_mzwqrv7mafdema_jpcgwelgmym_gc3znba7hfc5nktrejdzhe66esxkmtrygydu4xrezmsqhkj8ga_m3msc8lw884yyylhkw1_4bvc3mkdhr9fktz3g_p7hdy3pnn2r_jkqfdovem31au_s7n2tc6x98gf1tr_f8gb9edogtmtmncf95i347floinwor23fo9lrpsdsfapuvffvfzepu4no_zhpedfo_7necnjafr6cfh_549tvox3d_oz_1gaoqz3ldjeoem84oofrcsil8jnj5upbknhgfpx3xl3_l8a6wvmvqpp5omsm9ok3dcrgebwh2p1votvoio_ahxojv1ando921kiemafwyk_kaq0_0i8npco1naibaxdbqzdwkhqgfpeyisdvgtijbyjrq6khmztaqtknva0nd7ijh6oa5ijadhlwyagaar_wyha64r1_oh_qp77a5y7o4uvcb1b_iezudcjdkptqn1evrlcsnyqffulxc0vrfc22jqxv9qw0syoqu9j7edpegiogzzw_ieypjufqsqocwuntlifypxjag9pmllyy6ifdzd8hwx6qrpjf0k7lh9n9mtggorfrtxah6vjjiagardevnfhf0a8vr63b_5k1bl6jvkk9iu5ia7rssgqttie3wyn1eufk9whmkqrj9f4_ogsld2anacmbgycflud73_cl9nkre342oozlkajzba6qky9ubrhcl4lxr193e5qwemyjlngwkpphwul98hekb2xzecewhpf0kfwbfemrbhcblzaxcgqerwi14n_rmk5c3q_x_pb_i8c_vsgekelngpbw_errd_utle_3cl1qv0hnzqvrbqds7lzcxcwyicnelr_ogesypwqdqy_ap5sg6lx3uvzvrg6cyt7seavwye7uj58oqvyctamvxtdnggugdcvzgjmmd4kml4und6qpdefvs3z9lvbzqrcx1vczuvf0raxllm4xfukg7ttn2k_xfrkqgdq6gri6bqxdlqmtueltmtrkgrxct9jfk1d5ijywuqzuduc8u29_7d_046oj9t_x3_pkuj_od_ag9fvwnxv768konoff4eaoub9smffjlxsckljyl9u1zxxkywloao01xz3dyqryjgq4e_tx8mmjgpshlzcjchqfmhys4g85tnt_v2jddmze57evok2yxog4uguv219_zhagljmidglkswfzw5brnj3m4kffriwdmvqtjo8hc8a5wx4ooohqli0j8mzxoppwuxqsopdpjtd_q82l_hboam9_q6xqhi7mxunrhcthwvodk1bklbh_8qf89b4wulqs7obn4vznlvghnk5o_8g2wafoja0bg_jkd6j2pa2rtvj3ft8_evo55p8xzfeeeynkd67rltzhmszjc7z47flda8ludx_sh0np_ue_kep5ne6_7p_chxr41gpgfd5trtpdq4tn7_fdq_gfm8b0cnarljcwimcmf4py1r82wkhdxayh8eand1tfohlqeqchwxngi_qjae5twhbojszznrfz_ityqidt_ew6uz9g9b4mvervxifbm_rhkbt8ag90ihydgsdyjcajjueb9yjxqgflgpsewqqdks7lybf9ginolbjuma2dnoo_oj_mbxkdxq_3gsyitd4o0eeg13hkbfihoxtgqwp8sjlatspmj_bni_pfbzprn3rw_toea99wexat0yv6qj4r9sbjms2jfrggfyrxgz6g0sbx2sdspxymgu4ckwvbwukiy6x8wvy0kgw_xlrj4iysbstvttbdbym4shuc_trsak6mxb1_1mvyxlul2bld8yjqfpdwxnz7xjvbq9c_3zjcyh5o60aagefkr9bqduwyheifvyf4nc1kzgrhgnuyuxm_o4nv_v15hmidgzim1gi2phyeoe0puwarcjsohoi_8b_qkwymyqniniipccyv5dbfa6g61fxqmiezkz0vzowgkvzfbktr3dj8lsj_pfvl2jmbs1htdatnfhywmka4tvxuqiruocext2mqw2ntfymkqofgixpcovazrecefdomzqwl_u2lf5kzunzou_t8genlex6xgmi7wvg2a8tpt54l5dcvpc3mb_annaqqt4r83327pnzynneyn4ww9e5ierqyb5oi2ufyhibduk7hjjg1_spjj2sambs5ge3kewntrycook5ctewwsvnfbs6ioesf_9fnloto7bq9ev297bxvvwo4_a737_u9jtcjvgaauesiv1yhujmrxdupgyb3shcq5j1rtps2jllbryfeer_up6vnmhztq_c3fg3hivjcihoctgf9kuls_zozt_g4nuupvvapf2l0qtdor3duexh2qrzu5gvlc3mcn2xnrxh_3gimp5p_ecspxifzggcm2q6mjkwvxi6hapzlxuw1hpck1ns7bvwmhhocmfhee4cjudigp3ojc_srajcbcedbx0jovadu4ag5hr0jiwzqz_dxka349jxad_e5njxazgmkvpk7roed08rgwkbyfn8gi7yl7yf5dot8uaxj9k1y_go3loj_hcm9fjpj6pszrkn2mvtdtpj_f_j1rokfgp_htc4cf3wdv24j3nztszoi807eh1pqhp1v8jlrnrrvweoqgznkmw9ridwofn_wc66lwmicf4n30nloscdoadlvnnakl77cwbqutne2t_feuxee5k3nforylzjgdyjgioom4iryleiibrkjphohvu3qhfsjpa7kyewqyvga1se5qoi3ysgarfw9dxjpr6mwnvy2jg_jfqqobkmw92ivlo2zow_be54o7dazf4fbxvhjzuuvi087nlxgch9cek3qd27nyd6dsdfd3yovygxl_8oijy6ogjbqmnl9ucxcorvta2lpupnoyi0k1vxbzqpitt6ivutvjixwbzh8ah0q1uuwwt2a_evfiwxoi23sfgisbu2jxhb0il0bjxqdixqyqnl2dvytbaepouirih_ttmgbcwis_jbhhtgxusrkxd2y5ek6v_mkg1ikr0hhfxxox0xqbggrjz2jvubrowe9ui_3apzxnvrpajh0paidaevrpgbiol1ee9xfjbjqmjklvxtbj56zo2mza0qyy5bxy52ce7igolm592dknkhlep6q541zbmezubqrcvrtg_mcrmnuntbigkh8qozlq_icqnjf4yfwog9hszw9qcud3cpd4kgwhqjhf0lzn5p36ggrqmdib8q6bsfndumffby3qayrfutbfvoubq9lprdfs9gstodthzb_qm7uwysru16ndffdg_ftcig7m9hy8dm0vqj2ca88po7c4leavou5mn63illilrwcxiqxwzajexf_3qqlspulw7pbmd5uycgtcvop325vdfrll08ccfjs7qv_32t_0xn_68vesnpxnp3_2d2hwxrx43l5_6adhtvo0_pmlcuhqswcfuyvm7wm03cyqworru5fsq7n6lqs5dzb_7zbkgww2d4lns1vnj3vjgqfq8qzjtorcybwezxpncf21lb9s4_ycpvu0fbhnseg2ijjisnqkvu_3xj4iyebauoqhvdungyqea4jvmkxssrdyxgawi2dv5xtklgh67wbqbmmqfnc_tpovmboffpqxzo35k7me6chrsfp93vdehp9vxnw8fp7ako6_w4c02vpwfhh8vkerwf13kjvlf_fjxwmhglkpdmr1_uokvevwsmm9rnvvrnxzvibv6tvefe6eb0jozlm_r5kvo_zx_ln_9jcfop5okeidwi9omqydpnqilwfbeqbzsv3058377t_znaoz_slptnv6nqtd0rqgkq3c4gns3sbti8jjzucebkmtsq03q1uagqmuq8u9t6grjp5rgknktgxyoa4gbpgmsxkxiwhkxvatsmvyrorelgzqxc9r1vstraeqldq_3jdbrcinluqmuatte_iasocmak1fu9lmdq9h1nod3mq1rgxapsotynylmlssbe4wsasm2ccorzerw7bwxy7zbczu7jjivozy_p926e_yzr5s6xnbmwkwf6tm2f15zpgo92gkr0nwh_kgqtaelkmciqlb61srxapdg8sm0y_qfajhznuuq8sqvh8u7pexd2nezcmq0llz_ph3ws1jnctbrghwyyok_1_zkvjvipktovc6csrptbg5us0c5budvyfagbyiqeh4hbtabwc1gew5l0szpzg5ny9npyaz_aa5epsru3jw_eunvy0ozlgnjza8s4rbzfqa55zr13e61bj_po0bhmcbqkzmcde1k4xct6vmrikq4hicftuvsqrjy3xfezbdpcxa_cgnlslxsrmfbuehl15jbw0ekfsi9nt1xgi7xekhadtdm_bmvmzvpsegt6vtccwcdkph_1n3yrofvapsycakuyynkqwytyzpt2grz0xhz2sv7xi0mx2jnyz4vos2ul6st1tba7x7dnz8ip6enoaexzgwfyep_7bx5giyfyi_te1vfymjbwsmmxzuyylb5xhlcza3dwr9eadeuqqg_mzmkr_2g2bt8_wvvvpt3_sfv_z79utp8_ap5_ov3lv_xrauv99mc_av998vx79oc_s9_joo3xit16_pt3kcjnwrfifjb_k7o5fpsjmrxiswcbtqyx0c49tnsh7dqo_kcecyuxtmremxpr_t0hbmzfhhxsaeistbgps6hr2ftjptj_30ydmwvp6deqsxzc9pn0knlrsjepoe1urn2fbawhbcyaa6umaxl6jafrwo2tevfj1fxguvahdmspbobbza0ypwd44yd4nxc86bodr_obvz5zaoi4o5kyas7kw8g_o2_nrd0bs9efe99blr7zwci4_jo_9c_itfdrxtshlfuxaspdq8l1z_lq0d5yyzt12py1w7y3t6tl8zz8cz51h_uo6rizf0w9a8zvjx_cmx_4exyhgsmmm2kjsodxbmho1xarjt3ysyhu_73nvpx2_ck0h4ppzqrmc_haaaiabjrefurmppth_k35w3_qdyqh9i_gcwnh11ufbypdxkcffb5gp1dpkrq1q6zsut1f6kdza0umumwbucgcdoytzcr5x4kmggglbfjf4to8yhf_ue4xeo33mgsczneoc9akdtuyslbiqtazdnxocboakue_ipci_y5i9pxabeemhru_y_yxyo9sujwdbcjfja1v2qzxe22sfsq90sr9vr_ny7pt5sxwfzdrg_b4d77ada22odsd9vt08ogm_uvzlvexfm29i_ua5srruj_n5xdsgpqaqqmaawr_yftvufqi6od_ouiwbyxveh7wwla_hwf0n6tl64s52nvrg0rs06e9wlxcy_t9rxwiqf5olu5u2ulqmi6b6ctt3xxgambgqhglarcod913ntwlgcnx0kzyy3cspomsbadfmzkvvvryi1g4iouklkmomyxuj3levvbya2mfsv8wwshkdvvu35sofuajw9dn1t1rzso_tfakjemstvawxousdh8mhistu4opbajzeiqsrdyvwjbvoxkjic9ivzjnir_qd_aedirihunchwow6eelejichh_xx1kvxysbaucnoj7_s2vfkobsdqbiwjf2kcnrn9dqrbsxjghfmkvzu7pzxeyrojew8ysliksstsocuhhyzcyo2urep_mpnx7wnt57fa0h03orxuvyqat29fxmetyfsakqclmavgelwx7i15lofm4tubf3biaycoo8xofiyhdjsh9vndigvry8ttraqffxfl_knnk8xvxd9l6vl_cdf_1np_lzcenszu7v26ux36quylevmv7y0ma6xs1c4pjkmiqe3cmz_p3nuhf0asvd6_mazctsp266mxgym0bkhpnto6rb19xbkhz85ylssar_vgmmx_84aft2tmbk54k5gumw2fsqbmf8amjpcgxn_a3et8i5wbu4c7z6or8plzn1_mbruivcbcqvja_zlmnhxwfz1rsmlcscneiwwww_lqptd9gr_vnt986tnk9pnztnxv6pc9vmqxfj5cjxtj49g_8m57r_l2gynwgfzhiqhp0hx6v68kyr3r9ff_vmcocaabpxtiod_m80ng_rpxtepyl7u1_yix2nh59v_wuhl0ijobmpwxldbzt5_pz_86jus4jp_eugxio6kjskgn0ocknedt7gtam7moegb1dhfk4p995nhbdvgjvdppycqwueanevx5nbhrmz0qgfhnyniqazpgtaglfbzjfchlcujep2aka3jjwboaljh7thwcm_62oinslex7lyj5a2_dienebysopobghr_vrdbpor5vcmuzpi_yp0wkxqpdvqsxfeknbo6zqebplwkmvvssk0j1adxx1wf28r2jt473_w9bpz0jyqs6kmhyhyqsq97h7tvbkzk89ptpqw_ajuv3rllw93daepzloh7140n7yycft0x_9oh384ml7ensyd_121xbu79rrfnao9nbbyzg4hsftwxfp2gdpn7yxt07byshx6t0wpkq68auk2uomxorgyhmbeeydviork7gewcdmgkmbxtbpnvfmi_oahpaal0xadfhrbw_sy310qfo22sjuvlzie09ntx0fhsya2dmrv215dymfalfsdoj_l_qx7tdsmcywn77fvnmmgiv2xukmum_bbclmonco9pygibduvfwspgxxonikmvulqlomsgzm9vwjlwdd9gj0wtthktszgs3pqmxowwufczaml4awkirgngxrmi0hmvdhwmpocwjvybzdzezqq003bcwepbypuunwkh1gz3ji5pr_t8sgiuammvyxxko7t2p0wf1r6rarudm4wwmzpynpo_oe0wzpcgkfdltsxae0xutjltzpf_tsdxefqqfyjzvlns_2wjbpnuo2djddhwyj4warz1jxujqhzterbflkkbsfnb2bcpf60xum1fxcet1wcx5wxv67gknhrvyymmbbqhybinweyn5oa7zon1wsy0gsl0lf5m_fuximpfftlprivezyc7ofk_md6llszragokrrp1edayoi1dr7t2vxuq5u499z7mntwjpb9_cbscvnttufgi7ivhc20xgbkjvilhsatti0eqnxwjceetxxma1knp_sr3_z9tb9zrszblea0z2pnvuanfd6_iyiicqrkisrlpahlqavrcibau6bjspzus_qgsal6a90l9reg3ebisqkk8tfqgehsrjliqcqjmiizi8agf7nzppngz0o_9rrh_ithkf1gedfnjtm2bxtye62118gfh_nqckvbuib7wj9iakejidrzmcg4ezcukmskwjaljyen9tzbb9uj88d2cnqm3_rpcukl4ydcp9gzvmljbdtfswicj0o7wb2j0vdb8tbqx8amjj_gvlrtwchiedrguabtmdn8g0ppkqzlilhrpdlwf7doo_stp8ycgsjfhe5_drqxegytb_3jfy4oxxny3r9xfm47r_puiiml3m6ybqocl6fcwb8be1obnpbj8odr2864hlndr4vr9zjdbwwtvfhge4_9afmlpravcpbu_4fg5qoom7xcvz_qser0_uwywosz36aghtyn_pe4vc_syr3oee6_e32jcxgfx_4trwxv_o7wouxnwfy3rzgagi3ixukg_zuxkubdkfkgzsghy1lilyfmxlmuehofcedsj4gdadtwvcm3wodwhskgowiz4lqquzzqrg7gsiheuilubvad9cgfoan48awc_gscsndr4hedbwthgxaqbabn21w26deyitomub_zcud_ea1heslxspifhncxpvmsga6jbq1s4p1m3u76rxs9bbgpmfh_a6c7wuvjhcx6exsi40nqdnszy1yyro1z6_uxm6iwrjmingnd2gg6esd0b8qo6cqqjy96bc9gcc6qmhtysdoidf27kh9mavi3ybwmvl6zdhxzsjgxqizjctcy8cgohhroooqp3aljcuscak8kdnzrcqnd6fvklgelmp3xe4acxc5bzybcefayjdkicm8_hxogmxd4qgyfjawb2wapza5iecygsesxbhmjpxvm21ylacskob9431e5jpjyhyrfreymhh1ronxijaf_vcagunuzpordr5ejgusycrhfdgjppetedf3k0rircujbuzacazzxjhdkffalsyhm43lsht3y8seguutckcxu2wcnr5ysxbmhiiosta6fcieg6p_yldqujwgecaku8_dbmc6qzycowftiiiucbfjfwrffmmghkamag1ebsqbgdqeiakhuruysbrqqcjdjqbqm_zfy5wc190pb5ii4ty9m06ueudq6olzkhsdeibtifaic8p7tbwgc0mdh04mecaunn4emqmuxgxlkg2tuxfppkmcvpaqcv_gvyencr59wsybe_y5x7ptmuzetltjlqnkd3tlligsjhrsfxfgbh2ep1d3jbdfvdvahpu8oa4lgjxlpawtavo3f73dtzvixj1ipdfhyqytdanyj9iubtzkk2emxjga9mze3okaitdpt0_t8enz6x8e2enhjytfiaafc8zcqxew6zkawbjrzxzay8kxk7ymnjzbaccwlwkjxc1pc8kcsn7e5gtz5_km5igg2ht4iqwbimz80reynoan6xihnmgcz_qtvidgbiazxbabi38ev5n7km85_nz1juhjcb6wkciy2qz78ujav8ggasf_4rltsusvpyvvxrn4nhvfi8regzjflxpvo85n_jz1uazom14zsn_0ocfrnnncf9p3v66cd9tb82wdltbxzyntlln_tzuj7mh_garfic17lmhzf15lgjtrswkua5y9ovx3ifqioewdu5zh_8lcyhjow4p8hwig_d4b_qhcvqsudnadlgyvc3ojpep6kpuh7u3slrbctcy6bumtvf4vr_hg_vpvypwqkxloqietv6rya1amxrtlpy347diposoz4ig8hxanikbrrsijs7ykww3xwupsy2biqmccsfo_og9bzy0m_stnwlirfcqkvdqgoqnkhhixqewa835tk2lhdxtmohvbwsl5ynhbpsrsueqyureylzpt_o4tdgwlh1aa2ax0r0txjndj35sivcnc9mnhne2wi6nilfsqawclmzvo74ctnlgnhyyitkv_6pxh_phpxznvfekhau_laidpmgwhem9ceqppjrrt1qslrmwlgig_ymsejghd1ljtvtrq5saxzvkgomm1cqllflvmk2xlcsv6hbgfxkeb6xle8hwrcxmzxaloyarrggnqlgsm4sm8zi3jzb3kvrh60rhjrbii5msua2wmh6xbwfeivulifybchlrgz3hsq3axvpxhvq6nasmp3igw0xcakvqivdytdudmw662inloa_xotmagof1jawbv3iqrrcpatxcogopsa9muh1gaopa3peqkgxybkfc4ilnpghiv6ratxgs5mv107wp_34q_s7f_t3bfsr2pxdrz2fpbixvxdsvbwrxre61cizxvte_rbxanv6xryzdz_hoek48qwifaljhdshdxrmmawhlkwz5czjd_fhyfg9lfwmsaletyvrzm6bsmc6bztvnhmajod2tvkrrcfx_9b6r327g9zro8s8af_km9wodrpkjsn8_1_ynbhvgukrbxyibngptcyz2yehg6cv9apitpujw8w74dfe45paddzntwwetjlkgevsk_u7g6mgud_byhbmteg50o_3xetqv_oadu_t5vjkqsigg4hcxol_hckwquu1tdpdjc8wfdse2phuijwku6d2bhj7_vsppfwdydxms1_i9invea_lq_egyrgvppf0zyvoyfh7jz7opfqpdxheufhs_5pvui7_ea7uigopl9az4zzuhi3ovx2ujxbeeb983i9zvfm8c108kbvl47pyvliwa57xvzlofbwejiqnculdcd5_huxihm8ph8sdz3g_qhlixtyp9wuekr97j56jm2vfmbjjyr1xhfvx3p9cfy_dz2hcnwnytsmmfffg28hvhspjehruusgrhsgblqxkwt4vethzhtgcrp5q_qfyojyln_olpyqfcxjiur1ttj5fs4snkbs7eptgjde7ahbngnjz6r25uyollyqnpeuafstqvlv23tq7pncphighgaaepemijqmbk26lvs_oxft2fuftqp_t3aahdduzkjwjaovtsylw5wadvmyhmdt1sh20mv3mewmlxinq7eyyyybafes1zwvms5hyuhikd3jzlyflugh2ejlzt22wuaozekj2ehoiytp9wvig_qkdgoncxmj2w2ur0mpqdzfalceyayva4qih8shmhwbke5wmgopblvgziuuqa3bwddr465wi905hqzgvzcxz5jstu_uzd7vla8yxou1ghqkdx7xadpit_yvpgmnx2q35_cpc8l38ckmangckccombd_gzgm7f6rssjwg0ozwgvvaxa4awjphrcrftnaajga7hvcj2a2xmsdywcpz_cguowor4h0wwq5qhepaebrpfg2t_kvxq_g2zghjf4tmb2azqvvlahu2ugxgbhggazzscrjjbbnjqib4lyqrresm4af6xqe_icphikg_ifqrpceb0ygnqrt1klmhq8oyp35ttvisxgdj5isdufwtjb2ou6tysgkygw3bfkrpcwvzlttbn86mbquujd_ggfexf_bkyvmrslyqwkvyrkeqa8zriviookwmfdpdnygi2bpbjlkhkxqbdns9hmshrozny0uua1dsd2aqy_iw_sfhwcnz5jhhxsosebe4yrmg_7ttvuovmhlgc_sf8l8x3gpdl0mgb2glcuosvscjjiwchkr9tpactzmuzm0hvzflp27zsqul_cvmgojcibxl9beskwemhaczdkixyo6q3namhugwijrlhd_7_um7f3qm6y2c_dwaghoicuecg6kvusncfcn4j6va1v_l5uzrbiyska5_i_zbmhogtb5_ynir8a1hy8fjbbasuwb8scajh_x2eunnrv3p4zl1_kbn8v6uj9_c4wj65jauc8cmot5h3ngw_d2_ww2_9m_hn_jm_ve27sw5_czoxbshm_fil96juqjc_eydyxht_0yqp6hehusvx71vco6pxyfjhtxwxy1nuaxslpdo8ssw1o4jv05qe67so4eoppliypsdxnauf6ver2fovggsxyny1gibjgocsq1abcghqhyfnape1gqv73y0en9qoffoveetmd0seooansru_nzpn92dqgmralha2i2ymelsnsx9z496huqnrcykcgcspdazhnscq9e1smunrmbo9h21l4wdogyvj1eh0sciitvkjg5la_pzyhdqxlovzezel5put_vnlpvtk6tak6tbp16rtaaiylyfvyayf3b6vjtsamau1xeyq2vt9tqjxexbrmfjwh0qnbu5nhoq37pbrhbngjo82ugjyig_whbbhggq6lfgajsdif7czvol2wewhjcjeenifrnpdgh_ugfjusb8w0jcbgj9faynu4cc5hdrxrtporvluwadngkojcsfujsggjbchdabdcr6efqpnv3cd9hqerbvumf6umvir_8zlib02s0y0mcialnpqcsab6ltyghkztbizqzzqa4k5smzq1e9_qpefwbcxjs4mo_5xazisiwubzuksja1zkuro4cdfvmoqsbhvfzgglrzvniamq9rojyjzylpc6aiedqsfffua2qjzxukew_qlsucgehhqhl7ygbcimgyjn_dugfkatr6joc6alex5lgzigjmldusj7dtvkmme8m22pwat9jeimectpdsygcbyn1u9arsooxvba2sjnd3jktyzjw_p1fsl3qjlg_nq6troz49tdv7e_wugpkbopawolgcso2jbrxrhubknsmlzl4xyasjjofnmauqfgxnabjx3rinlt1qlb57mgiksr52gcecrjjvl_we1bawinkbidvhptan2o_fpgicrj0wjzwzs_e4bqjgppmhuji69c0r65oekuhsxf1nw5irxebct0lxfml3aqiasrljg5kklk7qrawtba71rcgg7poiytia2xg0fg6bz5wrhagkpdi8tdodo_j1lcs8thcqqu63o1qfsmuts1bt_dk_ehf37aqqojw3xbkbexdaksapaicsdvjiksf04jnpygiocxqlous0gfkcxgdgjkl72cbr2dcznpg_kkr_fol5wd2pdm1mrjswx0nvymi8tubni8kc_i76mtq9fy9_f89bnzkxr2mmimvvtzyfvjmgvvx_f_z0oc84rtxxzudv0udvkpeh_h0nknadbwadk89_wbdp628o7fkfyk6_l5ppt8lpmj9yhngjvd9ce_4un6jssvzse0gq_iquhethysmjr74_xhfcix2yc0t5o3cp8jd1u6orlgv9ub6kbyeujxlnqihme1r9dee1r_tsli8_j12fyqdtioqxog_2ac3fmrri_96f5egnkyqmhugtv_y2p9aubaobddsxfxvelhsfazhwsxhmx5tj_9vugckzgzgrnwuhrmsawopuzvllsjxqv7dsrklssib4nmwh0s3hu9rvso2kijvtkur2cq25zvthcsg3llezbca_xwq5m_j7yokpkisigrrxobad7h0igfisixxi_t8u9kebc_ycbdtrc_f8zi8izup7hilmmuycaixaj_sbis0ki0vtlkqjakbojgzmdvfsth6xkobkwehxq86iqeompejyuf7g6qwjblcwdettblz0i_ulwobtlzsumryvke9jfeee6rp1cnjdix0gtd9pgsw1uzqmwad21ku3mtwipx8cpvl_kow6e4gjvojwyn4jgtlocedeikiaoriw7fay71iaan_ebk_zxfjv7ymjnrhwi6zmnhktij1f9jdpiew_yjyrgugmd_ulelguhqijny32yu1huljkv8q4et11uup2lcheft43j59prhapghee7m9uxexmy8x1mg1lz361atxnpmo7lh_ihwtuxlx5fx04sulu7m5fupkooerabfwkuisabajamupmtvsnbi42in3w5_uumtzm6iju_cutdqga2pbplj5iowe7vkhzu2g81m5lru2ex5hi8czmozmlbgosdrzqfnymo4ecktlbwzzx7jgnfpa_moiyenfhrgygdjkzuf611j8kn_4hdogxgbgjjnsekmkkks0cxlma3vext9kytrqk_uqoo0hkilsbwd8d47wqmser_pz2madsv3fxvu707ebmyur1a_ezmyaswlm3epbgsa48y4hocke01pywad9883fzumbr4a9l_cexs_v_epj4vc59_hlf_6_e2smrprr_jjedobdej8yxavujx1oekdqjuryb0zuuxwe96jefhf_4n7uvxyxe4xzwaznr7wh2a8gpvzlh4j7ceyjhnfwztt5uk_ankr_7c_xnfhmthf_pd9v8unqso_f32km9vcqjdkbbjklhjuuw03qesevd_w_b3n4hcbwnihazddx6ykittlen8dmlalbiblxml8lwwm7qisjf27ve1rpr5j2_l7gddjstk_yvmk4iuvxfmoqnmiv9qr9tiw2j7a2icq1msybpbpumwkdwiiriuqohajbpqyq4zxym4nmt0qgaizdhmqmwgs5rhazowv35wwg91qqscq6rw8ljxgyg4d7xam_sbs2pzutonlf4ikcbsyxhkiiishuupagwmb3m3jqeure1gxqgrkqnhqk1ss55i8zcrpwcczfparif31ipgvjjllghi_lsqmhsiqpprdhf32oayn7dyvqrcx8ctufjmcgpoyq80f41tephaozyomplhf46ue9iyfbibys60cm1za2hjmq9dmatx1mral3thzzeh4nhddslubtvujrotwl9x7loj80c7e_6hdmb8o_oqdc_0tkvb_qkoihmutd7ufccpj7vzb9njp1xhsrjkr1tndk0wee5t3znnww1zpyjknzck6axmomngx7izvbmghxgxpndyrqtytc5ixdxmsiockgbazphizi_m2z0fgnmgdufqzdmk_vmar5vrb7u6h99bqtuyzf5_jc4f4nasvw9adxjchryfwpzwqvbgqh0p1bgkl_z2bdmdqk95my6wnqtg_odt4jmcjjsesgoj7yu6ekpuabsq_jqrlms3gm2qnsl1chymuqlxoxpsumkjhlyc5klk0elgfz3m2akrbm6tt64n5ju2w27gqza82fhzuanvky0u8juakb6iyak4yx9rehwe_tyly46xkzlombsvgu8e6kingnw2k7h6wp5ktqdiza5gyrrkhuxnqjjgr_hgn3dwvmyttavo4ctwwhe2s2bzxb1rp_kfkrtra6fwt2siskxwsc9bzrhzqxtryxcwf3y_wvfhizpqtuwa_pfaeaxdmcewalckvceaaow7uuc5hesdcp4p_6xpjgfxgy3yda4ax5_g3_zrnrhuu_zj_ailm8_k56ife1gws4_l9z3atn_od_fpurf3q77rbzay6c_e47m4873nafmxsv0p8ts6w3v0lsrxbaph877f7d_i7ojrcfecb1quple_gmij2vr4whkvoehf1_avb0gi_cqivghhupi38lpy0ngjzoggoximkl8yvk3xunbk_va9gy45ckv9inztqunexxygu4wnlox3_fjitivqvq5uajlwylbivjs1eqsbrqsqo0dnhaqaqcfkbfgx_uikjgk7dnal4s7l9es2hv5nhx1frhpyfv_erlyz1cko2nidiyrcynd9i5yl6qeisu_w3wakql0_ig_fsdksfp_sy6i9ypzvyzayt21bss_fgwwkecwjqumhicejqn_5mnzlzhlsaqyll7k8vajorb2ljyank9viwmyzp0_naohgkrjg1bm3o9gblhjrnkl7aapkcgzooss9sl8q1acii4_mciwdys2glpjb4kao1gyfsaorvvjupeii_nbvdvgqc8t_ed2sjjusu9quo0amhx_zwdba69lhefgjwis5kh4wpfc3gb0vq1uwkkjlyhroayofye8ngcxruqxvndmq5hc1tiz4htaruml5blksrtxgysqn5lzh7lahkqgqiblmfv5qukfjvic5asly3rjrlck3sewscin3egbm1h70tnoc7d8ycklhei69vh0mcqpita2qnvuva7yqof7aanwtcrjec4w2bxc7stnjinubuspyvkws0m04rboxut0_gi43gdueryfuqtwjyiudffs1bl9sb9wt2etyz34orq_ernvlly_t_pxm47jelprh67zttl4rs8n43jq9axunbsr_bkgmt4fhjzadzgwwglqz3rerzywgvo_fppgugn8exptnf7ayjyvzawqeski2uuwy9q6pll9skaommknqulng4zmlx2wuq8uts8kgyktvrbirbm97dcfwb0sca8kdeiy2eiodcscxnudv5z6sbdac_g9b26klmdagvrbtulsokpjxj1nyvljyziqjprelg8_xopc1yk0j_3rxmlbeel4ksime742dzh4ctttrc1mezfa2efhpzqc3klpmjzitpjlgi3rtnpgqsnqmaeyap8scoad1dv4ohvu4zcmgjgqngcevlwcjdaxkywuhfutq0f5_sp6jbmqlvzds9_mknlfec_q4bljn3wyhdtlt_ylnyi_53u5zud_bvp6pu_hw14_yz0welxb9u0eb718jvqk34dpam2ethnonbunrm_94yytbyvn52r2d0h6kgwgo9n48tzl7pb_cc9_8bux9kvmicfp4if_rgtlasvdkvm6jbdnhgyn1bkpgcabtnsdxlphoqhuqu66liu1pf_quqjebnqiwsb8cvxp8gjygoc2pvhi0bgkykpen2wphnjfr0yo2z00dhfsijm7mijwizrvyf4z9eckx6yaaagaeleqvrce6ctdjdyq_radohm6zdczssubigxao6ygt2ipposvwdexsqgzwpp3v5bbwphofabwoquujhrizijjnnyfrghgm8iicf1nnngzofdkrsh2s7ubxdgosvc4evvmqqvucgqhg7egwsdoyyrcgfjjdkcvmjoeorhmdtctdmnytv6i7svdtdcq2ygoarw2fkqxrxstvlvbtbwzywwicqmzjuqsanpziaetmy2wqzs1whmt9ol3u3mdjdz2gc2tuf8y6ol2whhnpxtbdrf2mc6tnf8bzov2wxdsuf8zffjpu2wzvux2laud63sillgpm_yvcfmmbhl5y7jhsjxwklqpoyqao8w3lirvq4hrsabo6ohvb612rrgxt2gyeoa8nxnrulc1mwkbslgco4oz1dtole1idxoa41xztclegeogex_4z4wl0smfqkmneggdsesesz0mupqyonktcz3ithizkrsctdnvfckcsjvfmei1_zdhebljcrxa9jlzc0nyiq5kdzlk_gqbfpggwzdtbjry41rysxk_4px2mauvgaexrqyfgjvpnsamc3akvwrizvi0kwk5zop1yejmdjqhuikjiflwkgyhk4qg_n2llmvrvjkj9a7llwt1ohytd2xbt2zjfgi6mxr9rpwl63kbdbr9qwjmfnkk5khpjgd2ykybttgpc80l7fdaad1yxzbjcl_w9uzdyxvsxccqrmflmsdivfkuem2wdun4w23rgw63sgahdirxishw4hwcqoruhaq1plz559bt9oxk5mte4uxzu2tpl4a7y6nhkpd7gygdtur7tw6ozehz5wgbcpcjoqwkrucy1j7zd1fofsdrjxqsdoar3jkzxaq41tbjbry2uh3ugkgbm7vrxdwai_ph9toplb5gsi5k_em2kiisqaphmm6joes0leocnzkzsshuc4ilplh63xmd_yzznmjl3gyfgn9xfyzixvbn6kalbry5ljpgn8ulrj1y2oetd2cgf_rps1tgkxebqqlmcqzqoeuqtzqeumh2ccueq7aelen4kjhc4bybtiegxgsr8obguihgctoj6cbjx6dw7xmfnfddm_rk00e6ndfhfkai4ughucczsgbw4arki7ch_iz9ynkc2yyg0nh1urhotvkpcputwmhupgilmnnisymuuediqf_p20y9q44idfs5kwg9mjrkxyzx9r4w0zxdt9zlrlkgwfxxshxaddikvstjovgqpubinb6wkxe4deertnzpohfneeojqu51cfy8asmqjmnb193vms38rgch8ojkqwas8_m8btgjo67tcbkcr_ey7t_rrvph3_veoel17vb_ekzr7rde7v6hfmdkpgvzoj8ntmqiana1ci78e03nf0fo8zuo6_h7_8_ei4mzkmoomc5nfwgjiabcoexe1cmirfnlc4jnvj_nzao2pgspym8rlvv2wcmc7efssngldplhi32nb0asxkwxbxc0ssdqc4qxsywa0rx_b8jdogmegckj5gg7omerjsitmqeezzvzjolo_p31usjeljwhxihebgbjgpi43lsyd0rdvb6kipifmdeanwdcm9uckwq7av22vfqhghrjy2uwbmld3ek6huyouv2fxt0oyrougk_vp3fdgllwuchdqrhmcurqxs90y2sipsvbbrdg3n8dra3ab1og2re1v2g7eket4relldcihmen8_tlazbd3ugxxatbl7b9z4plhxx1sdrevi_piicvpo9yag8aekf4ouzcvgimxfqb_il0q0yynvk7raciyrrrwlxc28rmyw8wguhecrcpe9bxnnsjinme8ahbtfjqubh1rh1answbyxhjg0dvugsutpzcwnl42lldiayjjvg_yvyon_bkyywhqvkoo4vw3nunimjci53kxluxrdcjnoelua16utm4ksmbcrmpbxaxmcixyie75jhatcwitghkhese67yctjlgns1a4krubcg3pwxsbesty66fklc_ui8jy33o61pyjlim2exxdxisdhzbtmnc_db2dkacc60sbkk7wyaerezrmvcyyjgzd0z2tlgjgkwqwjowt0ob5incsdh0ylyvtwskzvvfa_itrsfrxsij_yzwt2e_nsmt2_nz8c22k9scvsbqfhj9zazfv2pj3l_oaae9hqykq_mkzsal22g8ndo4jjikfnhgth2u7vborrasbwhw83albczz16qdfwgzsfnj4eqpvd731f7z_mp7ivabc6nmbttd2dctxgoahuo_qpzyvwl_pjvdeggjvoinal4ws3bcmvez2yvasha3ty_dduso1krrkgfvpbnau6ja1ucg7bvbqh6l240kxlim0u_flg8mtnwyk5rn3wbbcei8ajcllcuyfvuimjbaktnzcbuxpjfif9zdnjj3z6ortzkyf6hmxwoklkxzgougpj5ciuhjjqxyupvmz4sjvqdn2dt6mhh_tsbxfaxw_e_dc9_a5_xspglb7dzogdezw_80ox_oc2cbtrkdbrtp_1b8tb_wte5fg7j2bz4osnlusb5tg_dmh8zdthabnwq0dvibapecvpzgqxmficbe_u339_f72jjet_ur13rqe7vl40y3_s8x1e8x33_80mib702s6ltuue8yznazdndg_je1pm5eb3vcq_ai2frbp5zztmpbrcz9al3szajfr4w53x4tk8sqfs_2glxs4qaiis_nhxbhw3ijciwb7abb_1gudqd_w28ajw8liya6jmymhtsjxt8f2yo1pnxqqru1xdfpzuobjrr2v2yjaymqf95zusis9zj3xamiw0osqtxtpyo0efsbabjqq1hmxuop7ayzsuslhmzgplnraz_jop15gbjfguzjcaklvjoxlpy2slwljdth9lyapbncyut29bakdw6yrvszbyqwiozxbjaj3ne90ub56qtafq3ubnl5jmm2onvy0g_mttkjewfwu4bnqvjy15jlbxpxpb5rwhyydtv2xi2cagldiikvbchtitkjgkc4rocztihqsb9h0w_ey83gk8hzj7zcem6k4zogaewgoaqws7nanucg2ksk0olb7glsxsidfnzkjynzqrtqabrnwarhme1sjfgvaqjd152yyss75fhh8zfo4zmqw6walvju0uiohg_7hxvvo6lsrubgg4tyk2iqmulbk7yaa8nmmqigupmkpuvchfwk1ujccnqt1wplhfkcq7jghlnildy9ehsurlr62vrtzesuhg2w48byhmnzkc9nt8d_mwphnqb4olebnfeusgqltfmrpzwlejze2kwmrnwr6ejtk4ypbnrl6xuwfuvvmns0ephdjca2_vwrpg5txlmzy8urvtjrdru2e0thq0eywmmcc_bb731th0e9kzdbip4ijkcbq6vbmw6ja0dm5av5bov4vhaclrogqjnxhrydhogjrzhk7paru2g27xpdg3txvr2pqytunkjhg3mnp2nzteciqarqklop65duxuhm2arhselw6izuwiekeck0xambgadcewaaaf78uf8kmfjysizd45gcgb0at9mfoezgsuk_gkcyf6spdjux3eau5itibj6eybcfpmdiu9qf0zn5c21jlpvn94lx_yoovbd737bsqxiwamiumklfuyppiwuevymilrrhw1okvodez7_bfuttd7vma_4h3dbyn7efyzf1mt1_kyey7n7273zpive3z_ipq_tcxsuixkqfi_evenefv0pdqddu7dxyfz587y7ffynn8mg7z4wnpfrztgo_etimbj2sjvkgo8u64iycebdph9tb6pml53jntfvz7p4kzj_yypj9_fr8db5w92zwei7psaz4plrdfaeyicjy6hexne_idauxr4zcaahr_i_isdow_tnvu9luu991bp18v3ih2wlzcahd22ksxp_76t_x8vztnxx10nkwilkfxe_ajkti_1uuxldxlvfw7_j2synt1dezcwmhtswvgi2pcbw_nzhxbxisosyw8ym7g4wtmkszdbgzbpe2pmtf_n6dtu9vtcnw3sw45rm2tgvdd2f487nofovhawirixzeoy4hincdnawg4oettqo8jao4inluvyaxyapevahkye4gxl7mf4srauolbdia20nmk8veh1vrcu6znzvdijyxjdhbobzn3wyinlfrc4gzarwjd_sgdmf4b1dw4xohsylllf2cf9dhheugu_51qcd4g7_ndgcaz6n3n_kb5rhreppkoc4fqkcbu225b7vjitsxwsu7qbxzb5erby2xazlbyaqeje64zfnxqmci1im4igyldvtsmy5aejsp61vsioa0tvrgsslo_r1rnmo2vhrgr0fhypmaew57asqdlm3j4tc7h22ei6v6srtzbwq3y88hxp4ewyadytymvhhermxwwqg4_sshcgfxyznmckqgynzdvdmepkleffd1mfjdxa3vjyyqjfpukwznqypwoaceli7qim2ev12lwsmq7pxfxll3xzh8umyjohzjml0ep2updtyugebbwkj1bu2mm7ufnytckl8uj_46z_b5fghwanmz2cnkujgpioh7hawmjxzkl7iep0164ifrcs8t267qxzdvrrqgtuneghuj7sbpicn4ayjbapd90negn5grcvc7wjjgrpaisryrdukxvsuscnbpis8mrz_pqhwe8bm4j8wgyg68raiocptbldgh0nzrowpgsskobktyqzbbemsfzsocpy5ry9lqfio9kexui5gtmxclwztmtrt6urqwbvhvb169ci_82ndnjyzk_fptyynd06sdl8lluwfypzzj2wxqdfexomdshyi63hw4sgyd0i_6eor_9ihl7jmbnyp7gxfzyjxr6jsre_d1jevrn1unzx0ov4rxqh1uuzlzuinv3n3i_3okz8piz3tgbyyikl9g7kbj3bbec87w8mtbhcl7uoeqmr_kys4_imd_zz64mcndnv8eudet_jre4wjize3z9h2ebai_0q1vdv18v3om_ck96p33z_nqb5vbvovjaj5qejfnd5zrxhgnugzzfzapy0q2zntlv4hvfjt4utacdelu8dz_ki9jogia_ri36zx0tczp9cbxozxpv50ncugvcylyn_dlgtisr3dufxavfjhmst_zg7k8efwcqy52idgf2mm2jqt2w7skkqw8lyonj2skgemk13o8tls11veflbvks7q5ctgo0lmashb4mdwswugdph0ydj7g68pddexdwsn7px9_sbjbieqijrxcmjlwp2jgtbgghnzvl0ls8agczw3qoqnspgxm1k6601cwu_jthyx0ozhjvuwewgpb4x1hwayyk82gukrifbu8wf48gtynei_gvrgnicmejcm28cjcnzyr_ipxxz9_ewid8rreodhjqmezbc2fgjoe7yupoograwlxs2xa6larkfjm04nthopdpuidht8j40vnbyfwzj4jzreas1frbciuubmpthlojtbw4vr66lxu11xtnjyaed9vvw67k9sspr2wal0t1uq8qiwtqcbkolziftxfsvw3abaxbglmjemdr4suwzhbkll_p1w5k1uygldszewspp2prqaru7kaipqewr3czatgjogdr2cvdgf_b1ui_ywjmxmhfnnxjntf5uqlpge1ghrgrukm8bgf82nri7tyoje6merrol1cl93ogi9mq8k4sjog7ki0j9nhmo7kopfmxvvemysffww_6i023ydtuxw4bubaojbolyxcrmjte4xchpsrc3frgbd6yjsmzdaluchdz2fxubdgrrnp_mbf8ezww2glqxkl6yzmzti3jkdnuslrcbdmbp8ilddylxsixc2ovedu4caunapevgr6ks5nxmkufipgmldgni8rorvjozvy3lew64tbfdsm8bby_rmdz0k9xbfu8_y3zckgy1v03czchiylor4asyg6vtul3vmf7nj2pldki1vvrppf7k84w_awpzanztndovrrm9uzfkmhay4hm_gw1is5nbalxlhbvmirhya1va9tx_fmvf_khpbbxqrkgiswdw4vvfcngfm_8ufwthj9ox9_fffdp9kbppoo_xrxt7nf8gjamt_m4grq8x6hndiyblx4roxoelz_kl3t3hhpfbdxlaql5w452oj_nr9wkzfgvsxvn_vbpnkmlv_b94xvnhmzd86_31cmlg0kvfvncl33evruncrp_hxqe_3an4ryqkja9t4l4anqomca9awmrg2ynbdezukyj_ot_pfpej4nscayotvlmv9feonqsq5ajtx3kaqml9leo1agfevbpsepxpz6pidumi9odtqzr_l_dxeixap5p77boik3zt9j2_skdrwvnmft4_0_lmxoctiqoqywtdxw1j0flzwrvm9jcyloihgqi5jfcdtgmqhn5fjboseay2gqoky5pr2abtsx368qxe_xe3cxvpxo1cwud724kn7ifk8yincgi5iuew_x_igbjkn7ywbf21fyxcdbukrsgams5zq04xcopgngglbnat6unbrwasalegkxlifykvu0hgwfj5xtojzmyhhhr7kk0dbtbszjgmuwoq5vrhjgs7mealg_hx7i0f99doiotztlyuven44k0cvxhjifet8nmy9yms7lncrob2dbu5ytdwna_gnpompdtmlzdfbzmhgpemj_szrpblfafk4vzpcegeqgkqzgghperqfhf4nbs1e2dddp31u937pr0bp3dlr3zziorvpkhsn5h8rkwhbsciwzl08pw0nrjy8qoo1axeq7ykdyjrgi_mcogkbxvrexcprysycsijbsn2eth9iytf_soqfpiph3exekfwam2cpqhohrk8wurez2m28prwm7ozqsuwe4dbp7amep7oxnxhp2eigjiwkzawkvrgymqirni8crbkpbr6aktsiw7vlwurp_o77ytoqcuginyzwsh_a5va2xrzfp2dtww4wqqjggjeziyyvjtzribw_zdqla2ie7gg4ns1yoey8qdceprelxexng0kzrjqvfeskocxqvcky2dcyv8qtxlhoki0r6yk0rf8spwz_uof4cpons3kt61vag9gzq2xwfmjvupd6yg1sijrudjugjda1mbyivqnm0ti5nslzqjelpxm6but239fs_epdktw35x8dki9xn_p5r0zzc4lbp6ohl8go1ps9kw48r8svrwvny45il9w2kekxjkawotabxjybplheqcniqbv_tnxic278vnfr94x68dp8szu3h9pnekz3gef1hzm94ppov3ufdlzyv3i9ebt4r17epxuk2k6xih84oehoj8pbqwf6zw3isk4p1gbom557gunibek9yvz3_bc7euruovwm9_g4rpvu56964veh7hn_mzz_wgwdqckpmq5lrp96qkmuk8a2ab6phydzosxaxvix7b0ghvmoxwihuqbyj_8k7cizy487jb0lqvbggow3z5o7trks5igwsm2kubxxwb0hnvo_j6eesgfye_xl98mzzspx8ep0pvcok7vlkhocgwhtejdgv4cpoqak15b6r1ten6bsox3d3f291wimlw7gagebxvanrp2emfwoaeuc5lpjjwvlqafh3h2vqtraooxz79mj0qbphycxq2fcu6lbu5u7mx2su7ubrzzekwtj06ks_vrhfytcpdmntnykfuidiz2xznsmsnrkkql6ywsapgojzxdle_gbtlcvc1kmdlo0pstrx2ya9f2ajgf4k4truwlhgd5mc73akuy741bz6b2luyxzhcxkuynpquze41_4mpexgbqkydqaaoypkbaspjjy1vjde9ktrgli1if2tk1cctmbyaejj9nljaziwnxdjwvrnas2zvdgsz2yiq_zodpnncksdgnueka9rkzrlqhaiys0fqcv_kzi13_hj24kii_dvr2ezjs5uj2wa_thd3zk_esmvy2m_z45mda3za1qhsre7umkjoqwwjplieyyh7i6cpkhvltpzq8cfb4sk4gq2lpksqhtefg7aieo3r1upuvxhxvdnihunawmjiev80_dr5phpev96lnczc8ru1gyquvpg5aaarqma8wqwrmna_hdt00rr61rjqpy1pjngcxhjmisb5ennbqcsh4nzrg_t7zywpiql2841qzru_ru0y3yk5q9kide6e_eeog3cnrviam4pncbi_vl_1znvn09nm2q2wng2srxge_nghxgid_xalnivhcbnew8dbrock7zdfighlxih81hpobm1vym2tyhouzcb7ewcknixy0nh47tzkqob_wjgy1_e74fj6z8ajjkq4utmm7kloi18l9qvxobh_tikoj20qv2esmq_kvb2drh0f9loar1o2bgytiug_mxld2zewbndtxor1slgyyt6fpnlij87o5pkig3n1dwmttcu3nlqz1qbwsfd0bg099o8rlpjfnx1r35uefdm9qcvgnmpxv_im_ymxpe7usaef98vxsoirtk4u0_qmlcr2a8_6pubv_izo743rgouniw_zr34ynyl81c9o8ybnkddo_ixtx39od6ljnff31_9m9fojgexes3ft_ec_ypiovmgwo58r7x3ppn_hugbqm4auqb8bljq4twifbf_vjo8bd_d9fhigbsthn2vqfp1uy_ts7lbdvzg_k4a9elwugcgfrkbjwaudix0i4w5a0z4b6exjkgyzycaktlvhj0xdmr4kpdtel8adf3a7sdtmw09xhfhwkl1dllnx6hfayiz9mtbkiewb3apbkofrkt2wqwcezemx9wmghmzmum1cvw6xvfifwptzqiireasdmo6mwbzjcyqb4pu_gmxjnyuwxpnwplw_dyjoim7kykf0gkghao63ytwdlr7h6wefrm7ldbtlq1oqbpycmqkrqqt8ireqgbmabpb4wwz247alwp2obbrrlpjntvfefw4chrizmnunj28jcyqcripge4tnd0b_kmoni_ud7mupthe8pcofkalgawttaoznbutqxlah_mze6mfltbehol12iyuusv6mhqikyc5tppotya25m64k21kvxf8d7_w_ftbjsyt5_smfpx9lgguolrrae1uydn3xq33ratqz0rnuyite2rvbdgmenkf4cdjtiiid86_vm8_vg3kgwinvew4glhew48jnvczfshsnhou_s8ivunbiuwrxiqgot5tyxgphhuio3a_6tjfj5nrkueua_tra91hpm9cx9haskmirekogr6laakogorum_tohtjr0cls1rd6yea_rzqagsqwb1dnis9bbgvmrlyf4_eqt1ac4kinnkdrjjsm2dnambu1t6_plq_divinbeqegslf50y9_pbxjrcemhtyp34ghio4qnj_0gyyg1rd9qfxlgomrqkqdgaxnhr_sh9oglatc1x1xcg9ybgejvwfjtxjbq1yj47lwhxczoz2q8bbjdguwii_sidyj5zcsshkihwvzupwvjd3ctzuqc5rtkofg4nswnls71wltkxnso757fxolvtnprf1gxtzd9vqmualvtbumh0sip9jqucdjrnga3m1klvhgmbvx_zv7y4d1zrhy0g5jmkeex3ewayoctlv48p39ezypssywfdm170f5_xo0xm9g4qoe_flxo85rluqpm_xghx55cc15_wj6r538vzghkx4wegfufm_8vjpaxhpopbnxlt4sxecduavyflhyu5nin7io_ukaytg5kfuoxs_qvrblf58xr6mhclgfjdal32sl8ywgjvgia4c2unephgbfdbm3d9eqnvt0adh_laaozqwsh_xmn4uv3vm7ndli4unnsqah3n7mbtnpt3mp2c7s1eluutwq2wp0j3msxgjoagu_9ir0ztzecvnrdvyejs4cyvvqx0kbka8fns47d_t_hsgfl2t6wikhck42l9aabayr6hssfkql2egqpxrbnszybfg8_duai8awlnmtqbqqtvjkbfjqst8rqz3ym9ypzzayzo36fm5zt_ziviox9uaxanhco9rj6h0blezwisdeqws4sklv1tgjfdoq58mjazf2ym0iux6jywenr9bisnz41ldu_8do1ixrhiylarq8urxfwgmhtqe5lvz31uu1rxfgcwhgaly1jh2j_eoqlsxxhyjywxjd6khmmpoeafuotbxvrnz62lejg77uu8vlvpymjhve1m8lg5fxgyuyc65adpzrp_zn0xjxffs7xljdb0zujswykbtxgm3gfnkac8w1cmcrcbminermoyqyqrlseox5ifmhjzpaip850qwsyf1gxrqlpzhcaukbm_uq6yg3yxpm1xrvjtog2nw2_drwe5iixiim4jnv62xr1mvwp_5lakzww07_yfqdnhiajyjd6nk7xi7n5x9_ab_89bf22cs7m04cjjyls8sxmkef2mhnwb4dnvtpntwslpivhauldjozwnllq_vwbtrrnceynwrmjndz8fvyrcabjssoonljvv5g04grdrbconml0bjsdsynxlphczrekq8ylilisxaow4hry7wozgtmwsozx48fy1agowqoijecusngfq4oyfgxs6nd3lzbabfr2gfwbtbt5kivdudsrzyq2c2w3je552bksvfqjinmyqztz_tlwo1bspulwem1w7y9obl5yiwcpptnbtj2ndop_1_y37yk5_y3_vxj63tm9nvza09evtidg6pflmh0spqydrd9i2natfgwheby7gphqffdze3uiaacyxldrjexnv_xvbaaqkm_nlpaloktjl2vl_a_x6ikvvkgr4f3wlfbhjm9wljwlc5_m7h4afsxcadod2jx6w4nmrn0e7mhfdgwodnphfv1gi5f26hdhgyhqzaarny1bjiedt_polhyjpiydslyfd5_bmbaniaacaasurbvfqhhgb3i_hpj0_ordfs2_xd2nabk8xzkcriwt5n2ggi0swrh4bdqmhnxnw82fvclpta9kl_r_qr4cz6hs9jtvhnow0295gg7sfb_49v8fg3dsj95nxwfyod_kdtdlqimfxmzpwzhhp4fm4jhzow1xgzaku2obrrtg_fle6dc_2hr2nmx_jruql6apxyt87sf8mojzkx7vfdhcrni5imbioc5sjd_p_jmeb_p48lxyqaevidhjhs_y_827mbip9sspqlrh4dgwkmj1jvlilsibeewiiwucmixgjhqmtuh4qlo43gdyweqccnj0ads_45c8g_blznlw9mtmhhysjgg4bssw23xonnau6ctrqh6c9rfiibis58k7rgih1qdbbtjkehuixazxcyfyivvhufhwsuvv3pmbqgtdjycutey7ig3wnqmihb7q2b4kxf_vohpw6xsnmo_nvtcubu7sw48_sc8v7hx0q0tof9wtqyt6q2wrwbxiwe1ma7pxbgl3o4m9ulywf5cdg4xzg87xdj1y22c6sbvbwu4ma7sd5xy7mok8mmzsdngr9qki9kqlbgf9y_t2_0pmb6esycamx2okyrayuxslah_e2dhsruaapwl_ymdc0l4clzwlxtgiacflak4imy3h3tjohchnwmwjrqqs1re7jjaz7sslbdeihgzrt2xxt3a6rloqookpekkslcctl0drphday9jayjse4bykzw7sg7wdm2atapolswok6skmimc8lzsraqlnfiq4tzjltxadpxv37sfkng6xnc8mirrl_vqesr12u_emoduksrixzq1s7wbdep2w9btd6_uo7nhzizs5e2zhj6d20o9bpwtoh3xydgtv0tyoe2077rfs9kbjz4cdo2qvrlk6s3zk8avctuzrqy5gdsiafng_spvqbrpp2gpd4ivwdenxer3uoku1ga2mmbbrlek_wuesg1jzrecxlqznggdju3ceaelc_iwaio95cgpgp2ksjpxxwb_uixyy3smff0pcvqzll2jagqxaijtm66cpjkpf7dgllidhhzzrfumpavq1w20frgsez9opnt86v514h7fimweectsblrsppx6pm6s69ekbj99mian46w8_so9_97v2_fpn9smf_ldm6voxl_2gj8dzjikyzdmbhvasmwbab8wjlygg80ff_pbd39ztx1abaxy_wkzspdx_jrc93ne8imrgl2pt8lepd_eiyksnmphcqynim4ieqksx6utw6dynr_7nmxtoc_iwvipidflbd_whtn7azdqx_qxbik_qy_piq8zgiwgsbtrqbnrr08luojfxakeao2kx41kuzflhdof3ohuws5jgje9y8dphkn3rmvgk7wcbd9ejlvi8xjtowgwfmvzfqndxlntrvngd9e2fvyzxvhww73jvv23fz3rur7_2xdqabny71vpafeq_gen9mwlopj5xolntz6kzcqqygsihl_jqba_9jve_knbaf486ivd2v19niirfkf7vt4fnmvi7unbfcaqez3a9ijr8do_ert27fes_vuhngjc4h5iakbtbijcuuceja1xzywp7wqhyxnab5djwgtiitu9baaxt_quegjwpiw2fzs5gztgbvimmnhdgs2gib8ljtr5hvxpzkuvydfahpw7o4yg5amwfzcssx2ytzsrfcosuguqb3figahu8xo_dgynoezmji8jg4k00tqvq1qpsr3jh4wpnhtmub1iyrr8ehrqjyepfjh440_f2a8_fm5xa7nszlidrfcmyfem5ejgbucw_cbuz0sbtud2cze06_uftdjkys5thfh6ihe2ofcjfyxriztr2cqgdt43u74ips3ixbmrilpmzs_fwp_w0gbzmqjfscuwboedeqwiuv0pov00hu4tgxs2kjbfu5y2omw5uh5j48zmu8znzd1ery7hrc6vfwe7low_qlwdiyhra66qbf9lroiqsogf2zyjpi2ajd0bcw1ihxd2vsgqq4n9fhwp_uyd6rtwfssybxkqa2j6iwjfjvlrz8vmz5a5f88q8gxak9fis0xd76bvk9ncxl1e2n1wjokzxsokoibiipmam0rgar_uee4t1acvuhhurhf61cabmi22fts4e2jvffu7dnx6pki4mtasyle0tm18bj3qxt4_7dk7zwd2vn9aozq1m_uv5nmmlgw20xjhmdnpw3ti2m3watzkj4fbn_tkvpjjmfxu38at0lxjfhddgufo4caqzdjqwigmqtmqac62wzavee3ozntwnfdjctjl_2taimzdaymkbkk1zpqaccqrz_ez3uve6mhjsu62hfk7eojeyskvpiylnug1_vjxi_sfhnj94n5go7gilto_wwaowkv7umnydbjh4whkom_d8onra_y02i1ji4jnoijcggmpxk6as8xexlzyw2_9y3f3a_up_fqga9l_1gvfq1wgmafhk_ekxx_qp0xiwrcwiki1jdslla2ynjneokhgsrjvw6cwmcdeyl3qasmprfis1lmwm0iuhlrsgyqykenqtrbud_mj_iqgjfin6cximk0ldem0lxhimbxwmwlsifvuq9qv5jf4ncszglmbucmx2if5el82yxxhzpiwt8255yvccnandn8wp4oen0vshlo_1ix4xmqyjnfy0hhjuvxzjgnmi7ks_vhm5xegf4cr6g_q910zeuxhvbn1cteuhvssk18sz_hfmwl5qiv34jnn_d9fgylts28pumnvbb6fzej3skm8xpwxof0yysmwzjurfildqwnjqkkb0wjvvekayt3r7_m_xjd5wfyiypbl95vvyle1e23uxmxbchp1hwdrtappdymfon0eb0vxq_6tbikbql6hpuh4qg6olwacgsymcaki6k4hcmx7rgajl7mbys6nqbmsjrthr6dupdbcj2py00c0iksqd3arowkqydgoqraqydpqwntavfr_0xnfoojb0cjbmelcq0aiiaxddjdgwctdt2irpm29qh80oddxiactopmtqqts2wjutonidisrf3eg0ncy7hqfmwpxbfrqxpu82ojk_n6kykhvvw40_t5dwuolikajzn1zzlcfzisjcljcfoaoph1c5u7u3yzmddmvif96cq1adwto7grnffs8lfkojcbfqbcavfucpxxsvsnjnzxewnvbiys3a3y_ephtlwekdm2rjdsogvpeikgbb3uj2j8ig8qpiil4usrlchisbcp8w_afqwapsaypwkh4rvtppwvy4b9pmevnff10h_yplcobjfcgfbrfkfh2qxcqgiixauwn1yp8hijpgnxuawnjxbnbd1kmgrkzp5htdnseshbaerpbae_wvrsljchwhuqvwmjfhiygg29q_gp79mwvjrncasowxotpdkzs6ngyu_hkzvnt1aa52f00t5vx3c7vxvbydmjpr4f24fmr_dzhx3y6spexn_bi8tre3vza_vg09751ttc7llwlasmwtpyo2p22m7s6cmhvfvet21drtt8ldv9ycapqq0i35zlzhl6emxznzqazavvahmybl06ajlihbaiqcf8emakpcspslrwhgiqr8kompjf7wd4xqxnimxckscjtwjogf_ho4cd5q6pq021zufqmc9gc0kftj4yzkj1xe_snh8po1m89gansm1b3yhkklv_2d_uldbvzbvg7t1vfusxz4iii2ewta2bmihymk9id5tzjm8bghuyvba2l1nmtakmez2t2pg1dfhqujd8_vt_yl_6dfwyjpcdda2pdxa_ih8tozbl4vzev5jvatadxilik0jwiqctaee8mcadf0jpf9k1r823mc_p6fze9njqnambdtpnpmcx1s55abdxixttty0aalassorbz9ncuej4f2km_zrh82kssbkcm_a7s6yxuh4coga9ykjuf2a951jhdnemg1em0dcw9w6rpf0uwstcjd26mf9mias1iy1s_q_x0ze6ib3hl6cesheu8zpitmdmebxrj_zx1xh_aidm9_w99n18zmxf51uv6mol75topoj_urjtk6ckul4dkavoyih4jcmp9pxyoi4x2nxv8jqqib0dwiaf_cpvxfmwzdlaojdzm_61kl_kshkmwxmhlxfhocor_ica30rixqmufc0wglweholctgfveny0dzuow3arn80lfd29fryqfgaaazbagomw4g8mzlkhhmewkjawngua6tke7gfsrajgsy9lrjcxrf5lqshtfk1wlfbqlzofrgbibhlwc2tcddmjubtgafrxinkkgqvs3nur2ebpdo_c_rbidwimoiab44c8tjwlfi6rerrjip7twnbso2uyevidzvhbtp8i6lqygaqsjm4mybuxcmzoz19piy8l69u7anpntlgurzqo2ztntfdxnoyx65tns9top7bzds10zc4mis9ryltpyqim_oqnj0bwql0kmudzltzo2ivei_yy_czp68t9o1twykz8jt_u5ozca2nadnz5lojaf38vabgle5zvx34mb4egjcth_ghz0jsf1j0imes6tfdsq2sricq1sw_crktyo1w3xrttfa3cpahhmq_ezyrflrjhxx7b5xc697pfzsdrdjqpwhhwurnongvin3xpyirmalgjvzwakmdqfjjesbqrfjvqjzg8cvqa2aaaquqngqdugocig_urq2x_7mmx16ew8thkqbxvvxwjbfes_lz8tky26mut2_htvlcgev76f2_has35_ftu2zm4v9djozx1_m7jplgx38_nb_5tfp7k9_jf2lz_5wh7_4uf2m2efu2twltnjybhbaki6qwwpotk8prp3fvchtilx7f7uwq6hcxuml1apbax_2ffui3qj6ob4lq1ms6os_kby083kpyqy_gk_bbiihascp8qda74bb8hejekjhbuqd7wetgjhhp0tgkgc_h7snogphlvix8yccwcfmepkhwoccriiw6yq_0hsnrkzysglcwmq4z1fqls3bke93gg3zpdgmilewyfge74lxpqynw_9_banxxmbdeecuwx_jvhi3x5vuuckcqy5qthncewj6xgd7u7uffgx9xk3njjarp_klqqjwm6lyklkjezjojb_iflwwghiiegcu1i6uppfmcd8orqxkp1unrqwwk2obcbcjbfpmashidqolcawgmcoq7t8gf_yeuclbwpatt6nymgppnwon2egadn52cigfqpcftofrrdokruaj3lt4h2jutymzzyyvkulbgg_h0occkjszlhtiu2hkyz1fngaxd_d5w_qllrs2ftra_zpavwqrda5_k4f1l_0o3s43nmgqhigzwvgz4czbsoeus5u83v_t_oe7hev410v_o3o474vptl9_4z3uu0omrhwbmp4_ocgcfs9mhrsyww8bodyk236hvjakio_ca_tke_ihb2ihvkbsdixq4h_ekztrphc7ul4_fcy6bjtrihhxhwbcfhurdklh3hgbe3d5_71puoxvqrccxnfenozxkho6yxrrt5d7hvwhgcd_t_bl7cyujg2fbctan7jzdie27_sti0c7cfqxwinguo2zsaikhae4yghaj3ahxztagag4jjbj_xna8mdapndjrqh2wncz03b45zesum0mn3te0pky_fmk4ekojumqljiqkmx2geleduqjkcidtrd2owp_ga48epzf0cil26wfs_m1widnivdc_stpjec6z1zjcuekf5nyynrwfyxadhebziv4sebqg8l5krf8lau_khr0exffjd37vffvxv_lj_9ef_h07pdqq6_5opaedipimrkm7pjlw3d1oy4b3vzae8_2lvbswlgchrqdpcqirmaf5_mbnbk1cpimkowqpxd13vtkcu27lc4xz77yq0w_kbklar8j8raoz40exeufemklncmafugaxkjm0vomwcjweq_pilxgsrohupyj0kip1avzc0mdkya5jhpqjv_a8kc0ieo4hepblrmuiu5zkdnd7zx_9_jf2y49f2bpes0bv0bqdnuwbso2xuq1nueygnr24squ7kd0mj3y_men_nn_aavskgekrw6vbt3ivkcvkfsqzwzknplt7djgyn_iu_vlrz_3z56_lo1onwtzrqoapd75vslisddy7nx1d3h1zf4ovzaztk1adwp699552_rdtjxqrgmuwdzok86redqnosuai_9swrfeowhjersswtge9chej6ecgbgrbuts_pjtgc8yyx2ix4cqcr_4u72jowgutk6rdrf2bqxgqjacinwamdbohqlp5gxbipz28zdiy3ypkngx11eyzskqnxcp_cwtp29pkx78ysdwkvffnccphrft_24gxawoqvkwne2lskf9vskynoasa0_8m7va1mg0lckevarts9yyz88_s3e_9e0kkqj5ezgh4iu1hzpc9a9w1m66vxqwypjuseilajwna3imcedq_g1d0u1ehxj9onrb_jsg6rbyurwdn5eo_n8wspieivivnjpxhqkiqi19yude0y_hgmlfe8yhs9wzc_ambcmeslfvujrhuzgwhcbgimjjlcoc_fkqkbht8do4gtleikuqcs7mpw3ioe9gr6yo4kkaz7cog1qhyszxreenizf7yzwes8de3v34ge_e2mb9_toqh2u5f2lx_n6_f_wpk_in4j2_7y37svvrjjdxf7q5ve6abnwkadnr_bbtcw_sbid6wwnvdgwnbff_ojprgnfp8zmvz2iolypouy9wqofzpi9zfj9zxme7cy6yxxnxchq_lzro_enbgq1olqmxvnae_iq3pt16uemvabe7baavihmhcxdehcgret0atjnyioyubpjkoemadvccnnrx3foaado2fagjeb_ziocdyghacj1o_0fuyc51qgtlfzketpyplmymlnwim4ohwcdrjiin3kpzpk5o6fw1lfyemdlsimiob460y6u8ciddcu_zxxltnakp6jgt5il5ygry0ktklq2crezoogmnx307ot2z8wxhv_zoy3t5ovcwnuhvbze4u2lxrsl_cmneisouxb3datrp8bhcg_u7_z_jobxg3ledcrqookdmeadxfr_4pfft_6n_5t_y_8_s_v3_4o_bv_f3_0ih3h_6s782uir0ew27h9wpho7qpzk2mcjcz2x4o0fmd3jgogxssaoh_jxazkryzhfmu4ek44q4sdttxroeeevm2o2qzyojgjelxntkwdygxkcljbl5tl1b1ctqyk3zivzxorlicbyftjs_nihythycmabzuq64iakhrthd0ciqzkjfmiga_ccgqkqqq5kurrd2e3tnn794ytc3d8qlvw83fe2w1uazqwzm4mwmbqokjsoomu166r_ermzfpjnz00ui6zwputaiyusgdx7n7pl1bp88u7jnlz632_hcnpwgjedzuspm6609_xtq4xxoz624wxql15c2grunpncszr1_e_8p3d3hoxhurneiamfkwf8cxq5loqm2zrzacu8a6a7rnccyfmmgen_scys5azgxqo67hgakc3slbgr_lgywlvgirnf4_cleby2mikpj_o0xlnkhykd9xk10hqhkaktweolwrhlbr9jjxt5ewgxv554emaijfsgxbejampz8ce_0t3wp5kzyxgixgwcoh6pzc_eta7yi1ov2bnnulgjzsyv7ejowpcpj2tys_fp7ez0xn5oscejeiwpin2gguzmcmoftquxapbkovawwwuzyuijedsam_bbz06noghgjlxf2ke4eoiaedaxsipwffkyaqnnxainoyixb_eo4nvtikhcqvij2xtz_4hfenfta4stqwujaqhvotppdakjsjheufohswza4tcvnil75fmfipald5fxdezqn3b5rvoxe8c18maarbkdymm1ywprkivrc0nhiivjja1rl_tioav02etydxhqmzg7xnak4ddst4tfczs4cn_xzv6z7xtvxtc4e32xtnzpit_c3y3yuzuqn9hlubvvknweg7rqnryil23az2ji_uqzvv5zb9jug9gb6ayfo0y86oevz2ioo_h_1b31bpkv1l_8jjzwl_qkd_l8sexr30kqp4d72mw5katulyqrotaaivp7wmtxdnxzx3cb_i25qpdbg58igqujhccocisvla3sqojxanhaxrgcwgqrjwadmcsilfiifqela_degbl9nifrfnm5vztakoiaumxc0kbqysft7rs0y6y9lb52yhbtgboqfqsnve6em_dyj46c2dmafmrg0dejcp2p4vhwezonpkzzlpcw4axgrn1gbowiwfqbw8v6tqzwmnsvyskzhyvf2w7s0andozo8sl7_2g7vr_ardz_xmxkqosmyfdvvrrye92d3jh282zpgx3d66mroz8_s7pru3nbt9bxn5gt5urh3zc2pfwakjcpcgxkcgda5m639u_on9j7v_9ditw_9_u_a9999z376u9_ar_5jnmbdtbyhcqg4vmqyv3vzjr4e21tximsdnbwxahx2dn2pqqecnzxnf4bpem4qvdlekcsx5nmpfzlfbwbvas1axljebb5kwh04lkcsye_zophfszmbmmg7ecmzasonjnfcvwikacfj5rzi1c5xercqndrcmt3ehknv_s7h48tfvr1g6hy5uawcx5kkmkmsmlo9a0ci2tfcxonrfpxl3zy0vcxwt2ehzqzw7pkvwgdydju7xbvyeb90ygpu_9_55gflumrapzlvzwkgeib27neohfeette_fd9_wh779vf_zhf2y_3u_j_xe81e3dtcr2wyxsve3c_vok8_s0_cv7wy0s021zc12xybdo0xjneuruq_na7xppjyemq5jpz1gnbqybnu8txrmgvy_ualxyfzkfjc5v_oa19j7ygj4juya2lcetj5hshsr4qh_ljybbyf_zppk6slai7i08w6_a2fvlbaffqubhsc6qzmsm0nlujnow4stcdv4mjvatqxsw2achh3wyhh3k5du8adgpbqb5ud88wn78eqfxvxewa9pljqdu7i4tsvlg9ufozrbmgybqtihnmjk8bbabmw4glqr3fzejmobpjsmm7wck7ayz6zb6sy7j1leor7flg2johtmirfa8lcqirfbzqaehehc9gevxxxvknedzyopqmmexd2ntfgdmunsgklokoqliqimk5imlkbdmzmet0uu2srwuiz1llwycdmuxfgh6cewgsyjhoq1a5ohkt5jsfuxs5w9qjk4zoyidnduykkmehlmuaepm3xuxyw6t_swbfjdjol3mfuoxixkmpof8dz4dekrz5b4o2lvblcey05hgx7wxhak6x_qyaftdsnowrlrww9ichj2_uh1xducg_bge8vn8x6cgyfiizpyvlf3he9xm5ae9j7fxxeh0x54_zsicacgowfuqcpefbchowx8lm7fe6muvznzzzfg8v6c998v3t9vrld8t0mjtenphgqaoxfl72si9lfcuv1fr7xfbswex93azenq_idk9scfbeu5q33s5drtblwrztyjvqi_oevvjs8s9u5mifs0im66fdee6shi5vbcuoay76qk6iekp2nbkjlsqrcwx0oerl9jlilgbehhh1ndqpnsjnjlodzdcib9xmaj4fzkeb9csfixhs_stjru_lp_hblrlqtlrgxqrttf6kakww2acxdviaocpi2xjkjpg5hox_uad6zatjaq04kfoaqtknrgi4sfumxhfn5_qybsdwkmyitny502kqoq9ur33jir1_1vfv2pffr5jyx7s3gtrmokhkagwktsxecydhxtrabmds1a_a698963rh3qufcrq9trwyxashj2udgssxpcorpa2jj5qfts6vlafuozceil98xq1f7il_43_mvfmnf_f53bbvz_i5qra6iqr31d_3j06divjftkq3hudvra8u8yxzr9ye_2a2zu8xqun5w413ggp0quicudls3ceg_nfqlhct40zqthruzujkqwtsrs6vvtqrmql1plxptah_yvhhnuj8gkxtymxbkbbxayhlvu0symjulw0os4iexbihpvxu7w2zs1y_u7gy4tqp2mnw6dzcrmxogrjxzvq2b1dt2m5xpfl5cdazwppcaaynajuvzclk0u_fmjnegk_cs2r_8_0n7773vyjbo5bppbtwywa2m2q1u98ohwsdchp3g99_3_af_tp7r_7jp7f_8a_y_vt_g_th_0n_4j67bb9vmp_tpevlov_j2edox2hdh42d76zwd2etuubx_esye9vvol0cmxm1suhgjajeqtyy3muixgkxmwcekctdvjmlfliqbouncianlpjt6qvrhrkl12co1psd5jxrrzdwzk5kxwupk_ufqgnaebbltkr4ufxygypk_lksg_cqkdsytizaw0imyximdslpwisafbycvxkjqhvznsbmy21ic8boqlgd562jxd2yiem4rd6ltftj95_22rzg0xmazzg_6zlrzbe_nyypzsmnc_zobzbms82cas5_ucv3d_1nixe_7zpuzuuu6sn4pjqz_bd0im2thhpitxdmj4sg_c0yhwu60jsf0t3kenkgplggpopardcglh3mzdeb27rbg_2oakjxevywcd1yx0icjd4fcxilagror6xarg66cqcv4hehmkylpjvpzqrfogh8uihldzpeqpveha1qoej3gdvmg309acnjlsdc9nkocxieidcd59yr2bgwq3sfku_rlmbpuvxxcjirx5ykoycxu4buyl_r2e1upomlcj4ymxseihpwxkte2raygwx58q3rv_ceivgpskc9hvss0ophdyz47uc60jvxhsj7fho_aqah3agf1wwgv_7so9p6rxjl8qk2au0buz84hop6ttvcfwqaaiabjrefuwpj3rtutpfphrvxqpxmq2wk01tphvkhlx7wvg7d_hmalzuw_lv99np3tnzvuxltdszr125nrssvghbshqimmtskae33cwqhoyhddbqqng5pevibjuhyltbuxjn_7n73_4t5b0oyewta2txgjkxp9llwdawu1tiyrr_f4mgfjne0y0a86hyy7ptly_dym9ydl_zwqpt1ltrvsljtcwnxibacpfucrxljdubxbp_3ffzomyayggxmzuzozndq6dxtt_mrfhvegtgxxmd5b8qwyanqrv_vbyo7vbuxgonaq_vg_iqi9gsxlg1lpe5h82fwsp7wpwhzq5ioyakzisuzn3dfiiccwcvxov3rnvskejceduz_n_wqz3q_vkw1_z_3l2zgrf_nnpfqz3weh_8if_nv3szx_y3e21pxt2kwlyd_wr0zqre1oeovndnddfnshnzsveebum4l_gcbw1miwxuayhmajyyeub43jv7lzcg8gkjtofjztr_yg4bf2mdjmykuikwqnbuzmg7e6hjmeheowqthhmwl4qbmoxl_ruemxrjayz5a9fza1s_nchro54vlmijftyergxwyyqxiwqiqd2fbs4vrobgddm_ubq3e6vm93ryxnwazso_hcrm4hnlby_kr1j4gbc2tf_9735dr9i7_6qbnhm5h8ituzdey4wrvxas7pz_3b775rb7_1vb45uaht7z_9_39q_8n_99_bxx9_6oxpqwaphx_bi5c3tllurpripy3_xb39_pvv2fysbwchlik46lavnxvzxh6hlondx88_k2fku289sxajls_6zoyntmkydshlkq0kekxhevcxpktxcm8yduuy8gsvyrmr0ncsauxjfymzuegvuya_yrb2i9kg9lligyffj7ay5cieumoq0bwdhjt_fwsvvbe3ghv7ogipqyg3udotrtlr2xm_b616zs5uru3zq1f2yyfxnpxn7g1ug3jz1tjl2yao089_9isx6y8epbx70dgmy4nnr4c2w_r2dnjk7vamhqo_q_2jrc6mrnwi31xmdexf6rytwfyhhnsjchwczjp37prqsulbmzelwd2q3pboovotyg7xtlro1bexsrajwx5mjxyk11diy4shwogenhgtwtohsqfruphisoohrtthirbx7fidq_xxq03stgm4ebg0ndq25bqrcxmvthtbsp3f_06hzhy8xl4ots2rknpgdopzvst6nqmxl_m5kruxveve0eb6hse7b89od_aciwttqhi_wcxtomze15l24u0koqvvonbq66jejpumo1onnybdkndfibgsnhxzdb_lzffluifoxckeo5j2b8s7likjvhu_98_xfp_8xy5_u65yf_h_f66rikn_uzf4zsj4m340kg4if2fejzoo86bfu3dfv4qyxxoxjv378xywlrvfmfg_6lvb2u1clow8i9zhda339k1ucc5v90tgeeypqjcaiuoshydiabcc_dhzibzmifnb7yqrid9gr6iq7mmvwgqnooz0ha_p1u3shkgclaaqiu7ana8vg8st0n_p54pxgihwmkwkyk6jhhk_hlhnyhvnb1rkqc1sak2_z8f9dh70pczpfe0aqifogqieqogmny61esctmqgdklipgdypoiq_d2ajtoc1dsvoz06s0_7zxcwlffybz4rjgj0l38fsh0qvrmkub6mppjq2ctzw7fxs0fm5nrl2fboxm8tlg93f2xbjxzqcmswi71irkwi7q4a3xgy1awuul18opcivfv5t_5f_6v_ywxigqgtn5yf2d_hf2i_vefkwz_h7_8hv1cdk28mvi33btto74sad7dfi534qnpgba45rvbnzzsdbdqxdh2sioechwrwvyfrkrwxfw8ubv_xyu1mgbg46teuowt3kvrz0ixnlqasq2oloxiiubi8pb15kvsqlbjnvrbegymkjcbm4zhnodpnllbegyvbgfkqm4odticmrwzmcq_qeshyvmzewhdzzv2qevoz2icemcsw8fj0xn751vv2he_8x37zre_ruzw_89f_qwyn0m4ghu4wlysgwvuor99_csjpp6lzz5x7qhrq0v7m5_zp7qjz_xf_7p_1tlm0bs0ut37t_7x_9yto2nz57l2jvd9wo2kuodlrzxzxj1_8fa9ldtvkfutgpipqxxmjftgktijwhwn3knlzyapkhmh69bbtasma4kpar1viwvd_swi8_eujmk447ueykc6kg8ylapulqqnrzztnnhohjbtqsmsuonhuxcrtwvxajbyzn76x4ttje1kbukubpfrkoirvij3brqrmb3jy1hu7u_u7gjkxobjkdirb_dndtbt9_slc39agdntwi650eup5oxtcctxuzbtofnbu0x7diohe2wx9eb2klsasaw30n6jen_tpdl77dtrckqhxbba72imyp5anugwudsc_5e_sqfvoaxrl51er4so8iwd6mg4j25qtssztaajealyviqdgaji9_j_9prmb_awzn_jl_e1cr7nngyyqfiosbejnlgyxlrlrlakgaxroeb2naskaorcgljcjdofn5o9jpmc3nl_zrbpozgsodau9qdlkd65yxq2ugyxlrtpgfoscxfj8evmg7brd0eeky0f_jgl474_vvn_rn_po4f7yrnxxq5jvv_uueiyoo69g_mkuqonnk5yrqxik9fgtfu2k_lg_yosopg_e_di_u_d0_ebwnkz4p9dvuebvgewrtdfkrkqejgkfbdezegcrbjzjnjt5jgxvv8zbtid9rhqatq7onq4znylksgdte5x6aol0fse_jdhft4xvawsecfdcrqobjtxezq3olvi_dixtnkeu99dmfts0jf9vjzbiyrui6x8s0_klzxyt_00urlwkm3wbvso8bvchlakagcuo7gsyvyhfjh1ciqj3gdcanvs3soheomb2_u7xhmdwqhvxunv9bvivbcdiwg9zsunujp38w2_zba1brutfkugad3ffvpmeeuzj3casnger5pliiagqa4hc7hrmxxl6_cldybfyi11e1oz0_tppzm3v6_nwa1bj99usp7v_3x_yxx89t8nw3t5_jug59pv_ed7isivlicizovq1ljmszff6hkdiy3svhzrmj6mgy8r8xe2qmsj6drms7yid_pp_ebq3fmgrweygvjtiowbucowmt1_gvgisbihtg3ej_keertmiwefetpeixlisbrolgsygumwlsjfsem8c7bfmnlqvptnzvepquxm21jntg8gztqayqbzqtntt9_yj2_i4klc4qk5nnhv7blbckuslmrynhuo3fsc9tw1ozbzvr2p_9p_6p9i_lf7wntx_lwsd_zpx1trgvmyhbghmw7m_7m_eljek8eopfm2jm6f99nkoamarnhkthtvbhev0dpx1m_gsbdblhd0sr_ji2lb5nmuh1mm5gjhnxy3g14pmmbjyeqh2jyfbeojlpsehhu8wthbj4tjow5pwmjivp5wp4pp55tdat9izmjmaaylfiyhrnifnjl3bd6xpjnzruykojxa7_qb5jhohzmat1dhjsznrdnr26ecv7fnxf_brl35pj_epbtya2c3vvb319rv27w_kxzw6uls7cjalbu6fkluaegs_suo5tmrzsfwabykqcn2s8xovrk1uj94lvfop6wvjrsvcfqkwwno4q_nwkh4tixmmkphjuyofxngyitoqxxlvohelgamb_0gpredca7vrogkoyrysjo5msjuxcryan8cmvbxm3fzvohrsbrlo_vbjswqfgh7tbpbr9qfux0h9ckul_osrxdzs9zv69wq8jaxrmazibzgylryvjdffj_2wljqthifkhhfs0x2ltzjo352xizks_z5jyakplsfhjkpzrj9chhkgjgawos9apv_mb7eomwz_m2z78vrro_ze7nnixj7vu_x1vl7ctd_3bfxqanmtoydqriwzbarnckuqiwkflfquyo5hehhh22w370s8p_s_xg890obu0fhqajahqwbgbvnl7u7b577zmvwex4fh_n3mq_0z2dosgdoxm7szjpnjzrb1_k1_h5vzltnwfn2pzy59x7lcn_8dy9hup7fub_ly2hiq2ih_mmwpyp_a9yjp65_7jrf2p9xtykxp93il4f64jpub87d1b_8veceiqwxpdl8hjd8itwer_l0gjoqxldwl_ghqh_vamqbxdnxoicahcayhax3nemlgebqnm9p6rxjg6fxjsu9wgxinyrlmfdt1fnmuaaslnto3vhw6llbaip_mncz6pim0miy_0ctpwrygciszaotqrem7vrqowo8raoxi_u1afacbcnolwmr8lzgz0wr9k14gtrxr5cnidqwjejgcjl2pevncrygldpg0hp9vauiyu8_chny9jdec2l4smg1g_se4asczgp6gelibvwebgplqcg4o_5o_swh4ddshcbi4cjpx1cr3j2bhtk98lxglvl3fh8pura7wbsgpz3u7ah_zf2av3llphcxkconcbhzmj0fkeslxdihvattba2uvhggqcjwxxjlja0hctuw60cvyieuwa9pd65la0rqtpm10w7bz7sj3ekoxaf2z3vywo1rzrnzflshxobtt04pskbpqqvex14s9fsgcl1vka5sydyifn5_fuuftzkkq69jr4jgdta_dc7yt52kxspfwqheesbrdtlx1y8vagmstzrcliydi2_y2_8_xw7fn0vjofr2loda3v_vfdspl_ajgqe7uwgjghaew1mk2xhldqrtctg4ws7ot_1_xrqz46pfpqnaqhbj_gm_tf_r_x27fvsmv2cxfut58_uuru6rzdzikkncqbzm2xziekd7d3nq8ginqmura2sr1ew6oe2hext64lexjuxlibbmtlkhaimjinzb5jk9ws9ribaesqi4kshjblfas3zhgcjcv0pcw_njrr2w7sopzyxfyuwg7gbrywgj0y_cwh44h0d74g1uqixe_j8yumo2xgd6xalxt2ia9h7osqbbwdh1un17eb_zd8d0bsc2fufvaapz_rlxo2k_cnul9i9tagpaxa3xdlyeohetoppez0qzbmixokjae6udacigmumhfrbnh8obks3aeniasvbi3ekxjjl3nfgqbsdcai1syjj55hbqaoivmgbcy5g_aiwxcjinotqyiwyc51_j_mscexwppgetsb8qochq_if9a4zbzk5me_itcfwd54yejzjakt4srymxggcp5ams6f_1yqpxj2hpx_mfqx4b9edfnhkht9x6yevg4yt8osjwpplpunuqxo8z2emxcc4iwybinr6crm4xfecvxhak_4jrb08zpnxmc6qlp8rtb1s_gvxlp5wk58jm19uz3_prctxfp_l16zmkr_wnefimh7vzrbq_f1zbgxdfagwzc_9wh20s_p5dxhmcgjxfjmet4xdrjpc5xmpruqsy_188c7md6lln3yxt_wqlruzqs_c3ua7y8hpc_xpmdvoc0g8uuotoex0mkcyo84otdagpvg9iagezkuvru4kajqunbbmdexebc6n9d5izyhrdi5saxflntwq0xgicngch_qg81uucsda6gd0kn5mzrfip36qfxiqhqt5dutnpf3kp3jo4rzysuoeyxzg1sa42rlm8o_c_jpuw_vkvrtjoysu222jisptg8ths_sm7p4_3g0zeks_v22uozsboih2_rlqfri8bc1foba2t33sgp8s_5a_bqioxbr65snl_kayjo3ttdaa_cw2166aked5wiy7kg7hy_su985zftt_0twro2u2miqgccgrvhj97zhk_k_ocbewgz_paqgskvaazgcqfadigb6qwefrxbqjkwbyspvyf_em16ryx6npgt2p9dlniv7fhuj1xdsqtetcht1tmdfxcdvcxlo3rbaiko0saj_l3vdedsxgo5ednxzrncoqmeknnecbgmkrg_agnsagknguafowerijj0q83xcutgdlvr9vo9f37guvv27xrl_trwzm9a16uwaxh_7ifbsyza3frev1bzlaidl1qz3wyrfvsdl8istqb3dtnbnbzrv7qiz4pahm79y5y9_vcnm5entw8uumbvz8eodh_jm2w4xbzh5moxxe_abt53l5x6yirpxlbylwpixvncmpa8gvzqydybbehvukgbodgyhyieol9cy2tixp4jy_gxqsihbiuk7cbgcuykf3dqscvr2ljkb6wecdqxnagksz3m3al1ojgsxtzdghf4ryi8ad8qnxpuzrubdpdgon7ewgzdcbbh4htov5cfleqmwghwbz7brmst_dzmsuvvhppzgbbukz1alw5pt8tqyohl8wryj8darzmj1ytnj_69mcigneqfovyn7fx3fjcvuckl4j4qytmywzmkepv0moqvrfxx8orpzxs5riom_ceovzrieroh30hzkeaonp292ladhhoca_cylefuia2oljgqhol4bzhxjezjcbvfsf5kcnziav6swdcgmsjysh3_ynqibo56kfarx202_vyfio1qsjgvcb49jdj68sr4wgxylk34tse_rgvfnfmtsssyv30gxr4i3iiexzck5_5lhm0pi99jge9weggqvvq_7howo7lzpq7uqhy7xfv5ytn8wiob4ppo7bxmlz4_xm0648z8hwwlnqrz0f2oyj1mfi9gzdsqmz645mb9q6uwh0ghmfweaxfka9owtfnffgcca9enudf9c3uanz11a4w8_myp0h4nvllmrhwo0ifugzxcwirhud8q4skeayu412ajoz3bap9lxa0pku8c46fjwgapiu3ky9e1fzo_tfbtqfsvkg9lhqqgqqtgevaidjqriigxkhvsstuoldejxxqlobeorwffjwwtdh4dvebhp_ovxazqhi0zyqms5vrbrsjdwupzkxqdhs9u7a7lylx4gyj0re1gyvr9dhjy3_wka3non83jdcsrcbmhvpcmfbxfbbw7nfe_rbflfgccga4ms5nbqfbcmx1umoufceoil7befetdpzwucjzyvt08_au_dn_9n175913zaq8nu6uwwfrocjk6cetsxyaryy9_uzmksrmwvwq9xtdexlqxyriiorco4lopj6ggq9seznixpa3xjhrnhpbgnrsd6nvg72udbptfb_dhxjcqwxsmrseiawecmtvcrvfsdpizg65d7erpfbwwug3t6das9nt2vqx7xihpeuiyk5tbw7axmbgharcpnvaqtrowk_tli3o9uam7exsiwbktkdq8bxq9nq2ub1rgzvbciipo5ycsvhx0r8nj57y40ehuvuqugcbcylgyggn_kiyhesihcmoh9afebavz8_prfsb_h7_j_7qypxmfumnt56otfs3rtvx4vnlkrmnjktgta1sjfdurxne3bwik0gvr7krfqkx3urlwksiyhupfvsiyae8ebg1elfu8axiyseb1mlx4mqnbavirnzm8o7cvq4hwkzu9hgoq_hixepxtgst2gniygeg_fsfikeuzqkotomoh_grezrghwl04hevup3kytkfqy9szaymdom7x5nyg6vwmrrb5uamigwjyolijwjbcijkzmbx9q6hyh0rivficdnrd_faedi3bepehekdyjhya8kiksmcwfecay6i3quibjhue4lea88m9qwwpiq7tiwih3apmgsw2xg8ocji7ohynchk_fpyshjcssaqntgdhqknhicsa0jw02zsgpdyziwdznj2ato5cdqdkpik5_gcngkxbjjnb_rdvaw0idzhxlam6q9wb8kz30hvjkjdtg7woiwjlifxrdqg3oiqcngo8enzk0wi4kqeyrbtzb9qb7fnaiainwwpgdfhckg9rzu9pq6_6up8i32kv_mz3mj1_ryvur8jhd53iswjsvg_9zn4_cscgkuhypk6vn61nvgbb854hb_hb_gncl8bbtn23pyvtahh4_ukq5v_k5y8ot5a5u5_1y_v371sexy5q5wju6sp6wfq8yvj4wslg9t1ga4ox1dydzbx_bylgmvxwszsaait2ecrjsxbmlhzripfssyixf44qbexbl4aoaiemtto9s2dzqsbfrfffe4atkjnombtw0vls6nd5tegdxf3ecxiw150lrdp7qewawglfpdpjpar44ukgfzwcvknxoq4osbgpy9qqtaobeymwounmlqsedkqkzxnzvbn9vdvsdf_5pfte_loqz1dza012mqe2mg4sxzval0eova6tovr46cvneyidm7s7wvji0lnfqfd0_xegsrkwnboejyznnk4bfefcfu3bsnj5vbd27atueahz8ciuoinycj7d0du_fqk7bv79j5wqnlz2obttvw7w3y9z0tzun6orbfinwxbo17akwcefo8arsmicmiqijhrlxh3cmeyqcazrx12pkewsrixwaxcqbterbrl94npykitcbz4psv4g9hwbqikxqiz9vsdcqbaukr4rxvp3tmattgoil5lltadm3vhqiboxq8ulgqabbzy88ozieapzhnarjt4ybbbkj9s3vtut2_c9cap_yjixkmlttda5f7aiyo3usiq8pvyu6ozifjke1tbyukpcpjpdualuzkmhlphvdgasrv_8mp_treeon1e9rv2dz9qr1flo34_jmrjbj7ijafqp_6zo6qer1swkoytpfkzi8pd5uqo9_f8h0mlfb6lyntlisyflgytkdqyosglsvofqck5wlz5swxcqkeba7x1_rhtopvsoafnwrm3jaovr6miqtq5f3my_jz2w6ibgjcmcpyslfi_6pztek_0hwgtziqwmkewqpett5g0_69ctc_ffhyhqx9rw2nixzpzq6sslk12wplj0kichj4razijev7nhqn7ohjh7kfgiivvfj5aq26pxnnsfqyxeoiqgsbfxeead7ql6qe7jd0xvocidbij7p_octqzgvleawuvomt6m4azvhb_cb1wtnpaq8dlkw_rnlw2aqgrwez9yauk4r0exxbzubtmo4dwyd9gede9kh8xdks5ha0ayaudjmefa_yqp_8m4y5w2b_o02rnyfiiusdqwrb4wrkhn3siw_34wncqld1x6naxgag6xs7gma3b3wzj1etexspvuuzh1v33iq4hjqerc3v8z1yw6k_3lppa6etr_wxep6j96kjxvp_gnc4dorp4n0vfsk_1ew5emtrec7j3vgmnnk3tiww5xzv611j29bea1_qcoov8pfyufmdoplch30i1lqf5eo9_o7ve7xpmfirgx_wt7hcusya4tmvav3_r4hyd0_j2evk9rq_ebxj3c0bwq_d2q0iuechw_qytgzaxlb4mm4aw08guq1fdsk_1daimdrg8mvsreiny8jvc1qkmdc3bcie9rqlpbgwynuyxfs3ah34bijgdcsrizkiibtbhiwggmx0vi2gqobkdz2bfqnbgygjenrou6gikb0a26k95gxuhqetwov3a33_incbuhj24ohdkown1v1bxve1ein2eaytel1wlvr_c5w367tbuod8iynuqvylm40la0zjlpihbuawmj7u9ft1q2bvq8kdnzypnqhilvkoy6vvdjsindy3nyxw7fvwkvdtfspprpts6h6j1ejy4p7md4_dcl4o5jbevbjwubf_ucpft_8i_0o7eu2vbw1ukfhx6fcjcazae2n_86ef2_i9_lk4s7g5up1mm8uihzke337cecsou8tyvrl_2jspdoyhufdmi0quthqjwldnmr2xxtges0bcqh0kgcyzyk9jp4eyn1s2vesepnrdye3hcdsu30lp1biy3dwps6_y1tqiblobnvixi24armjnym7a3v2_vvnrp9m_cso3ndbt5_ybtbg_ligb_icubjkptbingxv0hn9rrs6fk4tmi9klbvjobxee9a9csx_o8q9rivr27s2c_dnplhhyo9e36syvq_m1vv1lltgz9up94r4uql1m2vxcp4hg4h739_ftf_jv_zv7_huv2ccfva9ek_fvfykd4_vbwzy8p5gkr5mknhww1m1xlk7i_ohicty6zba1ksq6trae0gwqdt5fhziqoqpwbz9io3hcqidifl2lxfd8hxsesaxc7brjqybisgto6x2bghdrogukwi5ij6raoq94eqgcaoljw8z_grgjtkvhj1inibn1jlridufs7dlsyfbmwguqfai1hrdymbqtf2mfbzynbg_rkpwalueonudu9i09j33l0dgzdycjrfd5ordnz55juiejh7zscahkpui5pklokhnfidowbxyysppcfov1dqwd7tb3qon0bklg26_q_uckrhlzs4tzk1yynmpaef1swydivjwymdjnczsqktczyq9qv6qtro6aucggqpwiiapi83fdi0f_u4adnimnot07uzom4a37bjxseokeycxdlowav4cvqbepg3xmrniezkzu32qvesyk2e0z_utrhp0ovi0skstywfi_dzxo51mf5cr8gdmg7jbxfooeayw5cffuqb9npydnasb3xrmjqn3ezularxrs9bkxmgbgd3arb8_5a9fgp36xjteqgmq_6lqmy_pzec_wgc_xe5w5xnqu34vl4_vx7pgy1u1fl4ohzz1q_xp3fylbexsegxubsf69lhgfxxmssy7hv88_f76z5wfx_xipc_nan3udloryaqftpjxsnt8p1_egvizleldic0pr0eov_fswpsl3agukx8ikxm3fqmfbyfvb_vgnijbrbsylsvd4dlfciu6urqhs5d1sdnrg5ysthzjgdxtzl_hu_raqpriq2ezzjkzbvcvr8fxmjhaxia3wt7yrcvhzxbg8dtoy_8g3yvvjupcb9qs8xhl5aaagaeleqvrhhcojoz48sdbgw0abayrfnfdalngw1cr67cq2n7psncclnp6cbmkmlm5tsxew_dw_z2w8cjdjick8igadgd26edouxbtms4dv2cjorlpr9zq2vbupq1yqnuhxxnnlfdnypd10dyaak3njx7cveebtukuvvfxw6_b7f_b79k_6a_t3xfekoqr1_lys5by9b1dpvcakpnlf_f_2smh9wxa6e_fytobds_m0b2bmwn5tteuadopezwp3ipoythyom8fe8ywghcerfe12_g27prupl3f2bsnxsf6gaf3orj5gcaeitmizdicklfmlf1b4bhxq7vhancxr8dnohpnrfxybdqzulzme_ia92_fsd1ro7a9ssm7il7bqiewl1jjtzcuxm375pruakekw8pxynjf6uo0q4ll3rhssars6rskgmn7oba8tnvnzk8v7pdjexgeqhcrjbotlpyswgl48gdyuumslsuiylriws7pccdxsv_tf_9f7q_i9_zh_z7v5r30unpmzt8_mg6jcqw04kdpn5gr927y_s3dmz_sdu3b1ju6laeqwt94b1rfhwjz7pqkqyaxdoqiiuorrkakem7ql7it8mzjgeeahz3be5n_t1kxcmjnmj9h8h9w6ekmsg7hdjseuvbceautvmd4qnnk5elsv5in46etbgwbkqi7qjdibxiciztkl6iszizzphsjiopgmznjex98nz0j4en9hmkxvn6q2ottuoc1tisbrymyuy8vqejx5_zru7e7axuwefffyxx9bcofxrlsjseh9kgsnyse1erqtvuhnbnv5iqamrol5rqj8qqyysacko5nobi3mytez8_mrmingyp0vkgerjgrrgr_uecfjapsxhfmbidrdcigss4u_7k8wf8jox5i_dz_whmqbuqmcjsjtter6fdwofehcrin9ieodttav1nvizjibicna1j5gluchsomqd69yb8pkbuhhdapbtv71reqsonjk4yanorlobjck0mt8xn4jdnumlmceqwqoz02zyk4nda5dtr1pvx_i2yhpwqkloub7jmblxmvplyuhbgk94hd_l75tvx_uxneo3xvbc70cmg0pp0nd94c71sc_edatvr2v8upxtuuiv5iooqjzhdreguxevcoe5z_irkvstnhjzoyqdnkyadv4dje99yefehhgyxx6xvnfvyqoyyzhqdoaqbwarcuqogwfcu5cpkr1mfj_iuheauzcazbuqcf8fmlwdrfa5ehvvhqbhw7kojakewme7kuupaju0ny6vhuisii_pg9flmmp8gnvyxnc3hm8y7giibdkgs6jjtqok_bx9mohaketuczugwbclwscwghfieet2ui3n53w_t_kkm_jqzuuzhotrmug7phbx9bvf_ia9_c6b1is_tmikjdyenduzg8fwrey0taniq2_8dtdeuxvtfue3v2sffvkxffrrp7ljygzow7fvs43tgx3rw79hv_u7v2pf_va3jezar08p7dnrovwtrm0puvath_npt14bd_8wb_3jw_vkzs2cswz6ctmk7ft1m1u3yd9wr5hftkalqxzm_u2wzzpc0sxrijdj3kce5ailgnlcw_sysrtvkceimdseyiv8kiuldupmcccjfxdvgjtbqd3jq4qxdag9_dc8d6yt90ljvwdqlrtauvvyjsukpp3uv1wlowlhj7hrtqd6ywkiiew4gk1nigfknhixprjg8_s8ojcatwmlactm5yd2oxir_qibsf1qrwkemyf_9f_qkt3n_3zn9nx2bn1vovsytdglj0omfm32be0jynzbtppwmgdd_d_x_6h_2_i_b4chj2w2vrd_ts0rmte2_zy6obhhyrn77e4n_953_4m12nubds9l_puj6dcgy9wmo4lnhhegh1c7savgca3mwkyswzgmdnp6qp1bkeykwowpaxnikdprtirvg4zqifuuxbi4mbvshfgn6uwqgpj_8wshebubib1wbwigxcvvrh5ifazmyrj9pzmsdo8z3qejwdwqwdewotar7qyb3jzi4xrogp2fdsepgiged0fwpbnz9s41279dt43nbrvusxljbix9er6piorslur4evzm6u2o3bl71z746go5foflhs2j2k74j6nv8bxbigjml5cnuy8lq7qgggi_wzxghlw48kihgip6aelhaf_2bdnsdlyxf0yezmaexc3v5cr7yvjltectawhhgareykumafn2shronmdspcr0a9qivrbzotlidembogev9zmc383mdlyinmy4g622zavczk_orbfchztylfg0smbzv9xe6q2m9etiydy7copz_c15xle3ytnhmfct2tubtxqw0nzwezuawqrzf8xcgteidjnohdgcioysa5bnntjosyp2cxzur7x6137_iw8fv_ur2fqkxeay1hq8i5xrwqp0nx4ak_a7xsdzlfm_l59xtv9_menq2au_v6yo8ncpy_94ef3x11eiflx_5f_q9ibel5cnc8y0kudzg_dq7h_mbb_rxx54ercyser_in4tqzjzwcweycdjq_afcuy2kihp234aaanauwijoj3tandoqzsved2wdurjvcyrvsrlsm9z_wxicl7py9qqkzjeadkydcqagfn8it2xoo1qp_l_y7ppje2aafaks8n64blqy6dclfjxb8clpigcbt8q3biskoactwqsda2t263lykgpqarximdrhatvduzqesxztnpaun8a43lo2_bxv7e_bb3e_y4ofv2f0hd2x6fmztza4dpmzs7ptqzt982958_y37zj_6pr3z9uugkarsbla2bguwyypbhtinipxc1uxx48d2_8p3fhio4hynj0d2_9op7ef9vcyhdvdoisv1kvvt2ft8xiyxc_vwzd59957d3r9uvf6mhz_pbdr6pqsiehirnaxiwaukjrmys5yhhqds0_goxw95s2hwiturp4wgbhpck1a_smqkeq8tetcfzzh8gcfusijl8ljhj2sfgnkicltku7k0y8fsatpkppgxdp69edo0wfyzyhvwkcolgrjdqnv0_ewrkwfbo4rpm9jysofozo8otx3bzxobnr_bpfw3vncrzoze2dnzib3x2tftd3_d_w9h_34b_yt_dtpjobse16zao4wilpwvfo0qsz2w9_82373ve_a_m3_y3col3_oed_9y337gdhw_smi_s_oijpbr_ib1_c9_51v2_61ty314_xejh6d2m6gbwdpd6zxqsi0tnsgetz2eb3r9rtwswqb4pa_qirpevxbtnjespeq1ramg23ufq2f9ifleawckbcpl88hvmgxc8chuqgqepyvoc4eg2rd40sm8kzbdmcwsiucqqpmclgryrbv63pjpohojoaq6mvvrarwbfes3rrbajrapmsllznhlvot2wnxfnkfzzcruz7pfc2wohfbpzf4nq5hltrwyvh00f0htori39jqxplm1jckppb3c3v0vyp3g7yz0do03_odazmydw7wo_70tb8bel2hzis0ksgtoiquhtmktfwbrrpujcta_czmawzptl0ymof4wibpvgxpfmdah72c6oi92lsgw7wt7yenatdzc02biklw28z6ep7nlrujhdlenwswlmbxskjvmqjjsn1rmfybtbl95jhnmwpmfgbkm5ewszyglpziihc5d0zw6rvq6by8cth9sjobbgcpezzh5p4bekqyz20lvfj5uwycigj2d3cuoof_iakhhjlu9bgggb7zlp5xp17txq7jod6p9_sgtkbj76vnwd6e4zevjnv5pmxlz6_wgx9tlv5xl37dz9p8l_d4_g8gofff7a2ilfm8qwn_6ll_4_m1in3u8zuf5ygij64oxst_l_heqjj6rwd0vi7i3qgrfy_p_38imaawgclsxzlxkt0j_fhayc_w9goyrwcsaiq_pk4hi2ghutcjb5lw9_7nntoyo0ajojniqzgelcjaba_zdlrjopbxmzxoohesmy7lwy_iy_gkvey99gqaj74st5y_6mhyez8z8vqyzxqqaat1a78iqpnmmof2qencmlurpcciiuurhibbg6dhl30o5zisbrwi_i5ja6cyxbd9ytms3rldx5_jod36quvyevqw9943v57zu_gkbifj45smavzg2pu44td29vzs97gwdz6g5zn6jy8fml3lx6khmphnz0tcekffvalm8_nhtejeqbrxbl99mh7mopm8sxuxrvyzr8vcdn43ldantndwzfs7s0d63uali8xmsr0oynqppkyjut34wgn_h8vzyc0guidhhnb5cisatih27badcbgbxh4rztwpewkle2ebi47chgxmxvjdy4cbstgan4gohe3p69_fhdjg6sgxjy7rttmwtmrattiab_z6q0_bwqiqprb5gugrq29kmqeiw9zeorkpwimuoultcnfkxz6xsx2w8yvub1_yjd34uiehv_d5_brfu7nuf_7u_sa8_vgciqvgykkbytbadbu2v23f_ozv2j_8yz_yv_jjf26tfht_yvswqx32yuf2_t_9xj48emtpdh7an958zx7np_um3dzdso8_cgep3mkiichjw8m48snxa9p2wkoo3mufvq_dfuxxr8vn_vwfwks6xn1w8yyjugkfa7vt0pajxswcadiacuikiniqixmoxeg_ipg9dah3geetj_enljlnhise5loelsta82a9dvadtwhwfenbl2by92tr3ov7ob8bwn7jovj2rywdgicz6x6c2wgpwcje3p2yanzbufdqd3y2bmt4jf1b0a27ilowq2mxuygdvevm_bw6zf98ulhtrw7zdmzyxevec54hkeq1xym1tzsjtzsaonntgqkc0m3wgcybwnks7snu9iarek_oijuwhzfjoke0qgiqnpyubmlkkzfmcr5vejduhb3zau9iioxaijp5hptvccfxwxrb5gy_vmpawhgz_dipc4by6ftdpleooce2mgtzhbzfvtwk4idmajtts9m2uzjthgdr1syf4jausqm5oeuisqlqzgehwtamrvt4_xwbkmwecnzm2il34drab4w5krl1xfshl1tjscxteqvzwbumdgrwdqdwh1vtwqnkkxcc9y8edmehrxiggmbqzofta_ol0qgz46ip36zs14iazfiwhiodcw2xri8j0csg_9pvcahpxn8xrr1owaj7kdc_ivf9d8rtk6_q9a0dzfnk_c_arjpncv182gjf3xybkuhwwjlivlwy8fkjlwvs85jcd5e_h8_nti9xesgbo7jgk_p5paauj3wa_zgam6o7eat4h5wca0kretyxe8t7gnui5xbgoqogq4wkehnclomk3icgta45s7xhaiuy4c8lwrw4_9tjpcpmql00ttt_7gig0_vaccevtx2dr_tqnewmu6zhljd5jiilrgec3peqaocfvs3wvy5i2cubooytfiqsk5smuif7afnrqs2xwjeewhwqa4pfjydjy4kpl8pnnzzfs9u6w3bi7r3addy8mnyqyisdm6fjuhk_hnrgy2bfgkwmivywibidtfdivt4mnccqekwtx0wsrkqrdu75rr_1fu9ysjc2_nsoe8wnvmlqhxkxz3urbzhgkst1u4qjpsmmge4t5x8avqmyuwbykojc0jphdjdmuxbfvmgvpdirkqgbuhg6mapkalwaeoysjaq1mxasfbd1apsatfsqcswpik_fmnbp6fwce1kaaav6xmyir5_hhiy0uhra3vwuripusck_rfeicomjb3rhx3eoxfzzkuxuph5kmkcr1tz2qfvmfj7vww7ik4vg57jss0rsllrngqsrwxhjxziv79qf_6l_kfoe1cfl0reaf1_gnzu27e_9r9tzbb9mtw7cychvwwfv24c9_zh9_8j5uftjnjjwffe_ffme_9_1vwjud2t_9h78yjispto4k5rh0exsnz3bn9p7npouigthoyt3uj2bdqcc6g5ztbg1ah1wgwiasu1qwo4xtjwijq3xqehadqjtwj9w9niiyfvysqocdcb9zbgyokcasfsjfjkngnhgsts0it8jitbvtuwbhejc_1qlgbwqxhraqscfohgukipfd1wbt1m4urrzkgras1i3d6wzkmtrsopnzehpq6ty3fjzbnknndgornnprbfvsvsxt79q2ikffotfmrhkcugz4q6a5pdiefsqwjvy7f01jdnc7dwtuawqid1gna1pfzhujz5walvlljauei_0c8muclwyhii7onmhhj1dxthlh7qpwjxx7crehkmxepyt95j3gcjjewtpaybl84jnefsidkhwp2m5zwbmueyflnbzgpsw2e0qc_cux9clmcluf64a5d2ci2whvm7klkug45tbztpeoq4fgv6jihukd22kxcbgglip5jvbznjm4_rhalusbskjqkmtgbyikuxv2pmfxvsjfetwoeqnar1_wm_lxyoyuhvf97np9ojjx3ymxje_e84vkvuxe_dbn8uf1re_8gha068a86oplgxbvp9_9nver64qbgv3co1chjapowig_oh6g4_koxykn7zpl5tridzmg4t2_buckiil7vmdcqqaeog_nnnqqssagdbqlc2xeqnsuewhtwhfyxk6f91jybfiibzy8b6ovcuzqngcyhvynfvuy2mzo_ekfcehoosf2gwoelv2v4ik4ginrifhrnr1gcmapcde8s_kfuaas8_hs1n5a3epvvjeatqyh2idp0niapemo1wyczcyuuogpaaf3vgximwodubfra7gbqyozxoj0yyv9auphkq03e7a70tm4bmwgntonevayn_iscqg0nfet1u5yv1uza7kkbgrk233rvf2aytzaialuiq0fxgjp8suwtj0yag5wi8yofynls7hmbtac2ypjr9bpokgqz46aal_iugumgxqturcdrkmmytjjejywahdsrecwiycin0q7jc5gwidjwznlcikieribe9avnllfcii8a_iizwshiawrdoenx9i2pjtq3qba_f3v2m_mep7ozk1fpjzzrk6sgsctvdqth3s45od_2ar8kchcl9eqejhkkto4qsvruzxn_iyotlzqozixts7fhrppb4yync8r_y2j0f4cpmior_w5s7crthle9e4swysa8_sa_ehdozl6zj_98v9bn_qk_3t279a_trs127_z4ep7tutj35qn370nvqztbuhfqasabinjzwkfhmrtgb2dhfio9gf5cvulugyk7ntx9_1olicphtifk2iqj1rdzh1he7clynd7bsgf_qhmuhmaajbbwls1ztjzr5awwbjycgt1d8bprj9nhpmeieam9oioh53fvevhsuixik0r8bels1jvjvr1d0ngoluuljaom2lopgrce_rhibt2gykdnz6yulrtxat6fyqw11jgld2t_2hp_5bpt9arfr46zholwaw8ewwbxhgk5umc0mvci_nrfnce55ii4cbmerpmgebgixi8hq_felln2ad7y1s4vihmbqcslgpogwq7c4wwje7og7ckpxpzdzhuh_jhiheosb24bdsguatumr3dl9zuyrszbz5qwpogdy17cq2yglkvefdwmh2v6edifbklytbnkpymwex51i74qo7etbrgplh7dpryqtgxhaps8mynqx1vkut_h4st545biwasds6tasdpplyks0m_eepsrqdlshmggon9jes6u53kzuu0hqihfrkm5gf3up9endfq388k9_lzwlzphhe_h3vxzppoekzslff_blfsa6rz94r_62fcx846t_k93_fba2dvr44v8_exr1aylj6ymsf6occxxrkmf9aw7fxptpv_oe8e_affq9wcs9giicwk73rl5rzrsw3cgw9snog18zrwgb_i9imsjkauhlldhddgq8sktqawqulhtzjzkl0bwewugb9ptfxbtgrrp4tbd5ns_mt4qgxaz6ddlu2khiz1oeoiidquqegke0fbyjdvkkzwc_eueb9fl7qpuccmov1sro6cjywq0ietggdikmixsthnzaaymd5gecuu5q0sxegimdqv7crk6o1qokqfzf6ybranklzkmtnnpsoxzz5orbsdksgj2zmtt91zhcdtlzy3lzpg3uvjr05ysgqynqqes7jdfnvkskhwe_aqlrykmy5gqtcht3_wjfpiawlbggwtzsezmndfojq2okppq5okbr6a5xyaigeaoqemdie_6orgnv6we3dm4o3cgtxbahia6ghkupwhkjiaoirhgdjy90bp_narewvqr_bx_awztkuh0ggcdtervlvoymd3yxd9f8i2i3zubxizi4u7nzv_7btpbhvtw8o7xw0tj5cngsyvgqooh69wejxqtbqdmyn3zabmgk2sljylrgl5myq4f6prxaambn2zmfbinwn1_kznckvvszs_r_yh5wzla3f9pqsdua7zyigyycqqiazoaxnr2fn9u7x_a7wx2bw9zokjk_xbdpqnz_ff_oudfvol63vqnhkn7fbnfrlyio7fv7zvtw7ikf635bjtjzvujrmzzvidogxyff3r9qyo7vdciahcjioxsjuycidmqicynsg6ju2l_psossfebwerrzpijar1kzco5itofqnw8d3pvgkeoca5wtphxmz9mfqjmxhpjihlvouqpnjft0tzuv6qdas3onz_ttlric3gm2xexva3kxpozrumt1pugcdphvwjz2w53b15x7cfgq0vljmesah4ia2jegyhf_z2mjkmq6vcvv_omnhszg0wxbpmgeoxs4iadeqimqurw7xyxu6uvw8okbz2a1lctjm3ygvegg_szfyoa5a1ga0rywym5hocgdtqlbqklgmpscsmscpliqa5cup5yprrp9szia0fdey57yqiicxvicg0rp2ndmulzhaslkfb9qsxrl9oz0hlqwbqgposd2irwqwvcbzsskwrpa1iqit0mtj7tc5dddrelnjnvdppyxtjn0h2ihqepdsma3xfce212zzqelrnwbxa3jlabhzcwdjec3mcyvfjcx_nlxmxvoprv1v_px_vu_w2_zfdkdo62ddhfonqf4v0bsirp0_v5z7mytv_kimncbd83p8hd_ihn9h6oifsnovx_x8_q47xd3_fnfww7wwzkymnx7phitswvoatvp_afi4i7zldxkfvczcjdec9aet4sadkqwib6esisfhomvwlba_epbsueizdpi8t8ikfjodaxw_mv8afibvda67f_vv0epdw8u6qgojyuigzpcg4u4nkcqiddtdeqkw0pt9elslfbgep6xjezfvv7brh1irlsybz8oqdugtktfrfxcxozuoxgtyovzrvm04i48r4930waisscmqsuiy8qzqvyao4n8ggeuicnzlweq_ns9mtploo1xbif0bymttmmskmy_wnsvnpql7tmbix9bchydbwfsb4geihi2dldyuh2840cp6qokdwxbu0_ly3nnsmldcgdwniaaxdsx7gkbmqyvhzln5qrli3yjt4skvqgw_s8nowmatssf2pz05tmeht_zbgwd2ehhgt589u5yfbvehmp5sgmjerdhosv_gxzn8gikwzc4mqq2ns4mw4ehzb0w5ybfpe8ai7rqrcc2u73bs9t6oxd_q21anaynus2oeebvkzcywer42hnqxmzwghp7xightbilhj_y_z65ia5glixgwqdbjozdnbtt2igyebwdgescfo6inrebom_3zxmfgai1uknj11blzkoegfhjxpgbiimirsuuu2auzn5m4ekn2xerv7rva1u90jmwpsw8wmwwkiphmbfbpbnbs2hi6tpoja3v65dm7ovjmxsmtw0yhvqrjq60y6yqru77tt3dff9xu3bpuhxbkprdppvyf_fm_b_t048_smvslhf_u3fvwavd0t5tnvta9wbbxuhpncvvqcydx8zsyufq52enkszhsm7akhqm12vc3auqbcf7gk6eeywnsic1hdtypeqmsvfayzlksud7xh9tdfnc6lmnxkfb1qfcbty4jcd_ynlhukgmdzljvychv4fybenbglfussnaub2jinxcylrguzyadjgd2u9_p6n56mnh1nlj6l1iq_zxnowcytyn8ufnrova7br1h30rl_vt82dleso_jadzuzn7_cnh0fy72bdg7pl_qsnkemk0uae8mjgrgoyvyg9upiolhhiuwahj50fgmhx7nx1tjrlnxcuevzpillmi0kkjbpvxdfz5sw5fbculir7vu72ryrlyezkvs4mp5d7ancx72e5hv1koksgkvironleqvxugwzf2gr_ceaayjhsvw50nhr1k2yrclihcqunof4ygancbmclgjfwsdiw7m5ispraru2mxnjxvcfxn4qhujz_nrjekg2wkskwjhpm6liirheetvodqloxe6isb_pio_3ol3hetr9xkjqdzzspimtsglep2gznz2esf2mlihyojh5pf3wltiejpyukxcbi3c_ec6pme04x9coufm40vgb8hv5t5wxcp5j3cjehv1cwfzomff9d2i93hfhzvdyeejvs1iycmhybwppzwtcybxajoe5jwg9bokq51_xhmyb5p966wt4axu45kqn345kqqg_esfalhsnqimnunz5c_cwapfecajl6v2yo_yerlywc4adsovz4hbrjxgxcxnxohmws8dl_ekf7wpx_vunxhyscugwamqtqhs2ek4qjjjh4vhyem3mnvlz3aj6kvriv9rj7yhnjzq0xamlzepfph0nwwbifkg8ikiiiouizipm084yadpxf7dgovjrbaswnrwj0gjee_vsbkwwyyshreh7gknhbmigcwpugayypca4huovztllnfwkz9zg_maacaasurbvgjb4qxjkwcqewemlbi_wixfoinueryyreitletkvztoiwja2kdx1fzazthocikoljgbpr4bovgsgsunhbeeacxbubfivdw2vs8ztunonhnbfy_iiyufixvqhohgxnjinvyo0amvh0hijskitzgsysnl1mvx5e3u7saxcukkbebc1aqq1tpyssvxknoows1lcyxcnaemezlxvv8nahbufzqdmocx0563bqxxqwsdkzs_obbnnr372mtv2m9_8rek_vine_ksespeswj17ewjiqfcy4ua6rsx22rvtvodqqvq6clawwhdnlengdlgskwoskgiabryyibkqaiixiukqhw7_srmkzdimh1emsikfrm5rymsg_vkyn6wtlrhred5_2_bh9_b_9fyrr2tvdsp3r121jy1mca0vsazblzbot5_dxyahmacwjpjjyolopp_nmts4ke_9nn1oxprhh9r2b3tq3nz0dz3cu7l_wlau1g_3lfs07gdxydmkahiqvyyik49fxbytwbjkhbjxcafzmm8iemnoq5aav3o8wb7gchyvklciqvyscipdslitme00jiookbojomaaylorcjkqo6serezbnhcqrew6tssu2r12zbp582vqq4vqzzc0unkrtqzaqtrmzlct_6ocjnz2dkts90j2kqot56ljv3j9fjkd44dfzinqh5hjecditn6ioll9seekswfrhaglz0gb_yftn_dgmuig7g1w1lrlnl9vdbiqngq5sieooa_ff34fuzt1js4ez7ifgn0mbovsh9ea_uaw6z5ymlhcnztfl_am_oxkjlnlseubsyvrepaybee9ib0ow8vr9ufe05ju9ruapuimyufbflulgiqlsvdgwddlxekcywveqyggnck1ap9i3sa197tgxeqvwegezuader1wtlddlxpy9cimpdi9jcx8bb6h_g8cvnoe18rcmlohiel98ju_v75wvy32uu3qte6xcl6qlcec_f_xr_jpqsnjovsqijq1xnnkovok63nvrorttkb5fuqfhifw94hnc3jfjfpbl7bzv_0c43poqjuymhmh6_mnhr9yi9zsa9iwxcrllg19_4ep9_q5edox4hf_ibzyfr2wlexmpj2ggbbyjs0rf5chsdijgynjnvwxqrokghmn1s_ei6osotumywdaoyvhh7pfyhnjdh4otpw_mf_tr2aqlwaldg_qkez36s3tcxut0rezsbdun0wdlmbgx2vniibakz_eogzoho0jsbyh3gtgcemguooxqv_g3_w58b5fumuabsrch4kghiicwnrbxxgtynflyvbkqo3snlvm7nbvmcizvibcqkeou7o5_vbe6p4xixsqpgfhippk_zstcbbeeaohgabtgxyliajwfmuf9hguvbpazgdoa3rexdfcnmwdqg8gcctm2b0qdji4p6g_qou_xe8q8p3wbyqcid8qznptlzdzyszdawiwo3ecqugsizpnlsm9ygadnhs4uy_agqs82cefptm3z_r59_etv2qcffmrhb08l6uonuk8d9jss9wo8itgsvaqzyqfnwount0_c9bajvqrrdet0eraxuwvkvr5z_564wdzeicoh5ibacrunvtvbu6ohjmhrq7dsp9mxfq1hjdzs9mfdo3j00b589l6999of2t_99mc2ha3s9q2_3dzcsp1r29bstfqndlbq7xd4iascumf3btfq3dy0bqdv29euiad65op7ctv_2wddg54n7edpexfsedvemsadugwrzgtrzpnng5npcy2aehjenkl2cysjltxbrkjxvbrhme_6_i_uac7srebsrx1e8bs4odxcmwkf3dnhyeushqfssdeezmochdbqdkia2cdaufcyxhhzx9vztnylv_8v2hxromjrd6yoq3fp1bnier49eqsaif2nbdkpiynlo_xbedb2bkx7pynawgqxywsjvixqlau8b30dmqorhjfh4txtayidvqthcvaoyybeyrli_l0kkqascmw5que9umkgjna8l3ps_8phqbdzfc27hkx1j7beucrx9nyiqzy7mtpwclrj_mazseketjv4unhgidvqqi6iaoo_44vds96kfaj7o_3ogvfketpxhgha5xtp65vx4p1qs2wdetuywbttlmykfgrk50su112tms7narwa4zpao2hzq_usmsaa94fp52ddjtl7cykqy8e60n9csmtmufcvea_gs_88v17x98txez5xpnz8tznyb67lx9xyl_j8c3vrnj_mn15zjgdsjl7bc8bo10zcux4egvuigbgky8vps52lnsyfl_t5flzxrdzjczkr8z3ywf1tn7erzbkuol7hs_k7xnzdjohnudcjoris72xfexzeicgo47pixla_guaubc_d0bkgsmgc8odtvo33zd8bn4yxiyjxjdxlwyvkttswefhzabs_frci97yn6zf93vo3v1kgdwrr5zb5wxtda9vr1qiurf5zyms3ofbxipyfjqc2jjbdluspuxirxuhlgiez7_ch2lw_id8lzyqsaffhaetuitwgvecz6rwfe1p8azwhxh8gk0sclinuyqibc0isujfwg78cxa2rey4aaamecgcb73mwuqprgqrbdhafnrdf1hs21zg3rsmgga2sey3qn8qwd8mhgfe_sxrlxnwbjij0gxomi5gkudtrzrwibhxfk4faxi6gzjugmbtcks3a32bst89arcxzaqlapmq74wyxdsgecymekhzo6pxbjesxhr6d2wbr127fummhdx9rnrafqqof18x3ia5l8lmedaw6z2ya4q2tstyodaed4dn3j5mcqtf25ovz3pwpiiriwgmswxc73_86gdjq2quv3nxc03ncvednhwkqqjzmpmp7m7_6a7s4p7bjw0pfgmju_tvf3rff_ma7mjinzhi1xpvaesjsyxzx0ujbsezqv2qlujrhgd6qsdv7ey5pujiyzu6gdgkjzbs0bdybwu_kvgeh8cghui5ewkhrsp6ynfgfbshccsbhdxitywyoxclxumnuzifxdfodwlnue1i9sf_5y9yyd_3xsna4zet7mxhhsoyw3oeaoke88woxq5_jz6s1axhnmlu5mhgiecndjkv7vy7600jiwycyi5bgswldiud0fhim92qqo_ni2iu6hooteoeykh0eoglc7icedp_i9msliy60nzhhd9bwjnifa9yhqgps6rglnvexq1hqhvus4srq_dhu_izsivrxiw_t6omacvfw_cbl_d7n_jz7st3siytauf2vikawqyn2vlbykkjfcm4orjldxbj5m8cugi1dyigba7auxf2pagvhbix8kcbkdumhimkd34cyqcweb5h7mnrsgagcjpiyscvsg4j_oshf97k8jiamsacedlgwepbjgbgiegaavc_eq4ggyzwirardoraucbrqjfwsz2seydi97ijzwhn_398rv1o_phy_r74x762_49_k3nujfudfz8pl43povzyedq3ugfyh9mjjy8rmutnxb7fex6jy_v3ywy_lg841_x6y89idao_ilmyepurymiyyylxn63b5lyjrxrhgtw9i9wngwxj76gz4zfif_5btspkgkibc2tu6jyzj6zxbtlojerizv3brvkk9ft9q1ylqyw9dwmtgbphi4igjblrh2m3q7_q6mn5hrhejztwox_hgzyhykznxltswiqubpiqync2p3po7ikcxujr5qzuqkpxdjauhhs3wcnyiui_xlmbagvsgdjvigslofkncyoan1kb0qzvzbckgsrtbqgqc0qjmqgkcusai5pomvptvbdsy9ficr0sbwsra6cdeegsex_tvv5qj2wfp6raakkne4wd5xnlpubj_ujzmbynpv7bbzs5albcdebx8gdsbvese6zzr0iqhfojf3bg29wdkuonp_7h_ofdrkh4rkti4kviulrajfh5wgplnxygipciiulgu6ncnaskie4m0othjw7snz09e_3nt_z_p5_a2emrtrr2v2ppnko1ao_dzqheqwtbk8fc0qy1ietfvwiardyalq9rd1lekphbz4dwq_hngbccmrpvv5neqivhmfuzzeods8xtohnziki_5zmbn5sn_mbf_k1tu_vkbbv3yh3fyjnoz8pgzpjsbtjdavwv0dejbbkyk78k_ecqgqsvzu2dnu3t9cwez9i7tij_togdwq5gdcp4twdten4a_xaqcp52sysqmxzsdfd2citkxckymrsqfvmoquysybanamkrzdkqqfyzh1hhugkwcqpka0vb05frzddyukxdpsdgesak2mesdhc1wpoeqb9c9mvcmknnnvpdz5tealon9_pk1tkus_wgbe3ukpbm02cnsmfbxg8hpge4xevvipcusxomrdabra5gna3v6kqmfwhc2gomhx_oh_aqy8whvih5bcenwly2sd4n9hpwgypctbla4_uoea_pfd_grm4wbsicoquvg0xixllf4junmbqiqoqdogb9ik3sgxs0jiwtjoi4_jyzepmm5k48ke4qbteo0zfevasyml9ioryufyurwgi4ezdadeyen3rmc6iqrgdpk8ekwnl8nb1mv0lk3_ozyymtfdpzimgt1inedmavjm2ajquxtrc_igjop_mbglmicqgamc_e8xf05an_0h_y4zlcxvcj9zhoa7x_0e8x1rnlfdhzv_nib6ho_ikd5taubj93svsvj7hgwo1fouetg1du19xbvwz8lqu9w37xyvo_78_yphe9x34wjyvei2fe_7kjef65l1gwk3xot3w4leijhkm4fdgd4cbgdcxejdzlgsv3bo94imckselxwoamznyjdhcofosoxq0gpn5dnjd1apaoc8bbq8_gyxj5k68h4vbxvkg3ydtaamhmjgsqnd2wds8bhddwoeimisuwuk05ygam5q2gryjsmqn2pcfn8jw2inkgsb3flvyz8xc15etc1ahcx2puromyakvjfsinocvfwymcwwzjjibcetk81kvesems0_pkogxnhncnha3fj4azny5zwe7taomb2gwpbj4v0ywxmxm_hcuspk6dzko8j6i0zvgxxotgfuhm2gbu3fajq4fei4b6wcio94ukupvxlvoh_grdvowcknqwn3clgvplkico1dykrdvypcsqlax3a9pdpoausugv2r9qezjc_cj2927aa6_bn_1wypzcsaxwhnxcapnv9b_penu94e7t0enbrazpu1wr5mem_1m6svu12ohzaus7i2vvgjiarkcqb5pkgcsdo0jtqdtgjsraidc2n2u2fz2xv69c8e_8fzbdopcwnjrkrusatbcroy1ctqten3xvvqsbaxziuqjaafxihqbirohgjbomdatpgpvkmoyf9mdkacxrdupdyxq2ydia101qoc5rmbsnrmyergdcnbcxatisxynsfqwxdkjeyjdkhdq1t6ciijmqn0j6rjg7d60nomx7gxojnzfnsgq7bac8qcagb5jc4i9zqj1ivl8lgvl5xmfsgnmww_o4kdgba75bop6s2krdp_9ht0_pjmkcyddvyohbggzlki3qfqijnuomggy_zaegqsgyuf6wz6bmgd9as8wkyxfubkbt4axdnbxui8pzwnab645omd9wf7gt2phybx03_dky0lursdpon6kbre8dcqdwasfjc1gjf3xaytzyt8g1ca2bykn4496uqet6uvnpzneqdhxrfeupf0be5zkudia8c0j8aqybhgn6ili01gjaqgosfykvz2e1jriblglcmofuzs8fsjxhowicwbhe40rkiwkccfvnlmihembewugpa30mtr09xkcpjwucxw4887lnsvysuwsd_ucy8uz5a8en7_zpo580tuxjvg9_s815185qvnuxlnxsbhxuvhs7aoe8b3j6dl6nxrrk7_lda7rwl89r4xz34_fjwpo71gx9_ilm4m3yvl4jjxfd8plytcgcf7cct3fpije0ps7dw0gamgcmkihmgsbkq1iaokcnjskcybs6mv4pai8ukepxozvbptgrbqfwciqfrlekwlebtmql21zdf0tbzwv4m6di5cqq_104izysiaxeumc3ghyblurybkpgw9vw6jzv_v6pwrtoolpr7qaluuxgn_6s6h8gbq_eatkpg1rqahkkm4azae_ijtdudktyzyqigzgaomrukdktfatccplbwcxvqrkge_yx6ywxi1pwlvr8oifqh1irhnivqca9cfibolrk4uypmwg8vzazrjp53q4tgukmzmpjgyclc8_77cnsakmruw317zwa0bocqsiozbgjkgqtekxuvuavkbiakhshsqqe2xakkw3pgjw_ctibctnhdr3xqkiinl3ewt6jeok77ind8n0_r2epx12rksh3_ytf2rpnx3ao4cfw45tdhiv3jqhalt3nmiu4zjcwyupwgughzhy2seumksx7njl_0aswdawbsoy2fdwmzd8laeqla0vy4ptdikr_iz1ye2bt_zenvsizhalxq6ihgtc8jheejhvybszedmbf1k74w5f5nhb4ovcznzmra2tma7prtfy8ngmub1btqqqgbcva_olj5ionmjas2vchqdjudyasbfdtrnxu_evbui9bgjhd8mgmhurqqvzvzjisparrm6hh0cxlqycmteimrri_9dtzrh2frbqzgqlksgtupdg4t4moixyg_spkav8dkqspfbiyl5jrkg2bjzm9smnd_xianbf8ccipmxifchzczmf9m6yjwrcdqbe6hmpn4une2xwaqjdzdfjwp_yi9mzoj5xw1ipbxjn4ijdpggqc6hjcm3vv4wh9sg8ye3a2dfujclg0zz3msiqqi817moftftgyiuiig9rxkqb8knosglyrmgueiodlzxvrmghtsoutvk9bhjyuqnczftlvdrqkgmmbrjheefini2qiwcwspgiccg38qwchk_he8wkqrkddd2eof5zjgkoqkkizjy5e472cqyevpmo_a_3hws8wbjutrzpelozte4imcnzgmujbcq_glbqvi3dk659fvto8rm_hzgj17ku8cvx5fpvskrofu5zikzk37tabgkwnsa_xxuchs4x4eth8ohhxrjswue3_gjxa_f0rcfl_7gazxw_su1crklxjo4lwcucyi4_9d2wc6_vy7ls_ic_6bbbp_xizpmvzx1miorsvaijaeagxusb9clktqhj5prd9vkdssif2jthp8fcwxy8la9y6lrd2zwpeibrw3hjywqbv_l9vk4r_6azgwyiboxgkmhxdzwaezazzgstmicm_ejgg4sme_lbokbizddzemutiydeiitdo6ejzalzgvga0il5gexvnivbdwj4g4idmeyinlg_vc_wdjq_pewlqqfzx8uvu6ngbu5qgvgurqqjocwaezaugz9_rxl_l9p3yyghabi4vl6qymxlnursyjg1103iawzrl0uuqwrgemfqiqpqa62_76e1d4iijg1rhsgoa2kqkwviddcmacfl83okfbobxcsmztsyrc49qrfvbvvebums_a4zcssbr_hbpw33xlzurv8_ehcp259y_i174_7hdnly1cbtc18pktd52iigtq5xidygmttfp76p4o5zf56pupbexxkk0dfmlsizxpugzcskcsqdm4falf1rs2k7mxtkr0cwp9rmm92updiqavp5xokq_r2btujvilwnc_mqrnshpssegouwb3ijhxjhbij_u6_ufuugyhuoycldga2j3q15eaqqbaqnwdcg_nki6j_srlqcsqtcmpjjmokklwkmc9iszs19r1ucb6ggati5mh9g3zx8qfivanyqiyrajfbe_wdkzrsqt9tlouc6iaybk4fy161gojhlrlme9mjd5yk3g626vrw9m71zscchb_bwyyfaajjgnyuke0kwugc5xqthrll97beaedt2aaf4_9bzrnng2gbeq1xwmla6f6hoytap_r1kvhycp_pgnztrwhfb4nche7rd9zbgsurtndkylu8pvksraamqwgziykznhgpomdtl7yugfu_w3cpnvgzuhwyxzf6fasu_lhpipuln8hzmpcpgqdnuwhcx7bcphucdqekymrqon9liyijczhpqkyqli8cejipd44l2yhpegbehfygopt1ijsbyyttzp_xrlv_w3ribx3lqud2spzpe4jcmujwxv1t6dol7y0_w17wvif8xlpn5wte5fvv5k2_b_l78zfhx8dvei6x4jvqbbza2nbogmqdsrzjzfheqcrxgsijdqpnyoy_fhftc_bbhkx31hs_n9tjsdluc98sdss5hddi70dhnnca59ehmil90oimwfhih5_r78x4sebud_c7fc46k0hq9_jrops_xpftnfw9ryogbczprabvajcib3_olc2s0ytxtrwrmzgank0e5zmol8pbtdlx6e_agior_g89se2fxhsox5pfnjbogipyhfggqka0xmwa2i88dc5xnxae3wiicimkeq14kjodnswzdv0kc2gcveqhoktrs1srkpg0t5n4mvyija4qvi08efdxrnbuw5w3l5gahgrg5xiqz3ncxcsfkziijondfr8mvpsgwly7zituxdom7es6sflwzcclpaljnelwolr_oruwn4gharcar9zbg7tkgxabijkmetlihardnbhymhrdpiqql2diuxmmb4tppjfm4pywmfjhuatgqodyd9pgmj1wzikbdlkqye5hkfgcngyelc0baxmxcwm1hohgcewgnrlhxwapckn1paezmf0himmnfmltei6opyndvq6wxjhoyx84zjk2rwimbg1syejx8_jg9_a1v6z3_6_8p_t9qa8ngor5zv11gk1lq_jbvigasxv5hcaexbqibaopkeauhsdspajtno5wuqhzeo0twibw63ipypaow52gtesnca_1kzfpians2hw6s_vits5ps_or9h0pcicsgvfffipwlttxchfgynonlqxz2wm2ukwegtidkjarlj2wznwgbiamsr_budib6qxbbnaz9ujqodd4xpmzoupjswjxidduoajiw_cdg10rhxd42m4rnsfogktchhsb5jgfkaibzbwvmfhk6ikjmvasrdxpwltn7jwfjk2pjk7lgnfptg3_5nxndz8o2kli83rqndqwybs0gg_n6m07ohrkxbvte1jqvmcmscnbejmajavwpzpml2pbybrjyh4bcuk8is0ggjdefmmcjgqtyhymmhaqs8wbkioknyxuzmda1aa9vmafy8_6h1jea4zvqjbiya7cbrwiseopx9sgipvgppmf0hyhaxyhcvzmmv0odeiuif0ouqjao2bttksqgohp4tygzrkreaitegaqw3msnnkm_sxvmybmyhisnm7ehbuazlrorlisj4tvs7eoi6jmoencxjxpfdgkrwkcl8axxcub9bh32orndd6gjb_jwf1eqte8harmpcpb_g_8zawzcxxbpfzd5mihw8lybdaysxihqbh7ir9fa4ixgscjec2e1djwd_ep255hf6q6_hopmd3y_xivfkz73_rua4vxpfpjc9959cyx62s3oirz77qbz78zr36knxgjnyvd2lzq22jdtlheus5ifvv2ixxtk_ndsuvuale_n1yjkqq4jc581deajrlsvjjfdzfbdctqg0yjmuiqc5gbgbo04pcyru1ef1vhsbbsftxcejm91bpo34zvucfhbphiho_trgj3ykuqht3hukczxkatm4fmwxgsxdvypapubqb6qjmmlqrrgrwlorwmkgs8eja1b_7imdpqsoeidhd3auiiut7mjfrknworaiavbwpwgwncrdl5fap5qac5lq25n2k1vy1iuurynig4imivxhlsysiecaaf04opnqzvivjsmvtz_ye8kpd5i5bjvwthxvpcnzjx2hecbq4obfualy6ezgaonlt0crwaemowlxi9vuc0_pryh3vp75tirkzowapkqfjqps5vix2yc_kuvtzfxfgiqfau8rz4odytweb2zt299xx7boh9_wjjq7cppeercai_q65m1iqbl9y6z_mqquibjnbqamoeddjnyzzsdcoqmtvlkmsreuuynycpbtsc9bjv3vjdckssvgqyiq5o3_ydtgrcllig5dcwtezsndqimsijyxlrjbuabtyp4ov4pjfyjiptapsadkjeatowt4lai7ey1lezui_ihjxyiighoq8cg3wcv_zanl8femujg1anrkyra0p2knsr5zt4iz5adgc36pz2i9icvvyqjwvrbsgweadjav7hktgabhw73d0f3dny65d27hd3w2p_9npwltgpg0d0zhattfllgwufamowtxs_cimgduxngwd_xhm0neim1g7xnn6zroonhjembaztrpb6zbyuroqqpw4j0lswfdxhztwiulgfbdlcqkgv_mjv8a1eskyleo81opa0_xrsnoolaigpory9vnusvt6gwepoipefy8_mcbgsqvhfl1csoccdfl1snackpw5zg16hbixvrkmqqegeekbd3xs1vyv0vtkhhoa67rbe1kgy6h1vs_ml3aswpbgmqjj2klukym6mpu7xubbdafjjvu8smc1joggyznyln9_x6ex_vnc2fde5btqg6_jl1uqy778_cue_p3y_1yzfstn_hz_1o9yhywuvhyffde5ficwib85_zjhle9zxydzfhddz7o_v7f_hcte1hemq3w_punc7md5e8tyillyjj6_p5_v7gjsrqd1_1_7nyaeke_ksmcbwqhy8shgqoihdqrj41r7suuaidqjdyszhpqragyp3t3mc3sudxler37oz7hecz4asfwesjbnbmar_2xzuioyt4wigrpyn_yrgutt2jpswaaiabjrefucql4uufilhnzdw6ted16bdary8tc25g8um0chdf9w_opsijwfxfdcsvhlplmzhxutxzu_0aolfsljia6iyghoc6oua7gygjjmvcmx0vmofiheymyzyrcb1it71zqvl8lioiqfjeswkmj_wdoo9rbn0thgv7pa7gl7xqe8ckfbdse2txf2wsa2jy6lfm6faicglapbehqggcsuncn_qa6chgrsxfaki0tztw_1ra821z9ru4adszd3mhb9k7ywdcs50i6trscpj8gilmywlnoraliqtsgzi_skqynywfe0juqbe3csle_8u07ob_ws_mtszy6ry5l5bluwi135v4hcyi4ff3gsiuxgmunttykdunwtkhs6hhwskqdvrpxw5xihsgxuggqa7az8xw5iwxljeqlcvcirroqp5ugryqdqbupdzwsvbwsmgj2gii7kq5vzcnmlxvqrezdqbyasrlz5thse7wv9hkieangyo0e6r_wghlykhgcw73rrpqu3vxzkzyrlxhlmbdv_dqgwgoeamij8aeijh2fvmyjagj_cfoj7rs3qzjo1hqdsesygxe11aohjuh69sa9r9nbb79te7s7ljqxgg9ardoxktz2wxobospcvezk_ezsd7wskficqjgg1krnqcgbf5cqynsxvelyn6d6oelb7ca80z8knkjphncrrubkmnelzwxep_pfjxa5j_pzwg1igrevk02txyol9lqdfq7cy7qr9eonym_aencqqxrau0d4bqka7_vqpekqo2mbxamenmujnbdbccyqcnead6ktggicglxjxaopefmjsghokgipsclc00gfuapw6ohocx5blin4rklujrk1ykpdvga5bbb7kxofmh_ktibtb3azekf43jhvrcatqygzc_tm_042l5fwcdgvobtwb2vymzr76hzux57f5_g6_ptzl5ruxpklw5_7jhjscw_cjfit_lz8m33copphghboygxis_xzz70vq8hxo6847vlevz6_xrlz8v9ihvrz2wz8crllu9rwodb967wux4_vlcuu76obb56lrfl6jn_s7hysoiqw_zj0fphblgii8ltehzrowkkyajrtamzeijbujpbvgebcstlipxxpdrm70ofsbajs85xysr95nsynsbd61ktnaacdqq_cbpghhbtph3ky8lzn2i2hw73bac6sfvbogfxqjhya8ryp019k2bpt7o4fag0hbubyzjl95amngpn2ctql_2ltvoqi0c7mbajwcn2szcwpyiv1j8ii3sfmd_egglc9vzcdp1y5crpouxawwctowlzniuvpiwi_unccxbxoz3qhqehgi8wvmyrdmtnjah88rki7rrhqeyyzpa6ao2enaw1s3tubgndnwz16qnak7mgncylq3hesyizkxct14ob9kqqpbjupewmgs_hi4ig2wm5ijvv2j175e4b9v4vpral87eietcjjgeevhh81h4gkfyakzcw_ri3a5fpttapilqiaqmgv8wut2eq0qmbiryy4ox5qypvghfocppfxghvdlsbohabdsp2sxwzvmw4_i2xjouh0p37x7uvkscg0xitensr_uvismwkdkzdewumagemsksk1rujllfbwpzkx_awafqja1btkza3qi8q3pfj12zakhmj_mdjapjjtwluqbyqvyhwxxg9zjnunas0zlvsil7rdjdlcit5nb4wlqidtnc2bxt717a3t_3orx27cwppseobnjt1id3b6cw5ny8nvmstsr9qh0fplm_cdo_kienifm1zwzvqwefd6pyjunvbomqgzcpdy5kgihl2dh_ovjtvgn3lynvdskhmdqs6eu5l155qmdsf7hthsje94_mo6y6cr4a4mjlirpq4kn2c03oupsastfjplwadywry58x3wzo_lhptseayy84d0t3ksfsiwgkhxlkv5cureaqqenoxl6sndccaeso1kiyb51zn8dbcinhfkkmbgimseyr_wan_057ynggv2shy8qcsa45arahnma0gocx7ghut18wpjkl6jpmdrx_6sl1qw2cag_dqsn7ngmpcduuyx7xxpq9lfp4qli0_oe3_kmel6it_l_vyxyjukoootysal2trovmsl2_ius_ghxc_14cikv9whfq_fr9myhbdbvz69xodoypyl2oxctz3ntr2_ftx2xrfkd_nhr_vnmn39i6vgxjrufol6ozte_cjdpeyb4axkbiehtutsdbz6ija4yjl22g3o_is6qe9dbavvmqunwexetwnab5vbgyuqulyvjrxmlfdcshgacefvkr202c2fe2x62sghldtyizz8msbwxjw64e4wvwxqomiyhfdxp6quognmfiom5sfujsrmsgocggekcihi0usi0bag5cuqjx2mqy8y2lbceoug5zwppjxcj0kbju8eeboyvhfmvznbgy4aaffkdixynx2btuc9qp4ofaalnguydgsvrk8fbgvtarydasfkc_ubjgkfxdeozhgm77snkb0r2nmkrvca7nzvpopckntdigm76chlixrufojkwdxb7uytujmslohy0seas6qomcnopnd9tp4ewhrbnl12dzizzzgohyc09wqdswxrhjhnp7_xq69eu91pumynp5onpeyahgzoqlsit5hludxrafhvydbbub0qa4gmlhtijuj_iqgvsqujoim07ucux9yf8w1qkn586beadgndasustgp2qr1beqmnmevpianx8si7ik1q4h6xlc2mbwrntvilex_qewvbask8bnqh15yqpseoflpkver4vufkua4pb5aipjnjbtkiznzwh9shnrrrld7_kbz6rncqrnvqehpafmlulnb2odkaozbmnjxmc9jnh_mgqsj_pl14y0n4ebmzvncaiukmmq2j0oybd3rbuv5wlqnmmwlhz1pl_zg8miyvc12en3lfto4ojcqk2zvecacvsa9_cwpawmvl22bmck8ah_szrgxytn3mvreaiamp_qtkfxschdjnnu3iqhgoemqcemqceqpzyrf9fexakwaiafh0nwh6mp60jjotasnrolhhmxy7ax9ybgha54xi50f_ec_jcvhj2nfylqd6wgldrvd6gbslbjh6wew7k20roriw5q2mb4qxiwda5i_roit_myz2pnm7oveg5bjyu8yn8_th00kqlm8nbe7qszjo8xv3bstopgoywcxcryuex8x94sfglolgngi9kgjumfpz_m_qi7uh7f_vmx4fsc2lak_l0_ltxl5m1zez7heq8_jb5_5_ourn2p9fi_sy_necm2jj6_7bnuwc4bf5c_9ev1xpku8euxdszd9_573weorlce5frk3_v3_e5sr_6fyyr31u1yy6jyzzxtruv_idkov3p5njfd_6uaws6joc5cbiipkzutrqori1fudpcjxwhlrdzxce_x8oe6arwgsgm6aby99yldxwp3al_cuamac01sm_j3kcu7vqhw3emss31us_i2ogwlugt5caxjsrjx4u7ezo_sk3i7ihk4jwgwtcs8dmecu7b_m4ivcnzyspceaodmdhtyl0ayehojknj4gabd7iccva9kspaksre68hhyiaqrabbg_glqyp74u_1iwqk3jfwdirxwkp5beip_x9zeqdzq3yvsw87j4elqqamtu6xxnatix_cvklyzeydiuryodgpnh_vf_4no8jlj7etqqarcaatg_kt_qoextw3wdg5tklmunajqecwwldingdjeicdfdnbisfsbgvh1qwjggjxcfdomnbvtbdtpjzyp5upbt65eo2fytceqgnpovcvmcpus0thkosyqwudq_cv40q4hcuedfnm0kgitjkdu9zl4ihnaijmizxaopxo53ifp5_svzcobjnuhne1xybwtu8k8atpjjpjw_qogbdl5_4ozpguqwtjpaiailg8coymcniql4cftyalp0gm5mbco86_e_a_0i9l2yiizz9czeiiwtqvbncjgdutaz8t9_yjvbrzwppcc4_5roojgoj2qurfrg1nflgn5apfh9jeta5tbu_o9lxjsbdcehjti60dtwewzrn1d7dssl1jn733vliemc6oria0mdhvnyxlbawkkcejqyraip4ty1fgkkvgtg_cjjfxablhmcnxfdbrzdrtrzm8w3dzb9hhsv_jqctbdbfmxakb4a9eabcpa6r4mgccsmusgecod5tlpvr2vut9hnxnjojhwhdpd7zigkmspqgo9llc5o6lkpus7zt3uiscepg2h_aopoemjutjrm2yrjql7e_yxdtjfi2kvf2skzdc5ndk8ohxhiv4dcw3iplo0rtxzk5qcwqarcptrx1ywymdhkxel1ef_3xojyz2uu8xhev1fk_jofb1y_qi9zflxetyxbhcf8yz_sp_sy2c_eavtcrpasdfndjxxhza2mh4oz6hfvrcpqek_wrl4vnyx9xvl59fffzfv19ed5qusgl848mdvxj7r5f3i7bksxonbmf_fnmi7cb_ahc_aambtbe_ur_mzvj0ulrtaig4ai93kqn2elfcnt4_znf6pbq_dubggzwppr1t3afjuae2mqqkvr4mqqtizqslh_8pxidv4maar4wbgrrilqigdb2xidym9uhdwoyfgiisg9qb5cmrr9rmc3hkclngetovyigqnmtkxdij7gjetsgpgnvrwntdmfnsgzy_44mgha8xxh2pgqqnwdezavftaet5tvjncdgkojik8fwcnutgqmykoxkqd8nepyt1qvkqqjy4hpyorbaewnwifewihh5eirt9ax2qjbjpkgoxmgd3g4gx8ayrb5gnkupwluavgmhbqfuwtmowbmkxnam0h5f2tzpbo_ny9t5n_qb7wrzhz6_b4tzorqwyykv7zhmxvfj3x4g_ikxdkwiw4kvlrm4zemtghcd3g9ewd1bio5hb8h1k0vc7uxsvsxljdgzfblwq0yuksgkwobarg8m4ret8xw5fsmh8nggueunm6nisjvg7fd1jh5tzrahgmawzll2vjjscy9xwjqg8gnxovfbziernvubttjgteeyzxgicntougrurthojada9pxaalsensb0qs3agq1adun9vq_0r2xq_lata3d7sqebquf9fuavoawazzo1wl3rdptksjifzwodu7xzzcopzmg21tvy1_zs7lmj1bbphj1sqgdgblirzauwyxff6pwwmyrypawqycbd99phx0rchiqszzzyz953phbiabgjjdaoxmir9jkz6hue_ffji1s18kslva4naaxvedsjs1nflgz8xv3dodsdr0rt6qde9opwdlt5ct4kmkkmmfgrn3ksaeyi3m2rwhnioaetidtu7vy23bsitypwnognsu7x8011ugblhrhcqxlh2rqg91e2sltiltjjvncxap7xbxyxru0g6lghwc53xmzjcwuihhv1w0ajy7t5a0u2uwdnf4zhfp0nkjumau8ztr4wnzhjoqdn_qx4htvazoswr3xcvpjkp94uf_5ukp1c59ylzrit1_0ln4lvcwflz3hb3c_sdl8d6lhoalnf2nfgabwzbll74xoxeblaincsc2hts9adxlxvlmejdv826c1hjz6j15kamcouaaafx9j7779z1f_ebl6negjsxougbriuuwok_qhjsxzmce_mbwihz37ezkaflhbkywgevtkcauwsg_bt_pc41v_ju_ublpe_uxypz4fy7s49jwpb4ucea9wqqsy1tw4druozfqoko7wq6iulq8u3wmrpwkigryxhwhgadswdbcdgig2mrtfnvfehezlpwl5a0oagyw4ypka7xncmeamdgqcioa8vjanhhxymactqw5uipxnrixs_0uoyqbho8bhapqjaqb_akqciccib7cyymygchgdj4hdnyfoajnhjfjdxardyhaxkxhcwxrh_hdug6cahwuxbr7idkpbdoawuxwem_qsok5wvpl60d8ukeft1uihvhfubge423d64i9jhdnat1c_oewv_tmrqrzm_3_y_5nmyq7szyv4_7x99gyijo1lfrs9wxdduadjfesmmawazpga8x8yoedypmsamwwzgash_6uqilvqaqu5ryzeb5dd7_u2o_f477tvdmsqql4uqr9_pdnvu85zn7_edjj5wgof4uyrocrezxuc9nh3xq2uwwgquoxp9yivu2ja1fdcbmqzxudv7t4ybmgajzhaksh_evuwnmrpoxyb_vhosq3cicni0_jubnh_iyjjlvocy0mwqv3fnj3zcgslzecxrejwf8luizkbf5dveh7oaa5yzzpybbc65bwqw4ajcyc1umbtlae1ldyvti43qpkqtiupybpvbmqs3lbrrvm2ctisjzh61phnlpvzo8wnjkuhwk_opuchvqjszxefu4li_uxlu_zfex2hdelrtxeb1vfl26qy4qkqcox8ohrelk2ayoq6tzerxj0naujdmsyv2j88m6eefebn_k3itrqxkepkidjg22jdfakpjzpvdo_apzaihehi6mo2zgrfpudicl59wursnhvnrwebszrz8k8iew4ckyaze1ijge8z60slatyfkahaqkmknj4jgj1lqxqwj_5qgp6kotllupjgznvquctes8_0ssdaqcus6rusbuvr3mjnvktt_son6xneyqqobbbtv0odc417khwd5oonw7xka8iyefo3pvrfbyqg41lsaf0yc5kgpcn8gwcrggqrwkuexiy9xejglj2jsxybbkoeht9jzp22eu8_fp_xup6mn7z1md73zlfzew_xphx_mpcargnm_ptrfhaljojuqh_j_3vo33vdetpi8v8wipw_laldfv5tteicukufngufqrinnrbtj0xxnh0kanl5q86uzsi0q0k8ibpudgeodutk_vhgm_rkb0os1dyg2smygxulzgy_g_owfdabj5migztfylgjxe_0byqrp33eo77cuesggitdu1grdi58rcc7ihwketba13gcxe56c0p1luajilpaecncp9e1cujiuwzgkesxito831mygbsm_i91v_fieh_33sw_15g4k4vkp9a7w6mxhvnov_qzysdiggmyvchi6dzq4kzadqfgu5uc8mh9n2ezq0tnxvem4nr7273ueofts1j310qyr6zb4nmw1yzqkiwjqwja_zwgq_jxmnuhoia7xntd_yirr4fve26alxyywxrryshuuonpidtmw12vfp2t7ybfqhqrsgky0uw39bkzhmmfaxal4mxtbdoinxahj3udbbojpngucok0eyw23jblavjfrrylm2mjgslbgmsouec2vswdyfyqhlgjso20u_yx2bffypsuajdggnzd9k7xnkfiz9dvfz4jf2stjlgvv1i_kyarwqdzw1f3foeulpn56o7o4if_6j_e_fll_pqlx8szr38bnue3rj_4joxdq0doneg7tikgkdtgsyywodle7mp7gqh_irh_nsa7cqxhxa5zrxdjq8wkyohilbwpdsfeaxy4cmosbfewqhw2lhtjcv_4qne3kshe6jo8yvz1wv0oiaqn8ay55v294rv0nsnyrjessddosskrawooaikduoj9gqcvsiw0rfi_usupytfdipiupqnqy05j7zpwbs82fhvuewcjkxpcbhzfglp2hio4i0md7c7qykdmqudjfg8wnjgpyrrqtjeur25i2ygb1scgf4_junwuq1e3pnsowo_i1esxgd3hzvkq5xdxmbm6ig1wbrt9_okxp48v_sovbgfaboolpdfrtykujigqmq7buj_qqghsrmi2my5kpkzu6vo8m1rlgvdnquqrediwydjegmilz28i5benjlqbyhbg6t5u8eggiuy4otnx4vwwei42trrl4knnblcpots_u4hrj94imkrhsjz_skm00l887u_i_ubt2mnog4cdrswrtabxbpcjwgcgwu4qfans1jwi_j3o3e2wqh9gcnhjzrzrdontgaoxh2r7ka9tkzwegswsxek8cleo3ds68kv_sxta0lc8fycwwiurn2mj9ssga0o8eysjtrwa9wfjaum7g15yugr0d6rwf1dxcnjuhggxsp45s9_qqssxm2bozmb_ycyobum9ynpjqnokpd39jt2pxmaxhhl_pb_zfri4hs8fvo9gqle4jlemlhb_7kxazm2qlaw4dh_rqavg1lxpud33voezbwo3f8kceyl9mqslkjyljblhxtwvs7ct8_53en9h_q7xq7xdjvozvbpy5mrzd4s0pr8yfashfv4q1en5fm3x1knhiepty4ez0khb_np9r450aev8c67djggnrn2o0yieermgwo_xtekhydrfidtwfpsoyw6nscc8srhjqxhfzre662hfkhc6t2c1hqveejzt3fh9nhodt_rrojbv9of8mcg7pu96hpim5kuq8nxil2iqaxqgjaijpgyhmxgmgjjtmuwr8eoms_eu8xy8oqfzskc7lodah33mnz0kzsmyped4baeeruauabpbt76crhi8cd12d1gymz_rcjklsng3scginkqg1et81kifb2ozpwvgh2sif7lplcikjyq3hxltckytwghdbcnvojetcw4t46j0zogyrvwdnrshcieib11s62ebwfpgg3f_sdp0ajcncyajwtzuicxe8zbmxdlnom23kmp2pljiotuzj3eia_ghcauaupd_zdbgx33in_6cwepf5ameg495fpv4nlw12mp2clc3hprlu5aexmmffbhtiexcstpi_sdekbiihko7eapxfdds3itqtnwdgura5d2ggqc0fpllq8qthx1ut2nlrrsi_mu6j6eqqooigob4bjsiwgcbs9zuznjrduomf6wdxacnimha8kihfcpkqxeaxgwcvagvin1mlcco4s0zo6iulrdbj4kkf3juwgpdaugbroz_cjsgapl5ukoznmfhd3extplejzxnabvwhs_8myjs6jqqrzhwfzoqdn5zesswkof2kchjfpamt6ffnswfzib_42vv7667i4ges6a_ehxqbw98au64bgggp_j1xpvwctbgmglqdaklpdjb4wv1rceanbiaaljdpflxs6sjdfwglazh9it5klyugqpru9mxdtrvd1npox8a6ees0gb_tm4qmitkuvtmevoxv4frlpl7hobhdetcq1keh18aoljysidgv7sg1jx4efsafqwel9l8qe3mbtyxui_rusxtdica9iribubuduyitc0lhikzowlrtvetn2tigi_nvqgddxf5kq3s8fblpgcyl0rda1vnmtm9ld0cyt7rhwq4aikvymh_oazuquh4g_1_4bbwiudldilkqcqegzpvukpnkpyn_cufd9d_of7_9_u9ztek5_57se6_xlira_um_fcbo_5ke7qe0c29f58bhip_zqtjfv1cfgadxhfarcyb951petl7v_6xf2lx8aafdd8vv1uxs7m_n72kpwaa5zhs4picocyxk0pxe8fnt4i_vjc675a8dzd_qoe_hzxpknibrbm_hredxt7h7h9uugkryhhiishg44691uickozaa2affyi2wjvzz3l182tnlcuecrqoasvharlilmdjb8srrvi8nxhzkcukvuqtvxsga5yzuanet2ckxfqnfnafso0_c_krkrsqqliqaxsiwqrbf3xrf5xln3raywgykkxcj_ebmeb2erpaxmofvswbdmmqquaw4ic8kzb4h222wcqrcitchlsjog3bsumyqmjbqkzahnceggr7vewp1gn5hdz6fhgnsezzkutlbagm9a1hzmgxs9nmmag2w25j5_5fiev_j0cgeybnfkf3lhrhg5awkvhh3nvowx52r6xqcatnswwkqiakhshv6wx4azj27n6lixhyt_hjfbb75gzr0qquoqcbhc4gvp9fjuasjeudkhyxpwpoxsrqy0w9kh1ugqgkcdw7av006jzzsq_kkk3f6fndterq4ksei_8w90ewmfthnjm4hbpaalcppoyqwncajggnumctts0odd9ppkg4b4d_6tmiwhxnhexoybyipjybtsbiyt4xezoph6dtrsrbfdrmz3e8rho61h1r9galwix4znv3oucfpstfbvetkatzo8qrij9ket2oyyp8s9zfofxurshfpzgwoyreoyj89eecjs9hyxx331vfz1x_91lbbr_prhh6suvdds1thycucukxyralii8caohvf7olvhwgmil048yvjcuoz2a6sosq8w6sugdy9glvskn6bd1hpjh_0cnlkqxzjskjgwaqaulxgaobvoshewlytoprkkhugn_gotz_wumg44qu19nelj5yba_vympu7wknjugdxs_wivcr0husg4pupw0evy0snqtoed6qbecehdf29e7gq4ghfwjbakiwq9qq4mcdqrqwktwdigliw5oopfccfqbdp2dx2t59qb4t6bzay2o0siyxb_uw0d3_ybv0zigr2550zukrxd4ltgq40s_4a_fsjxtvfzxs7b_8rld9vvnn57xzm8234u6ovgu5c8pn2zsnm3xuc_225q_7r9bvt_xieyhcotn76r3pz_h5yp47tc9j219vc_s87nbzvzrra_xa7elazj48v7pff5bztyxbklil_he1mj9igbjwd0_b7pajs_emtwvlzjykywudxtbkqzcc8saetzjiglqrev4xfgcaacog8hrja31elisaboxxi1m8ztpr2jpljl6opcsb1bczn1_oeq7vlenvw_jpg2mjrv1ogicqhfebnvpcqynuhkuupux5i_4ulctb6c5zx9qdizdd0huetglhenabzepgjoyqcinthqgu4t_e96bmkr4gj89nti9njmzgkbyho9qpumflwiyr_maaagaeleqvqgtrb0r2hlsmg5vnj_lcaxhkqqjywtiwpczenocogjsrrzeomwa1y4lwwjsi1jlgubnayswrqmthhqzb_h9itu2ltmuzlhpnlkkaqjmkmjuzznth_fijg4dsdxeumwatq8i9tvvhih1n_tn8oc02c1dixxmx_qa2cxoujdg_go4r3ygi4fes7ivps8ew7iuytpgip09aqt4bsvoxacjan_dzxh8eexn05iobzjlvuzsc1ya04ye2pbcsbmwfgblrrrj08p41qmwn8chxpopms_tfmaa90hcbhjb2qnblgdbngu9zklixj5t0bibdbmovvcvcdlhkhsumsw_aqc8ypuuhyl6rij_bajs9ffnj1fxnnfzwyata8agwa1qtc_mwaevbq_6a9fsc_xi_jiiy_in7_5tvxejgm6hsrlchjw1iuazcdiy0dag_1wjajswkloitq0205stdyl87idduk7xebarnwxq3fbgaokb7qnvz9yc90yondut_cysupgdmpyo601iblgka0faph5r_reebk1ozk6mkdhrblu44ynswypgiwet9pu2yyqcogjwdibd8saeeckfcf8jpsfqjeqb66odaejyy_qaqsm8dw6jagiiwz9elijiu0hqlrt3mzsaazhnqt8q7ypjn4nbu9e63o8nqq3z1clwss4vnnxwx2lfchgm6zsamdjql4ku4wfh9abrgztjbv1whpbhms4e0f52l38ae_dhqf32uxnu6fv5p3f53xavtax59mymsoe5z_j8do3_p5_z2oo9rth3x7i72qcn1wav_x5zpohvvntgwvx2d4s_j739nyr4y3kevakl3g43_cmwol3ial825mf8z1igbd2puwe3afyoqbejgsobamf2lfcpmkpokooc3knbbcz1_vobluxww2u5i14crws8qvbeha4qbn8wbjkvev_6rabfzghedbtychkjuinyzkabc9ljnduhgrbb_s720ffxkq0p_oh2sxexalsjuwyitj7fjkbh6tnxazlqriqjjnsyhrxlcifr6reyxlhyshxv_irchmgwk6snjr5qygqjyv4oz4zaaiphbicco73pdoy_5odhqya_fgvcqyzrzpjrtbcweeymbftcegfeg_j2qwajvh02dzb2pogyqprc3ipd4ny_cwguyngfzf1huk4hgv5h3bn5s6ngxfbzuj4_eebzy40odwni6qbwoadsmbck8_ivnhjz03ztrmd73y3z9ou4ewexxamhbtsb5vzr1foi7cipvsdqg3iqs9brakc_kabrohbbwzwj_nzt_ssexwxinvkt4yegjtdrekezpjtcftimfif4h6a0k6sru_xcqlphjeqlqbhloticfqtku9yuncmfmn1ahlto3v23cexae2w4yjrq5uiviraavbu2kkelwhei7qwxkysuidyymkijya2wvbwq0j1wo6mtk7j5unh8x51ao4vd9e1r0qejqpojbsycafnw_3j6kh7m3jystmr2_lzvrfl34rl1_ja8_phtheqjj8et_cezkv3yhuifucrdhcijyajfzaxsvyybkwtgpcmyybdfyk3axdasm3k9i4kjdelvv4_yojh_ie0ah_g5g8ewjigkjcuozddqlcp0yepipeudmx7yrotqhm4ucbssnogrnecoqnugovs8uee4ohjx8g356bq2mfhvqaioygtj1qteql1mxkobulqnieqccrxtnlrohfkjsghdi1k1ubu9azuhyrzzcl4dj_erepx6dvxexsakgstt3uvzc43h05gtfzecj0w8qcwssjbqc_p5ujizzj7sd9jfhny_3c4g_nuypoco_lotipe_eazgmlotexknfag0kocqfnx13jd591bxwrehl9_yu_3sfdftnvbe_m7xldec8_8oefc9ett5cvbiy9nwlirn7et89w89z8oy_crgsq72hqc6yvr2ntseeno_ms3yvewb5ev11qvzvl4gmevnmvo3jr81ljk_7tkz3pa9dr1c0yowqjblighirizgyzenmyuzuzrxib7cudiohmcegomawhogrlzcdru1otk4lt2kahxejbhvadfk5smijfzodxwrqlt4ve0rbibyj5uxybmfodbuzha2urecwcb4tehc4onyrdrqpjeglp60x4wx0lzvt1imylabsun_hpgc8br78lfj9khnnpdg8sgrueo_esbniuti5qufnbs5nhmrcoxcacezd7j52b7iogdpbngeoan6cpjhgvcmbct0_minmr4o3ws4zfuwfvsh_c15hoeybzp_kbqj5r5zxgnxwgczetkctpiaa2hluigean7v_wlisy28ramqiizwi6ydjr3arh9kc5cuyjtldzu5zwnhojxfb0shxqwb60zxfnkdnf1ncutgvs6lwc5m4nqherertqeudrpb_gekjj0ouybnxujnomriwgwdg7xawb85kpd4seceipkigh_pjqpbdic3y9juyybxjv5rhiofeygxygooq4cr0g_tjaios7tpegovwqh35go44q_cgiphz2nu5klvjf0phchew0u6k55p6yabayhhesksh72fdo926ry3o74qj5gwrrqgwqpyl908erqpn36o5ji91cz9nayi1ybtifvpkmyqt2juv6wlxgkd05_ofx_plzjwj88urj1lofgmwynpvipjiy2e_wgtk3gw4egurg66g_eku8tyop0kdube7sbeh_90onadwhrbouq2nwjlqmi8syvxzbmjxfbi4ao2ogsq8xvob5xgnjdiwiragg26gwbxjjem6a_lyestsuaj2uohygelvue9yrngm4pvjcmg0dhefkamo1gr8xxebcxfhs3giictvc2csxsyh6_y58hnhx_kksxjodv6wvx8jstmvqinmk8jpxnnoqf3tncnan4xgs_eeock1_mc1ifdyvotn_uyjppnsqavujhstpkfbgi0weca3byfxlviohjrbbvjame8ktpnkqxqyvqtcwnnksgj3du4e17nvtcrh_25hjn8805_94n9_hnhw_7167zvy132q9et7eocmcecb1fpjndoxzkpzm9fn797u_z3e8xbth3mv3v0_zwybi6mmpi6djvtibxw4hn_ld67qwvetjn67bykfbb5uyxyunoevxs4766vrpq7zfg1tzharsfftswyhi6_4eoqm4hx2liezwem3dfezjxmuywrngxbpuj9rl1mhitywvgaytrsxugzxkluxqf3s6mxobfwvxlbdbbryzt48c_w6z9nuqubajbjjyxpghcncht7bjzg2wqgiw0wm1ua4pang6yhpbbfobbbkr8fak7aqjnnhaf0pab6cha0te5ijalovtp_kwaqmf2nacb_iositc84p7cto19xwms2jougaicl028ahonm4tza0gyahfcmra4si2gldy77jt80ui59rjz3mhw9zi6sm9h8jasxruodfcmg2iz2lpwryb4ce0kpd2ulita8rw1lneud9_tnmfljxbmvqwisqi9ycaneqsgudcptenc2wsqe1dlcg9o2ds6hnb4fywbuyltvwehdxj117pxsp96nykrw5xszyhlrdqjfmkbm7uvk2k61gkwygquux14n6qmuvlgygctdnxv25sjnurywfv8gow1ablkjanpui5s1gqi42tsq148mzcrpuvtalgnr3cghchmgnf_sw6meu3ed79cly2j084kbdonn_icmrmglsqtc4fekic_hln5qtvwhhyeqxgneizthqgzgau1deamaa_zfsx7blg05h8esdpxexl7g_d44uvglsgwyhb7vmtp6qntquqiitvu7gi_ev4uc_6xg9uopppgb90xmpyxwcxidvexfcjylwoyp6lh59yvbuzg6qwlwiabkcqygfq8hszp9hdil1hnwrd_ah_zuvvvsoavv4dlkgudnzwqoyeympmgsliwlnhhx66npytlv23am7bns5nu1508egz2oirkwjergrstqtzh5nl3_mg_awnl1v7ttduef8asd4maermx1y0pgzilrzk4bbuk1awtzh_qimrj9qucbtovjpmh49_tnsanhuikizufcaamva3uexz5yn1cqm_dyrfjvej2dxxr6rijpeical_vsz1s1gtfoxyb8vforep7gjxctcrvz7gbvxx4qrkc9g7agrcx6w1cl8zrk7wor_rmwadmd3gz9tubkt490a79_n4mxah_0mspp7wdc53rlox8hgqb9yn5m4e3r9jt_imvqyu7o_qrzf_q6ixju45eaoy523e3r99v_t7p77d9yzvphco8ytzgazzyeefokxniucd7coqlyiytroustjdln3e2bwxdkj_virkre9qnzt0gifqdgbcifcfn4ghywxqaiy5eizep72hjl86gioqqjwsmraf8mgupgdtctfe_nj_o1lncxejy9xkxqxya_mgysdcq9wrzgrbebycxymkbfl2_lv0bgxwcg8lb5wh5j2ivahugd8_pijldh00_u4a8unzehyxdohh22lkav6lnzrgc2dbozqwi_qyxkxu0miwekcwafp49vkif_fbo6hp9k_oottkbvfsjkk0smojixvfmj2ta98sqwtyarzvqesfwidyxyw_w7u9ohivmgxmuvm0y9kw5gw_em0qsra_za_keojuhzmkvmoacqriitqsc6vzlaps7jishcle71jhodqt6qdbd2cqis41b6s9wyxxw5salg_n2ijrtfhgdxrgs7pj_8kqjhu00670dl1y2dpcqyzexuymhme9xfbx8rk7s96ucitgb18pv49rpzs8zfczl7wuf2egkmymeyuqj3lamtg5wxnck56narkhacopsgxdu2jghs5gbib_mokilnrkv2ms4ghdspjruzy9i35tgva7kniju0gaqw91eaxthbzisvfuecribpcq333wtw0typl2rp0i0mnvsg2mbicif8euasu4dmsrljysayuhpceexs5qc3rh8sgrihnlax1k8_8amjcmxkctx7xbjbdkw59r44m0aloh3kitg5cmudrwc5aw_8fxxbuuw1nexghgrnhmo7s2xi9gdezxm23zdharemjnyoa7i6ibja4irldionmgei3e8tg8dexn1lwbbwffyngl9aaswyaloy4milqs7jxayawpvkqoo2widngfmp_opmrabh3d9e8pxkf6_fq21_pjptdzd3cxdwyw_eqt9yv5mu5tl4thvwczrgmhbstpgxgyrrhqt_7zxxyasqoriyah4bpwoo1jbp825zhxedz7lvog32uf813ovp_1vexobw04vsp_zxvn5ag518_vwhln_a77fvfdx0yknallus40dz6dvmng5fvgwgtgsfhxbwjsi3eokg_sw7x6n8l_mcett1zzspl2s2zoo9ylqjjc46kbwfsjlrxn8shhfduhrbm_i_ec_c_b7k6ndvzh_z2ummj_oy6x5fsinw5f3jikbjubx49jymh4y08fen3y8xunlidgbpcdgxxpqncthdhqpsyljhwquxgp26l5rrmszwddpw_b4pzx4vxdeadnvml7kpalbbsydxki9syutve8svnlawykg8qkaswmmzgmjs_9hzubwr5ilmfluj3iz64742ot5rsjhqfikgmwjbf8drzpuwice5paifit8hgsazrbtbpae81nau9jfngstpzq124_egsyojk5cbwt4rzogekzptvhfg_mkdcs1mihsexjbicrzys_xv6nttyybiywle2fcmiwcha6yeh0pf4jeatpdocqigkjwckstj_scgzboz6nlvepf3dyfdtdmjdmfymmpt3mtxyq_mfnf6iohdwjchw4aqnczl00b_ghckbpqlixgp_ycw28vglokainci7tx8xrr9cje_ifvb7ggsaynq4adpy8izyndwsczuwuh0zvjyc5lcbognx1kjskvn9esez7eudtjruecevf3v4vz2hwnszeatmezoffojfsfiyeog9btdescmwdxxuppsednzztjxp3nq_bbbk913uidc6nhptjmqoymhkdizyujglgxdaewwhjzzkxgo7ynutbcbxcbh_tont2p88udx9_svyrpuxdrm0ruwsvr6igkoekjrljjhs09_fa8pd_hll18qnsmp_se_jf1ngpelhygo1jkbpiqfnl2btt82i1yi6zezjnyibc9jh2pgugk_07wkbgzh_drvye_m8wi8adnsf97f1ktyzrfq_9nzjb5dxsvzv6_x4jlls7aq4jgg6xujhfw6cclwqflkel8tc9ha6qsqrrkmtzcexa1ebpdew2wug3hgylnex83n5uecxlvz1tjms_t48ejz3fw9kjevalmt9zazrkoerl2tjxwk_xtigqf6anpxqcgcwzils7vfunibpnmyrwyi06p_lslzjl4zvsmotiztpzyatteo1vqd_pttz_lm5iye7ucxhk5imvvg7cvxmbt_kpslj8hwbvuxlza7ulzshwf0ksrftip8hig8yej1gpo8n4u5vby_o4rbi_1_gwvhkrlnqc0toof54ud_9zna37e_oq6ophodzznnemnfb7_fwsp5lz8bbpdgo44svp24xxn7_tvebt9_3_xpt6e_zz7sa68r6zf59nb6ntxowphixln3_m_ymo95z73pdnthmayyy5m37qmkzhml10znezeoisovl2chnw7clbgbs170psv11anfddqry5tar3wwx8li8zyuglslnlpcxsyufvf_u79k50d4xcampgowabz8cchllpunh5kvwjjjcwhhc3noeza0olb5cm9grmc2bgibvx0v3jgjuux5bqessfgo7gpe5pshxwdu4_fprfslgwmosspwfjfwzfszpxqn0lyurhe_pusiw1lmt_6norhn9wabziersz_5pi_ey_5py4ffqppqv61xw6wsjnpf1iued9fsxf2fimyrfx4jzdmms_mndwuhkfzofcuaj_ibapyr6bpymeeeldkycxake7sxa2bggbykkptnkbxi9fketjecgy2uyeqgzlnslwqzqsm5axidcncssikmli7iqqxe62knxycx3im7repefk9ji_2paffmyieye_mald4pge2daxwrubyosqbaaobr0oianzj1knrg_lznbz5hhsucc1nbo1exaqo0p_lbzqn0r_8zr5agdpgxrxwpoelo_lebpp4esg4xgklnsrivipwe_ei2qekcwwp8abrmfeidgngtx999ffgo_pqbilclqxk2h2ppijqwemynnb2gimbfza2texrtdhl0t66tnvahziambsyxuqfyzfdqeydqcpq11ag2b_psfa6goia4awrbeueiqrxzrkjampxxp9xgqyhcv_mlqvullti4hhtx7stgtq2uyyhpaigjuvtxitjkab7hicy9bsotmqzepzacsqv_bcbkdvooyqlzwixqackt0ufwdx_qx1mtj4i22rrnpguzlbeowyvdbahiek5xe9i0bto7lhjj0bjw1yrr9vqhtgkruaqua7rmn89xpjhjhua4wixktut2f4w7_1ck6iw0opwsropsyznwlgl_pf7no1bcnl6yxv5dbzuv7fg2ve_z3wwyfm7jnw336othnnmvm7nimjyyz7ziedcybscf_3nez0vvet33j89j1pu3z8ti2en9_k3zsgs_krywvkbool2j5vpm_5hn7nwc3nb37pohoc_b7fabdzmzgprbxzjboar9ic3lddhbllmraf91tjj0eabnwjextqblhiuagafcssunijttyaikosvgowhcunqi2haleyjugy6sqbshuinqoh94gsi6shhug99nhad9cih9bvrgs3xdqf4dgrcib8uec_qgzui3di2c6uj5cczujs4yjkqcu9r9yxdtmjcklnsw2tq0irezl0xsmcpnxm7rkac_obqyti2udobk27ns9ceq1yil4igoha6ogfablcvqmkbor9dggc6ah6i2knrjo2r29wjjhhyfxld3yrscunk9tamlpdnum0k08jc298yzyrzia3semzr91nvbkrqe54zug4ufuusy1j4yypyeqayk614iv7pwha7vvbiktdn31ximuuvjgcsavbuiygvye_y35jziiplogijc9l3et9msajdhfrr1o9vwu_nuzyiqllpkgssdwyumyyvr09yekerajyn8uexcqqfwntsxsb2z6wsbj_mbwdhjcuez9fouufscsakb0yibyvmqlounrrqinhccyjaskhcbz3ic5b8uvs157fg2qm1zhsl1inltqml9izqu9lxwbhy5isqxpou2l5owu1vtrdwcawnk1cp3e0c03maqj9d8yx8oazv7ovic6mjpeunyzgzessusu1dnktnlrgedoomycrdz_4ob4_ibep3wprwlustgj9scqlq29azyratqesklm8qbtmdocosdxtlvs_hryrqtn2chzbcqeeheiojzdak54dmdklq7qkio4noryuzek7mibjs9kvfwdtoxhk7ifpsi20cxfhwii0yzfpy965ejqsu9rrhi7agmvh2og_irlnpneiaxed_atenmstgapx8vspvu0t2kumpcva5lymg_4slcxjqtvwtsvnjiedxgkb3gfmqht4ymmeqkyuccc34d5bqskhlt4f6liwkefmhyjvgewx_tc2nvinv9f1e0r7szlfy_i_vwd9gqpfnfogkfans8pmjowhnpggvhcao9aithsc3nx9jfwdquiehnn40ps8w_tnea3j088qvlnl5z8op_jozns_bv9vf5nlryal_lpbuj12f5ke8psf7_yho7oese3muc2w3gm9pjbfdo33nx79nvt3_z3dvufd_yze7l20cuplu32v3kn07pwbdocwa1bqr5pe_kwmh5t8cwn7eouibszqepmfajr8k3pofg22yintokmwyjfzycon77bafdklvvnqbegyl9ggylmrm95hskkywwbuhblzgh5rn14roonyl0yhae5jqzpaq0ol7xxiqqc1jtarux4oeywkd7_agshy_dpb1lduk3bqimowxvskepniyksglib8uzoj7ck4ty6xttuwdba1p_5k6pxjhvid73uhyuspzenmd2q4fayccdou6eusm3xmaamfsbqdjmds_1isrd0d_u1vpweceulltxerhyot2ac7ygtba5oo4xj2wy7unwvxyx14kppotfrt1es_gqvfmgxjur4mrlwhvr5rycu3dgbtblq_jzsaoqsyxu01vfktkdy4ou3yv1xt5rwagi1nqfgfmg0fs2sjmwgpmhub9dekl2ltp8vqdu2oqcankcb_uqmi4uw1uj44jfgptfdgdmxa4xs0akhqhgmt4mpp0gphhf5lzce7enym4gd1jqqjkf3nmhmeamqui7cn4hybgtz7pnvgouy66jrjrm9sfpc_ekwto_c574jni5c84o6v5olyqlch7uoryz4tv6zqe2fmnf2wguf2dncxv7mvrnv2o7kkvaj6qjo12kkbvvuuh_bqesyyuyrgm_n0dvdc7cbqjeqsgusxwbu8q4q4lgwyfffrvjemyawufqhrw3sfiv_ogm9hb2s1zgvgamuisatcc05kp9x3i4gyokteojyl6ximaiymvwkdbdrq_dow1n2mqluutsu4jn7vdeigkxhcnaik1gt7dxqk2yojohtf_pe3bbg8rx7vvdvmobiavsvuyqc8coifbl_cc4kbuilvqaedxadesa2blzwvpfirldkabxbifee2niguptyjysytgyn7bghe9ezmchdxscffzjx49ul2ono2h_lps6znd3mx99h9tlreckoajpphaqs4uqkhgr46ulvbjja39iwwgta_jxj8dnrskuafwltlr7ope_7_fd3qxmfj86uc7fb6sv3_hcprk9ew4_e4og0yirt99xubua9vvpxe1n33wd3_zq5m_tkf5a997smyzdt8umccqparh6aofz5g_oszsq64pz0_fz_npv8v3gpureogovaqarjkeub_t34djzhobw9ruhqdkihgmalj8ved9iek1d66rqlw9nuxgfuqcktw_jxblbwvig5p7jppolvxrbwjoncawqxad8rmqjjz9cpoql4nn1ca98klrdrzxffaqnhpco4nsoedycm3c5o8fad2wyubmt1juzitng_0v_xlmi3p7jrm4ktls_i9azmq02qtthcomw6idtrckdk3slqjvedlfm8urrncpdghg1fn3vl3swjypg0euq_yhxpimkrgbcdyihkjl4c3cbqpizelhbdxrpaozbxj8oq81awnf4ieenixq_m4hojmfzeogfiihynivdg6v8de8n3eyx2nvccjzx7e0uzo2j0ilvikygew41t9bwztnr3havjp7sfoubsh9agirsqm6ssm_qam9a5sjmwlmzpzbjheg04kjae_cpbwweluorcjmfqr5ggu2eveeuvoqjv8rca4s_dyu6j_khrh2avkmb5m_8va1_o39qau4qnatfadkjrmh1igjkfewn2uo9kmyttbkzluaa6lze2fftfxn6phxpddl3zcwupshryjyknvlcmcygyoclzrmwp8pfl0ehc_lfzrjdl2amx2tf8npniii1qf_4ilizpzbdv399ebn0e3ihkhyqo7mrr0yqluaztyzh9imxtqidg85yyxz_rgq1evyl8t4_zxb1jt4befkamentsps4_z8ug4gw80lmxtskjknf4m5r0xo9qxdrpeoiawqj1uo4q56hwrmi5gsr3bdiyvhiuo3msmoxy_fou5xfq3_6iiwdwvhjw7cryrxfk17izuhj2w9opu1w1gmwobgxdqqoxlryojnpbjpq8aacaasurbvgcx_c8frxxjmwokdrug7oak8b42dngyicghpeky5b5nqxh12ymiohvqbbsvs05zu_xxdr5argztq3ln51eobar12fgut6nqlvxtp3mt9tpre3f87febv29rvfht4dx7eijlyhhk9conh4nfjpdidtei9vddpw4qtky9b9jvkl_mwy2awd_cicl5enwzdyedz4p95icegtwtj4b5ds7t51zns_b9k8_f_jnvz3nt32_8wh58s_xe_xzlex16pi3stklt36fv5_21no4vwykf3m_ls9_z7va7_7q63zzxl_vzhzxdudoq3kbcbwfpssbeyrzly0shi5islrb1cspagxsqog4u7ggfo3un0x8d6odybs357pprowjd_bac4dihnd9qpil3mwbdrb8q4mlpbcu1qjsrokiwbaetgt9x7owmjagsnhygcxo7rmikzd2smgaykilkyg9tx2jaiquhijpjt_d8peggzpa9agjhptadkcsdb6wyzkp1qc5xcromok1q_grxkwy8ozssth10rykypgv_qk2ugiblzalnizysiolm96iaub7jhwdflogntzcmiiavu951_xqs8m_xzkw8skuu3v5xomfijwwn_xyjggi4snloh1cp7ccbvq7yxm_wu8wsqzundxno9o5w9x5jljsr4iv7egihuoslrcsm2aziu16el3hxjyqjdsf5jverwtjroynsx1fu4qrrcppetfryi1fvbbasuytbfs2njill_sy2vy20rhhaahhrjtab9tjraotswj2wes5_hayekzowjitobyouqkczrviyipq1liegx4o3x7mz3po_zwdj2mhyfnxhxbkfgw3q0nmgdk2wbjnvjyhmhid9nxcrce2d2o3zs0ar_tzykxrf3s04bo2rq_udksgqadczuuc7m0xj8dnfbw3t69ivngqiu_btvk3u4cgwtw9upzgy_ezkh7ofnnhcy_eiti5oxcgbwziwuz_hodzs0d2mijkfae333xflehiqcggta1kciutjcw5egbj8sgepbqmcxeswk9xwioe_weymm2uldgf9jk_7am5ccckbi81ammmpgm8gjlwsv3cfod4005ginxfh4bdnjoj44wktf9njekgarfsdockkdyf8tg4jrkkesu2p7r_mkxefbeyj7zum5kyay9wq5icl_nt9hrpgkgbzrhk3atwwct3ou5yzpflhekxbszetgnqdsji9mjflhlsreksitevczsugbnbjcegq2b7nblq22b1cbtepcrsq1c29_ygmadnsomw4tpie7epccuxyxynbsjfpofim9dah_nco87t99_2fdatzz2e31zs_5tdcsq8mr9qmx8axgnf_q7nrpc77rwfv_6tlzt3_q81bmcdl_kqk5pd_5yplpk9djijy89s6f_qygqzws7hmkvxnrdxjkxzcwezpeebbbmpojb_7csd0k8fdgwkhnq6iz2dxkstd4xs1ealpo7rvqxwj3exgkqlcidlmolzpepnypfdwjy8ub7gjy3bxcil17f1a2rusywzweakgelreecjptucxetlrry4jdcyj8coiuyrhcxhroctr9zldlnd4_top_wrjaq_dgeuqgx_kcfpy84q_pdatqplwwu0rgrougqpq4w9tchbpgta2qx9k_ixellolthibterria0lepfyxywuurffoevgmjsuvyvqnxc1nnfpzxigjsrvlxqu6iigejypgjnumf_zzduji0rvgqsstct_9selzk_3qhjunnkudgi5ymi8mkzdp71gxsmyhb4jg8csil8cdinep1p5golcacqhjtszgnplhxoj3_otkdrdwjevgduk_0hafyu9ghybrscmu08dqpt35upe2ruafhrh924ggqa_6kycqkyaxj4ezvftkxgnlbt035pln_vemrpqb4q2keeqphusroszsjw1sklwcgffykerwclelcvmfinf40y_kj0huje5evvjgusyb3ivvck1xl6wmmpf72qvmmvnxubuhilfbikk7jpojuhu2bvqgqhwi7avcqfdvny68hf_fvtq6p59mpcoentiukedhtytnz57fyon32jrgo4ksrw5wzppeumydyuuc3rzbnxccwhvamdholpsbt9iacr4hsyeksypogwbbkfzkj4la_vzxzs5joh7lallms16amtrcexp1ah2rgk_nnvp7dnyhygk3znaxtjawzdbzukcs0bfqrg0bglu2vmtkzlpkihhdkhoypouz6yxwan2kbs9evdbxnlr7v4yhpw7dzg7iqon5_cfwq4uiyegqudbttquiyrwis2f7f8pv0duedgwerdqkpmzekpblgaimdgprodmsv5fzodffrh9v1o1satat0lfyzkmqjkeytklxd04pslfxasj5gwyn5gyciaeyrl52cjmw2h4shdoonvnayok6genaa8we58b7vby_z61pd5dzxuhg73lhpov629cud6zfz7okxmdgvhm3dc4pt8_tv964poifckghdkisn33x1z_0_op7tjvi1dbzabfq9w1h9vltz1wuwkndwgoskhlx_isrewvmvf4csvgmynnj4_wxikjhrckmrobi6ebn7vaoxa7wk3fpouqcu2fhutyacjeuynp3kkt0wximbldiijcctmx_rtkolxeovcg_ebusahvcoaapxazxesnu3byqnrzsgqn5j8czitmsvleoeyz5txag8ifigiiwea30s5jbi6ezywppxdtgpixewwiwatghqphl11goc2bbkjkggu8c2qa5ko2ndsaz50kvqd3smbc4dza4mwmhg5_vj_igispspovn01mxey_3qr5wsoy3tidslhifvgpbbgurfprfxfm3y_7qckah97wjakncvupf_byqazcvuwwta_ygcpagw2uugu2wcas2srxooeal0hnrxdycrdwb5rjvdyeivi4ipftsub2tehub4p49wws8ui2qaqi7moit7ski1hi3ho4e0z_d4jweyzbkmy0qoly68ggbhpdoeuoexisxaawctljlpm7e7jbsilhq6jwuafsyfngkc1hdiju5pv3aj5scvwjjx5udxzwkj_u5nmeadwgyjyfjxfikmcyepjighgenqdcavwvps6asrqdtrsorjktq4b36t_bjjdiclmnbhhdz1daks_u6ikdb6y9ivsaimibxteydiqb9rhv2ffotl7gapshodk7rbirsp6s1npeokhmhx8x6h_c3pbwyidhbest48x5zoktkwtaf6modxqz6rdihcdtrcvoeq3e9eijzjab1niafjugg6vuccyku5vlixiqarmccnvmhzlgzinlvdphxq5uimrpjmbyrsfojiczcmhjg82wr6eb0ri6j1whtfd5rswjyjcmfczhmr4grmwqhkjakl7cvnivlalip9h_jvmwme8rdxlwtuqetao0diqsqzihonux2ycaqdnvjs9krg_gswpccyrm8tyrjzrebayl8tu73sjfdgtofdsupmt_di1alpg24fjlbao4bvjvwgwuppe9ac55kbk8cch9iz4n633gdgcu29ptocmvifg9_ihiyjckshtkdo8khwrh8aythbkpawfc_rss_ggtzylrt3kzv3_fipex7vp9d5z4_rxg4buydacabia_fvzhvcot37wvu5fn2gflunnkhgpk7phczhkkp2h_3rgweujgldsonrzwdrlh8kmub7rujeapk5nrsrizgc7byjo1rboytqjwh9jzh9pcaocjcvgsizg_9oaygtw1hkjb3ylpxmyqq7lexmq1jvysgwfiqgxz4tezdzzgdryegeay8qj3dok1up661ipmxdzclvywfe9hvfvutrmnk2ookiw1nht3saxbetbleawe3wsqw5qwaxxxwx3inmuvbqcxavx0zgnzh10rqh7dkyxj0r0eenwzh1mkqdwtursh7xtfxmfvg_qgxwrjiykhmnoai_txtrkqqrktxvhcghfq3kuqwxnvliy4qpimhdidnf3kep6prlnnovbqharmaqhny3oayev2okiwikoc4y4oazv1ccgzqjurnkpartslodvqd2o2dd2mapdnmgcnqhxvqgntis4kg6ihjcih6oql22eavnc5iourhxwqyl6n_vm02hmqbjpv1ycwigocziph7_zg9rzlgx_aufq_snqqm8jqhszcbqkfsl0tykp6alokrnh4jo8pydlfvdmuw08yh5ohjtjzigmh82fsrbbddhfuhbwcrbiaabvhfzi3nfsivcko1d4vqcbsxhzlqfu517nz1npu1sm5r7eu3dmjntmfswmdvqmyk7kzgxtti_wyrqtqytmuwqaohk1zvc4hwqsu7nspuqedxlg4d4pvecntkatkahv0ydrtai2waslq67sifghpo0agvcugxtmyff1amgygieohdxgebd8gqbvsssy0u4xcilw1jj4ckrbimap7e8efv0o8hc13hoaq4ikil1pj6kjuexgprfs_mzt6exd_nh_zt_pf_3frjucxwq8kkoclckktvll4hhnxceyansedpouoh_d0vls9t0yi6eyigejgzdei1k3sskweyput9hroi4vdmsma3_sn9ealde4xng_iexabcxzwvbl9vvrqunoz6dxex7hghskmohxcxk2lwfwdol0djvluqskqbqzsqf8e7gccnhuyjqaxjpht2xithyw9dysca3losktfbn8n6hivj_gfhyfk4g_7lcipc7vowl41sjmiekuri4uri9aeqg672f3auewp3y_vpvabrgmp3fxdrg0835xh4s5bcpj248pnjwj5ougecdjzhwevw_iamwrzrppn93fp5_8wbx4er_vybre_0rr1vzj1i72i1h8f6cdhlayd6bczcsozhi5nilmcznhe3yrgkyixhblitpq1w0jy4e6m4tgwnsusb2makaf_b9pgnxemnmtg7rtartgefzrimydcezhmqc5sbsereqwhqypwlllamzs8wwu9hbwe_ihet9c5li_lve1x5bnk6tpbj3uce_xsrooub0zrl_ljcnbrk_nptd_vzbeq0hk5yif11wma_z5txnwe87zxl5ft_7p8_e3tfqrdsvz79pwszimi75mqamtvp9t_tqqborisztdh_ircaupno02kyhdkfktzceyzkicryhpv2i5dmwaqaw_2heendtiytps_uw1xdpedaqjgy_tmxuok8kym53ieptjyfujyz3jzbxml5ikcvxjuaehhysazpb9q1jp1cz1wwnwnarwjwv_mxakqofhqtcqovfqkj5chfe8sydxwqwxxc041dr0gnypxrfhwp36n2on9swdkzkbum5lcj84jlixgnpbvwrdppnpce35wpsy6o4ai3ziajxhq4fkbxmudkbzc_xwrk8qrqjhvtfmxb_cozkcrpcxj1c_7c7bzwqcwjhm8q_5jorstledii0bcvunsnsgsjolcvszm5d9qwstmrvgrpfizmafw5bftlvpuwgo2xmrojydisctobsdqivgmct_bclq0ehlyeytxmdxyrtnnqlygoidngdc4uiq0lwdi3xxbt4e8c4b5y1fybkagkvwaebbtjopmkbwne5djrdotlfhheit7hhbyxiog7pznoiqqefoiia9sr5l8mtyakl_bonktm2u4u_0q1b_fa1hvyzstxhugnjh_pgiqserhrtd1wihqcncx6yrwap_osvmq1_5vxylomfbnhsxkkqfbolb0nericqfc_maqjmntq_rrhe_z14_bpj7ghskhgkuywlidvdcj_i5ulq7pyvjtjulevi81k85fbdanvpxkoo14tzrxjvgkz9withiiqesoyom20nwmy7ne3mzjxmrwsrpylmyh93n0_qhzymu0indeayozh1ewv7gu_vcp4au15xy5ibpvnqrm5e4ajrtwj3uokqjjayhixr6cwfit4vzs8jcevenfrnau6xc9xmvgwuizfgloyjrsdrplpx5yrxihbncrrq2eomddfk8x7gvoqkhsrhdvq_guvb0rmunydmyb6q5qjmyawfhti3phpn41irv6dcyxnpqhscmdg0axu5eecriob2bfczuikymj8ubponbyxoc5rzwc_b1byepxnzgakcbyivjfnu4idys54ju9hb32rgvvsdw8qcpign_ajzwizepfbygrrqksv_06hpudiuqcjkewewp4yefi6zjan64r_brincaoq2w2z_gvj957mty_izvf_0hit3e8losoz2jle3d5hgf5mm_vkeu3299y4_t3_779yz3l4ahudpv5nc_evvdbk_96_l3ue2vfg3jr9wllc2yba0jn2j4waiotv8jtglxpn4ueq30oyiv7idjt8trwxbxkzctil0idxi2yezdx04fqkz3kusa3qevf7yxoxz7m7hyqgfb393ophratgzhado2j4dgddlevof2vbamm_oshumga1g7iwjcialbbdcn8_s4aej6ykcruns3wcwvct8q8jqgbvbgwfhdyrtxfhlbsohgqia_j9hkcjztbje0ny6itbs4gqohnvrghyyyq_fmoaeqbaf_vhs8_ylkligdqohvrrplxwcdaeldrhhos9m7fanyheevgxeihes3yjiaistka2poakpsqk9sznykd_9le2kjii6kbm1y0fcgbviekhdq2td6ngora6xb1xdpzfshpk_hsnak7anxxwxz8ijcwhvrl5knm_di2ngf4k5draxipkhlmhgw1x1cwb3zmm47mgnjgwzgmm6ux0xa63ux4ctlbysupwuptszfrh6xmtxmnldep3k5pkgtlgn_ozkap7lca6oobyhyxuiozm17ipryg5nzjjmbjmf0tbwh4k8ibjvsvk9b1vd121jbqzi9wvgnybovetkzzhelfdlmxnz2_u_uylm3ckrusqnrxck2crhyfhl3zaowykm9qka9co_rcbddyst645eyqehvi7korlyh_ia2ngpmb4pf3emi0uyrhmbxz4qhmzvzxnbjq3p96mr2janhnj1pfhkxiq3foebb_4dxuadqkkodvej8g3kqyctrp1xgvivehfqvlq91pi_0yzqc6qyoiogediusf4gibvbexbztyjaeysbv8fwnzk_2lqttq72_qaxcgqbeasgyzfmo85lxyl3viycgd_vexl2jqdmftmi2v4_x5sgewbp5xik_aroeiszleikl3qbjvxsupa9ykiqnkk_zie2qwhjgknqsxrewmfewx9a1vjd2pbbso0nnffuchhpmtobjtdqquwcmgrckgurhg_4ztyesakinm0zivmebemt4iqr4qyvo6kukdlxj2_d4vr2dgcpjdbo7te2euhbzxrba07qhj8qx7i95f6it31gb8_w3npo9fjs_oee122qkfzdqtg8egpeiikv7e55pxnabdf19q_tdvz_tn8vlm_3utfc_wlg3ptgzmqnhasycw_tn3mmrcgjjkm_4z6iayfhmvkmyy3ziowxkxxzurdqa19t7bjspnvhcoo8r73r_8mtnoxj4emqbbcw9pb_ibaubbifdamxbe2gbvi7fm0jxoqp9javv0mybsnq8xkwwabmmixtv7nzwbykwo40qmixwk_vxxkrn4l52sfalwzzl73tpsgzjgtqdfwwh18cjf0_7njcojcvhyoxq4pr5rvixbatyci_ekiicsv8qsy7gum3pw6tjrmhgnipica1sulqbqwzi7xjy9qijdv4s9a_vjfxcsx2l_e6pyumbeeemiihanqhhfiqnuyotcdwtayhiwbtprinoun7jxgjuidcdqzonr4amsmb2snxcjgtcilvthf1wh06z53gxzc_ehvwkgpkmk3vbc9uifjjxpse40itutjskskzsqejky0grohwibgk0jysqracsdjkehivjwgbyc2bi_dpcqg5mg5htczbyhzfe4jjxkdmrqhthtp0c9hr3sfyhhhc2prgfrpkwblxhjbq9kgx1_czlmvibagotm7qpyzliacmi3fmlarp4ghha7mo_xmxk8iy_exzq2whw2gwviwc2z6ufzpxyh6qppheenxb_agz5qmjvev2_x5pzytxha_hzilso5d9wdxgyvrsota1pmdweo4j1baoi5nrknebu_j0yy1uudpponjsr2_u4ubmudnwg8v5ic3jdk2au4nqa9dqbvy04i16bamkyfcq9yemeffx5txm3ywt3_idqhnjy2tzzs9l8cy4aupdy8tlxyplknbwmdaja2kpom7gtfz7ax_b3ubpdvggqolowe_fpjkeiuxctd6s4mx6qtxy_ueh7u5nahemkqwq9laozwkcucebsgsmvbzinnsbimvvjeixiklwhnkwpiznalaoia4kn5ls4kekpmq70_h_u9vescjnfxjsygmzjtxbfbvb2nr4nsiltie1xb8qajevah_eigua99fmqjdivk0xc5ryetejikssadbrqrqkjpnbsj9z1t4zj8n0a6xy_wcczhse7ett_dgkp8whqrh8yyft31lg_9wuvh2f6_6lnfadzywdfr7tpy31ff9vnlboe_6l_xlmfe4tmryzmkbmyjpxfw1egbuovn94yykooe3t4w4ycguua4xrypkq7qutqegqgvupb7_gvrgjqmcg1u2o_uu9yuykko4itqpdytoqokdaghc39_zy8fv1u00r_i_fm76zjjvszb2howou9slwsurigigy4ifmszbrtp6qkhls_skjl_t7hbdxq9gikchuiqnrhpwhf3dpzw0d4ftlngixdjzxha5oguilej6hjunh6bdmgeqt0fdumwv9hjgzz5b8szf0lihscqys_jujznenowkmrklwndzpadls9wl9qlsqc_i3iph8ksw7uxlnifirbyn_p14_xsggftsy0r9xsrnoj_zfhksetwdrwdrypggbjpt1rzyjkotwlcan_ndetk2zxsdrm52bv0fvrgtclrjrbgsbi16n7lnyx7qq0kgaadejsiarysgjvuwndtbzdyoodnxoklayepaj42yqtukwiara0xaabz6jfouifi4fczqjdinowesrenrmnsylfxihad2g1x8tixwoznzs7ozwotzky5xy6q4b2nuxlizt7r4ubum0u7dcevf6mvah9iimkbo8yz8dpyfoa6zofzarnijv_y7ved5t84im_5lne47_dfqocfr3iswbsqv9wmlvumpn78qct109i_vpdhchepcs6skqrxsgtfxpfnwgi4544bjyecexdmrx_crh80vuqazn4ak2k_jeaxhrja3mte6opgrrkwk2z_qfawiyfqqmrbumc4izqghi4vzgpbm42r84t4_ogqls7o9f5iofnyyhjo0szxoaajvuzrucbn0kjpwugmn2enou9gixeleddxp8cvga_d3l5zibcmfletgvcbyckudc7aedw832yowdpy_1dpajss4jdywza3jb8d9nkz_v3m5znlu8edehxzqeb7q8uspvnrx7fyzeqwpx95g3ezudzfkvp4ceafzojanzlpehwxroe8xtcgyiy2egprlzrr_wkbemu0flwfrcr0ayab_vn_qheqglk72uyigsfeu0hyucrsioydk6thfjwsffyh6kipykt4fo5joib7xiuikxv4tziuioeqod1yfpsfxgfcjqaupgu9mlliilzww5zewnn5qvpolygtrknevpufd1zn3of5ha_p9jsjmvz40ij3lfihpqou03qy_j_w6l_xz9tt5vp_4uemwpvcm4q3kxyhxgnxfmtifczbbe0jtaqhwt0iqhy33snuj7hl9wa6lfguyt6qge_vorpohdgxriyrefn4sq8ouge_y46n_lhnoc5zw0deqp2xgubtxgaactlfhbf7vgsltnnu5zi5wsqyajjohgnehq2nvqmuro5zciaaubshpnult9wrqi7anjmatlv51h0cz7gqcbhg6kjmoenbxz53hq7oexwqrnbflkl5xtiwc4hau3dtwpaw0nssstwfzljjjhirjg0en3ghowhruycljd2sygidgtizj0htbrfaxzcdjm7agdbwen5n9boeuew6bdxvw5tjio82laev9j_yqix55r7k5ttt3mxvkbajybxjqygpjx9e0hsthoi4utvhjm18focccbo2igcveibcu3g4iqjm9taoyrsikb0u8wgglcbsegqzj_e2rcgzvalmb_gjstyri0wmj6wf3e4zec857zg3ldz9naakfa4pbps_tjtug0qcogejowwkiww2bbo5lss5hrsoibhjenv6xjrkuqer_am5ln_n3b6fei5or_aked5kdyiagulst4ppfvwzo3ws1y9lunupyps3htcbple295h9bsh1e6ixriikqrozmh_zjrigh338oyy472ezunldxt18ffelroqnxeczh0ulgxgu2isvu26snuudymhfysmzjkulyzgnwetfzvyct_p8_fl5llitmecpszudisaq_j59_dgepxpu7oj2swqxfjus8mj3waxeflgizyykoxa2pkm9kv2hrvkrqczuaxe0mfw8n5mmpwpc_kiuqvukazclziw_5eqf9rnvhqnjsiwxdaau2vf3r2o_ufocsbfh46gcgml8s9k4pndul7_6vdzpzwejnmvi5e0mms5jsogdpnweouu1v99jfyu6sarhos6geo92izyd_ajy0ikwahsbg5yk9mmmg6t0mqib28rwbedqcz0q_jl0rvamz1nef4phimmntjerckpkbah4vynadjc0ksjcwhpzatiopz7bvzj1itgheckxrf27bf9aq5rlgnoez7gh2fx3imq0lkoznpl3cv0d7_h8uxq7ngaaiabjrefuwwtn6uftrrxkpvxmbxnju97p9_5u5z9fe7lmpnnhrltzj28u7pluog7qwkvgjjgikk6blff7xd03grrohk1v7tritfienjtkmvhj74kb0xq2otybeupgzm6cbzo_laytg0kswnbhwom2phojjpdydojpr6_vgjdeqkqgqli8txpm5vl2rm9aeupuol84x_cf_wpb1b3h6lvw6ybhhl4y7f8kbov4lk0bjl1qb0c_7cun9rgbq08cgrhnocfshsia6ynkggubsug5fm558tg5ejc4vma86jihbtjkzcwjpw3cmeckyhwir3imbkrln8a6bhkh7hqv1hpkeae_2objl_ifms7rdiedsuzwcpikc3vtt0hyomijjydtasrazv8ear8qdm1nqvtj3t7u4gxtvoov9d5rr4tha_3vwbsrgkgqmaatfwj8i8v0wmaptje57xmid0kv4eqxztycie0js6330rtnnwzsh2h30xxeu_lq9idjjy2s8zhpsnpainku4fbtboadrhsexkt17fvhydxyxcxalvio1hw72yqwc6xbedrum4h5juosfzxkixgczszprzyeszo57vrsbmuowrwkewueqif1djihisasspf2qsxaab4jgsacniurbsk0ei0qu_sk5ihnf8lumxgnhao2m3lb3zerarw_smfszkakrjbg0sftqfcjlhb_qlte3e8imlm6qdpuyydrpa78bvf_s5evxwz55dnmt6bsolgpvx3z1_g_kwti5pcv7vqbv2svbcmrpherr7soscepsvmpwwzaumeynyo8xunp2bws4c75y16fx8niohan_exl3f1_sjoly5kk0ifcqmbzot2_k7sswcn8rn5xvacxjclo54_5xjctqfkngpxyyvcvpuvoxiqamoquisfubwxsb1flour0xoqg8g630gkmayqho2i6vdjcx8f9w_v5ryp83f5po0nt26kysf_ahj5pzg7jn_z5y_ji9_8nur1xkmciaokues7ibrbg6tmxbujladefejkceqlkq_yakmclogfnjg00167yjil5_y7azkyp2asq1weiwnkn8i54s9afpwrgkpnvv60rvyyrbbezcoq4bceruclcy4kmjbmr1lxwdwmdhcp3ubrbwgjgpuowssqumvrgcyzx2p7iqly9n2vzvrokxyztjtdtbixhz3t99_1l_p2ruowlhhfxqibastjf_8r5otvw0_evtzhxdolvl9ppm4623fo_nsrt_zu7c_fpcbchd5z2ufdqo_m1zafiqjl_zqcfsraexwoxium_zja74dqesy5vndtuqxxyimlgqlfeovpuwoke2bau_kb9knj27iv1qfc_fz_pjh_24vr6o1_e_uwyjlb4gfaedbn4aksiw9uhr4nkkrcpwpd6tkahxo9_s1tsyb7yxgoyk89_vam1org76wzii2mb4txpeugfbaujpw7gzbyqsx48r3_afr5hruy8p9yew2kzy3dcg1psgeek4qddldud8py6_in01rt4ltrrtloentjln2pa1d56nbaulaziyrtvprmgr7n06gsa4xww2nkihmnp8u1vgjgowai9xzu9bme7jyykizvivxo8biowuv9qi0h2zcrn7hxlxtavqgopw2tiictaknap42xgfyngk0bnv_yyaiwzihcagwqay2_j5uqvucz9oyqtz17gxok8bg5ejndyqzwuzq6jixynrmp83ukvgz4q0bg_t7p5kprgtd2iposaihssvlqdsm54cmjiqvha5fyeljnan9nybglgrgoqar2ij9sscjiwdbo_mr1et5zzrvg4zyzbxyvl0opyt7zmrutysvruxtr9tx2fzbhbarnexvvl25emadulrbx_kksjtklnhxgj3durfmjcnhzukpel6cbeuxjcdagaz_plll_orr76mz_ufywmj8aewys4et8_iywh1sch5qhskwmtq7jvmckqjm7nxj3zm7ggb774mo_pd3d7g6boi5wilicvdkvr84z_c6uuuhx0lyjipk8dyfirdsqbyqzaqai0ualbmag71adrw3pgjc9cr3gmwooo7i0aiozanxgiuy7plsgzbf6axb7noozehrcf_azokrfjebiawacpjtrqpjxqpj_9pi4vr_lvq5fx4ycfxhe_i0ywoeitzzzghvhzjaclvciwobyoreukxwf4tyepaa7yoqanfj3wyqaope0iuee_mgvirlkgch6b0ei5i4ygb6aepo5ax_zdplfrlm28cggx5slrzhn4swgxrwsbbjjwbwh_efooqxvey2so1ra4bcocdvw0r4putasa7wi0qeoaavxgv5_6z88f_vmlcp4f_ul77iz85dnxstrzvxvnlyxka_zpdugf7zjnn_0383c_ar9_7qinmnbkydw_u703xf9lmvlj3mjkovxm_v7x43obcrfbo5j6w9rb97lc7sy2mybr6ujousctdlivc_bgxbsyxolnzr0wps5i0rj0umz88exlnuf1y_vfcdc8v7iolvabgpgkdlcln0lai_igrwjfglrl4oxkvyiomeygebq1acyqdfrodvrswjdmpsbm5u4fx13wozqqyw0qu4woev00bjesswieluhwvpbru6lq0a9njs30e8rs6asplo2kmwwsmfbzcozflskm5aviqvrh1j1hfoghg2myjhhbieo1uaqfotg6croddwmosh4nxeyqg76ixje6gpuxyvbajnldbepamk6wbgemfbiym8h_w2btszjg9xrk45qxrpada_sgzatkfsvjuzuyi8z7vn74lw5vvdkikfnfxos6_uo0vovuraygxb7b9ug8yfexz0imnr_tigxqkbmnxdgs4nhmqcdmvq00fhmtzqqay7d5e5itvrgcvygmf_jq6s4o79udglagncew_eop5rkjy2gggheiu6ph7ilohbd763lbku72zwmn3bvxeyqyhjnhyigt1xg0flffcpwnhgd2p864pqlk6ngprhdgcwugqlgy7lwagv5nvklofd1gkerzvjngtqzgy9tgzhkfii3ynsc7rjetlvotlx74nr_fjwt6ib7nayjcu9tasirulssv4y4qsqhlpdenjzn4b3_qqoxy_vae8umszjznjac5pxpiynyjolmjjbfpfezqd9md7g_13f_crziyuypdyigoxjwq_qwng_m_69_ev42c9_phgsqhbio4gx7mtn38qgt_jjzxsn_uavvfzxirjl4ncazw6mr4mg5xmxc5jhzxob63qljx85x8rmpovxl14geg4kusre_frrrxty_5_9838e_91_z_ez372v8vf_dx_ex9_dsevxwh6evustzvrtyregeqxsxwkhbcv7qn2d1r4sxcpxuuzszwb7uvrnz5dcxbgezs_m2gsxwgdvdqeruqdak_zi8286kczx3ve5u8v1czvhz1ml68ec7c_erywiq7qgpi6czkfgf38qvrm3h5_zq_prvrdi_fhkramg9qmowjydzhumyhans3ncunhxqynalbqzlijylm1thm2ibv9y2ggfqh3mjduij7ocqnna_zzlqmvcromtdrfwsvht4sbuvw3xlsq_m_zaelmyfqouxwfazdsueg0iqfdu7ytsh_let_exsybuh1shijgklnlj9rfof7amlpeur_3gosmfahxq5_8z13mo_qr3kc_rz_vyl_zvlvp_2c_t5_eznodr58_ztoc4sjp5u33v77m9tkpdhu_q_td7mfpd2_7z7fcbz_jgubkggukpa2tscg4n_dskhom3bujpnldatyl8v2yc_gdxgso8ujpdkm6kxtbbetzxgzqragfubpxdaw_qjzcbviva9z6rllgrumqmah2nmqx24q_djgugz3bkbvistje1_blbduqhgwy71bvaoxercdckkqepjkspcfspkbwftd40v_km5quwneoa85nqa7xbn5q1dntxcli3fiexahy0cbcxogksqlbyksrcnesdwjobupvzaosdpgmyy7bw8oautihc64ntohikv2hfua5lgjbw6hqhnjjasiujxml7dgjtdslopoj4yenim2gkqc5pf5oy8gstjqpnzfm2auz2ruximcixbwcxnxkkzn0xgpxjhdkjtxza6wdsjo3jrswpwmpshfmel5r6xxqkebtefiegd1if6qkkf_r_jickr8p0w0iznmtdbnqsqtnj8titveui69wv7gvfez9caezvjespogz4ypnrlig8fooessslai1fbbpqcdcxglvk8cl2ypwffukfopbvkehz25n3_5qo_md_aymczcyrumbkw2z54j7i5i_0hi3o9vbgqalmmgzigrlr5a2f9t6qukh_wmvubkorzd23j823_z70r8af_3t7fxmddhwsy3ho1ekjqpqm_bjoahes3xejzmihljawjjxviqacqarh08ah6ev4iri7n49fjvzoblul2_f1hzx_xx_3x803_6n8fhp_lj_otzs_jx_8f_gbd3r_px9smbmedxtjwmacwu5d_d3an9wcgrg9wdguy_2fyax_vyobqx4bm8oo_z8csetifv4zdgvfhkgjh5kbqdgemhxmwdkjy7qkl6jvlycul1wtgpz1dnjck1vxl7jedaeieowlolxtruxs8o6mkrm6wlial04ura323llctanopeeczkm7dabjngrway1hbzirkgwbfwasisiqv09gwzucouytzucbuux7v80walq9kqvhsrgn2sawitnjus7xlfmdvkpuspzy2z77f6ccuqbu3gotzkqxis5bxgiszi2b5rd2mb_0mp3vbhh8meyiqrhab6napu73nt5jmb7wt_u1_7ad9_2_xbbbv9cbuq9kftgv9y19rfhe06kftt9_5ydbblyf6162_x3b7f_i5zpralyyhngf8ckeywjtm8z7_c2g_utwd7dn5hale_sxl5tnhexy43nhtqgdikkcbyno1r9vpudigursfduz73p1jhuc1grg2xcbmzqqtsbsandyakgqe4bfkowontniwcfpubzmpgarcdoz9849zrtaqn5h3bfzzim_s_ab020swwmsbibiys9_mieut5sbf4cxdk0wlzsuadrhuabyak3gcff9mm5mbniuoqhc5cnchdn5tbn9m72kifbgeesn8hauccipobflpiyctaqdp2ed5r9yn4gb3hwegwdpbjhengisd4tuhmn_rhuioyk2iv1w0inaget3ggsbslbog4elmnfrwnjn4wgpo5dmq5iwtjwirmxybklny_nsam2vjiviiywwbruj6hjmcsgan1iskw85k2it1hjtjv0wqkqgzj26bzx7jekelztp7l42u_qorqdcbcrgox1y7ssvst0oyk486_ylfsgkzxwdgeesqpxpkuktlh0ryte8qwrbdltohappx2fdkgkaqv12kmhvhmwdhlcvgixjalilf6b5uawhsd9qy_1uztuouw1fuiaindrkroudggaxbz25par2hm2n_cbckdwpo_2sead8d1artw4fxhu9tfmhoczrfkipc6jpce1rwkjhhfsz4mq4w_iuyxmirhfgy1c9mu4brn87wmcn_zm9_g_dmvccdmpf6u4_eof2mkvesgupfnhmke2fzx9rpflgp2mitlxuendryxe5tefclphawzoje0az6l6uiitqs6vvjvr_ly6lh8z_j_xt_5x_z38yag551ex9_ekmh_p41a_q9xcp5exfzgbx5orpbnpnr2i589fyozmtsx5q4yde9_ktowuhiwrhlr4lxhrbikogduspyqzigktw63vmidxlcgcgpdaau6yy4imfeqx_uiee7blwiwl6urrjuk3dl7dcyid7xwxvones2ev41yetv_b9jaeoiyheykwqxwk6np4klmfikiqpokwbyw_ql3mzgecaygccbebqoytya2s7y7thmd7aqofvdzhi7xln9a_7pmwqadx_p5acyt6tpuboghfhbyhgebpjjs9gtfzpcpkykpiolx_oizqtitmfasshxhkjn8deudrauiqcblsfvgnoqnpsypb7vob2vt82733de4nh_nt0ufjh_mcc_v6qndwiq_abbsvs6afes7k3vxdkwli97pu_p2u7_9y90_7fqyxfr7_8ni9_x3kc5lvjnf_ducyab3qvd5hckd5ijvspnplzfrc2_nxoq71cfjzxix98w3vo_glnm9sd3wkqwnrqmtwgnthd9kikmkbhm1wddrrf3mhyte1w_yjtobgd_soyrvc41avgylgjyiwuqohbwfhe9jfmzelj5u4bcowycdg6fz6qcgvsahzykx9wkp0qumnwonkztdtdgk1dgr3dulj0aao6goibkc_fqi2b7vpkyq_bzsogv0zuges4tv6h2ii3jm9r7grs_ifuqlqngij7eeeak9siayh2o9fygxhle7utqqkxpylw3g7mepls2m_ryyjiwdhkg02yvtwagihebd767n0_fj1arkcq6w_eg1cc1bg2ktmfmlksnbikubmjo2r4fxnkxify6nwlskhm_tgrxb_iewfzkot3uquqfsfzyvnvahyhljzzoonfvgdjjfwvzce_wajw0u17mruw9ia0rzjb7isju_fqgspfen8sjpawu1gl_b9ukuwnysxjwkufahzc3kzrjngvmvwk8pxatbkc5n_msvjte25cts0ulf7ntfklrxn8ywbizs3myny8ci9vogbjdgz7_b_npalevt9cwwwdc5m1lst7tu2z2l8b2dlzs92nw8pd_e3f_m3cxv1lyicsrm2iuhdmjp7u3n0f2szctfbjqhuufsstohyulj1yq7e6sd1yupxgcz6aig1xs3jznow_pf_e9xdnedhz55gp98_nn8_mefx2y2ilorm1jxw7xhj3_2d_pf_d_v7x69vpu1tbwnxxtfoqfuhbssjggpdvpybqmzlj5gnfojlmrmngwiulanca39a_4jigfbdtslo6hruu5xloc9r8kearjqqozhqgcviwfah5jt25uzi9d3eapcddedlfmsemywo7jn799fvwkqh24zmp7baocmeg6ssgca8abpscfcojaz2amqa0ib0lvhzqyyhwm4bjbpiarvgfcgyytqiwzjne0cage6gifghwtoaevw4yizocgo272ap4tir21eoya495y2oprr9qr8l8qiza4ases3meusjwfnjo6e7ggeee_lqhgq_pa2xrre_aqsetffkktc5n7g33npufayn88y_xxvpfxec4y_c2cho_40f749f4o8v_fzimka7frcbkmmtvpue78mxthpvcahcch77_vfkahthecehotouvzkdkivmldlbvuyz88mwb2jp13ucfdwrsw2rpo4kaqgyc8cowijmu3lj6bopwpryyguh_jbdjuacu8tzqefkrdva_ndkkfxmc4lixbivewumey5g6gqmpnmdrjq75ne9usjr4cmu2gssxiuf3syet6e6vkoyigfbhzj3u0stjt3sw6s4aqxkeito_rjgknxlskv2kwbpenltosvql6e_edosduokqxrpqm_wuaso5h0cmpgglo4gfcbfjzgw7fi5s5ugqtb8wtsv82a_tbw0klibnexogwdt2d_booz3jpdni87jmgitsubog9inq6qjfzn4rhmaldifabebazi6av0cn4sl6bhak6etb4_d2hnkeumttxryc2lgeq6o1oeovx4mjuflcbjcmkf0qh2u_jev1lindx_ti_ezz_ngnexmqynyjgy7sotahqq0dxo5dxqlvbfumq6kljwrne6iyjdofkmh4udaiwupdakddg0gzuxduxhjt1ezvf3x1uwfvxh5bxvaxwsyfw7aaocvwyobt6gebqqqlwkwgbnaxepchue1cea8rfrhjydxod_qgqzcddiuxnfxwbywg_tvyz5q1whfmduotnb4qp6w7jileeqm6koonjhorgxevbg1rrbdghrhv4nollwfnr6h9pgngdppylrzslb148spm9_p47pppvrasoohs2vbnn9_eixfpglxjzd17eg2q_hagvqwqklrq17xrube0ccpinion3sdgmb9_khrlk48_jvnh19eftyufgoj99nmfr3v1ry3zpz_9j_nf_iv_jf7q3_91_pqv_omc1fwdoygoe171rdb4awzfetv4ocmb8wengh_wm1uslk2cxut2yrg3m45jpcsedcb8xatx5a2nmnxl2gjjofachumja3llqzivv5kajc7oli9qobhqrjgv1hol5tje3z7eehoz9w8p8dxvnimk7vxhbp0toapgwa3glmjbypmfblfe_u_jsassi31dty0dd2uwefpimieh_ss32m4jzss7qez9xcyfxo8gfjlchyusau5rowe7yhwllg2ikjojyzthkmlswoqshaj49rh3ehyvu3wuabmzgnjq4rq_byecv4racwaatqsol2sgqetni45wooxnimrko_q_37jbial1v7npkeftaz0szw9llg94dndbbr_oheac8_6f8txufnbztnv57i91fk4tfal9zoo68_e72_htgef7d72f5r1rydq8iqvkw23isibokbpabomwwa5aqs3qjxivn0bphwuxsggugndzvle3echi_uvqqo3n2j68ynopjz8wc4slzqcayerwxelhwe2rxajbenp0cqhncwqrf_ccswl2qcxwny_2jrgris2w5by2omles8hsdgx1jwgbuwsi9di29maqf5im6t0rviifcs8ltuinkuxjekth7augocionm4eu40fdh9bdouw8mcb2gio8utndbfduyhgujnrdojv1cqakdrmhmcwqfjkrruxhiumfifcfgumj4smksqu30xivigrbj9jgvdmln7kpkpt5r_bdyjfqwlctugcmjfabl5ko1q8sm_wvroipl2kzkzsou7avpehtiezwyyi4lubdzhwbresp6hex_pfpf6_vosaac6_exfx14o7mj6fcr4gldbyxwefdvkgjctqemyqr5jbqixb7bx7a9igocuie7unwt0xbkws5krcmpgmfvswellcimhauiouajigqq6rtxsizawnivrnyghpmw0poowlxij4wl5arifai_jettywupdapsuj_8wlxc_hvl2lmxe8qkzqnmxxj2_9xj2vmutwnb7ecxlhdj2nnoknepvt5yeapj6qwgbo1bafmzuh_7fk0sy4t6fnsm3w_jtn8cwvv5lrn_qd6_vhau1ytzluaskhqidev79_fv_9gsxlwajtldylnb_pi_rdr2tswvbp0alsx3uybx_sbnbfuqdy_v48z_c0unualdxmgd6c_k_9urnbm9x30ly_jp3_h8vf_uv_fv_yx_6vuu18_snh8cknh8fntav_y85c0gplxgp_kvz2mv9lfjff4xdjdaqgkits_pb4ipuh0b1sfibsuirs4uu4ifyncwdzgqsnxfmcsiixw72eishhwoex9hscca1x5hg8vwyd7a4ts_ldlop1nj1lpht_g_ezlvykl_ovuxbom0y564bjpbcqfkghzsyahkl7pqmusumhqstr1jh8jzrkjcxbpafyew_gqwldkvysof1hn8wwk76cajfyv4cfgsdjacqe2tbdhvk5dsqkvilxavkgrbunwbfabb7br0vtjocb0hjuvtb6xnvgyfbmv_dlpiycy2ufcmmh9levflerepy8pxzocnoqticbqne5piz2n9er75vx33jou98ialkg_abg_emoknnfky_f9h73_td631d3_9lpxdmebf_7xv_7x_ke92jr235rqtgxxxajxzaodm3ex3gmdinukdndpzuysigdc5jkgovkar5fcobt8qbb4hebuozfuh_ks92wpfxyfyeo3jff1afisgkktlmu3hiicndk2eamcvdsbrjr8lsbkvw56g9iik28bkcjtpyg1drey7r7pc1kzvxbc4sx_n3zsqh3dunfxue4xjqslytggnyiuika6fb20deg3rxb0eciyotbuiiyrsnzot4kbww_wkw4n2pjvk6tjpabxtwskvigb68lxbbys_hbcjxhhqmajvvs9bobovjwkiq6evavjlls79qfr86frlpfjfv_5e69emvl0_u_p2rfcjucndrndobqwyaoziqiyymedf8qhk8mwx9h14y_gqxfwrqwdcpgwdzewjbk0tatqgqkwmwnnt0dtt6hdsuvkgi_o_vevspn26z8qekqqdfapq1qpvehj05nmyjodpo4ia4_qada6vyskwann2zckhki950iehlaq3ilgxetckryusehi3hqhb34zzt6mqouo2avjztgd5z2zznpbff1_ysmrs9pztu3_ot2akvladijcudgzsvg4of05grmqw4upba0no44rknaovczm9a634juu46sehtr2kazwyyqskqucqviwtnj7fgm_wkgu7k88doedidwreo575dzaphry4p0o6wvtccsohebr1rqhihv2gz_kh_ddtyqujvtnx10nuriqqugvl7hzwisqoestbngpx_gd5zdrux9dgn5vyhu0yk5pavvvoyq4etk0ltglecud7tm_wirl6phjx0z13dnbt_3bgwfkxfhiapwqiivjmzs_vwunn27bfhouod1_cw_f_zuliaxqhqcfwnvfo4nix3_wn1js76qrgudu6oxymb3rqj2jwbjfbztz61_xjlp7fv2omhjyxlc7u6mtnieructo2t41m7unnl_qv_r9rxm8_sf_2jalhqsb_offufug3cjryvghgsgewbboc5_hfcwraebwjrmjm_ava6w_t1ullypnibafqsmoxghwwbowzn5rlorbob285veqaaagaeleqvqmaio61haw0b_4gkdo_rf4yp6xlxobtkzyn714fm5pnjzx57pzs29siclg9m83qjod8cz644aqomkdvcmkgtz9ckgrhswmdnir0ax9gs4sd5_kciymuarjb7ihvg3ha5zrba4uyc2io5miguvf2vcep2ueayhnbw0ttcguqukbxtbywa5pnbbd83jdajpghuirctnkguabhqrxkxvmtblbrz4bd6sxg2fph3_lsiopgoocua_axonhfxghr3zmbx7e4z7hv7_hs_fnb3iwd_t7vnmrr7_db9efdf37m56kbpizvrrn1y7m2dez_1ep57dge8j97x7dr9fp4b7x7909h_3kd2ieqnjyfitz9udh4iftl8qlsbwiugauhftc4ub7pzx2bsxposk3qyogljwejsak_dlnjqc9gdpewuyeicp6_lprljq_mrzkiodgx5yaxikzdtwakywnggeueuxnmw1ad6llnfzcyth63ur2ohluhmeda_rwia0fso5unpaqs6mlnkli4ubgwzqdhknsqbqwfq98namqjj2fc6jasufcaov3ztw6tuw9scwqtkvvw0u2fayzal9p_6cmhwq4as_yjyafdfpeygjh_utqpvo2iwjjskbwqndiqcwsqhhwgwbz4jf8_ghuchyiv4zdlucekvbxvst4dwc7aksqwyiwmziytqset4fea4enbebkhwtimbf739fwoyjgucsyz7bu42wfdq1si8flwhr9pv1mp8pggwhwi4xvq7l98mehvhydy6noyx7lx48m532qih3ultkt5ph8kadakmib8_mcxxebgqjdjpmszfgc0kt_ktgqigusdt1kr_xxksoqm0svq4q0zc_h7z2i3exipaw0gzfh38hn86axnosad7ghcjfjmksmhqky5urw5davcbvli9eby_ebmez_rgck6acne40xgm9rrgbkakppswvnuycvl7vqlrcvtv3rsjvcudcwl_wish9_8hmjikpxsyjvx_mjmwsy3ob57rmqf8jlsjka0ycnrza5f99u3nlo5_fnnpsvbbzc2hs_0ocpp_gfu3nnjt2_dvew2xpz67zzf_c2n0xs0ea6zuwhv_z9w0wgpwmwlotsiubq5u1brmdb8swv_fjv_kb9l2dn9m8_tiuls9vh2fdrptojfcc4aktwc6mojfet2kg1_bn0xuqagz_yjukzzxzkylhpfbcwpsk4wbb2snwxg7evkfjcjwueyqcl5derocsqtnss6uw9ic8el_d9xzgoknbk_vyzs_ex9jv1dzk8q3dlffi_mlosn05w9vd4zi05iwubbdu30ri5hadsuch6jwgcw23fa1oczxm_hiwknsrodgcynkgdzlot5tzaeubmefyeqyrwjylfggnaohqhiknxn_j_bjtwhuuneg8l_wq5yg_yxvuicmc3meyaz49xgnhf6mj_ccyoizjxwhceq9xiovsljcycnxt5nv7kgmowzvpuqtgx7xisq8jw56hxd86cmi5pip7uxv6gfucpvvphqyoehgedcoxw0jckz4kvuvizu_xz_n7pld7n_51kcf2j8x7cm2xhjjresvhdpgqsdi6or_ldi6ximb07seg84rj1hsgqvrsfmax_dwleybf_qzd_35fmqzzvjdj7h8wqirmbm1quld6mnwegdwmom6movh4knsjy0asntkw67vvtqe4lwgumkdxnuzz2bnwmbkgyggdinhenwypl47eiqz4e5v1s7whmseftccuschc2fwtapzyvyd8y2wtwhkmk8wezrdrb8tmzron3bxxqwinmhqr97s7hzgimdeykfxfwmebtkpfgd0ryeukmlvrox0pjjirfoxmnh4s95haqkkrstx6eai4qrim4vzv4j18bsncvflr_shuqrnbicqlagsiaaau5zvrkhoabnctwzbutkzv7pm112a5nvvrw9af7k5maeezmc1whsjxyzjbv_iy8mftuztcy2c72wmz2u2joew9jy3znh2vuswzmb8k6xfcl_wk3iliohxrrtptrx7rzrkmehcrps0dcsdbdihd6bjyshcq24hjidgb4c0trze63yjgj6smst7aj5mxgfccdsaby_v0dgxxisutp5ryqexn6cgffuhcawa3to691h61tmunj201vvqf5dv3htiduw_mtbmajfj7mnag2jwbswtcd5l15hjjngopqrq8as8ep76cej1abrmnajajhbfaakgagmiqgeqsv0l4rmp9irekw1uvbbvb0q6wdkcsobtforw3cvgmlgdireidqdqyh09hyjcvrczdvrazhmkkh4intfnbigbdqfvqcfsrpq1tyxvodqmjqjdr25qs96p_s1ucagg5womwvhj3voamgf8ugx41flyqlmkrdm7lyyxdphlivxyjy0rwdjup1yxm0pbzk9yye_z0hx3yysd2exll49gpvfx2uyoabw0cktdkyxqsg1dcugkz_cr62cb6rwinzwe3771jzuqgpnqhs3rqwfosk5fa8pheaeq_tmf25_8qz_2plrbzlhbet4otirpcrs8v7t7o5hrphiwkozuww_1n0vxjiwjejnl2ax99t_l5q59d_vf_oxjx7bc_pz9warcxrlbmreiega6om31i1yot8elmpbo5xrn7kknv6dopbzirk5zvnbp_eslzibfg58cb6wwslcppkcfptnjabl6smoabgqchkprwes4ailuxs7niep3mhyusphr1rf_kjh9vjl55qprh_bixuuzmefgplgvfnm8yyda6huymcbos1nj29qbahdreco4wsc6w4hnevom1zxezrllcwhiwt4euxltkhbyztpfitvdmg180amarjdrtczhd9g_uda5ceahnv6gpfzeqybqvpccw9ufspe_azjwvj4o_r2nvdwo2ovyxqo5imolstqbsurdzpnlgp_nmrd_fztpi0qdmgngtfhndk3qzb8ajwpjdnakmkedjhobbyba1xyy3nsozqcleiathbqppyzddaaljfn_ulooq_rn_v_vbtfi7czde_rhkyszf_zmmiprv4p4gkn0xmv2zg3xo4pnsplgwoecxj8rwerzgoggsbbwazgjgmojqwpcigidganbdaifcnbh_c8ru7apb5faqxedkto0ucrxouz4bhe_yodnb_q9mzlqnlytj21cnzbftsc4vjdrnuggdu3fcenqmubei0vfetnkkbupws_0yvyp8g4yus5lhzio0wawmkvvqxm2kes0bzd6mcmdx2fsg8gf7ihorb1mgmrejcvzgfmbtgwqomq7tx6xqckougvy1pri1dtgfes0wvpd0_q5k0wifxdrc8wnophz0vsnajbwuzgkwnpdbkz2jook7hu_btiquzdwdhsqxjqmfagxiklfkncrqlsu6d6mqfcs_wcnufn8vlc4oxeqdvyilmhr4d5_sonwkxgfuune7gj_ths8ayrj48ywwur4p8bwtrwjjcllbt1vb8ywmxcor5xffpmvrimpo92tbsrhtlt_xzewnejmgtra6qimrercbqubxo_nxcixbcbh3vlc5nmgt2snyqcys_ty9qwcbxxze0mactzubwh8xyipsjcmjqfchiouhdarete2azkmh6tw4yyc4iz8cqxhcsm8rgui91x1hgixxdggyt_xnaxqxkd9kt3y_fkbg_7mxz11bvddroqz_s2c0y7z9_g9tprm05b07dnp6anlgt6fwzisset2bxc0vz0hlemichqmbnhypbtgcc35rmdqcxv_5swa832jkxztnvpe22dawbrmbzlkns4gsrinuggwymnt5di6x0pqgxruicivacwdnrqaruipu3lljd_7estertwe84064pptjaakvagjyq7_ya_a7v_u79i_8a_s2zofqbivafyicc22lubbhv7wezdswzvdgw7ou0wpcajpdqizceheb6g4mozb7vsfdudixo1emuhge5orruc4fire9vpeooianshixarnvgqovphcwvnvxlipouoqns6qilyrhotszyqerd7cvstbeech0_wpbtrrvuwypryjriawncnahbjh4opxsd4vvkif5jietfrewjacfsocsagco0tgluipgncbvqd8lgvkmw2hajwllclowweoxl1vsbcypbjkqqxmwqqkshnfle6unekcuqtu3oz4tkot9ddwkl4o2kkocxrumjnaituyubzqwwto4bdic6i34rcqktnuxrz5jpbhykbxxbe3odnr8fyutrtrwxdonmd9kpzd645do_vb_crzi6h5vh8ugcjp_ko5d8frpscebwnj53gfgjxjajdzipouhvmrzzv6xwbt4hasheowuyecga4_yj2e_exwplaw4oqilxh9mx4fjw8vvll_k_tqnltkyuas_c7dpuhopexifccq4_yehik4pohvfaqornfhrw2beufilbwlceyj_bdnh8sjvwopssd3kn_mo8yeq1gpxc_ogj2b9snziuvh_fkbead0jiie5_fb3bs2vdtagmk3tqwp017zdlqud322wfulj0fj9ca_md_iorjfclire5nxx2mczkmattktnlkhoibsxlexzqqdgncx60oyxfuuggh899179bjfi1ha1ozrs9znu0i0sxpyyfbj_ngvvcpeezredycommhdnqqjyp_qwtv_jsr9kbhc2hqdvd08t0xpqsvf5ugcjzc9w4b9hqsjglhupicvwyodymw4vfmh0scfos4lhc5adxtcluoybaqpztbcx2esnricefsixxjzuksjlhnsk88hodnog6uwpgchmpnynrdryp64w9lh4vra6ctwh_fllrsdprs_ac4u3n3twf5gx8yfan0nat_kt0bsqkbaapw8hipv_kj1yta3v2_jnwncruri1coz3ilhb_c89ewa_leotp8kz2i9gwlc59mdvsddaagtcyq8epefo7gwur7viwwc6wviygnr51u_uiiab9gihqeqfprurcprylffysbdgaqfk2bozezuj0tqdrcahbgrixxdm5mln_2q_sk3on9m46nvxyvjjoldexfleonq0lv1ojrigkp5oepjomkv2zwq1kasxxll7_56uuxw4suf4icshagwwt6jascinnmsfu7wvmrcyc3xbe5164vc5rfjcgf6z2drmk5ncekprsvx6z55fkhyoyxafwusjg_p6n1rlvrcb2wxvagqggugso7bc9s0fd6xrsxdym3g5hub3z_oeacb_zmphmzhcqd8y4e4ut5dcblbgzfca0paryv5d6xbhclwlhpmrf_cw36kmptqvhoqukigpliknwxop48iyowwobetcrlvb9rspustpoups4onqygrzefpiuez44cfnoi4f9codrb40zhvd_jfbvbnrqbhuogpq5hzxv_bleq3vgak_dyemrn_tqpcf_vz_bv4wh0bt_wrzppals_yz9eohgp69rrnww_7s_9fkjcfr7n8j33ed5a6kjiknfkcjclmyrx61kevidduww_9chxfxymjy4ozakr3hicbnffylsuaca3afvmnfgzds5feoczvtbhuk1ds4ukyyqij1c_dknfcjc7r5yx6bor_gilxvadggayhycefjjiisgacegqexqqpy9gby2agbiftil68q_ieqlccdrkp_v5r23yx8wko0jz_mxtpa2crnjqpdacei7ux5nolzazlm26qgxfzylqygqhrjenlgfgekwnoteuoj8zh9mwkkwnqsj5yy8ufc13mvsbiit8humznko9lpcmpsjqinqx9_5simvmo9c6rea4ig6saxujgoqedobf_jyjoqxxl6wx6zdcfcwvksze78h64kgaah7ahai_0nppgsh9draiphrbwr1aiphols40rwtb0xu3lfxtstyckzs2yy9ch1gzyqpc0_fdeaqxcqikub3uulcszhicmmyaaodciqdhwgvkdlt5enoomkuh04nayarnbjawwc00qlyriigsdubxgiuvpzm65f6_e0ydr91hza5l3isxaayhvxcwr8ojeayakx7srbwg7suqsc65vvtdsaygyi_cnmhgc5hgishq7ty_jwzm_njdr2yxmismjh8m7et0pg1gi2xgnhwd2xg7ssfpco59rgy0xbk2r48eiafrhgslkygqll50ru9yhfdhf_y6tjoasbpwdnf2bqd3bysdcefjsix1jusv_6euzbihecwgbhgbypbmrq0xgrrrkwcztmvzm8tse3688_crnqwlfbytntxizauhrgsl6d6du_qvrdwyvw6bulcscz3e6bn0nbppfym0h2cgvuecok5xafo0qis4ighjisimzfu7i4s1xp1xdkykzkacxotcm2tsobs3tysxxwlnz5csamb9ymyufe9vxvqb_4q5ltal4hhrtwbebt0axxkdynvhrgwb8lq0jracnlgoe_ar5q3hhtg4hen4idsuvbg_8the5seu4pgiasnxeigyumiyf_5rttradqoiqxyc0jhrknop04uujgnz6sgtkuk0v7e2_savdykpwntbbjen9xnotmen4ulpkomiaebjee_j3smzk7mbj8xj35wsatsafbtibp6idenh6yfus6fwhz_xobcoorppz39uao0aldxygxeisufqt_irghvlev2g3nli97z4ufpzz_yxo2_7mqxhtcgrqblzoxpcqxey_pio9eacgstsaqmzwjn5a6mkgihrgirqqobwufe0fir0nc9uhgcpgnwpgpg_wsg6cgzupqkaegy6awhwrneqj7pqgcaezvrkixfhiuzqtp6scxwxp24cwwhs9orzk4iujhbjloyirqmc6zokuzhmmzihpyejuxnmwteakli7kzd19kzb_su_8jix3ldo9c6qpylxy09ujat1ovhkh1ougajoiozi6kcgimx9uqcbsceecwhbiiaptw2ipg3t70byor75qjnxxqlfm_kyoibyjvxawwpyxm_coqbajid28ozcyljp8wlxhpfzbwjymmkmxjkwdty29aeeskkd1ut8ybdrpvfomhmbxslsmfbkiqory2gwuovvzkd1kshwipauqzz5dpm8yvrz31bzk9cripxbz5scnjp_gs0yvrjlgxzr2gishwb7jufqbk2oujytrun7lu7znhx7wsq5aalxopb0yeoolvpsnpfpau0xm0sicibheetcuyrfxce_e_aovxsee6pq0izxkoe0y4cjt854gt44jdljdzco47h0snxgirx8joxztn15b4r_rk6mwnposzaytnidxd6847ctatb0tuawkiynqrh0fgppuvpk6uflcohua9xkj_60y_s8y_ebfg2u3v_gysauqvtgff_zr0jnm6hhr3folv_xtchxnp_pu7sadeip_rtaskgqtdwlmo7swbu7zwdpt_zwv3b5wwqt_kt3qmyixcj8vdqp6q3tbauva_iuc6cmyhfkvixtw1lmtr33n_f_utfed8olddsfrzbko1vglzkjs2p82jbcc5nw8o8md24d1fduzecaj5u46zudgyxcnqiwoiyrhp3gsudsw29snwdxcfldoleiqfajbns3bgkri6uvdjwbtymkp43n02masal6ulctqgp_isapn0k14wmjljtzt2xiqf9xiicasn1s5avl7n_4a4pud6vyhl2hqmzhbwndr3i84rtuhhzd_lrknfydguyyokdio5viumjidu0nn5zaz37ya0tiy0wb49hazqnpqekvxcpoberxjzhju_2rm2d_cf_rvpgzgzppm_uxi1vmefbn7jwozemgouxfant7vlf4hr5neo3ze5zdims4xaypcdiisko8dkny2dw4ti_f_scjrbxo3b473xhdr_fd51xwccx_bd3_jqxad1_ok7_feev_kgx7o9uff790hcz0emaod8zz4nxotwpmba1hiqggajwsye_dnjeygqefe4wazggyqwv354zeeewxoek6eh_iagho3tdhryjpqfeiodkifxjexr5qvmowixavbcr1xpwvh9horavm5lexcgdqcc3k7s5qtijsxdoqbzc95x6uso6opy3vlpeqgcwmflpoldoywwqjjclqmzzsadreilqvgrmzzz_sybarxoemimcuqbqnmrzxyki6jhknnicx3iyxhqxyvjs03g_zpgml7xnblqouvoyydgiaimwgvwiveppdwjimwe2fa_4lblz1mholmpc07pgb2x_pjbzenh_thy_s9bjak6mmczf24byqcwoqij8tcwc7wf6kjriu8tbzirahrnla9xgutcy_vcm7l_zxm008kk2lqqd32yfoipuumfyzgql5ijjxfoubzitym7iexingfts3nacejxoqlwan8z2yxuzpirkwljpl3a9b9lo5fhzcv1xfvgdckfmcekloyeydbrkgqi_txnmwqnucgkl3he0nxdohxhqmrcflas2uxazezutalwzybm0wxdnqznitnw3fua43v3bytdgwyj1jzrbhjcmrkiwwyihwx5vawnk8_0zwhe8_uxwhgkdz4fhkswdrqp8xklkugdoy83wi8yrso_ltqnt5v37ihtbwlp9_66v5vdbx_6_8tu5zn7cyzbqfsl_so_tquhma7dg_q2hal0zqkcoumvlozfaeqkz_mxrzyrmy13tgt1tg60vjply_utwn6bbxtawybf1co1hqy_n4ybgbc2koikl6xqhkxsctfagr7_rnna4vd5bg2idgsdwyvq_nq6upypqyy0zs1mzns9lc1y0p1ydvfkwqxfcynyyfgnz94ir4gzqlcibkfxkxp8skbouhsdzqv3rrotmqjm8owdtoivbq2zgoqqo8dwosljuv7bqx0uixilcnwarrcmer6a73qw6bzkhhfrfzc9bghpb9p_2c1wqlprqbhgk64y7jy7sw6bwpfwc45uisj_czcp9gl9bbrvh6adetu5hovyojxlrcccgo0hdrtocvkreap_o8k4pguqtrybbef7bsgzp686hu6yqv17cv0itn7n8ywj_36_oy_a5axvf3_vz4zlopfdgcdj8fz_6j7dz3xh4ajffeq82apgf9ei9st4ffuuiuoeayp4_cfm8mjhymeznbvj4uxc_y37qxyq8bwzoi7djldoupjsgo1ubiddodvrxfgquhlkkpdimvykeubccbfxwsijt4o6dpeubcfxwyn2ulqstarhc0gja5eqarduejsbsydrahdtdapoxvqpezuryh19tk7mhnxb05qrkmbdyloci3vlfwycuceckunbqwfzi8lmf9m5pz1co8lsy_gyl1y0lqzhfcvist1kvlbpfdwg9xd3g8weifxkkblp3t99rbkr68jesgjcmxndjtx7imjeoxvshbmehxjcimmhz2rcrewausudczbvwrqhanihmhetkd_bf6xfqqifogefhhhtmtd3ubz4ktuj1o7dxlbrorgszcyl7bulad_fxfjj42nlkw9q3tjkqethzh2zqame73a2aiaabn_bhdemy0ynzotd8uab0yijtevcxxmegremmb90raqwbsv7xddmms6punmfmnk1ahqsirheepyst_c4j0vasbd3byj4p2ccsago91zlrgz9qeakpm4ygq6dsbn2xauoivh0wzncge8wz7ribtqb2upnl2zzaneffe_dj4thi3ptxyizuwsjokvstl4cujwzekup3sghcl8d37xl08up1evanr98axq4r_ggiy_jebuxrpmpiywu5pupfabuuxpeofprf5mqrxpxw_grhizhx_addz_04z_6i7tclo049zro4mtiembao7pxormsej_vpa1vrjn03601tf7q39kmv_c2ydlrfbnnr6a2ulps7brc_e2bt_ydd96xyercyhkyh1ak8ri105mt4dws5qqbsbmo0ad6w8v4qczc_nwvp4rja0nwgd6qcyqlzb2sraobtr5bxqrlk96rb1etmt198ljmhcehayymqngygui4rnhpxjtqwpggqbf4ln7lu9kyn0rvruhth225ld33yoeylho4qvvkvdsldyfg34orcssqlnrd1ocskijajiplqqqndynyefybfrzl_0yzjbjv51mc7qyg6huylile3zkksyfise7pwftrjlzz1loruclhnphiwtkclkw00n4uuj_gyxuax4lvkclqophqh7jwvalrqvnrgkjqfzqhkaxhwddgew7fxsd61i00krd_rxnvchbxm8de5whup_1ydw3qjaupgzhyot7j6_7zffb1a_iuz3s0qxaxhgdyytwz29lknlxqniyuzv4tw8p6y0uccgmeyui8kqqq_gn5054x_wlhic7xnqrkbhw4d4dlgznzz445xpmwvqqqpdfenzzjlobunhjplaoclax4aewrzsunraijea1sb12ogr1hnkydb9ncqgmspyjm8ebmiuk3xhfr903vnoagndlqboap4qtntz6km_ljnt54ywns1uu1zrzlm83jonhvenhlvgsecfcjba8gmljgsougs8z7z8intwerbjpgltb64cuwbcilwsksjyln2j37l2irmbs2ajepx2he_oa9wgeeqwunvo4wvwqxxsotmwtewa3kaga_c7ffcdxma5o7bbvan6ie_to2yvbmu7avecv_tmzwmslvlvrgchpvu52dxzzbclqpawg18vogkgayasakzhnkrmw1lsycujlsrqiugtnzomqaggbcjll2cdvyhisoqkdfhbjd4ywaycudwwekplmdgeiimc4twf2mtqzz4jjpqvmmea8x5jm8_0cznvqgju47jqhc0ymfgbks8op_hzuzdy4l7gaz_n5_jz5rslaut5zmq3t_iqy_qzpztiaacaasurbvc9tsmjtbdk3_cegex1qxsypd7fv2uubrgoj6ynngij9ukcfklhg7cy_b7v2jlxcqwq4xahbarg_ckmsqkrcd9gxsluucvhixd8ma1rjzngmryrsp_9zzeefvt73zxtpqetd_owu48eggnd_6o_rn8yxeksxrutjfletpzdrrkolsgcxksgr1eny2m6rohoue2mpuva_vulpj0djqvwwpnz61f_fjjyqz8mfhh9lbbz_02xyutspombeutugh4ijutuvyys2ah1hndmpl_vxcdo52hcytt4rn1p9ueugfli2qg3vme_a_lolwtk_npzqxatg4hwzmwwf0k7g2jcgawditstwbugffrr_gfbluyaciggv8abnibjfirsk99a_prz4v_o_30xgfk7qocyqwxwqmcgthtfetsc_ippfyiyqscvilmreqhhelmniivhgkz1k6g3njfcukj0zjrrcp0omup5pgqmcvxsu1lnawabcqihneqgto4nrh_ukb0d4bldg6rvia3k8bawmf2uf6zteg_y66e_wj03_tg2suvaz0s3tsuqt9vwnsdv_d736xoynhr_xmqky7g06n9_0w_e0n_3jq0m_ujr4xyamxk_d05klrky7j_1ypfleyzvoznn1fdykhizrfocbtueyvlywdzy_nsm7esxcgucjfxyjf2laivbeexfd4z5iv8rhboacomhxcbwemqfxdgalfxaw6cncnsya5daakaw3cdygzaoahwwf1kwlrnvn54tajzfhzkr99ztbbybaqa0b1bejtifzsr4nrsnxgaxc0mjo2rbksbupju9sjl_01kjkdfqnxsjb_rwykgxf6yeeum_1mvgdauew2cr6odoojkxihojvbdlhxobdekuzwdyruj2ena1z024maztejfocly6ubl7enqgjjjeepkhaivlbuirys9_3q6xbruzzmyjmucvqr56nmj1pshtoxrievemitxsayq52vel_bmsax6aimuj7kzda8cz9dchtodmfqqd5hbhsqkbapxi0hsjcngjxkfvrx_z6ikfqcmv73yp1embl4gnkurvw8nqtdf_r1vymqloubthwh73e7ieakgim2ity6qyqmpudh_yyfpchsormfzdvvobzdtwxkuiwtvggesimtf46xmlm9_0vgjp9ghlhsleewq9piukbnzg2ythe0smws5obbgibqhc8y6ke0xpitsu_vtkhfee8casowojxgcj5igkoqgq2hwuacvditwtjamdwhpiwc2nhvur2szti8neab80owq8memyi2z7mgzihm_xep3mzqvwxl7o7exl1f6exdnvfcl4eo8772uu4npxyq3li6enr2nzpwbjywk0wfxlwokmpymciodhywuod0cjwrczvvmaw6b2b1h1u8shi49ni0ti2k_pvhxcpig1zifhn4td99_0pltu1tmjnbnnxe0t_7d39o5zy6lixlo9i_ohdu3x3jrtwwdgrbgvqxlhhyp1txctc06yw1iwxatuwme7s8uylvxzxqs9lhaelcdy_uqtuuliy27cvkkarnvtu2xoerzylmvxg_4qj7nclw2_moup3_azhejmnocsf_jl8chr8nqwq9qfrxiks9r52ywtm7uyp_hh9qop_5198flt9v3juu2ahke4vjwguglquzmu9so3p4usgtajlbae88g2i4tiqcelkatgm6lboaungov44o0a1hv6vnl8cxao5vo5zdtxb99ygg5n4e_kpmltipvypbhkfrb3a8ylzwhtdq2o6ro2lgzg_qhmcdjqfwu9waegzimtka55odlia8i7ctrkythuymun1lxhg3mkxgcu35h8gkvdqd4oycifwduetqc_tehol0svlsebfhmcchynrsxuv8b_zahhwkgkde617_hk173h67jhf8yvb2n_wrvoskva6k7j1z23qwkk6oy3ablrdawykyswk_3_xjtgay_9cnwzzgdwieklrpxk8z5a_plexlaalrgnbzwkfrk4xww85ivuqa_mmc5rg0jebntms_9ky2_yk5fr1dkxyuublfeqtnyqhdtjm9nlrg2agrirpnk1slb6fabpkdsrcmsrstuba1ebn8xg2slmto42vc7e7fdmra8ejcehga2dd53rxidhte8qloqqcqt382ksmmohoodgqxtzepwlg4pjwr832w8xowkptutv_dldbiftx5hsepec0xatdjod178d8tngbydkcvthjcnqopctkkm864ihhodkx5yqqv3cfwkcr5psc74fwudgscr27bxm9j0qdpqwzyqilyslxm0pflcb7vrylik_iluckc0wpqal2rjochu8lkce7amaspy5m50qo3wrfjajixhcif1b8j6wlm9bguo6qqaj8rxw7vjjid298ncsw1wwjlul9xwayjc6jezcc7_eozeafnykalz12gb5_m5vgvaiastjodhm3so9qujhpkbw7etciwlkbxup6kq5kpuzkncrudm55mxz_bhh39s33n3hqkezxznzzriolkmxgrozs23rmqk5flxpanhdmwgar08bytn3912h_cdo8aleeqfp55xz3k80p6yqqtlf8xabo65yssxwjlz_7_wpfvnv_m37pf_px_azxpls_lcqhdcis4uwx2drhbghf0g50wftq3vg299avdiuogeiojqeogmjv4qup7vf_pp7fbdu_bhhx_ao7ffsvf4aedjz2oiju384qvia2sj2edchksso7avei8lckujiknmeogyui1yh8oxgtnkkwhbohkd69zpzgbn51d2cxhptyoah9zjbhzaeegfe3oak_un9zunqjcrwgmj3lcxkjoqoaotghvlnfsbxrus4i7zgr_fugslhax_ye14frdh_pvgencjs7xy2hkpjnapuviiamlntddofy0ls1lmpeibx07_mklx7ayrtiwopo4k4kprogua5tj3fad_on_akgkyubxydkipleeng78qjjnkcev1eacftrmifmdtttgyn5gdykll1cpjsonswwn4bf890d1_i7clz3qyz1fpiwe14ogh7knh0bvfupanveann_wl8uofxzy_yt3i2nfxsfs53imei_ct64dwqr0cievwupsaheviesmt8wlbnugybkgacrktd27vsthnywurs8mkcsrlrcjoam39_b1kwbuxvfvailmwwjdgsrbb7hbigcvx8a4ccgxmhmtqovus26c6fpi8ier93iohv6undqta2pmcrx0joiljn27qibgiav7cyowtgxureoiyhei9vlh4r1e_id3jajwkjv8x5fyskpv7rxsvuidlgzo5gbb4rxoceacms00totmamrsyiitl_o4vrwpanulggsrvghin9wgo7lg5isrcijcwpu7g_vygixsg54sqetoyhftuoa_ibsmtd5dtl6a2jm1tnbjbt_fegyx1ixvk_fjms3q_igxzsahceeozwve2gxgtc5pb0cny2l4ibxi6ndp0mrweokmdww6etujf021jkt3iexbc3g3i4um_kggvhbaezaiv9lif5li4yki1ie7opnh5hpcglfglao8uwi9pin9s_qcyiujpcd8bizd3un8j7ovegka4vjwthq7jvoev8u_3edwhzs1eecqurriimhdgpozewsrmrzjgpqr5eyrzhgqsm_alsvevv60hdlmfegt2fjw18ukzu_wvs2qyo6wc7vz8l6so9r_wwnnlsago6rfhavwlub5xmmedsi8ekrhsjiq7vijrvjqgonws7yxrmmyalav2gwozxqxtjxg4qy0er6w_w8f2w_8jf_u_tn_eobtlxoe_2beb7cdeib7krbzy0igi1kk4dyqxa4vlpxssluzucztfj7krfowudu0qvnt5_smvipvyj0iyto5ecpeks8hg1l9dpvwzoc5wwisk6hp_ohkphvqkiwnpsbe3atulzve7uflgwfrazwxhsq7q2s5dn9vt5us1mrzwlwzlohnuo4ryriduo4or0qkgyac1whxucl5batxagnak_jjqwhsbyceojprkfeupyobxoo8ffxr_ulbauetuzettyas2ortcax7kqikjlk2bwb9fwoybhmljzl1vyydmsrvszdfspsu8tqg0brncozvbvo6xuafiyedptuhkqt9gaiuhcxg0u4ibghz_hjasecepfsfpyeuflra0vdz_5gsr3hdtwjk6bslafqpxrl_wez0nqhz7rmmtztki2ectwh_an_71h8oro48uyfimc_te758dkhxw50337v7_umfsq6eb0acrqtma912coaercty_eawqafysvxjxaehbrihezhaiitxfybqzb_yardnvhcjk2cpesijctrcezw8ejne_a14qle5nzu_0joqlzmp8b9orcr90zl4oqdkqjjahpkal8cw0cc8eh5cfdxln3omzearco9_viwi77lnbbjrvttvcxlieij1z2yzy6l4gv4jfc_fauwixd9zhx8g6sidot5brb7oakxolb2octac5xfwkpwv_5qodiwuc3q_vtezowyqmyym5ck_rlx3txleemx_u8_eyj7itebqxfg0bfopuyksv7cuyqto2brafccewoq3y4t7661p0zynq_00ryoqmbjhbxzglo0vzgd3ossnedx0kibitnmfzb6w1ttmvmqmjt5nznrm1gbludmhqqqsdle_aoocgchh3wfv8xdhcgfwv2zjwyfteyfwcmxjwc0inwyk18cj_tjxacictkmbjcxvunoadbhkcqw3i6ecuo4aqx3wrobx2hzocpjyfp5ir8bryckgcnyjxcc7kvdxdqyjfmocwdcwvv5utq9p6fmjl_raiijmxe7azgzalzubdn9_d7ezwnvsmkw4xitrxlqkddh7hhhctax3lyhdcarseufb2p7om0gmeaeo_pqzs1rdis7z0mlxdru8wvvauawtjrmzridlgabfnz_bgxk17_9337pt0yfaxmxxpi4c2rujsvbyxloiym2vahxdkbaehcf_7ons_c1_mndr0bc2epbymlzjxncs5px8xtcdxmzt7pjoqbhyfdnxr_t4ypiisfgwva2apb_gg9l2nsh_rcwkm0wnwht6xlho22zj7xjlg9wzswxiguds05ukbgf2etw1f89fqpgh1sbglsa8rjdwxy83ibqq2rfgg7_eygc54r_wjbot3drufxt6y3hwafudzrt3ktannacuwbaahyacn4frwfywnpbchcz1fqrwljiwruplbtyi7sh602tbs0hxl0tjyhp6nihvghlbzsh7pmmhhswdgo8idbh3hzyjfvbdpetrdqk4jt_rl2caygbq4ybt3pxycwq4y_tmbwselab4r4fw9lpam1znaorfurbo8nhxnaguycrrvbdmaj_d93kkikknceqt3uhn793rtogbcd50zv_m31ip63p8wcyf1zveg_8pu_c1zs0xbzgynqkrdhum68p54ruqyrdqcnjh9odawoa4hl_x_bonabqem7hnfbfdarmdfydriqk8oc_omfmgnm5dvfs1kiawiyqghrembrpz9mrbglarvaygo8mvdks7gr_bzjbqz17i_ithyuwtw7wkkqmncubg5n3_uvbiixyrjiskmfc6ljomc_d6prm_cihwff5wbasu7avp3jyrwvqtn2pezaxj6lmuqrfiqi3ibgqbuc_tjgwspnv0yqz1diid11bgildgjefrkcbsmugkozhl59x9cxlpqxdvha_clcuyqoyssxlcgacu40rqh4j9umn9wunkw_25a7ynzpevhcdz4j_h4ifirbya8vl46ekvhtvrswldgigut7ayzxviwasxkvqfi6kcsw62lpdgxjv9gogpossxmvgy4bwrwjmoa48ukhnyinqg_i9jfhfhq_q81lllevcgfbfxc6ggomfdjhgzzonb623erxwxqyzbbovg401vyerd_omud8fjouk_5nwft_csubhdg8y2du74awfenfhw3nohce6ntozijnbxqheax3hrfuptzz_3d956zkt6ac9fprm7925lemms0prqovpctyzf8jvltcvylzsxksimwgwwnlzuwwrssr_fmzyeasyytdlrlonkysie6h_fcl6b0ydvvw137zy0zy4_louhwcroajhfcg7oqqau0bezv4pcdqjfmvktcfpajkn7hfxgbceh1u74_njmq4p2uokp4agvax1qdjw1qx_01xrqzdxu0iweouez9tcbuzyf2hk_sbxhcbs1av2g4behs57xtqhaxtkzfulfsrbntrgrltilc1suiqkk5ty1mr5cslrsd07kem5y2ntgmba9vvwzlnzd7neqk_ysoxkxria9fomhk2philziunyib_nnn8bt1iguhso2m4kjlqmxkwdhlrkpuwiv60kuvi_pyc6pyrpcxtsg0hkh47gumzqud_mxzwy5stcayxjkiyqfk8rytbekq_evgii0nry23gnxiyoy2jf9sm5w2f8jlwdcibxee4anadie3lf7cl5hnm0qvor_86lqvytrgfazui7ghhhuiat6pmuzz3lis0rsfo0l1z122nkv_qfev3xp_hnd0z3ltfx6etgea_9qvmib_yuc7yme4zror7_c4goaycqjh7layag_cqduq4qte3buxyz_fz78_wggaaesf31r5tvvseb6yc49aspfvu9ubpzgrcayr4l48xwwt1obdrygkx5rqwtfg3nau4yubaskic3eqhzkhhrnxkostpiu0gawabhkjrs1_tmc7snzjzfg1ipnclrq1128go2m6xdjlxzutl7jpqt08rkv7gadhgoey6jxthes3z0rbqdfzeshi5geqgpgb7g8yqzv7mqxsvgljrgharmrwbm1byeddlq5ezqtoxtj_a1wervmzdiiihw_2smtoxx2s6_gayluqgt4qtokroydz9cfzaai5o4itqh4jdg2rfvdmtzrbydi2cjsy8cmjyrmiofn8s59isgven27c0v0qaenfrbja4xqnqy9dqeismttu9ywbdrccylg3cvmjmcwlmxcd1jqhloikhwrgay_ghja9tyx6vq3piopmog0ydqkvfacfqqv2_c0gimsgualr0v035hpxxyhqyqmgxuvyp6i1h_nco0ub5zkhydlh0_a_reeitdb1wqx7vq5mlnggqxy8tvsavvqzvcf3jpw8el8zc6nv3b34vjd37huklccitmej6o9r00ypivlha1jfkulsy6tk2ioyxorysj_pysvolrq9ma8chc2lrd2a6sfmuqbo5eqymq2zvfuprc7d_zp_2y2sryuzqvdzfxynribotpfvrrqbpca5xbphclhqrpkaximhl0rq1wzahmrxj0bfvr556rd5mudfoqxnanlu7f_uomr5i9wqleeqw1uqp2ntvbe2u9vpnmerx3nilidiwublb2wqxv2sh4go_jizn45zv9yzccglmcw_nqvwf8ut2zscyundogdlu60xyp9ceciafwfapwh3zg3o_tuhmoir4vxhgsiysif7775pfaegop_eeidscb8xgqm71onhyw0apa8bw0kt61ocje4r1c9qjkkswmijeezvptil5dblkmnbs6jtbw9wzvd4yjpa23ke8yiaj2_k4_esw2ttkd6i1fgngs8fhkapwclzrdwdnsf_oltjhu_sjfjtnuqg2sy5rsgwblggiti1f2jiil1hyi3ydf9xpjel72849s_lt3gh4vx_2vx5qkl379p9fp387m9xljzdz_4hegbo5wxywdggztkgcegltty79_we8r_ajisooh28c6geyic97t5x9rmaznx92mk9aevoahafkcppdtalxldxg5mlj448odbqzqlfsfle1puhlukyqwfdxvqhukqfnx9z0njvenkzb1wfrudg_hgu_cybjsc2sgzyfqivc0idkz7sqxtgvveqm3vmjnh_4eyeqrckgjgvnabexg_dncwgpvge5u6bc7k_qdkeplsig3ud75pioxtlc8ef7hqzj2ioxepoejix9jpo_t5axawsyeg3bnvemjctyich6iauljfr6bavifqtegujpfv36plgecxlix_xmiqv5hlmd8v7fzkut169jycmum_ffn8qcriw5gk6rzvbnq_nsshxlhhgz3ewqwhxcakdsio1zfx_xl8bm1hxtbxfymzgmtjvczswl4a72fm0plbdqqn_c5gyslk8onxsixyolrmti_wk60tsbvny3tca38_fbfmbvzr5zawxypfa84wakordptl3x_o91k3budsq6hh_yxwqk1lgvhubn1vlrkvdnz_bnfu3fitp7ozf3z046ztdqmeb2m6yiwu6fmehbjziembr4vnmfgpx8rt_vpofipjetjamaap2lfr8xc1mdqu2kgboekkwbpfnadazmhgu3hjhr399tv2l8xsop3bxfmlbbaselh7mdb1bhtbwzorz8tzg3ajjpohummyoqkooryaneeo4inflbl9yvacwjikikln9xjlty_obfr4kccglvcxl0pzx_vehm2ohfifjreihwqg0_wwwrfpwb1urkaamfl70ijmrdybaq7umr5q9mqxgbeo_3lywsc1lm59lbtw9i6dzl50lcc9svicoo_0imisc4hqdtway7hwstoyz1w4xjlwf2ccjimynetvmtg7qbplfvdwbzqbqii168zlqafkbbfaua0z4xkulgbythsfilcj269tpgsuoity4r5hw2dticuakis2xnliti_b_tiiuvapmai3wr9wgije3ii6ooa7lkc1vzgemlpkwozeiafni3ih5z1zrjmds5fgi97duv_lvwqahf1l9p_gkhcsbzl0slicqplnlvnkcwscyxg_8qrrpzjxhm2_cw9bezhnbpjmwmbemgosxgql0zggjvzkcugoj7uuy8ctnwhuft0y5k3xaunihigpnorrw6retth4yb5yhoe3ozlku2bn0lbjawv4wslqvggufratxppy2wtghwk66cbdv1bseg8llmw33tvyujdtd2mqmold4xbecwjcmi6ao01h_bhdcqbhicybdfdvfrahcqh95sywcu9fjbzv0vuqroucaxtrg9qonejob4suowyaemon1py5qg_2vqixicdztnhplkfcui9ibyglm8ibpc_zcngrehlwptljumbaqrf8kc0jbfw2d0g4ombrhgjv4lzhbvhf8qu9eb_ts7vla51uqccoc7_xhv1hgdyulu13ijbkjekrkbstf5yxowsoyfpmzivawvsya2rpww39vlstm08r64urtm_cpm02s8iqnlp_q1xa62ek_ak5_okvhatgoycokwhbkomg0lvoodcdcgvopaqtwesrrv5eoq109qoazyq4wtpu1qvttle1luvcu4hm0xr7tl1cpscz3cfsop7maiwok2rkr86znkeguzxb2jbhsch9heqe4_phtacbcip0dzkowa2wyvt5ki91g1qsixga8vkgf3kiy8kadx865fnpldgjd1h737pgqrinm7fwkrdpnefcpvo9osalxpjz9jtkkbhq9zvzwtiili7hoj7pewjnuxjy0thi5voz2xt0w4hsexiyvlf2llbqo0leqntu_fwkfwt3kallsrqttshoygmoc_pbybt1jh1mop0ceeexgudqadjvygfhewhvcy2kdyr4gbzq1hu0szti8gpzc7ml1dwz68s26xtsm1vaddw1qkeal23szxfrgrbbrywene6sr3uhdpgbw0d5txucp3k4bbx41s3jp1ewhel5qxtoxnoj45k0qhaerk6ucyydll6wdzryhxgxzge_qjpzxy0ygxcb2tgwm5i6ccca5qrdqexxsgk4fke74y1ldavf_iribmjdti8vm4owc9op1x4cdilqgjhrz6pbhiwutwqsj7wdir97ny2rlbo6vroaomlc1ipgv4txka4pd3gym2arao45sqslc_r1nbci7h1umontr5k60nbcrsdqswss5tlsn38uyyz5roeswg8_c6qjr_jgtnb_z14uaqieerpy6xwjbyrivz7zko6f5wfn8ijdbz769_rwn70jw1l_1_5c1cwez_k9kxhvztepeejhmjju0sejougqhuigxvmcbqi2jfry9xhohcye8_gnoz3pryp83x1bgy4tntx_bhwmoitwrnckltr7auqfh_yl_sxq1xnkkr5fecwjubm_pdcyb4v8mlvqe2qg8zw0d8jlbe3s_foyjs1qyhmeuhte_flkpqn6ksgp_uw7p5yvsq17v3bxi6zniq_fdeanpizc1mnqgfb_rhgchh_msgtstnblde_17_qkhfreuz9wys265riq9auvn0lantqnkzivvlltffitj6vxmqjfogzr_rubrnfhafpiatjxvyzte3i_nmwparh9i83dqt86k9u5hattxnyyl9xi47toynwpzgwjup0suwha0azrfygvm6u1rpzr3ho6gnbrk0mpz89hdswubsy3hoq_gjbiw2hqbn_nxzbqrzkvexbjcuabvejodtgzccn4owiz2cobqeridouncbbkpq_bptjnt55ulmdqapfjoq0sx_os2t3k2lvzq44j5klvckluwdic6ln9bvsjehevfiifvjq9wc2cclvfwpvuta5vhpdsvhq3v24qx9qz_yxvvq9gi2plho7cvswpzrailqny6we8nnefh6m9n527stempb7w2sbn324i4bjxna_hohrvhrdzubjchyrmegcifwjyk5gwqrtnklubnedl2uizxtwqqolytsa0tglb7wljnysgenjypsnhdezvuvdeqr8kl20faofaschputtgr7gaaiabjrefurapb2ylgjrff1zonsrtcvfbs_niwuaogqzh6_wkpejzoycoa1_vb_pjejpmre_udd_29975rvpk9vnhbbkdj1quzz2cihnai8bllafxxdm6s7gzjnyyspvbccmi_a2vibpxwlbsnlt85fv1dojqcv1tg7woxtdpteythbpqv7ot2lehg4uzsfv_f_z82w8zs9q3b9teh79thh3yggbfq4ftyxmi2zwoxni2drre2a6intlj6w9nl9nkoaupmy2bz2hohpf0ryyb1wiikrhvzyt2scja1wd1yuibgj7vbkkiagzwldfpcbmlhbryswoqanwhsbrd0gp9gdsyhi7srapenp7nbklqccrhuzawq7oeo7_ab_rvcqrf7lvcskylica_e6ojlchwg4anpjatik0ur4qb_t8wisebhp9lcsyjgeewzdbpqi7gfijv1jri12bjci9fn1d16vn6twvw_itojp6qqq_s1n9nuxrwbbxr_sv8sdsttulwvvsnryavjju5l_jhbuncvxl5kixeutchqjfdhdwj1sjxxdzsdh4iuqom5tnmuvccmacpaxetbolwsjrlfv4gtkvc3zmmkc0d7g7sj5vq81xmy02ixpeedxmu9zcni6wsvora_f8vm2vu7s6jn1_57f7qjqqf7rnis2zktcuzq4skihh0f37donr_v_75q_7fwscxn_pzona9hu_d3_jounliuogdon1zxxevxs99naic_epvgvz9lrrjbsiyxxqhlwagjmygqqvp0xxfhpthjfgecbfcvg1qbsv6b00yvesiwnsxpgvyfjovraa3biczqg1m5tbairr9aay1148gwowbfpccdjpw0scoelrxbixyymarvt_jui_k8ud2imzza202bskhqop6r4hfvpbefcguyjmfqugc3qeyoahmjnta4seu8ekq8qvtsarq00q6tq1aikl5gedjmaaias_1daska4kdpoletewkfgz3yaeqo7ehnyye71dihsy4lslmsq2cmlyoo168tfwam1x5mzm9hoha2dmcow8yddlyxik2pmz3f2c2rqtjs7qcdqejyiuvmts7odqvwhxog_uye3bqly7w87sx_6lpxrjvn16w_7f_8p7nd_6veucsueyx0g8hq3tmzxygxzkr5mlzrqqz8sur_as9rex3ysuoi54kztfvrnuyivls9613wheg518rv6edkcg1bpaxaywxgstbihvtjho2vmfentdqiiu7dvdqmvk8dopbbh_cylq1jh9wriej3spxmxinlv6z2qzzwlblhskngjcphxrxg4_xjlgzs1zy_e2_e337ejk1nb1puv27esx_pji_9braxb3ai2dk4dcaulg1anzqznwr731o0zhkrqdeh6q02snmwdoz3eumvprwpr1bhjqrpmftpctkvprnzlrlxij_yxfvade_5_pfw1ybpznouv3d1yoisjbnfshkb7ukmrcnnplk4dl1yj0qwqwfkfuwjiyzqiiajwyl6xakphlgfjum4ngaiiyqjk4yzof_gc3bkqw3yb5bqu4hfipld82nfwregie3f8zra2ywxiyib4gdc9jqtmdfzyqybaenrvnwhpwvumuhdc51aeheji6nq2u_eznoatdj8yfqnouszkh5b7sb_zezy3a1jyeqkfzquuqajokzloes4ymhsxyv2wb4jx92j9gp65woccjsmlqjjuhvrtxzdxpukf9k3awer9lynjwbrkhgc7ibdraik90hh3qlt_g2liwgc0n47cce4ihlgxvco3vg1n9lji5qyo5qo9cvkgl7ntw8dw4ae6z5ee_xagcn_9pam37ue90sx_pwovgl8p9mq5d9naf3qw_0p63q4xjnhxgvcrhz2q_c64mbf_b0qg8a5q9mvqygnp8xn8pxxnxxvwzxxoxhc3d_iz94hbhbtrshfjp_qjvlzrpwkbpn3a3j4s_p4yi48e0cnz_s37p_p6xamyi0ba98uazlkuqgtqhbofedn5nlgvzfhgdav93hvip7w2y8zhrq4aovwh7keuoubjhoxwkcd4tsg2eg7ruvscnirm0pkj_mhyjl3fcxpqhfyyrxoutizsf8q4kbridar2ellh2xetyiprya55kltie_k3duu5wktoly8iu9rk4x_spxrmwztttzcn08tb8n5zihzgctwaywbhqlc7qyj1wkba9en6s9s11hlgr_nei9jeubx_xf7gmyiewo_mbnegeimaowva_jiqcqck2gu15fnwwwntzrxnmhrfezjh05otuwxf_exbtji7pfnn9tnn35h62ql_z_c89tyrxbqy8g4iaguvjyqseeqkhdjdyji5kfcigrqd_1yrqjvrnohdhaiaqg2xo90pkcqo0h_h_dfw7o3hh_96twwxaeekeld1ovnhvrtho_fwxrcq5syjpswimsjgtkiidihqw8pgxf_f61mc6seawvgxtziagdj_wv_b599hnnj_fqpi063cnrkems7nf_g47d9phqkbsnfgnzil6zu4xbtj2k3jv1ng7atgkmvdkcw3h3rj27ednwkwub9amevbbyppnfdvdjlynt4ucf2w_579t_wf_56dx1zonmvqacfjkzza1hgsqrmwd88ce8utfmfncm1atuseqm25w_vf8qrlwfsm5adlu7acdgthemxr9vqk3ekc26htvhaxiga5g9rb_jbiwhk8v4eocfgvv0vcbs_2njroabxv1bu7q8bwrlwmcziseycjn0jeh4seubqyebl3dgyy3vbr8ezcdqitwjlwmvcjc6hlohyp9f77pzgk04fj_c_cc6wtqyzkpdep3zttkp66ezcop8g635j1rf0fvxdi1jazyivghbgybdtgh3gif3lfb_cfm6ckvhfal6ww8uklgpbec_bcfnvurzpmgfwi_cfqhknuf6eisek61jybkut0w_ehebio6urjflwl3proeyl2ag2lfv_c9vp4x9h45of_vxpj1srgecbj5ef3upbtcuup_f6d053a4yjubyc8_bevodeci7v8ux_75776i8b8dsd5n7xllz36pgcmnci7_x78r3cfq9doce_atn4jhjsivzuishea_fgp_7d8utxhn_fgyqj7mbxokmz_azdutjomzjhtgxx4haq4prmm5_zpy_v5_g6x5c0r6xjihqhsspggimgfm2kcway1a9i6giulhwqm4kkmaijpwrc7fbmjyuwalyupevn_8ey_eesrrskgmxuaoprrfhkvohlrtzp8icf2d3ztbaurb3ukqidxqpbk2v_ta14kjcotozxyowqzlz5kkknlqji7zqaxefrdmepratteuvbelgvpf2b2hvcahpuwruq1mkemglowzm9pvj2mhnmi_pcekstemizdnqw8stcxjw_rjnemmxsoxh7ltodgvbe_9z7_zo79j_dv_w_2_onc_sr3htqt589kotkaje3oidpjjqg4xx_ofuiarlj7otd1l4gbmv4ezxzz7h_yeak17w7ryiv9uqzrhgz9jq6_d84l5ymf67p4fdhw7s0arvzh8pxp_h6extp445j0w21mydb78fjnczhvv_zeqoq_0yv6x20thxaqh8q9bnljfwqwkmoproiejxlml16cqdbpu7azo9hqelqwhbeghkuvbnyugrdxzfharvyoippwiuapvwehkxvj4y1s642o1gh7hpdvfq6ynwspqvyok2uydszky_un3_wbdu_ha3v25hpf9hb8qzguycyiu9os1iyizjxtchwwo3zn68abpol2tdiv_kdatcs8jg4sqslqkpub_feo1rj42dpah7xf8fsesir2op_qfrnxvpifgzpoqcwkwuii2ug2olubqsigjixefvdlad0ewbmktiizhp1fijqlhudwm4jgi_webq9ljcaab4ifn8k_fhj3abzkt4qb6nsowdiw0hiqrdxrzclipbizzgbuw1fzb6nagzbd3yvc_krthz4uxsdz2btiirfowemoarzqxy2nf2voyfzalgj3uesk4gjndkuw45fdlhiebi8ic17dmaabugfint0tz7pjpupoylym7ga9xtpe_bkwr3_5kqy9lzsrbnj4_fobe7n_ihdz_hw_xz_zd_72_rmm1_3qxspwy_f8fzdzszobulur_vzdwk9pjumd8bvvgtta4psd61zzoyrtmt7xi3o3ohpkud78ypb6cbvuibxbsizcch7qgalrzg3p_zzuv45fpvjfflooosbu3a_u4hrex4c7h_xyy8eil6na6sna71pji27xxk_l6cxoax6m_gq7ggnygpawflcfei_fjakc_olmtfhf3eld4pfho7wgy998r49hl9bbgheaf8ur6qzscotqsqok7jtee_dqaibcw3l1bly7wesfi_84jitewfkdcjs3sgeylilnixyw2_7an5zt30rsrwh9ecayhwq0r3me4otrmkmwtpuu9h2zzwixut_1njakapicjlralub1pi8eejug2dueibzmwuyjttx3zyy88surnceqg3j9xyjehig8btnuzyw3xnrhmwldniifpivsnzqfdddbzmagyjeuzeygcrvd76ei9gsj_odh_zaxjx_zv_l_y_qleigszjyzenbt_xlax9w3prvuzkzxrnzrbkmvgari2524exircbrgiarofqrzzfgpnalcwiovkgzgnuaurudpfz485gookefh6fy_gia6z6fu_p536yryf7rcqlx_3scinwb_bamw4wrzwwxdtsurk6bltsjm7pmwpy4cjkvvyuzhk57ngvrkciqnrkliaxilfqfktm545hnf9gufwupqhxmqntkdjhohrdwhrwczkruca_czzcr7ozdu_obh41molechlwxd9tnnjp2rdgvbsh779n3_l79tppv2xxuwmslgqriwwlmwedqrp4l1u7syzk3gfnsuvvfofkuqos4lx0a9rrq8mlityqsdg_nkdper3dqfdqjocudbdht97_gcejcebh_cgqwb7vf8lb3tzofgh0sgxesjw2vnghm7kgotywtuccc_c6uco8apxldx67uanzwgk50a3jjrrnbqm0glgg7hi9hyvocclu6civ6pyhpmd0bwbrjxugdfv212g4rwemjqsqijjkseeh9rrydmzvwpeic4gxrljj2kepxn4yewinbzjdlxmivsd0q7zk2rxsqas1nq7vre9irh6t1balbmnkw_vbokp7bvcdmx5kdxa2fd4wc_uptxhzf05dv5iwdbuy0gd9xjplrvgjpwphuzapa_t8u9_8f_vjp0j_vm9dvfdg3649txlier9_ykcqrwd3w_38apxh8iyu_dcv0e8v3zvnqtje2yfx_nv3bu4xopre79zjqwrrwhm65s9e784ft7jvek7ilbcpy5yudddmca5hschwe2codn8tdblv6azqocd_6ay1zitzkmzc3_cg4tdhbzniekelow5kj_mgpi2ysjg_v5grqer2cku5gtpj6smkkmeytzqjxrudemmbg_wqvns5ot8ws6mgpg1zl_ismtlbcxbqkvttlymfwstn2mttrju46mnsa4xsiaw67xjtdruekqkpiuafoy7swznmbtzm54npebdmqtveqe4mbayrdkanywrdiz1rwipzb2rhgsk0693nkeghqxo26fzjmmcvrasl3sho0tz79bmot4cvymqruo_pibokegkgndutj_97dpoxfmtfvaf_a2_at_8y_th_bv7b3v3mll8nx8alcsjq2lmkzl1pli9ctbwq33rgbub84uvp5jyjluc9vjammii0tyyglicsnwauegsggz8dmq5qbq4w4lm5xwziz3h_vsbj8_ahgi3xzt8ag7_g_fi9_fp7_dmng_cavv2o5uohjxqzk1yldq5kstwsva1_4nrgamenndhpgci1bluaj_0gtpvpzc1ljlsvkilhrvbsilmfyqryffrngckmntuug6raf9l5jjkxc0k6jz4mlaokvyta6smi4uo8nfadgguu0xggqvki8obg_9td_3f7r7_1dmy9ngiolsg8jbnwfdghbbemgyjcng3a2w9himldaslytxavnlgsju5segv7irkqeszeulfegofuouziijzzh74wvvqs7tx7ginqvktarhsairsjitgruvuk4hj6dcmkxwrqak1icv66ngh8oayf_euczn8l93srjvgs9wef6_mlo4j_stt09g9ibhhi7pay_affgkqmn9k3bx7ilrpc5rmgod_fwnqwxyz59mk_pqazcbddoiasijgkvgj5avovwoiid0sv5fvvdfkm3cz3vf8aigho00s9bmacwwsxtcu_vhe4nhgwfc_fyaaydfkkz_vreewiaoix7m_undpj4rqnzqthn7gt_s4zifbkadgmpn3h92fe9y4nzitl6pp5i_p91y_j3jhlhhz_zxyctjx_dxgksikdgz_nnone8xomesspbh37iuxbsbfaiumwda_pjixyuvnfh2l2jz8u3fx88ji_anfc_qdt1gdfej3tc5ac6qh3hnemyufrm_xvj4pimetbxz_f5xwh4wh1gxzncqh53efhz4_74vrzjd4qbl6thr9ekrubthghn_b6kpcl6er8w9pqb_9hexuvm6eofykjaarfjkhhjkt0pnxwymdiqamw4pjzciunvqtdwngqigrykxic8vw4geu_yr8abe0tqpomrwhyhlkmvese4gq2tij6mn1qrpagylffihidvx0go2w6w1fqkhtztidk8eaznvhkzgmtkemj4jswr9kbwb8sg_he9sjwl5furgn5oltkeimhrgte3cssu7id1jvb9ildc2m4oqagdxkkupljkjcdhvg6o5hoidzs6nkrdecgstrwhszlhxjea99tsvrs7d27zb_3wb9ntlx7by5ex9vjpmr2dfkb1gdy_rw7tcvqz18asfzfnjah8hdwhzhun1gqrvpk9jaa3pho0igshmerwl0z_dgkbbvxdtwfldwljrlkelp1ufomdw7ndsx6ukd4folbrccpfdp4xxxz3axhwprw5n1i_ygut6cxm84xxlkes_9auhqttzp9gbmossdzpvbuwcz_3ozo6kuvui6dp7ptbe3jnyvjhwfqx5or6nlrjjuaalai4ic0xqy55ipba07weuillfzjatoyviihj5dgxdczhyqtcokpme_ixbqkxq6w0hm207zd_9zem7t7gmmmkqy0fjkrbfhiagpnx74jxm9zdplpjvainzrsyfpmff9mrve4wfqhbkcwce2vicbslrvxyn2werynhmatwpqprcoanlxsrkgux_p8yjcqkbggu5uco6futzx0ijmusruvh_gulmytkvrtsagslqdvglyfingoeiof7mirxwg_cuioccuycbhf7wc_yekpbomwck4sqsrngvzugfguia_vmzc_vxed4f6ufszp0pypilvozhpgsrxjiabig6br3dkiwa9b9nubngsikwf4px6n1igccxmoq1mv8pdjh0zlqhggaz4zssfzamqduodgop1hhtnyodpsgy_okco5zjv4kc5klbupa1_jocsuue_uvgisrf50ahlkcmmzrxodjfvlxfv2rrvvy2d_ekten8ad9anc_3ft2j3npfwdna3p9uud073x9xk0jwh7tpemd4tj9uxs_h5vvn_cxe_jrpgtzzjbeksoar8rjdoahizjok77hx_yzb0gme068v_ed36mw7cd9vddyaa2i90sygffiriaynx6pz_6ohd_44z7yd0ehbo0dtw4ar_atwee2qsy6x6xo32kng4gt5tsbcm2hnnegpk8ezqixsenrljpunrisnpsqbabnc2krsbcypcioullvb2fzfmpzqrvxvvido3vzg7kzqoaeia7ebafvrpiqfezge_zcbx1kncgkq8yepd1zta_sbpvwttpr9w0qabrbtdtfakrqeii85jtcjegkbkv3gubdnklt9wwmzo6sf_ekacs6k8gsmyhhnhwduu6o_cllcuij4ej3bbwy2yask3xqxhszxmtixfxe2a_86l_14xhkf_e_bt2ebmx5y9e2sp79_qctltlgjmaburti_ysg1ibsdudpsfudkfolpjdyqe6blmpekkbhtrhwqblpsu1cefegbglkzfego0li06y4958bwl8bs6jwuljeykxxelycshwamvygatz253nl5xvdwvfkib0h1vsbrnsakfdfecyj0uxyhmouzf0bdao7oxll_b48wp7q7_om8izovomwhtds7o0sgalo4vf_yv5od5pbixjca0gaocmqpczbgsc5zkrlhs3rji5mrjgryjsuek3zgi1q5xde3dfymehav_cluojvspzyyqzobrctrnlsctx4ojwvvofxe5yo_zil94qshhzwddc28iim1lke_5sibwyiwepa2y54caabskt3fywt4qgmwndbrfjkwagdurylnwsogbleao9jgu8glxtlwkicrxewsaumd94fha1pq2v_8vxwr3ecycxqe7hiygpay0cxlbv4bvwi3yiz9yqwnwg0mgshausctqoqlqju218hkydc_esgswayiysch3eezyqpoqnsrp0pweo_mb4he_blvx79mlrjeq0hpbva8vwboxbzq4c76jqdfzmmaw9wm_oiqr5biunxse6utvjcvrsnlgkbstqidzmwgawvrbecpvhsl7elniyd7iua0pxmpeomcvflqgotqtwunc8m2bfakcu8rytzfiv_3s8_rrz4m9ffvdcbkymb5rg0k0pidvnnf8wwyax8s4rsxkwt5kjceoes5zqf74uh_d4_zmu_jqef3spowt0ph5c0xemyxf30xtajdcppdu1qfki2dbw7gptwqm_ebo_zz45imfhipmlf_55_nxrh4ff9_zifojf2ttoknzxbez3ch4timstchgjxonamvovqflaqswyzb_xkvrwlv5g8kc64jvlqubcgn2spweqgvxghw8e2sxpscytvg_rgzrvstzlrgxpnnkm4_gi5nscxadfiu0ydjplu_ip6hercq_mx1wrsobkaszaunlwoigyqybbqcbz9ladjyuus9ennmz5y_lp5vlrgbe6r2qrg0rwktpxahy4x3rbgvie_5mg_v1_knamj5pzved8jumvzl572y1ggw2iou4otm2queak26_vpvfbjnzhduaitrd4tyqvpyazyjz5ildyrqxdba06bjombbgxw5j8w1onrmw1uvk2mqphntnxal6l6nc7emk5k6seveu67w9fhlm1aq2dd2qosiam80lr66msh6g9b_z9rt28_yd6_dzk8uxfevi19pogq7kjddq7rdnflrexmbuxlhlnkneoniucldaw4_etvpzx_bxx_ewpi0ddyc2ho9sfds0qq4ul8ayq1vjw8fqqdzynydjskj1eh2sexvr0pdgajiv_jogi_bas0bfakwcb20inpbfsddwu3bkvxy8m4vyfcgncbmlilvrcdneoihqpl3uzqs1tmmuqq_ilmqyuhcdwzo09faxm3okluhraalcbxexuzu7mnp0vlkkremb1iicvj0zb634adwy9pc1haagfq_ha3vvnxfvimqwolbn63rqym2d64ryjvk9gx_qptmn9luryysbak_gcs65jbv_cw90dfesme1olitvb7e1i_nzzqvsi4gvjevn1r37tqlive9zwwt2f_3ep5ic8ut_dftzv37lty4aq2wqrnsymsikvnadm1jk6pzn5_b808_tt_6gz_ucdc_orzphz_xz7_yqjcsak0gpokvkvbdfyhcu5izimnrjgu2dryvmvtwdcg_eb4nefebwgeeuaobqoxwg2nhel6gwue4itvbhl_9fqn7wjoadz5jydzfakk9xbpktohjewen0oclbbe1itqm9qtx9lrzhmkbckvgchzhbdors7nc1jxuimrttqidclkittyd6r_ml6be47jufyvzsxfgkziqaw6waucvbxxzkzjuecaupk0iinzx4dm0lanewcuw_l7ejkyjuqpxmq7aqyqw7dwheqvahvbhkhrd30c1ecbmclpjxmguizq1oxyweeetysxeslhjnwh9ac0aqr3_gp_xwqecskzkoabi3qcrcyubsbmx6krswajfblviabw7v_z_gtl_befxxeyrhx1xyjgeedg8zsf6b37jk_7gz8r7tu5nra30bwg7yzr_r39d7_0_m_dg_4_6vzwbx9_5_77e7_bb8ylzu1zrxonxxbmao8ok_mzacompbpdudxndecvh7cfuzgnhu_6xy5yw576szg6wymrxndc7i2_4x4x5_lu0kwdyn4xxfn8x1hrj_swrpwubjfqlzrm7muwpbj8ehxlwsysk1_b2dicbvxbelhl8be2ma0mdnxq5tg2cdvi4yjs6zzotra1bkyk7ove8fxhdtl0m9qvhj5921guuazgjj2ifwrybjqh4ahwfketyl5ubkb_cird1dlgaspqg4mkcrmlg5v6trxgyqwzjxvtb14ew5nz2fqt3r1ofwu1ld_za3bessk1pjt05twdo9smdyws4lygvkjclmqik4wl2j_yd4gdzaztefvyuvbichc06jp7panm_bdj37b_srnn9nf5j_b0xcv7n7tw7je7fqp1awqead2cabldre8bh9bj7no93ixiwrxyr7uxmon5elnbzzhc2bb2j79jp0bhgvpnwjckb1c2vw32sr4gd2jk_ewyzljen6ikhzxp9ebh0_grosakxlvjf03ttq7r2cgwb5x0f26kftckf5soc4q4ghq4yf9mhaheh0aadrewiq9u3z5wl48_cle_eh7njoew41po_f5mdzda73aaagaeleqvrkvdxwihnk_qb1ihpqcqaqa2isvsi_weax5fxeyhtzaonjby5lrhjchl4iwiqapomng3b33j27pduzx0_e2iff_76edx2bufq6i1t1lzbp2lm64fzfudyonpfixqvdhcxl6gmz_dbfbcjspffqyuq1zifjlps8wkofcya5ifhp_lhchfovtacyxaviszjuyscgfled1oj9csradiswcmesyhcvkgupc7jx2h9epjpnuwcthfsyhigswyy4z29ny_wwbzqmwadtq1kryfbbzagarfliqhe6zhxgccuhhmkmjk78cddg2vw8d_62ubjtqwpoursypmscfqemogztdttpdvrppjwopnchedqa2dhjsqlcl0uc2gsjjwrsllc2su3t8wouy6sma8ug4svxk4kcraf9cdzlpwrjnxwy6runrknb43aidaxvtfg2fsmdjrg_w7lbgrttdee_2ntol_zwlxtahcjqsgb_3q84bt5fqh6ua3kg5jfxhl5sh0fisw_a9_p57bdxbw1_v5qorlzhfhx7om_oyhvlbre7_fixm9sll_i2ml99uvdct8wz3zduxnyfyycdqfwjbucqrdzga6zjt_xcgatafnk_hcag3houop9wsp_ahxeilahayfvnmpvhnvk6_qtiuclgdvxoxoi63kqzvx5h73xe8xrqh_qxjmhbnpgqmaz6df9rs1r_rwsbtabs4ugvnfwjzeqdeoqer5w5wtjn3h4m6m1xvfdhxo3mhpoji77rcwr3jp06lyr_jc2nc2rtv1mvzyqpmjsu6obpb1iedq5a1d4cll11m_izou4t6znmqqqmwohxh3guho0crajz5mhm0twwyg9wavqpygokdeqkhpnnm_wqiw7uzqpii_uiovzlyqo3wevf0ezye_77du_wvfxouzzcsbkfezwmrg00vygwxbntv5dzvagqm99zmaitbg6iszgyvmjs6mytw6kjym9u3llrp_hr_4lnjnp7p_h79uffvkp3c437t62g_wxntjsqaimu5hsh4hs2tkmehoudkndi5whuwmv3t8fy2jyx30cdtcgvtiikwgkbmgt2ixhi_q7ensapreycsqo07pfgfptg6yt4eiiuqjcrmbmf4edqiomzm_aw9wsbtjdkh6gynneilb3wliqjln_zlnjsb6whzslsqcr_dbqbfriwehnxvqvjvb5z5_op9i7bz8ygx_lcrvu1lycky2hy2rpslqn8t_nr1ykd0qxf80zmpqlqenfclniksklo6ybkbfv9zvi0eisprp_zfzv_mlszp07nptm7nmzz04bsmzccwj_gcya8wg4fp6bnf9iike4ihwun52_tmkek10ibm7n8n7fym1fvxyp5utrpq4soez76rm7xquarbpettkzfqiw9qfec0g1ut7yjw2fthavnu7zdyghng6sbrl1z2qzc92zsucwjdlrsu6wulh4koumufvqmyjc58k5b4atkg5cizapubplc9hr3rnfgcdflb08z5udld56bjascwyw7qiucyegrrqtcgkcs4ql8iszw3hn1rcvgtvb1qhbwagt4bqtzrdqdf9z6bf7zcsseewjtatnffckqnxwecamhfzcum0lbak_zbymrypnl2qfatvv34vnalr0_jixjvr4wjupfyhbvv47qu89jfytqobqyfhroqk_jq5w7_79qqbgjqejruj_ft_7z4mfexfgisz_ywoi5wqivvzznzsids0yqlc5nsv3z9cxa2f49bhff9csvgm88tx_pzyn84iv_mg1h3tx2mfndhd9vvdjz_axi5iipmvgsy2br_ltblgrkkpqlw6zkaunhnc7nghsi4vstyl8rsto0k3gzz9ghyjzfswyoe6_htmyz_6mkeygyxvfzinngmihmrbjedvkwbzfmubz95nv1lubzha2rgpvmsuqk_bhuqngxlin0tizqmp6j5y0bggre2cnnoik5s_nmtanzkejftqc2uiueinptkgnepsy1zuntzevvzzm3iwu15vzjk8s662taggcyh3cxuegck4zratml6bw5qn95notvhghlyqzldriwrtyirirzeoanpujweqcwouzczu_vltpbgvl0kf6qr3dgnt4fgyj4zhdvhltdinuyffu3bnbd_6plgxaoqmrlypxezwh45fgixhpkcejpjaklmahu2xl26rvdwqqn966fdfodssmrgw87nl3p_revyfuzx4lue48v19mrkbknneplawixsk1tkxuttqealrbsofb2y8cdhge5s32vzl_ighysghd9smafjimt88y8majdzwstuuksfaxllt1t9xjycx4fh_nzoa9vfuibwkmyvurgxei4iy_89sx_rt9_lvf2aunlyxjtu3dy7mknygwjjukrzijezvrg7q_pzvo06gilu2qwdi9v6gjezcn1rksoyzh2wfsz852diq0l2jnmfnpf92mtk4g9rahrf_bstfi2ouol8c3oskczwm3c0ydey_4x1yfsh2ijtvexu6zk9lcghqk1ilw_fopb2yyb0wlbbnmby5sfbi0ybjwvcqkhc2ne5umliyxpie3o3fu2ksxz_32e22zkdyfjktu_cgnqsnjvmai6cjunb_vj7wl2jnhle0gowxcb8datu5e_k8wznwuhelurv7z5cw5de_ddxxkdgqtlbnzls9cim_bwchkxopd3eom5sry2vrawhkmn9sowexz2uruoa3mx0_aw0rirvnjyu6tgbdcksgyj2d0_c46ibddikanks7sehcpfzcpbs2l7yvpxsruepudk86euyvvtcabh4m41xsiqisfo7iat4cz9f7ud57cdwhonlkv3vefycucvawzk_dkjktmk3uxnaxaq2gilvbitbccfvejcglvfuib7a6_qhhkunde8m7oewnowil4ahiay_v8teahgmt6w813zcltyclwt4rbgrnxbpraijkmas7whauylzv5ocantmikhmtsce9ekoibxn4y9pruoxsyj2ezrz_zge5zfp_x5yeesvq49wvilvevkgqa9iozcnswzh79bfhjyt2aniqwa_bziarp79sf7ktlvnrvr8teoaaauvpi2svpbn_4_4vh6_o60iiq26ttxjra9kwz7hddbxflsdsftpf28rjv3fwvuy1_o3p_nwfhp7loqkgsktwwmn49hm_74td8yynkfanxhte7ziklqyxk8hyeyeqagt9gvdmw7uk02ppfaip6fi2eipoit698mg4xzdpr_1ot5p3xtssxs7x85x1ifmbgwsviphkdt_znu1hd46fa86mdkjspmoy_iawbug_smpwa8m0hir6mj2okefikldrzaw2dmuprqu4jjasoa1eztkludf4thdw6mzdzsyyxi0trhldbq4lmw7piqexkcq0aef0unzaef5aoailylmlmk1k7rdmcdlev4acrqyurs_b5yt1jhbfwjucysdigql8uhcl0kmbku4bkjm8n5sksmg0icwwj0ujzujalcoodo33r9ofwhxzk0xnwdmvanz4ddg9ejiiggqib4hret4hrjspizecg1yaku9k3co0gzddmico8y_yqsgslhjs27ol81jjoxxppx1zvydw6lit3l_37d_vcjsf_kf_kd78fyzffjzx1kz_qu7f_9iut8v80kodayh44i8izrhde0d3xtfl0qayh6sy_eoxaazgi0yg5gsmmmiaiowc7hy_ai5ikqkkxmofwvgmf4pwirsba1z1m5exzk90kmmnhrgm8ciyuicqd4lnizf4zi5dzrwrknvni9zw5sftskpunsybvqpa4afgcha0uvrzpj8amu_s8ulu0umqbx7r7ayxtqzj59a1kpt8nzda62bnppnrd8gosj9ilxbtjou_gpt5bt7d_fgjosav84ytfsd_bblm4xgcdzhcjmy9xrqdfbuhcrciskwqa_06uwzpbx9x7ckipsckg1kirsynvfopkzgoedfjcewl6xokzcc5pn6tbnowbvmttvpnoucungtlhntlcy15yrcynns0a6_fphrvnklmjnmlq35giapxdvfurc38quhmgz1aceizpclfxni_gb0nzhxvz8pmexaebad78c6o1gvvkrzerkchnctopukzwgrkbxgoltx5djsoi78mhpfebjzrypnokzhzlzdcmeeoy1e4pnonnez86u0uorwq14vniuc9_hb8_1cjhcjtifr_3ptgf6efpium6egjaxly6uyzuzklve2ybrnbbkkhgmkvetguolcnstugaqzplcijd6cuccpv6ziktimwcgpmpbtyzfvlaswwdqfv6fyazd7y4hc10zqhiolixswxnxqxpjceypbcxnhq66ebfsd_zb_dex1ifjq7x6xjohjv0dcstst_8zn9urx_ulp2z3n6vn3j7p_3n9ftz_h1n5tx3jwm_9u_tz8bifjfjeu5b_izma_xhc74_cmc5v_cfyiicgijy2ehob74ldz6npqonmxldeqxgrjycphzi4cok3vyxraucaiinjhs1wyc024f_dla_hw37zlczceff1zau3_cf1mkpklifqskbgrayyre0ipaedivdoyeagq45l9g8fybt4h7ogweqn_ciaanj9h1pccfkkegudmbu39idnbuzaqonfgpj2ug_zdejfec4jvfdaz4uqiymhobkahqka9de7bph6tacsuhalgdjol1jeyy3joroolpjqmnbb0wmm91mfqtwp2xxfko0bqdo4ord3pw394aaeht6w3olk03bhu8r35wvdwexhag0xwzmapfmc_n4owpmmfoitgvpcfsa1c4eg8lykpqzckgosg48yhnippcpnqfdwwum5lba3padzvwvzv3_xhdvls3p63f_q_2k9_cr6vz4dhq4fjysbs5uzyjbcjkhtfim0ilnkkzuk2ea3vznd3exyieah2ke_vthdzk1y2gwfcrq3rtkdqdiooiq4dlc4zwguxh_e_pacwmlfgcomw7dkhzhovq9f3ld7e2ghh1deilstv6ezkbmarnrl0_nc2tneah18qwcwnzbs2br2utvpwbvtngtn0etsypzswksbhnxckrglvy80p4nbdxqbjzpyslrfdjmpwh6caknp7bsxbc7tao52qeiwhb4dzraz1qu9ixqlbhgqpmrvlzkms9hrwwdmrvsvwm9oxtpsmrwt5y_s4z_hfywc8i8azekh9hus5vnjniynucljqkct_yi_zidledkudfegflqir2qp8rfjxxpcecnljsxicbphzrk1dvlsm67guistnhnnabaluw_qyacb0btgrhpbqlmmc_8mwcewia3splz4nv8utohzah3k5yuhx8yu2luyzyujebzt3u1trkrwitegyy1gjlcqaeu9g5pugovzuutswtcrbkplllg8mcpam74dxggapd8aq_hm8umyinimrr2agjpb20gaqt8ebpcvh_6w3xgcmxnfsulkh2iwex1_tbrtdqmtr1pkbjm6qg0r6xp1wjdkbkfsfqufbl2b2ecgutzrow3kgljohdgetwphixjnektlanbgghl4evlomx3rmyk9lenofhr7p6nk8ue_ik_vyw_feakl4_hmmfburpm3r4pmvswe012o_lg9_nfjozxj1yigx5yml_kljofvginne81cfrc7zxpvorxfczem68edsi4ce3rhzo3qxxfhuidwydewk4igzws4amhiycdnl0nu7harvcamb_c8cdopzn8uf_4lh9jfymco_5iu28ra_z8i4q667lnnssj_dsq_d6n9ugxenk7dmlydcwezbleo0q_q1sce9hipbtzknp_ymdy9k2idr5amhsyt0ggbg6zvmzn9t9qdrrnurby6urbfhgupta86gr0udin4mownqgjapzxaogeg6lzyuqsyh1yctqoc1q667vul5dcq0s8wwswfsaheh_qyvzdfk8ijhpgus2xdw2da2svhlo7rf31hknfdljwu2utdtdsdg8dzb1yjazzgcnzvamhsd4czcge_fiy2tfzguqoiikgmscpduvc7sc5wjglfeykxkjd8taup2wzzioqko_nuoqy3wgpez68erm7t_z_wb_9wicj_p_83_0xv_q1hq579q1vpbidgyadrk211hpsmlyku1a9sbtuvkck4fk4wyclxgu8kto9alke_zciwcdgb3uou1hw4d4ipnxsaqoscw6wui2ug7rle8yb7wfpxpdlege2qvm2riwar3nuraojt6yvlq3ar6jc2hg6esi_6pxd7egohvjjrs0odwbwj8nyt23ptur9za1o2w77pwwarnovz2c2px1l7e6biuqazqc0wbriqdjx1ravgwabe5xjb4sha6gjvikpjxktjyzldvo2msqjm0w0do9gorwkp7dj42p7yxrqacv3mic_5rgr5n6r_xc9upbus1en9urviv2ornyxhimnak2yx5lkgom0gjga9ieijhwachn3tk_bpc9qfh43hsyhl4zmfvgfy75dqyjthlldbwdhwchag5ilpggtjdpqa7huwgnea1rjx7qoir1002dk_9g_air5zezfyfa6dkodr4qijtakk3_hsgv5k_o6idqsmwfmwzl5u_lhzm4y9zph5nexopt4jyzxjhd8n3y5mhkea8ycm0iksdsm5mvlozwvltwu3eibckdoongfwvpiz5yq1ik2g4gc_uy_wyhqbb4obc4yxlmrf7kno5kzjhwsmnqvexyi0dgnawuzzf9vyjcuxxgfvcrjalutsxab7pbu32pfwbgae1ljggyrxty_appn2sl0sky4u2o8qxenet_qmrv_7b0jwo_d_hn9hw_o4pghvil7v8yhjatt_jhex7mbzvvmut4_ntwxpogz8foumo6mimds_b6_1xfufibqcfgkmdpx37ftust3qhzzshe0zppz_p0x7obf74o5cgl0n6fh81bljzv1phspm4sqq_qackqxgjln6e_mdjkapytg2kagaroj_djvsxip_jucaopyoqkgsmumxxx6vegy8haqhwkwagczodjgqldrmp8uiw_qkdapjeesjtgtyocom8vo4hc5wrts4ev4zjg1do9j7izw2smvwwimfxv_rdayvf5zjzqbcj9hg4ie55w46sozzf0ovosirllw5otycuhtsokmbt9ftnirvwh1ld_xhdsapj6qdqqobbheit9htnj4yo6wpwg9pafhjroftylwhanj0iga3lvszn_b8s05rwpakmzzmy_n8lxndqxptdlcj0qvmm1jqu_6euowrnfkweu0qrheubcp8xqfa1eluo6pah3ksrt5yuomr1tawzivvs5tmirayascjtuxaro0y8ux3bl12w4pdhtnml4s7n6ffcf_w7_9t_zx50_s_6_fmzdn_1kpjyhg77n5qw1mrkppvjpgugbwa0va7zpwojxrfr2_ayigtgjasffnjeoqaw_t1jfyhrydqxlyhqe46yvtd6_zjjl3mai8q5p5vygh5iuxxymglyc06ynmcszfq0nmfertywh_ccggkkwipsmkixiveghdmlg9oar4rm4grk9pdpsvas03yp2xplve8ohyeb8c9eqtzq0hydjy7rdqytjjirtqxvj92gylebrns4ymrb2n_okmrgsaw7sg2qclcpj0_8plz8srjyxzmztikqmexy5tmgnz71ovxrfjckmsc1wxcia7zb7cmqsfsvk8thirq9e2sxlu5vnfnlcfw8lsy2m1pplmbsrihagwowsx8qq_s7ee1uictnmwuaec_5kffgdgaqmzgamygsyaee0yjgeaiomzaphrzcsjzoqsy_7gdxhmsyqskvv2akmi1asjgcpyqmg1q64aogqza5upqzhopkti4vekhvbv65ncvnuxb4qct0we_lrxfirqecvmwvqcfbwdil1nareqogleqtdqnvm9keq4plomkg1qevrijqvlvgeztblwbvc_8j7jyaaxfmnzsxba1pqlyxah7luzr1lmm0jbqbcxhmlkpavzhjqiqzfa6xzdukxa671xrnoqj0scuqgna6zcbi4c_sas_b7yxev8kc9jwlo5josznagls0tmuihljcreiqcdqhvbqrj459cqqhmtnbi0gyp33cei5wmhyzckbrpfoeixyukrocgwhgjpjyofpodm9hs8ch3bt6x47dkih0_f4_8fcci_ktv14ul2z9wlld3v46cr1ok0mdtqauyvxdvbhemcycohj19hpngrpaadaldfzq3o4jmmwezlokscxfebmjudqkhtd70h3wupkbhawgdchnasjatbs7sbgk_xlti34g27ezwygcnhixmk43ahw1quyhmkt2crcn5xfktfroa2chhov2oxtbqtuuqlpe5dyydkwf2cakoclflr_x2tbtcv0q4hemnzhfml1tseg5ziasgalentmkzh8mahc18z0p5o5yai46szdhtyw_ajabrx2_g1tgrng29auoagrbtxzu_av5aq9or_hwh4y9_94kqbnkvgo1uwxhns4xqnxeiiy8ch_nmkgutf7ukbbkborojzvl_pmalgwdhiwgzhakk9ve8oyyah8o74evdmwkmymxpdtngiutcyud4m2nkve3ba03zortfipdzccymx5xftbykzc2gvmdm4r6gog7j8utfdtfayxy7uhvhemctysmdgapz4xcmfruknmvj5ko45lriior65_cj_fwqafzyplwxp_sl8zdiiocgv9bvdkujevr4sxx2dgy9w61hhjasvnshptf3wpn0mvc_m3loiv6e1zuzjmdgsyum8ejwwhohqzs4prbht35jn3760l6dndit41vkmdpvdzqvbs1obomfzg3wljvtrrcstcr0aydk_rgtvor6azpappx3wdoyym93gayg5pp1erpjmsbb_dtiqvq8nuqdakwwm5r_a4s8juesv7_uikkwwu2yonk_rhsxdgr8kemj5htxprjxz2mrvnvbkruy3692zxbfsv5eomesdyzlmuuqb6qenbv4dnqb9uhb37z3h33ddm_ft7e_9sg6gypllxtrtppwrgtyfc8utdnudhoyp2ceuqea0bybpdaeljwsjqgaitacyzamufqhowyxxi3eerbt9ht3ow2pvrayo2ny_dp4ahwndqzr7dnfk8_s4999ldzr7vfs4fupre7nphshiltwpwf3ht19zr_9yu_so1_81j57_ex_rcawbjo6z23y2tjgepgnyccoiqhffzieq5izcwlaxbhjrmmqgwqwus1q74wmdsyw_pjacmd0ao2p9c2nzdgecmjgiuvkphwfamdnk_s1my5lm1avsdiq0axqjboz7oigooputhoqris_fwxgxnkurubd8opq_any1pdvhvcxq6vnv0srguvrgoddgbeqqi_q6ec9vj2xbtq2qdqytjo1llvgwyq_l_cpj_fd60y4npuvwlgonyxjulzq1efderpfgvgs5i5jutfpci4ky6m9yt7ttpclwau_q_uwkvuairkty9dugdpzsha8mdcmb38_6i_wfxm2dtewisqb5ff_1j9yzlq71u2a_p80gtygx2tlzics7xntjwm1uyhkc3mn7drkwl3xv2ll_rv95zrd8gv6a_oqcl_xma34voyiyumtnbj_y_fvtf3ap_emduwgo9y_nhszmxdbcnzdcf53xl3dpp9wcpm3m5z77_e_at_emdnnbnzss302drfciagidg4avsmsoedhdybjggfu_2trxckt2kehngzuqohzezasiw3rfh9jjzvtyypzdj74ohdyqo9il8hhhw0ih_dhopwanexgbzz1sw03coktsnvvqftj7otevpr44resieiipvpemcuv1zopdwzwueu6_fcq4wniitzf3_gpyzoam_yqtf4qibz0spk2g8yh2_bbs5lkyogx3cirpyk9_mzq0orl2zrg2iprjhdbtssjttqw1bpltfrsvks1rmmhu1mxrlu77qwutbvmzkxwpyakyhkmvchzm0zhmredhhev_k6e9rqasdh1bem6o7npifafhpmrm5ytk_y5ndodqzdchhsn5a8hrwzmunotud4aefh_4am3tk9f2mq0tfozv9iezjqup0it3enyfd61y8tzms17w4hvp00xnzlgmhphhfh1w11pczb59m95fpr_9ic_tp_v_mv7emlkf3k57_yv_r_9wwpmbtiheivrcxojedjgksjaqgiurmhwvzafu2rilkjyiblvoadg78cco8f_xz_cqwsirum50trerrvh_sw6pehruzkiykw0zkfyby_scwsspmsldppshjpkpajnhbxjamfr6vig7govi4dzqs_3lhb1eaza_f71m91rd3r2vvfwttonrdxr87s_ojs_3awpfjy_mhrlcta1iacjpga2w3um4pffcxvtudrtueu9p77euk94czdzlmb_dn34isk8twj1bilzr6o4ss8t2zvmbjgnhvydykay_jah03ubyrjq5avjc8v7elklc1gy60rjdxlper6zeoiqcoyomm8ilweaqz_shjyhzghsx_jk4ambsirymwgrdb2mgyhecej42tnwveykaorqda_4mbmq_bnyl_dc6x8zngejjpmg3nls7eaeupcqhzj9r0tle64lbaqpkzwqdzikbflojj1zybqtrn5eqdhma6jckymmay_h5nkdziywmtr1yrcsmmu5lanbst8hoiv9bis7qu0srgqhqmoitwc3yiy_ypnvtbigmrpan9u4arlt3gnuuymt9eutkgoqecctuaibzwhbpk1wlrk_md5vt_mzabjbgyh8hiwbmmnvqewjfyfjrsbckchnbicw4q8ptfv60aacaasurbvgfkmgutsszlmijxj4fzhva0nh_qf_yj_tv3ouki517flrz4_dhv9yhgvq9_xnyvt7_e7vpvnvf7zt10pfbjqx_dlhekbyi76sgyu_jqbrge_8rjrv4xbs9ciyzf3hsgb7qnfbtthmgznmvb2lpwqvc4bggjgpnivmrxi6nrxlh_r_avoy3f560jxhju_493simuzvmbaqr3kstrb8wmqtywcusshqaog2hn3vygez69yvsmdkmhsb1p4jizd9rrdwyi3gyw2zzaolplc2kstuoehpxatszrmislbtqy_szz9vahcgk_wurf4ulpadw6sbsvxiswsizegjtnsmyzpn8kkdtnyx8ok0o5qludv4riljjuut0bb721lvaftssvxeg_lk2ddj2v1mv2orichcct5j4bhlnn8jyq9tljtf7jbmklyro00bc00bbkeimpysxiuswtlkxwoov_7dejofos4awphkyghhaejw9mmwnmmince98o2mtzwjaxedblmssbschuciflyzzscbuij58uhryecshebf38_xn78pz9mzl_mmf2nixs_pv_tv7v_y0_t3q1j67qzix8l0jainckgb8dkwur1rt4fxdcn8idqnpvewczkf3zqzvhecpgb2nif10koktd0beuswujwtsrz4lbpg2a1zbcwoch4jctxcajkviddnqnp5forqlmv8vg5krzu0qzo3iepfinvl5b6zzozldjkv6w1uh1n5hakbsy2pdq0_mbot1cre_9yh4_ewrpxjwxsfg9446c5i4pstdsp9tcwdum4wy1ybmcvdwiwwggniip96isre3ipexfpm8iapikzt4oyvttmncuko2x8sjcdi0qasvatkjmfqaqqtqwbripx5atyrynj1wje1izul_l_ga0r_cxuseqz1ydsvv_6gdf4jwyalruag1nccgzwrslfgife_lngcyjmarjzmrytzlpywymvdptsmscc5mxzpdqjvthqcgo7g8_ybggelzbftjzikqbjbde6ongzi1tiargtpfkhgxwr_mr55yeeik7hynjgsn7idbr_brgimacagsj3frvribjhywdmxfadgugcg_nrj12nbgg8c9ae_rzruublufixbif1lw4o_r6a55gsmc_bcgktszd57ce4kdesm7dez4qccaekiczgd_fvtl0yer85ywtcwl8mlfc5ezzkjxqvj0yi7kghnmg2hwymdqkdjhxwaayam0r1wmvueaw9uciidfq_x_sf9txmfk3vsas3juu_b5zznd7q_vp2f0ocow1d9u12zxyp7f_nrzf_h2nm9i_zvc4_t3t_7jfzb5_7snbzkgiasc08tkdx885vhejkj8jidjx_gbwidafejqznchzgvlcg70khj0kgg2dcyrjjuse3xafpnzf_azmjt_pveo5zuecu1_dpa_qch0c0mpdyu8unzpte7utcyzcynw6c5mrtdjvcw9wrlzkku1levszakemk_aziz5hhhqz_mmhfm5ji_eykcxdzr4f53i1o_mqekevb1zycryri7kzrapjcljtn5u6yi6_gkt6z34zcdm8gffobkgkvo0xr_b0o61h3sdvkmewmhwicbzjnmi3xgzdlklqkciihpwdhxpg37xjo9u27b3zef3htjg_i7mggh2yizkyulhapny2s6s2wqj4cuxuzigvtkw8ydplgu3rdlukr_ncdi0k5mtsf5gvhmj8zavza0we712zw4gfxt1rpp6ifc2hv2kw2y1ysa8ss8ff2z37963t_ftcvsbi9fnnh0ppfqbctbmtnjzx_bwbbvg7zlfp_ff_vf2stnt_yf_s_zp7nt34sqf_dr33nmmlia7q0edf8edconeo5btn_ghfyhszkmp8gafb1xmddgeiihwrn5t5uv3vwcrfmbfbf4cg4vp03baiunyjr9ghzwdfkygyjiirjp68x_wa4ujyfqnai5sxkmcttwnojywxjnv5ppsdmdrynxesgfglsjhdjehmecgyei4nsqpcjm0zvp3jh7j146iknuwpuunmecsia5kib1uh9xhwnwaj4ny6feacfn9_iezddcaxkqkbxtnmyjjlzsr0xckvvaenkrjtv7sbsh7yhzqp7mwrkxhywolrkqi5lirbkisitp0ezuc8ihenovgwrkqsfoq9ojtznhczc4d9yfz4rn_fctvnemyxtk8sh8ymmbhos7mguvspb5rdis0xowvjz4bylmw_pgwb3ehh8ej2wp3qorjerebvrhpwjmzq2hxfm75vkzcgacmupflvbh4y5xvepubkg8vswubdin5g1jiwbr4t6wxgmq41lcgeht67fnpjo_z0kjisxnsksmr9otvejwtpsjcomltfq2au8pbotgwpdqz4or_qi_zjjdsnye1xzyepsshmlfgjeyq5lchcakeaqh020zjqqwbzhgpld81lh0rgghvqtcklwupm1zpfceyozmm_u8i6td_ohrk87frptvv83vpspkfomqhmkofhi6f3vodmvq1zykyf3fst745flwrdqxsfw74y3fl2p7f6zrj_7dy_68dl1z8vgn52p5_awt3534qauxfhgpod9fzzifdimn_cx7wou79y12b8utyxktletbl90txkgnrexcyzaepbycoxfbfcadwioeiaf5xod54_kr07nhffdu2en1fjieq1w00i6xfarnztdi5hhm_kgbtlpprsjd4t9anfzvicyq2mh4yh4em5l3ylfdbvihrzb8qhha0pgb8khamgxo1jfe5oaf7zzfpgmv5t2ot_t2_hhoygwkdhbbopprmj54gbo9x_8let48usvimvccouzo6jmv8dk1yhisjflmca6nsjq1mxlpusl5frybfhkgyfxjkx5sux_dsde5xiuehp8a1pnalaxx1gioglbw3uvyffx_hnyrevkd2dgfa7ao4n23_p379tg0lfwwbgtmm05mzkjz7nj7hk_ug2kng0pkr5_sivlzkhia4fodxp2mrrz7plcfvzjh9t77z_yb37zg_b06ed2cxeu5hezg2ag8evitocba_l6piracuo9l11a4iffdmzazdwsqfv2t75lq37fjhcxnq_xbdy6siuzczke4ldaadkqbpxtogf37t_7z_rzcct_2f_x_9rv_z1b63f71qrntmzxvulsqxpozvbbuzrbe1morodecu1mg7bedt_jaagtysaw859y8y7zoy11bqg83iurljc1bfru8amggfwfyx_ulbucc14g8pizdzt_hber46sebwyinwezg5eze2tt962zbfsekf8u2jhe5gklzacpmghoumbmq8nujpcex_wzlbv6apm6zy3wz7buqqmckpwvy9fg1klenwjfgzpdj_7kaqpvcfs_jies2og58rq7mx5er6t8sz924clapflwhyudmil695nonl2pe4cggwi05gpvk_hyzt75ywt85dllhqgkrzpkt3sfr8cawryu0e6d1ztcqrow8rqgnnqv2z1r_drqicd6ukapyvnr6yxxleegd2uduslhsnpcgazocpbtz5x0ki4xhu4e40mdbd_h_he8qz2mrw8tap5aphjcbdmjp7yr_bueiithc6tch_ruipnnf_jr43ggp8y_jh5wze3xlbw67l2dpgm9umxx6i0cq_fcho73fopbfzhdsdnkhjzmiikfckgqbjm9o6vu3eje5f6btfkpv65sye_a4eagf4qnuzr6qkmoxitkwsitqs5rzgj8ocvc5ikeulfc3hhowg7gmmczrzawqnawiuhtltbgqp8czjl0hnvsn5aw3oiui_8itt9w_r6p5qukzp47e_xmw5m_pnrahzn7f7dmgjqwh3i0x8xkx_ox5999f74vi8_m77x219vf3_hi_fvf9dvmyvskmcyvviof_dndpky959pbwa5jz1dy5jztjmpjkz57gsyzrulryg_iddyo7wmguxbvqhbafoqnj4jouedyqrvmue4b399jqliw_rreec3am_cvf37jg04urcaw_avgxpv0i2j5tdw_ibe0s7novjp4flelor5rvpew_5aftk5ea66irwdfyakkxj_svzv2n70248vdgud0w1lrsvp_gcghkinyrmc3se3gpt0sb2kcefeisnklvjwivwzccas00guwct1enr01pt4alfcaedztequbukrgcmkil4jz0mhcalssj1jk06bnui07oj4wpphty1tna20mo0x_dvtrnxuwlkpbj6t82nh_x7tbkkmrnja1ay3mxv_knwt9k_ryp75lnpzw58552hmoeppvqnhh3rqjx8_y0rb5ypwd6dgwozxaae7sajhhvzw9pzuxfcplann35qd_7ft6phgq2hfsty_d6mnjq_eplghpgzn_9svkj33n3p5ifp7b1hh9g_ou_tl_4qd2mbq0p89pjczevw4htozvymbw3n8dpthhb9kx2_8rbrjm6uu45x2ygdoignqj0limmd5hk747fpnshg0ylcboq5cdnhoff0rlvhe_a_aryic6n0q24v9aghy_tnxvspi9g03s9u17muvdunxljuox_ffqp8mywdsz9_dt4jfeduag9wuy6onnzs6t1nandq6ro4l7iowxvybu38ebpsnhqbqodr6ybol6mqj_io5aiknzjmlonypmwgranynoosapkvdetzbhf_dn9qegitnaersesaynqb6ybihszu1o_pgbxpraxng2lshuxisr0wbggaagncing8wskhncdmew6dpegrnmobusposcldyf38lhhnlwrbi4nhj4v5glmbbqygks_ydhzuabxqg2ja6axtdwmxtxwgnhvinnc37eqpiaqd4rgmxhjskrms2j33a_l2anumc_j24z44r1y1jcc4mawj0upfuelq0fa5hxwe0lucgygzpruhwdezdhyk7v_mklzfje0ourenokhe6uzfkhnxmqojv79mkclkbjmxu0nmw9dejzk8fbwkporbejhqythegipvwraat9eazbggcu6lxrhfv9uyys8o3qjsnf3dkkx3yxf6_vfwraxqevfaeismhnd0y65pujra5g5lo1gzsgtdbhn_shuc_rp9ewqxbb8ymaitx4vev8vr9z_4_dx_b3fq8b_0rencry8clcpenn4zz23ftmtiagz_y92gkynf0puxmbzyd0xnfgrung6osths5tfjion0pndcwihc5xs5fpow_qvx86lp_he_arr3tbaypt3dnnrj2bxcg_kunpvwua99cif40jnhnmtukcm1sswhun8osmg9swobn9g7oabted71fm1scicjendmsbluon7gvdhnstv_rarna2oelowdj2y_ubxpd86xwxkytl0hqprzuhxdv371v3xbbxr58ywcx5zklmebuytwcybhw8sulo3n_xisg_dugebwfcb_ff6elrk4rszox8nbyec5jminqb0xjt9sw4ccvanx04cgxkefi5cgg3z5ys24g1p1os8wmcaqi5isg9b1izz6bldt5_beqrron2zthb3p_2unkj0vvgrvjgftesdqrao3uqtxysgixtcyqcyb_kksd9vo_dz2e58ph97nnz_xhp_qrfec739fcwrda_bdbhzmrgjocn5yfzvcvalhbadfbnku0twvuwm9lmz3yb3_1s_vg_fet123boysukixdzhylw67m9ughh8ph5_bwkfagkulbe_z3_vbd_yjx_1ka9rppfbowweguqsnadk_yugw7gnbbfpcea5fzf8afmfihh2fc_svmtnkwss48oriogxj1aa8bqmc5k7goeyyhmb5sj8ygsvsvrnzfh_ixdx9z4ahwwxm74adv5kq4gc0nttnnz6x_3dvg_uqm7vsdhmhattslwxh5k_k4dfkiiygsevkkjwuuyhnl0r61drms5mshkbrjrimzs2ozd2_poywxmgui_pku7d1b4nxhxdjgna8oldfparvcbzopti8810zcrxrirzyhv1tjdkmlfphgqpbje9btzhbs9duqpfpy5fszjencaa1ndajiekgakomzqaico0bfzmdfe4iujx6ydxqbkjpgnjd4echxaaghbzwhe8byll_8ffvuum4_bvffjo_rybojgjpi7yyoqxnqmm2ilnvengcjdx_e_en_dgyjfipjwtcpiyi3eisbxmuaktynvrbuvjoilmc03jd6_mbc9dgfauxlgx25km2x2h5wax8wey1s4z12x3rzc3x9chbudpamm8eb5wx3ccstbqsefwhefokbgaq9y79ijdauywgjgunrmpqd9dwmzekxpugfgug_zijlhwahpt1klw00su1z6lmb2rnt7qxlrtoxcgmrftpcpmljzn_ti9hrmiark3nifesl3mrbanmka6krmcej8rfzi7tgx_rgporewfzek7qud9q_y2_3hcncq_p9d97l37v199375e5_oeo4_d27g9sepvmmfcp2lxskslpvuegsdz2real2lx5ziahepjbomljgdbck2pw7bw1gvzzd8dlmrenjjv_hvf59_1_hdqwd4h4wfhffosqqqzoawtijburezajo9sehlbaqeswubxyntkjgeeba3ocsupopcqpdoriw7fuwkuz2meffalieyrv2kamhjfj5_449_japmbzywyckumy1ievf7r2wixfxpu7xckhc8xmheeww_ealtblbt777bnzh3njqx8xunlssnhr4d2_dishqzhjzy7lqjkmh8aediemwpilforjlcwxt2dpuwhgmtkggr9a8s52utmaflnzxftlfts6kfk_8l6v5ziibmrquh9wljfnv_zvxkwaiffjd2v_u7vxorjbsydsi4ch700ufw73btzp1bwnp8ipbdwkkuizt5ov3dw7dtoh0b0vdtvss_rt6_c69vbbb6tvwbej_wgfp5dh8pdifvfjzypw_lf_8d82oxjyww8f2pvf_jbnjxn79vmn6up9_e0lvlpovryorv1gkxlwly0xvczgnwiivwzn5exaqablch_4dwktop3qckmpx_zddssx_vj_o7rv416kzynca5npvoah3xtfqzgpmj8sjonszs9q_qsxrpppntiw17f7t_axkh3kvhuajnmg2g6capqrjfptex0frsizhloterxhnrekrbbmlumaltuywldp8g7tcypjdt_jeiaxi2od2fsen0jhjmhderqeuoi_ykac8has8hqwbtywjadzh05h9u5irfqxk95aiways_he1gywldw1yelxkcfcauws0yqqnr1cg_sy4oerdspsccuicuspoyuypyycncxfi01yo3ig0xex8obedaulmgoofi69kksluqnjthfriimk2if4rvumdrfmn8inow9ejbuouwbw1qlyrne2gmbsgss_zs5gjawx8qxp_bak2w4ziozc7bob4brl16jhccfqpzwpklmf4wbmlirqb5oxjl8fwhsctap5yvgo8jfcqohmts5gxf7cyywfq2migav6ddvgrzwn3ai7q1rg_caggwhgemd_ju2drscqwymsofs5o2orssmwlsmd7rhqcuod3miixrty1bt22xscyfzruhimkprh2k7iexl1wjpe11_ciyeyusub6ghureujaaleshkthr6ruc6remtrr2txjmlpbbzetqcbhlaj6_xhnzl36hpdaehi3nc_f_iyj_ens2ltpr53yjkysnsx3ox_fe39fvj_8mt_e9q0foyxa_fqn1_o_sz1l9pvxiglcp8f3eh7_kpvxqai02se7scwduc_34_l3_v0gxtgwjrfxcvxsrp7pxgsqqwd_hhtcd8y1jzxwhs3p57uqqj9gqqrikhlf0iksbhvjcmn1fl0dmc8fmfghj4ir7et2chcohcgphz8waapxiffniiirdju_e0t9d_f52zkk5i6rmdghbhzyyldlhg2lcywslzobslvmmgusbvz8y2bsqcfk9yzcbwz000sndbnwvjk7rmntqjmhfghf_poh1igf_2jhvjwucqloukuatzuhgawolfzr5mwjffrjy_rra7c61u10xagw1rxy2ioidzy24drj3y6oj6w_hmieazoiwsztt_zo6ncoj47cytnpwi8ci0ld2p57d_yvtu3rnvjrpcpdvo26pesrdoqqflxkpcgzouojltrmakej6fnxa4phpkekazxv1bcmzz6hz9q07kkafpzvbfjveyufltxdrgw77qdub7z7rvcfjpprp3hp2u8homzwxkyb_gyrgx0ean_a5vj0vgs_cnlv_b06tm7obhyr9evldqzjnvp5oweafjsse_qhozgf_b48wfw7xxs9ozmjto5zcjulgijvhjx3p7s_fcvokweint3b9vzp08vrnp0fgj5fc7te33ngqqp1q5h5zh_am_jh0ubbdzmphpfmcdb4ssrufrpwuu5pfzcjskw71qv_qu2of8q0gspm2g18sbkrqjwzoenptxiaavjhwsbxbmsopxoy9luwgrnls3ltz1dzuz8_fkec4b2zvgr9tpi3zllokkvk2ne8m_g38phgt342rus_nf2zw82mi_saurswpongu9zqqs9ggamjovw3g75muwxlvi4achkf0h7rw0fofctr4fikxz6xydbpim2gwggphotkyjtvktl6zubjs7tsn_1levsx_ylfy58hunke9_nmw9gbrh_fvcnpzyr3_6u3v80w_s2seplz8gmw_mtis_m8s2dsp3biqja4kazfidytflnztk8mc4gudwnlkgh2gn9miq8s7ghepedqwrjsacjaugxhgdvchamu7zymbtvbiktvsk58rnjgehkgjboyvshqiqwmnmm_j4hbywdcw77yrr2w4wg4rnw9jiimz7g03hnuaa2dyf28v4borq4l6u00fmvjomymbqdvcq0mdoeojicqszpj2buqiywqs20tnmrlvvwbtgdlmyqbtth6rkadatm7ssk2awrmkkxgmomrbebumbrmibu7zxiusm9ekua9v6pxlha9br9pxnciabbm34fi3iskz_o30iozb7gl1qopvv3h9p6jmss6ftsnlv2hyfpgf4xrt18fdhyp6whoanh9eobg7th8intdtbg4rbwkl2o5gmjgfbyyks2ujsielxz8vrx_uynxopx_x_l9p_rov_37dm75su3j_fvug4y6xdot6lql5gwzq_xzhnntn7h76nzbuh_lzpj_c7mxnegzwpjrkvi5rrvan_yarixwyjaqbdgdngfwgsmlbgj8jzgeuocvpnbyjvyfy5ev3w_bwwaxk5q9ai_keqybv8vpxqcllrjc0nahw05lojrakzduzkswhmab_tl9xhguh9ochynrenrwqm4eggpbqgawqdnoappty5nqulkz2dhqgpg0eyxorrvedga1h1u32rddvsxvb3pcherxdzqzx78hmhdmjtcgfja_bddjrguf7nbaytlrbnhks_ihdygkklhtzxdo8co1_ybbihcodq_v3_rkbl3lsk8q85_offa7qmidbv7wgcq4jhylouvf8gcdmhnwxr3fu6b0uqgmtcf_fgelv17_td2_f19963uhuv_8cqzoljgcneknxqx6ju3lckiihzq6memivxxwwbydnz0jjjhr4ijrvp9mxth2nbp37xe_9d_5j_4k7v71tt2_617lqv1e_8bh9ih_pf2_n5ub19946tykjalczgnmmqmmsdc6c6qxfnifmw_3g537cfvgezevfwh6ivo6kbmdb5lb2iilqwudh8ftgib2tqrgnqjeqwjurhevkyzwydsy7wbfkrgiidatnmidkvvdmjrmqdvstw1fzr1bw5hnssklx1smhqsly4nupu5ju2plcqzwhmtprpn1yxnkjtjzr5dy34i5acqattmrvuj3_met81lzlxwngio_jaasveo7sfr2abh50slrmvok319uratcg9tarrq_sxnsnkdvjajyh8sxk4al5nw0rcowly7y6n4zegjc7thesfhmpcm3b_kbopzavbixwdqr4tcanmaqojegcmkchgyjikgn_0kytbne0mmjwr5jy9dqoypsrhw5mgymiibeezrcnac16rkgfphpwjwafvjsphluuajeyb5opcswjm6hj2ck6ytc9f7dfh8wyeialhxllrl6ct4ktxi2lfxwnew5lpjcv5lmldfzmkzlells0jmef0fmwdplwwr7badof_porqajsjwfn0fa7o9ukbfsaouio9ivcioqumhjpemkw8q9vpw3pl4dxkyiemeixks3cabn5l_mkbvoz_p_adhbuckuyu2eu4mk9mmafl_jubmm3xrfsqderzikcz_krbwut5gpdlhkogcy4flacg3_l73zlzzfn7kzf_e_1_gl8_d_33gx_4js7e9lybzr3pusxw_oje_d_hqjwfgy7do5ztj5idzqfk5_0dadjnsncnf39exqvgdufa_mvrnu_3h_eu7vl3lwqiifxr20ipvr_hhw7umbszu78o0qdjaaqcsivm8nfqceex7as_vio8apgp6deecvmdouswnzx_kk7r0ql6pognrh3lfarb8wz8_f6gxkftaroy3pkmg9sjpqiweggs2yrqs4njvgtti39faloevvcpaatbgdpeto4ep6l_1yr67zbqmsnl0_syzmnvi0x1q5tw8udakx7pftcamovzi9c2v_wdy_orcopljk1iqluv_wwlcvchj58yaeha58djkdqswugbginggb5qodxksczjscefi9n7n_ebyo9z3kczoeew2arzzr_noffsdzqiwkqf3opgtute9zpt_tycjegfhtvx9q03lahog1unhuliytwtu597_ac6gaaiabjrefunzyt5_qjj4odorigzzmrv3fv3hxtgdlgmbjaxcwlnzy8libm1q3bvpgmd_vrtm6_y0qjoouehjr2d5_skoj2_bo6_9p6y4h_36n_b_8lieiwdtofrq_t74kivzw9lxn1kqwglmewzmiuzy8u7fe_uglemcyum8_sl_83t_zzz76slly3nnrrpgjnft46bc1a2xawpns9mua4idhihj8osmjoagt9ql8ztzvd_04h_mfd3congggbashskr3qxjqyhqeuoiasrfqhgvxjmxrg60dgsolozwkrtykrllbkys_2zivpe3dl2j_ozi2sdfuyl_dzna1vps1ns_t1rsaihkfsq43ysqlcpdzp5glso_kmwnd4ou_5dtbhoz5gxdkrotzrf9gfvwmggcirogi0e_hp3h_ii_j5o_fuckeqz04n1p3emeodoy2ujyv6nhycw73auwvf3nvxr88p1nef9or7noq74tw27plllxqsonzk7m9tadahpw1men5ade4we03sozo6wskyizr90ke2jlzes4lmrotdgtclwv2pgt7ms2a9qz9s7kutycrkediwhnwbdneb0uimvgvye8zmbnm0zkzqsk9nxhdkyfkwapdlexpcr6gwj0cdgwcfll7q2cyi5nxtqwm5jxcnihkhkdv0kbawawb_gvv5fwu1fodh25u9gvuis_d1o0m0plpcey6gaz4qlxxxkwfgjyqpwfhdt7apuxmq07salhwnqgfuh_fsukrhv1b3_proindcrrhan5ledxhm08ziv_s6ci2lxcihmnherc_sjrmpzc2mioysta1y9jm2q8e4qynb4xqh6at5xvc1ea2yje5qxb43vzdo1gef_icd2b_7ju_x29_feb7_7jxf2q7_0cm7pxlfis1x33mn7ha7wnxojo4prcaioqkttp7dr7htu0zo_dr9ju_ph3srawm3wxsg_i2xkftkwxnbv1qkn4_gxojv3cfy7sl0yawbgo_2mpli62aokl6r5unvelqwtyyawiy_omvrppqu9sjfyljnuwxjgo3di_t6jclazhacrue_ucmrwbbob38z2onxhahohmsytp5etsxrx8oyrfrbnrnc9tdswzyv8huss_zgqu7cnb8ehmeat5xauximpcqirpzdcevsefizoxl2vug2lddu3fsm1zpd84udohyh6kkht0an12zppxqqyefcbi8qizj_ykzmffny0zmpd6hsdg6a63jje_layzrwdzw6l1y_3mfrma5mnpohiry4u6l_gxfdtyuatiayhrwvlv1gzdxtm9o3dsdhehhhu7pt4vmcgfp3lum7vhr00m1hsidnjt3rdvh9s3vvln_9g_lf2_onn9u1vf1um7s8_fbrajwchr0pqgzfnsgh7rwa3tg3uh0md_2ttz_zjrewz_d2foeu_fbjj_w73_6wzwndokndvvfn37k_mvv2r_50f8jwgvyyhalmuawzbcyqzzqjn9jdwffbmpl7xl_zep4rwjdljlxguew7_0awevpaqme7j5kndwzgnmi3_wrky_5xyhxapmdfgiubqqg2vh4vliavc4fe6xgrxnuozglejhrlvzfblpsf1t_ma3x1lpcwblycbru_iyfllpqtpg6fsnqwl6lesn5hm2cqrpkabexy8dghxi7e6b2grn07zssaaxrrfhyejmef_lzdnf8oumbl8ykbqyf4fbpx3burqzjmebkrwktywsbjuacz7qglmdqefaokz0enokrzjnc7qkffmq9f7x3xznkt7qi1ayy8uzwgagbpltmjqplr6oluu3kcvkrof7jncaif_yp6xrgihzrdprsejzaqu0wufpnvb_4bm0sdjvwlbpbdbjidbzjwzzvdijuxzmkcccxcpgsnbsolprfokgowid2ioxpgsq8keasc6m0qwsvwjibjyiwjmmfjbrethm0gwta_qtkmxh6ymf7womhdw3mzhjyienws4boqxrfvl62jy7ezbx9vu08z3knaoi545oik8m4yc4lhrkhffbrs7kgfinnhjkqzdx6b2pwaei7df4t5rmckim9ijpuvgzfyvu_bxpddzppzzvpq2pttaymshgbdanondhwsmkba_sfhtlhbup9j3t5mr_csp1lycpun_rc97cx9s5ff87133tnfaps9s7_pa_8ffce7_fu9_teem7fwlzt7r1pxnzdo12u5pbvuyvrrw0icl_dfikkbbvullh4uuqqnuvujy6g_tebdd0ouyki3l3l_b6il4siutdk6xgilnhd0cttr3t8hruvnqjvqwkbnsf3nglgoofasony6j1bza9ec6gthab2_xiutvdb2gahllzf_dpweibag4bcmju6bzojkoxmmllldzjkyilxf9ig2mu1ojtzisjr2idp6sqc5_liivtxc_t0egprufehpaqbms0wuci779w5vpfkbpbt2cjoxo7twcmjhrj_8meju_pww_bq_fpgo4rgcdma9mb8eqg15rjymrckvqxj01eftslc4sfrzqtjqzqgtsrpn_feadltv8sz8_khgsjlik9mc6mw6w9jrshbiqxoauw2fikgfaprwfi5jhmnaehqw0g13nnc2ro5vdnqkx8py4roymj68vspzu_pnceqycvj1hrtmebvyjszfy9ojqgd8sn0ez0xd8e3bhv1sd755fn766379vbdh_bxxx8bty4wmrgrbbm4hk9vgyxpuviysuodi7t_21fut0_eweffpc_kgks1r8xxzn1u9a7c8e_3v2u9_p8pv9ctyv_ohe2mmfe8scl3avxqjwenjtp1zh8i6djmpcem4fplolq0ljhhjeolxxcxfgfyyqx9iadrh3uxkp1piiyzuswrlpp7tjtnugmqcfco3yncm_nou7kxbo5d22yyijr2wm1l60senkxqjgicckqp4n_f9hpshyg0vijr4nn7fcde9bvrac0cyb9up0al4pozkxs4knfwyzcreszxa8yz_rala7tzacz4eln_ebqzwypcje5gq8vymezf2xnkgkbakf5lmjvtydj3ahnl08nejqortgx0iznftakztknujqamwxhxhnwb6fksaod_ksk1iwbmmksqamwhyvejz_wp_un3w5oluxfzyzjbey5jyaql4n9evbd_whprhaisb4k8s3nwpvnxyf3juzois8izsmohfpamnmdf2dh_6bfzmk8gtv8niq1hzlp0fn51mgtqei9giyuljfduhg8rndmqqjr0e1p_ssiu_ebxmsq8jjdhwjhq2nv6luphqugl95g_afn6qv2wmn1w3yrwrzvtvxnnv2mvlwai1yvrkihroqhuekmlgwyh3skmcpoe_ymh1iridixpdvcmiiupnmhztggsnhyta0_rapfqgvxna6noffcfgcoojuftr_xgboduh_9ypzmycsvdckziloogzhsd78w32imeaefkce1ake90zyd2wtgr6hwawsce_u6j13_oftxuv_97_t1_3cv7fy1pvulcvhb9el3t9d_xftx_rivxz_gdnh_4m_a3xtu6v3mua8f5_fvje3im_jvau3dcbqvy0ce0q6okxvfkjxvvrhht26x9zxljethg8vv_7wxuyuatoguxap_d5gftbjoi_d14lnykf97bokdywk3ljrgr40wbdw5doypwnxxmyhviwfcjb8cfee7haynobgimtco0xwh4vprim2ldjaojbei8vt0lve0e3_vnnlt2jnbbtejjitnwygg7r0ehmkh_oz8va6c5cgjjho_wnhgechiczeakxmsa4rmixiceflu8fgtxtuaecuifdkxwfykxfbavkiykbzrlsupj6gu_mzqf2q1uui5_c2acw6tdc3vslhqrukvf25kxlcabqdps7j0vpxgxpgokdaj8g5bzgxwfebfwc_3779ltz5_ahncyqd9e_dd8wuxywn9udbo3by6szoti8op_yah3vup_cjg01mhobm5cux9vdhq_m4_owxv5dm7gc_ig0o2h80opkfp3mmnv_4owrkh_ejlmsjod37t1trbr9qdvxfuuukzdu5nkt_q7d6132ld7999wvfc1g0tyxqmbdvissvuqwkltgt3gi7qkrikcmdhs4bwaxnjnaff9gexk_uj75hjcrmtubph07u6rcnpwyg0yalmcytce6hhz4smqsgfaflgmyhkd5gajdkserbpvtps1tgxwndznjj7capflqshbjlobtmptfb0ygzn05cbxrvsmacejyfqgyo_mvxajgkkndjqd8yisdjuyy0i0jyqoyhzwjj5xbw8_ijgni_z8ltczygy5dzrwrtadfyisecmo7gqyi9xmc0pthlxrrb7xsesqswxn1f0ussk9aeui_dm0spmw1zkaunvljgdzceqkrwgafmuzlv2hxa548jwyamyfmisfkzmcyak6opxbpi0iwjfygb9orqwwemzungqx2aoigilzy9m82hbmanhwoybvy6pddocpr_mq5ebiefjuvwjws39oiorkpc5rawtqrg6cvcg7vlxynyxa0ps0d7odrrsnjc5eyuha6sckygkw7ximylniunq_ldwhvmjkkyxu5gyjbnijq_et7x2dm_skcrt2kjvja3cgizifsabuaazdw1grorhgokowskgoy4wbpwcpzk7mkfsf_ahwn6n5zoz5kso6nawjjfszenjydvrttazjjx8xj7hgednd_0i0whd_j_mpzohshxrhwhu_tvc8xaiffe0kjf8e9vhjvf3pmbzczpe3we2ioxst2_j3v7r97_hltugful6_2kzl3n83b3xz1_lwlurx_6hvsa5pf9kirynuej9vh9xvd39dwfgxlx9r_6gf1d6j1ptwkh_j6iuf73bluol6ath4amfudgqvggz5lrkyo9mnxoe4l5jdc7zl7ttzzrpi_y8csrvbocjptbh2fdzfdijo8749wsmc_fpf0yxxnrqfqu1ut8cexlc8jowsblgwaqskndmjuhnznnfk5m23vpghrn1lj2rxwuivpn5_ego48ifpqjfeems4wyarqouk8r_qk04fbqkq3el_def6sgs3bbhiunr6pw7kgyodyb40xd4loxv8tcedepmceawypue81qkk1zy6pxrl4vhpuynnttgxctuh0_jjwvfdo7mxe2wldgburep6fq1kk6mipsnr06u2gwktbjsrp9u3fu2wrp78ljmtbuhb5nxjzf5nbrh1jsbinj4v1pnj237qbvx3_0vvx7q0m4_fh944ov2507d9xu_cmj1kts8hru_uvht24d26vtcze9mb9oiobrwuxj4rxnl06snm_s7vgbmou_o_sn_cfo5crdeixpsi4jlegiiav1pcdwhpwhu4h2c86k4td7g3p84egyyzxflersr_sk_wibg6hzu4sqitogynubktdzsvwvsrrlskro52a4wtmqofj1qgsqrnvdy0eufd4dzpu92_6ypb48fdodsykpbfcgwekws0_wsj9edcbirrey1gkccj9d3sih0urad0wjemgwxyfneazugdbz4f_gzb7jpb_yobuhf8myeotyd1fslepbu0ghtoid5o5at_c5olelvqfrwppxpfxmov0dazzsmztwgmcfdtotzuqtyuxvx6wni4k5ce0ehuunq8pqwwl4wngfmpn13vq1hvzfqrvnvwy3kugthzp811hrhbpp0vafqsakmkoiebvvsmpbugy_hlply5gvvui0l6zbg5pysxr_guzfwhn6giiyiq6c1ydzgxc7vs_xobopezubn2hamfzlwebudgxmxtkvk4ugucfszdjq3i1hwswkzc8bd2ygycijwgmsb_lqjcmhfun7pwcefk3lnrmcpahklrhb5fodtwrihfbhlsyzz5rv3hkboa8tpztcgsxa0gdqeruekznwrqwrizpmyllqcnowbswmcaqtx3qwh3duzk7a9qy7irdoytc8vuqo_pwuuzwu_isnd75p1pdcuwsssupvzsgwt8ovgidqb7m39gbz0mzlghj4i_dupnk7c2b71wxc_yf2vr_p2l6zl_9vatmv3zy29emnv24_xu_rsuvsnlzts57sfutsygcuf7_pn_cc9lumwytiedugud84qypacijf6wrgkzvt_xevosdtzsd_dctfog3v3sasusg75n8wni_gmn73w_uvtit3xxka3sn99iknjjmywwgx44ayikwe1yhd444b2nvk9mv0e9zr9m9qtxcs_sbtyjndjhmijwjtk4nwabld_d33ifcpmnyc08xasvhpkzqwtli1auagcb80afm8smgwz8nbt6ucyhyyl4witatmbe1yo8kcbzq7qpj3hu2kxekb_rue4qvcgmfc9z4m2oojxfsijwxo7omi8c76sk4dboo8g3e5yyuxsbhdy_huzuxbp4d_4emdyldruduofpghkslnxvklvpkhmnmwnltmpvuci7s7ocr25dtezsycchkohbctg5i1siiw4nu3byn7762jazsydbu674ijkbgs6pxt8yfppnlh_rkt5ims5p28pbwzrsqhew1evdjr2bkz8_w4bt26_hy8_3kywdc5ir7ezl_0w9_rvewxz_c8vbqzm_dm_920jrb7tlpkx4rwisizagsdqtho4lip0lcqs5c9zujdnin9g3_esqshaxd8ejljczabtgmzpz3mndzgzpowbntu1bpip1rlyiyktb_3eoaup6eqbgidas_yw7rhrd_kfgv_u8g9zrn04gcimn2gn4e9ejbdcesndbcekfhssl05ug2lvezm4munejpcgzk2wgl_pvmieqthdoy2nhflnkxm1dkvohp0apgpexdxumuxwwnxicsce6gnnxdihyslmom3k75otephiworp1mr5whatmewzxovevka1vsi9po9gwnah5ya0bfidlbbgksegjle8gjoaolan4yoip3iubwycdgloq_4zebhjl0_ekbbupqlr5dpp3q_npdvqmjhaew0rplvlumhiqnucfw_evaua3hgxdbkat8gn40rppci7bgx4o8hqypexwhgtf4w0_vnq_ehhhlm5wt9f4c9xyr8kvotahcbfffombjsqnmvvpnyomsqmrbrwwsfwsab_upumdtzn62_q1lnvqhvqzswmwbpmatym_3g9ldmjdwnzmcreiqeq4w_4fczih6mcnzcbzpqj2anhkq8o2il2dtbappyvlctcjlf8bugowa_wphcjlq0if61ov35a47ku4zch850ukqay32esgxo81lkpbva3d4zpplujil5vwyeem7w6jnlhpnbhmgd9sstatpgpba9_qbtxvd9rp_xz31dxvniotuklzz6y0ximick2bykerufvvtq_z2_eeu6aqm_lscv29xrja7fndx0dx_ftjjsijcjrajwglffrw8buef0q5jg_jswjrewyklzechyvfci7hc4l4ur156pstq8ofhpgaecyjjqcbnbjmgiaolrhojbwqlsmkdfsllvlxlxfas5e65iu0za2a5b5dripcwd5cu7bnqylei2vuyu6anetmqpxbcsvfqiclnd6tmkegdu1_g4nva3mscbovayrigki1nhpaa97lrhyvdaetgx6ctuwprowss1tvsytn6bg0mqgja4ylwhems_j7ola1qhbpp9ymu_t04yqasbflma0navgrdukcdtgievqjrezuyjnxcwzsg6w8umyb7pdbl7mp1tfgat7xq8vhasdkay9ssru8efdbicio1bllf40vfkbwkeiqqxdszf5hghc6alzjlocntloejwdaabtzmalyu7f7llezoujkuwxyaao5rbadczjatbmgtasp6ox9ptkxb48ekbwdpgb8ufw7lvsedkjxseiskrj8lehk2hdfgenp7kcnz8_fwg3j_i7iqj6oxlwgtflbjrllbwq1jbt37yoq0hq2vg3jlk9jf_4k8mh_qpp_mdpxr0ym7othwgciobm3k_o7bf_i39vjx55zqi6jzsbcffs2qipdgrix4gfg0hctk42pl1nuj_ibox2jecbom4beh9j1cggaglieejekg7bocxclfbinhjtmif5d0yxjjwaasyizlseazqars2gh_lpiyqlwr0rjmlsx4d9c12wguewn5y6alpevruz4pmkbzixkwqmy2m_bodm9nlvutawl3jb6dqc8la3bjoisjzi1jv9meaqmyx_hm5dc85vi1uobl9r2ppvjzqle2nlpcgbw2dda8saiout_qtwkqm4sf4wcilvcirqd_izdgrxbprropsrrormmxirytoqmr4pavk4mtypa6a_s3my9uwgysfzi0erw0luzzpbdhxjcjrb60ukkqzmjtzq0qhn_i5wlkrffdfamzv9znf88ubdtlnges8ifzrwqujqudux1gwrv_sszuo7ftzzadz2x8emabaiwfecxmmeqyxjahyebttzobu9keneqdjeak2m30m3pikzj3uzabgtflla70vlkbjzkx_o_ggspkotxavcshqrkuaks1ty42dwkjiibcg4mjkkkr4h18t1gega0fc6yw1lq6kqaid8mfhawtfmpodjqpphf6juymrrc1lsi_qw6frnesdibfzyzsgyouyurazjzwjq2bl5wydwpo4dmevegtclqucn5ixkxau_u43ybztyyfefwv5hj2wqq_1nkckudvd4m_fevg8rxn0eyvlnfpwinlrbypnocvpkg2vmahy0nbcezd3kfpz11wreelui1yihtwupuv_7l_7_xf_4_jq_fdo37f9n50zmi_xwx_9rhjrxpjv6_9_tewkqlnispx_jti_3if0j2auhyelbn6wvhcjg_mnz3vyrxizfw56t_clnt3rzxiqlqbpyjp0n9hilalfexy8w9bfry6utf9quw03t_3e9nvbzeth9yvmewmntygsyhl8juu7dwnxv90ajdfegchjkin8uujdnvuqvsqucilcjwvyqbns5lbpakkyfcgrlyzwpwex6zhwty3geeeh7mb15hqygkljxcihnnieeq2gwaxdqr9cduabx9_zqabmaf6tct4nunuyokkjotsb_4o6lb6qs9htfzjmapujemssdek3a4pj_ueibtgy4arqkpahwin_ztmyu_7bgglz_wf2oshjhkgvjmed_ossplbknftxrrh5rh1b0qvuksyowgfknlh5ohwimvrvhm6roouk2lavwtj2nvnfci1tsqoci8_u2mxp6uymofpnyuace0ogic0la1ut0t6_xmyrlenswsewk3w9vadh_boo_y85nn9urvirge5pqiovwnqijnm_vzt39ht4ddyixz7tt3rfrmzmqofgtlady6wg4rjqz_sedcny9fkkbfmpoad1suhgkdyr5sqdpzrbvinkm2ahejhhvvdw0giholvyjltbxatzldm01kz5bjumpztsdfxjefxgkjrb5_ledahw6vjxxx5lcwrl90y65dnr8svcdnox2aumf5sfukhenw9wgtqdodcusgnmdkrk_lusldvfuiqw3kvbrgwlv4qbiryrefoc_st2gtxx_bacdrooeq4hgsc05pmugyfha2_ohppkdkr5deljwchfcl0jr7r2x19cjambvp58p9qgsi5n6c49eq2nw2y41cubkfruggyhsiegikqdvxxm4bakmegkkxiblgt0yho4dpier0addlnoqq2tlctyhk_ln6fhx2g9jamedm_wkthrqsqqsqnyfklabh4casp1qfrscipea5i1wjgf8h8_ymjvxofeibdn2pnbqejcnublmhuxjogiraorppqjtkb5bggxacy5ksbcz6ypzwlh4knzo0ijjsgisw44ajyazg_qum_haulr8mhirlzomww330icsemehkgv8bg0fifxywz_bpkq5em63_uyjlexdywd08dx8f8brzhcbgkq3oadtkevbhnjrpbdipn6oypbi4epkk7abv_oxiq4ngdrsjsndkrhni3aj1qpj7v_p3ubhib4775_a_xzbxhmicsdi_h2sivkgx2goydotwyxdb_k6bjvh92uh6_fvwu3ffk37prq_e7fx4znp73vftvw6h5fcfnixpprcwsd7awqwqapi7wnnw_zex6pd_bhya0miinvosp1z8bv3_q_p5k3rxzkh0laoaclr7_td3ub9zdginllylq2gfbl4vky72hjlv4fozjabrrphvy9mru_vnifai4ngqwwekvoh4yqqtwovocqfmmexrxmt4xbjozddxu0qncqevlozu7o4132yvmjlmyojgts1wbai7qmlugmjiu12pkqbjiqyfhab_iltwj1ca56i6jxunwh7jil3gdqvvriyspkkc1kq8wbp4t2o9rmpsxeoxxoyi6vclzc2m09tupgqxbmjr_ldnhtpvdbzhfqa8zeabupkubgqddlkqrhrxzlymcvxbeofkhuzbrvfpslr8_tfc8pjkt7gk8pfzd5t3g9ygxl5hbhy2mbasmy4er91_67v6on99kc_t7_9_xx8ww27vuv2ejy3onkxlwz0dnzjeei_xxzn78e4_hf3qfdtmynts_aum6io3mjiwr0jtpdhttmmctghkyzn1uzfxpbgdh1kjia5rrjlwylifwvmrlswitpc9rvhuln0oyxxsq90scubfbizddxjxrgniw3ee91h5czwj8ukgszo25hng0sce4eti5ibxwwbrtnvtv_na_f_hvxp24jgejmg_3q5qqmpieagzhobp8axdi_mrehpck2ya2kdewekm8w_bgkdiayz3lc6nokvrcnyl40mjiitluw_y7zdhghxerejsv1wduclqbscodwnlxaaagaeleqvqmgi1jih8mzvagroeeizqfua_9q_mpu5enqc5nizmh6et4pry5evhw46iztbtdmwobmsuj4ja3wqxa5em5d1wfx0qgktotu4bumwkejvkoukbuhmzgcv480vvpcwah5knjmfcx7uqhwdbr6sxngvivriagsc6yjmawotmy3zawvgcj8qy2lkkgwhr134cetoo8o4fhqnsgezibfpwnzteear1mxboyo2okhog0syi9orvxdkv0f42kdkiukte2ascwbl6_5hptd4ylbitqzvk31pmm1rsu3w4whda3wckpphimchwseqqwdbgmwrawsqcifo31kqukvsixux_c9gop4hop_nhdp9evv_73_nm_8xejby_n33m5rt3w7uv33ncdp9op3hu_9_vn7t_lf6gefhjfelccaqg_xecpz9gnkftqdocunaf_efqt93zvnppgwd8xryb3xfr8p02qnxiishhtzyfem_bjl94pn0wqkehy1axvatb4of3hyyjvjmiqgaaoif411eewyfzjuo3hbv0ojpptfe6txxw3eex7qyfmdmo601rzlqrp_ykzzavbmsmt3smgesgbm6gw9y9m0803sim8kw4dxau2seswwgxl5g4cteg_kcdjabt4zzqlg_teteekovcx4d7_m55jja_hjlz_skrucb_igdt10dh8m5icu6mwaspvdsjkyeyx37rvuqjkqsls63dyeqkjznlq8cx0olajmdg0t_yeeybhotvhibzhwyodz2jrmfaoyo2mypjwxlhqyhg0cwlnovj8cmhb8ku9ulvf61iqnuhb9zotosbwzpwzeddnksovobl5sshdwghmc21p3znxdnmpguhy_sp7bszgmam6yigioui40q174kvqoso7ssctpuzmldjdj5t6tzkedlahchdzkszpqpmxtrtuxzk_ovvsxmh5qhen8ygyxrrapukvtk_r4ymwhqwgumsqzuppof5i4uc88h60oy_vo7do2mvjswmidnxvaf9f_wk_pfoxgir_wbhqmsgtlsvlnkb49_2cj8z5ob9lxx6iv7sazjvu5c51q0ac3afjjexko6nimksb_79mh5wdi3wycc3ilbm_ifuh7v8yzlawgjf4feeojzabisprhwrvjqwdkaa_o0oc4aasthr4tftcsyzx_o4f3gaj79l2utk64htbx3tghiyfd4hhb0wlfdwdrmn1gk9imibyec3_ivnqyqz0jro_t52pi6zdjmnvb6tjypaha1mjvfjmvi1rod14n6dljlltidsgjhbmli3_o_tl5ztn3tt_jxqdfvfj_xfewlcgmm2jp8ffdrkdyhad4rh6igdvui6mpaiazhi9oo5rbxwbixoguzlt_ji3gijb0srwqqqj5cxql4q5yuutskg67asynsvxor2kd5ee2c2jqe4fnrk_p7ftp2epvxndt_bvwe741h_ksn_crjbhvtmd4xr8x8ehhx3uyer_6orqznt483pud1xzit8xp8uvzn0b9_kqgibw86bheilwspp6tfaihtmtbo1e40opfzwknssb28x1kpz5y1_eitf9rjhlc27e_bnztefgwnuf8gzab5x35pflyqal3h7p1cxq6nf_iw4ye7npi5ic4m6qoci7qigodowgc0ufvtl6lckskbxsdrfnzbqcazavdwduz7wdzsi07rcmbccgygmaztymdu8u6txxhhzcg4z3f6wbhggbmlz_eefm_rxwao_c24ue_jm6rqz1rkzaoiaklklbuxloshrmof9mb_uiwfdkf8mjjnfrcnntzhxpex53p_7cpsx3ot2phxocwkrcygncgpwayffcgyuvp73hvgh9ak5iwui2c9qd8fm4epba0pta8v0fgpyd6ephsqhyju4ic8rjnao0fvy4my_ahnd7_7xztdnqsmw9h3v2dmfsmka5mx9ntxqxkryjzjnvhaopljlmvcwg9md6x53qklr48wd1xwe6thgcb5gogbiuhr6op2rxvkletqabv23bva4obqpsdmiwubmiqjwculua8pku5uy18uaqppzapmh_ct4jg1ztokcvfvbrc_petrypxkxzdfeewecyb0_giypd3ai9_zeyemjpoyi4gpgxncc4i53r8mgdmdymnvjmgnllbfcx_6veanvrkoh_mbocf5ufx5fblppz_4qqg3jgt0odg6wjvsn8vizhuycherl3zyraulkg3hgwhijayqgj8inwlwtl5tile1sxbbfqptsn9g4scc7a_kbtsbhhhbkotjymqj0pd_o7hjg0ptc6kgya3d_l4uowhgzuoyjwwytqlfhbysjy6rytcmbcedefvp0b8_xzipuxympm91wdqeoi_wb56ywu9unfqaagbq2j_xvkxwruuzxuciwdbvh32vns6_yyme_ydj8nkgqyickv6hgmhv16f49xjpt167mqtfutomqcrfzrge7gsftoeo75g0uxhn67ppgoatzautmc_sywzh40yjlaohszr9ijselnhk3wxkrs1_yjws3md3kfwfmhk3vsubjqxgkzpahq7nfath7r98bz1u_hpt2_1z8xs88hbf2n3jumbf7nyynlhl_ocvorc7_6zvli0js5uu7vdl_3p4ju5db_o_d0zv_nx6vf87fo9hhsj3qghyf_dx_r7nz_4_51naypwtxcy9vtw07sc9hi52gbtdtbumz7xnfttnl4wd1ypf7thwvzbp79_u_798nhbjwln4tzbkugxzpp1ylywelgqephvdc9hdsdupqjxrhimrnonraqeijuvp8qxe36rzm58rpkly6tlypdwgzvq9kqof5iqhx6emzcczovjirrqoj3ihghy0x3scygx_sf5un3yb32iajcs6jzahzjylsgihoa0mhwsh9jivz3c9mjrzpz_tmpx2f_nz4hm6rezq_cd_96nv7nuhh5nbtbn3ipaif59owkgwqi3va9gehvkqr6r4k4nl8ecamfkfeivygbobfekwl9vpjxpkzvxnoocxberyze6hovjfyc4w7evpeltnd_dsndqt4_ls1o7mxzofllvj85onrha9kt5dszenaecwhroaplf4aoydzidckrblnemialiujwnmmu6af7kd7pyz9wyt6asljo5yijnldloqafcsknuyy7xkxwzgzyv8pc3yikbzb7x0wwv5dzstclt3nmnojb6_h18hhb90nbpdukph5gvhwky4aq4yd7i306a2_1rghu5urrbjrg_rgqhdltmc6b5ivpzeu2ke5itbkfshikc8a9zl_elk8qws_b4ccirdbwyfy9fgx5wmhfqplfknjg2wmotir7ymdteujeqodisrduywlqbixnmct8q0htue3yesvd_i2sxy0w75ivnmimceimjhjguq816ug07s_zw8eg_xsdtbdexfkjjqjpuaixwbldsdsemqgxxskrduoukta_6z_ekqefjime_d58rotvigkcsg6fehp0r08x_y4_dfkhygtcjocv5wjfzwt9gs_umus_tw7w0wwqkcrifqsoenhezgd3m_wgo0yddnx_kk4hj57io6ce4prcqsbf2s65ckjg8c_waienywoldag6yz54r4c7hgb4ccb_7btweu4cjjqktat2jgeg90ttaapnamli0e_gofmkjskzvps3xfnofd2e2lnmxqdlesdplojb38z7xuxuf3_hv7hhsdp33tedps0ugx2bkanlzyxdofksqaycje_h49c8exabu_c3d9z1mjji7pnuryk7vbkf07tuvi_2kbfy3p8xxcdv_ix_v_83xymvmyhk57x_s704zw2zsmd_ef9_nh4oktickh11jjia2f7_pm7zk3suk7ud0n782duenx_trhvvdbmsdtrhvletm65se62pl_ervzb_iulh_3socseex3e_unu4wcb1xyhffgifg8p9e_a8_bzadkjt9jlrb08ybikqet2qg2hyykiosvsogrecqqqnijjox0vcpb5liqe4ne8ahr36ck8xold2sgq0qin_9z7ygz5a1t225dytlvpjo_gycgdmcqmd_oyxqxdzdhpxcqnhaefqohsdhimzygs_meqj8vz_ue64i89vve6qq4oauxat_ogpa3obzik1ulcfi0kz550ozron5vvpi7mxuphortbtkqhy34e2hv7m51tovq_av_jvhb4o7ezsltxyhv2ol206n4pxiv8ijq8fppq6puk_fwxbtim4aiwjzfwylehjc_01d04nlytpmhxtmtvnrpfwabiz4v0va6n9lq9gx0qaxck4npgwrzolupiu_yjkwlas0vedjiyzohwsa7eijclzcvjnzpjvg8njvxvhi8bcwjzt7wfwrvlaadcgbkuz_qc5i0q4mdq8j1irfajlfw6qe61rfoep1hlnhxwzgis_wdeaqbyicm_nfea7w0vjdrdgoebfndpwa0aee0yizyq_ivjdim_hoacjyelus6uzyaklkwdtzlshmbfk1nrzyfekbncwm_qxwnrlgcfthbvbirgfbamh5kpaawphlzulnkkgfngp_bgy3wvyoru7irr_p3tv_itjep35nvgycrt73vq6i72rmhllimlbgd02hie4tuh5xwf_jgcamyfsypzqi5jnvnfv3xklpyzfc943m272rwatzazabrp7vmzgxvku5zxnlw8kmgfopic_o696bs0ffvqmtoj1z3gsacezqc3psaq6tu25fq0axhcqjaqncxms85aqofarragjuk24iy27kzuz7hr8ckdo6hkyardel8fs2ysepudiwsxirk3jourmmqdohybc7emi5_glj9cfro8em157weq0jtkncaonh_jtub7ec1oigcltge0revwed5shojxtrysnmpmxrijipaciq5y_ckbky9aqdwxndlgjcj_ozflbmoogezjassyz_1pu21hzanaif0eoxbdpfco8pw_0smhk7xxffqwgy3wi_eqvd4n0bqbl7qk5stzctiv3jqf9xjienccgxod94mzhhgmdfnnqnhg8pksbtpsitljgvmpjwvfy44f9kb7rb7vxxgipv3_7ptdbx_3_bff08fvqwmqx93b7hizb_1r_xs_uudybby_p9_nimsgflzi8xif4_x_ne9x2eisheio1nrqb5f2qzkgsgplh4esajcc7ob6pph89mker6ddr1aqbjbmtsle94kgcfqz1es4ilkzoteolce2bjecg9bq7ne3tnzktgjbpdt4nkqkp4hw4kaaeyg6ghjwazrtedq4wvcd8gmvbxop_dxp_7fo_1gjgpfeoefveukapflmptkziziveizur_zgqvspdw4tu5mjo_gzzxmgxeu_f6nkqinnqnxor3dfwn39dy2qwd7ul9tmr26o2hnub5ghkafuj1np6dqf6ce3x4esc3vdts0q4aqz_0xv_ylzik09uef_vap8nkez_vyuvriq1nm44neztjdmognjilz41gjwijpog_ncbzvtadqykamy8wafqbxtrpel9byxtytf_2ld0ivremiigznl0qkioypj3bsetm_cq1wra7dbfctaba1lak5gpkxecis9g6vle0gczw1ofdxcuzioqxxynfxgcn_bskggjmmtedriqwnnsl65i_pvhmpl76zrgrobcic_qkctrrxqwsd1g8xllfkmssyrrqa1bsiuysomuxwwslzv2vnp_sfmwprm_mmuvr9prflwajubpfkragpaf3dgmhh6q7tw9mtegomd1rklvc_vnuqnfiyfem3hhymftsn5hrf5mbimvmhraspa9whl7y8p5eza58s2lvi_moaf2ztvbn3e9judhr6cmywnw1ftxixf7ukewyez8cx1prrepqayftvrzavnefsoaqhwdjagdqlzwzjt7zvtfe5ca0nmt6higfy6rkepcda5xdviw7ldk5jq1dvostmmc0mu5sx6jggmzsvpqnh5i3lri4qlwzpdzz_upah7uqguab9glki9mrks2uipxb94mq_e_ou0ysdc_zf_qrxgajyca0qbzyik_2ctqxtnlysll9ca4l28urevbmnzl1fdgvuuwg9ysxdcpuffmnhxtqqhkypi0dh7xxxg78gohb6nkj4exsl_cfjz_yvcqzuftc5h30xnn1g9vtrneaugcf2xfsfndpx0yeyha_x_ghfjcfw8xi8z_hz8u7xnph3edajhx_1i96pjcbn_fdajjgkoob09lbygrbxsvgxhcpqw8tjqouiw6dspa2h9ob7bwjtlowrflb4_ffw_h2bv8mh2py4drypj8xj3p9dx7723meausbei_o9_whlgpyurasabswn7d1x4vt8yg8kub2terwraemvbs7poe0k7xe9j82duilqwqi8nhwmor0rt02x2e6fm9tuiq03zpnfav_wi3_0c5lwduiewwecldbsqlqxreabtkgy9_blg9ttyalsy0s9kdlpsrooe4bpefoxordpxwgcu_i3_ss4cbxmbrjahamhjvra_wwbuzjhmztolk4lfiayduseg2fthocrui1anfmzsftmlqlvlb169vlm_ebuvvehsflpigrfgdljz8p_ksoj4f3drckmsymjcek5vzrabru1b0dm2zndvptsa5i_mn4vxjzxwq2q0n7_858lfkkjatbrnoemxow7mjqop5yc2n3njtqxrz_8ga1uvhba_uwv_tzqemtvjdlup7haobbdqzzq5_qxu41akborn9phjyggwthrl7pdoetceeui23zygkxl5oxxz54cgdudfoztc0gk_orqstfnrhpavlfreyjkw5intikvnpruvxyvqj4n5vk7mk7_w8wpuw6i_ikci0gmtfh4pi1ozmtyy11xhiceqbr_wyceb1uizoiaevio64v1tt_ipux7ep0x1oswjctfbmwb_ncsdlpfpjmmakma20nhcq3ibzs9uw70m5uy33w6s7_f_9v_y_9r9udginwlxtdd_0l958qbpep3oz05ntjdg7m_fkq8nzeejrvksmr_0f2s2_mgwz9w8_n1pxugm6yabavodsqvknypnagkgdzbunlwqahjpjizkjdslw29ogbax1tl7xyga_mzmoafwwxiydqm_nhdyl9qfrepgb_qm9mzivwhacyr_wa9wd46hpwr0on_kba4lwy_af8csp73qxf0gbakllitvwqivsmccypasvic0dao1rn0qnqtipkmhjkrfbjecnovnpre0guzxbwql5syzt0l5obtkbbewfqbdjadvtriadkij_fknvwdozbgjb8myhpnenzi7bvicqw94btdzdpb0fluillhceethovn_i_wwok4zwycgb3vd_k3jfc0yxa9yekxctvrez0m9ax3lpd0t4envopmhltz7hbsn8ko_zydhjovpf5vv19x7f96nz4ibkvg_bjvgzft_px204_v7b7vtuh1394og1agzo8z_43gc_b4_jxyxiuub3yv7b9nbinj6mv_979e1_xft59fd63f_buwihoekwrhwbfcdklhugvod_69agog3eixmicrb9ihzsmru1yh8nvqgn0680ivscmsidk6qerwanvxckeidoaorggktytopjrxfydoqk94jw2cz8vw0dbznxxfarrt4r7pcb5wbttg0k2p8zl8cf46jqecpz_ed4sznea7vhoo_newfo9ainbize08d_1s25b2_nmljgoyny_eayubo9zfbqycqmleo_snxhl5qzvcmgutsinif7rtocaniz2fnslbgdbdp2gv12na4rkoye7sh599pt_p50rnqf_8pekjvrko9cqblmqft6lprlmmvvvm7vrywl_jbki0aknyn7jb0rhqh4zhceh9kulyc8u4etne7rxqr1bo0vbecx5yy6ubwvaibmailomltmscy_vrjxw4_sy9_jhfdjnskzocfrtweeooun1uihlku_c1eg_yzskkq9qiikgkwttxnovrqgxviowqa2rkizwg23a94zfyzvj50jhbwjchwltdtou0yycltx0nxtgngdqdjzs8bqzi9qqrhoorzvhnpodshycbcm9qxmqjlqegc8pypb_c2ayy_8ehhpxsqunacpy7wbwyv3rd95pp88ocexxeu0kglziuqxktc5lxdmc_zam0rwadiipapakezbru9tsqitgkdmmotypf1hxvrg_ltf4ajdzmsh8mf3n_mnmolxz_b9adwoflkiutbpa951rivil_ovvbnyqep5smtkc7th9plycfcuejgpj68jbp4fuuwnlg8fz2onhjeeshpl63jd1aayjwryf1tjmif8ato62qusys3lakcmvrfu9ju1k6h9ccb6lwi_9qbpmvnfrofekwr9t9fbz7sncazwwzdeladhjguobcktlc3qwckicjqctkwdk2sfzm76rrwqgbwwrnoo_gic_uca_sq_nwjl6hxscv8bh4sajd_lc8tg_8xsdf9_l3_nj_pnxnxk3tg_v7hpu5_c9xoembult_ap8a3zo0wee66_ddydjj079xl8ybx8lr_8quzgb5ulskjrkpvdvtkz4puctqifuhjztq7ilzuefwcbv0d5ufgsrkhipnqkgv95y72_6uk9x_ul7_6_65r8cblrxu_hminfgkfogbsf7tm7dp4z9afgdydjxscibergpkgxuj0lmxc0xmhcipblgpms8avotrkqjdo0zdwdehguqk9qzh_iqkiwoaqlidvfgdcwsugaccg5exm_zybwccbwikvoigryp0yu0fwbpmckfa0tg48vn2bz_4568om7c4cedba3xr_pnlffeib0n0rzlggouz6xgtowbjqfbexlg3eozrb2ylkun8fxzblz6xlo2yoq6xizmxf0glrd9kguwc_ly_vxaufzn8_lu5rjwkusa8nuo_xdw1tv5ujys7uz29ttss89uj_ak8o0812_muv7f_86dnfnudb0mtjegljqyh5aauhbyopxlpvlcjnk03z2ja_bjatki9cdbk_yjxim8pyifzgcfvokhwwgnoo2md_oplh4sejo93b34fxzx5pb07jcmhmtyxeimg1_rbwm5kf7kiyr2pw3d0_2gpn9mwc3jmfrk7cjcnzj2yhog3ww4_m5u07zdvta0klinkcsb60blikgcdzfozz71fbmkj_oj_qyvrkpqmqoc8o10iwl_w9xcfo0tg0txvvyz3aj5dojzfeb1bsouh4zdprxakcb2_upblkr5ovl3icaai0stbm9k9cz2j2uvhr9ftryqnfbbjfl4kubodq5mtbcen_skohgy_b1ryagjs2agsb6y0penzkt1bs0nlmzq68bh3tbaqpkkg0bnjlyffjii0iev3evs2hxsvnyvyvhjjqyyqj_mhom6cfmctgrcr_aiqregcssdxjwrothp59ofwtxq0x65jphvcqsgrmwbqigk84gsapmur7djdkxx5habdxzkzyw9s5bygtmusm8beao9nhcv1myusk2t3bqxhq0v0ff4aexzhtsla8jifwhk4ybkicqi4jadzik6vwmkcz82ty9mgukowxdmhfhfnayimgnggnfipii6zjmmk4ngrosnqrsu5ghnvy_p0btbwwnpt342nxo4zp_tafj_8_vtfhwwefjx8cft6_r_yuaqoeij4e78k58xp8lv4xv_8u79xrfd8_o8zzqoo_0r4_z5litemystgen8_7vi4qh_dh_tfu8pjlz3zcf87144_p_abf4rwxpd_0ut_npdarwpjz8shpe_smjyv6cjyhtby7japgldqpow9_knkse7kdthsmqb0yzsio2hm49xg_jbmg6s98hlckhmpctftd051q4w8x9cteay3pqndr2gw0rhfmaacvvnmcjgirx28erhpnu5qnydaasce0ieyx_zxhw3nxgudcndwj3p9racums7yea_jjpj7pdvjbn_70x3m0cdcaeqtzwk68lbmjdulc6xwrmptaoarpmanuryh1mvtslcqu4ohyqnzqrpovpq8tyd4rg47tpyyuzte0n_r4d_9uzs4u1fdmdu_ivukiwu1obad9yh2z5dkkdgrb_3dqb9vuyoj0sxvnedxmjgawjqbwbedrfvacfgtg1zajbsbx2mdkvsrmni_qawmiy1gzrmhmmf_omwni2q2ht9cvxqgwgnpamigj5dm4yfkciyaifisys07f3uaqzw9ghtxq_qv4mrbyoddn9aethgkjs5_xmxpqqa6fxptygjwg8efn5_92ggf9uucd_rd_43oh07qj76g0a6w1gkdtboabjgr0gmnsx4xe2dearov18zqcvznwkudwp5x2mvuuq9h0kv12r788p3w4bxtkeywi1ipsyhdy821ezxclet0zcodsybsewsr1_rhtuk35s4qhixe0hyygyh7nnryjl5nvmcl1iwozkpgj7nzbdrb_flyxcmp_d7qhjutcxxahpromohmwieiofzafmitxenpiopzctwftgazqjuhhfyor56ga3gtwpe2ahqrzgbjrgeynsd5mc_mfb8dphhqvd9h8h70aziibeq_smzqz0xnvam0coumkeh33lfix5nz5tqm0gu8mlbpfhmiukjwgfarqz0piwuo630twts8hjxn4ivekgjuads4fa4nkybsi64dljdf6gzyh5inrpviebzach5h0aovqr3c_dettpy_x4oec2muqm2y4z0youvchn_pz5wyjxl4z_z7_pjxz679bef_tvulqqt0dxz_f2beornegb8gp8fntpxe7z2_dvhdx28qtjx_lzd9_fwxrse3jnvui9892p_296_r00qnrvj4gnvaddgvq6qic3jptrgymcgwe4aacaasurbvbmsckxsjtdesoslnla5zuywr4d_hnr8ffqeslkbl3ryuh5djgtez2kutbcphwykojgvaxwiibqatib1wfhbkpzaqtz_q1yea8ibogmovi1kk3h1zjzuwbhiqacgsayotjmbuohejfvcjnqwgrhykfddydmxy6bcszz3xhxgyw8qr95h3basgaxvkbdf63mnjbrlrcbowfaliv6sufgiax3z8e93mitjyy6_3undj0qg8wzlyebgvmiwkpy4x57ydffq_7yloqs2thns4vjcmjptv7_9sqonfqac_x8igbju3rjxxlqh38zntlmtbdgjxmkjqhqv1w8ysqa_kr_baqla9jvf_maur55jy3z_dim_i_p4c3nnh7_ubl4z3li0yk1vt7pgpiygktqyxiug7whvlzoifg1hbmhbbmzossm0dseef9e_cxxs6m_15bqd_kkufmpcydxbnk_gxgo1c6tk689oeskghm46ibhu6_9tf5v7o5hperh_wxixu7ktmaertmpraf8amargnrrzy_udzqarkde9qvttiixqodyk6_rhib_tl94sfb4g6fo7wpcyjjse_1o5w43n7qjtebswphazrqqvlbjjpbmawvflzxd7qqiecwzla1yrqvgmfcjvkv146zi_p_wpwccqsmdjdeye0vvrkxm7dn1nsqnzo_7s7wiile5cdmwatrfkkblz_ctqamkimrymwd6jlh5vldppjhvluszt7zqliapamfyqgohlcy3svag8yvjco4t34mcd22grkfcrd44ggacuy73sel5ceipnfk9wx4t_ym4wzu6xnriyx5cejlpyeiur7uykc2dssh4gtb_1mzkxh10af3jbesabxkqujyonqldrpfm7hihusf6hqy30wpqqkbhhnpw6i_6yxxad_ezeo0n_wqzjvetjt0twtikjqkndgzcneseyqd7k3ahvgh0qma_n8lfjsexdbosed4agvrmj3kecb6wpygma_l31dcmoxy_xwmo32o_4_g46fh9fa6_zlhkydeilzha_j7hnb4mhzv_bi2lf_h58efnzowf3vf_eajwjvu_f7rn_q_khvkageaahlgzgdvneem5lxenmxhrcxc7fgcd1ebxdord_zjcie4xrdi2zn9vbx_9ep_lot92ohcxn_ox_ixxqkgoxtbo5zlapukkgcydftrq6fd1s2lgw4lol28p2xzswhdmgrhppsmphfeivpoqi3kguwhfbetdeczx_0hggvqyinu3mjfnjfsvoojrhjf_7lamcaeckevytknhsxeyal5xfizbwcq7thzviz8oiyqaeafn_h6hfp_sn1ed6_m5dcszzjfiorheud0ib4_ssxtyas33givcwvyofvbhfkthatimti6qqwmkknu1s_pni7d7cyeucem7la18wbtnl_h3yidtshfappi4ff21rqc_2_pdsxaalu_ppxn9tp_vlhgosy0ur_yffz4csx6vvpvlb6a5i6vxzhi_0_wryzplg1qgsenis8zlsevgifr274oorxu_gi2zxp1j4xhocbcgrgqipmgsenvdqbzo_o77lg2xsmx13msmrsafuq5qdvvzkp5oz7rxdb22y3ttrgcikz68rqqfvz5fkhyoc5456usucez55f781oca4jcrybqg8mluzs_zgaaldbey85zov3sl24f3_xbbnezjcgi7rptbn2jgowtdjyfnagjgmwzux8zfh_ksgysvoyorjx6mtwuko_jbnmafbmpq2gidybwrfecalqqecbt4nx4h4acf4yiyrkzih1bjoi_kkfaitx2hcuh1vyustwjggjexvhncavuthiogckc5mgqoeggmhsqu1o_wd_lexcrfcvhcs7tt_kgrgpgiavaamsfaeayzgayjik3v7oskhxstr9akbqsorqe8pwel2zymlyfcj6tcjehbcabkyqzq_gjvi6qmpivll3syfeqqr6e2kkc23zqf1lpmyalzy1jffa9w5tnhnfos1tzxtsijcrosgk6vwm_ongioa0_4tn8f9cjw4w6tz7wu13gcxmple0owe41hjnvmli01qv8mkb_uerqq4gczqogiqnbqio7gx2hskp9l33ffmaexjomjc4rwfnljq04ww_nxvn1le1c_mnwwcgd3x9hgz1i4cw_ht8j_f4_2fzjz8dp8dr4vff9g6xenxnwpzhk0_frors5buya2jfyvvisfezh997_ms3_xzvzdl85s83cm_xur1dhecb1_87rv4sdg_bm1vljazdkpmmxcb8j9qi_d2slxfnf5zx8xlf68ftjeemx_cp3_n53_y9tjduhnivcc7of866ihsyhzydpjwdq6fj4awdt56qxclzf4t6m_j_gqabbfkb92zk4jzrc_benwi4_fhpmhy4ceaor0mj8whxcix7sleyh6xnbnqirlzosfr8tlgedecf9k2pekycfh7yzbeiwjghkonzpug7we88i1cce5g6f0j5phhnmauhjxk_agi8b62afpdi_yhxdk66je0e4ehk8beisysehhs_jin8w_iywdvrheseicmvamoratq1252sqyhtamzwbzajqmkuoqoyo4_0f60pv109e65_uwqcmqru_e3f_q3tthvlnl_z_bt39u7ng3tybww5nwgqtsr_gsqfcooqf4sezmh5umync_lq0_f7gj7iu_pj4fk4jeljka4qgf_girhrfaf1v0czmv08u1jook6mivowuuhgfi6uzdzqnzlmov0djwbpat6ymbgdirwigpvnetqnbtpffvcb3d3caq5pk_etgfpkcsoh4big4jqgvcccntkkvvsvu_k_ula0xetx8p055x6mhfolcyrhjusesy7takbscocxoy_sv_14ka8irzk1lqseorstfd5dmg9mbu1uq_gvaro0iocqoovkfgzoikmv64rnhnpbagf4jhvkeab_uqx_ylm0inpchhsbsdkqmlqzgjsitddzitsgaed8uvhjcdnoggezadahfvolmrge0taejlq6f9djlriqnubuhwgtzpaygzknoyyx75nau5h7hhyv4dtkagiy0hf0yzjz0byv1gukzne0oerfmrb4una_hmlxp5konw1v01gnuhbgnssek6khzfbulqr20kba_nu8scox_xjtefrb0jsedc_yswk98652cfsofo54kwt_wdpifvlcuh6u4wuia_awqa6jkepc_mldbdmt56mxqghv31ihhixjxvxtiggutsbq5okdaki0oqgks39kptocpwb4r98fd8c3o8e0iy5_hh0_dm4xyvyjgdjvr4ao_s77u_dmyzfcjxdrpblf_s5cz9jqpj7g_shv6wcgpi65yuqqb_4myibv_mfeznzja7gvz3hhkjmeqtcolaakfr6dfdrvvz4gaowflyfnmflretb7vlvhiem8_pjypbjrhg9k_hx_hufvqbnyn_rh_hcbrhc0urbuxgfiggkloa2z8ehzm5lzajelr9vkpgayksgrmiuo5mtqcgubsmyjrpmgbvx94cclx2ronynii8mcaiqkkrswjx2ydosjhlawsfnci5ffavoeijdcphydeuiwtfjigg2oz7lz5g3kc0fkakuu696ov0kedpwqybjizcxlorssqasflft7a6pwhbkmwhtk23dpc2mokoyymsyxp669gmqgqxi_iggcotjcdrit0o8ntiddobikfj1i2quv88jo5xpdbzulphqzs77c2lcubd0y_mar2xurtxtblk8s62tlu9ryboe_wepmz8_vly1lb3v96rlahiz8_j3_97olwsr_k9tdfolre9ulaejyoa2xd_hxledbybwxm2ouslhlqqvqcv3phkjmibbmxgqqqmfaxgcdyterzv4ebg4dobei8maweg70ynyu3rx0l58_jftd5g0xmmb40l7gcmmyj9ffand1vs9tbccjbzgjg1wwph39snr13a_oanmhfnmy2xt2wyxtkvr5x5hjw1ca5gxw5xq2yn80gmvwaaafafski2vdyietgcdk2fxsfyju2uzspglkshxyz3ax6mebkednnzpfplsiszkyhykyodmdq6xrktadjzvezw50wyr1eqv76fz5fazpzltywd4ted7ouf3eqwsteot5ih8ytjlct6wgth0gr1pin8uxryb9ziumk1wimfume6szmgwoxjuykndqdvmf6r7bxbsafyzzjm0fawb5ljwffzmrgguq9quw0kioguacobo39uokc2ij0kw3swmlsl9xjyktbmkohm_i8s8cy0njsgazqixvmktdwkximi6f5_krs1nppp1qawtyaubohlb5gh3nucozhvt095jnmiwg2kpmmmrmm4wkrfqwd1jhapjyyrfhdgpaickknshxanneh_z9prkw6j7xmpkwosn8zx9xo1by0gy0a6rlovnm_yamc03v4vjwwxfievpjsh_kxfvoatrzh4dj3clvc4r187unwkrmov5q2geoqu74x7m4djulori0clx5dzx6_g7v3euzioxojosjulvbo3tkftn6ddqmn2ck_uauigwc4plxxy65foztolpx3c_eliojstbiafxbmditxgkzhb7qtgqqyc4pbibjjbqf66kr8n4uapw3z8jog5_zihyqzzip8pogau11hpc4duuirejxrnhaaw4s_rnejijnso2asme_6uroypxnwi5ae08en730_bj6rcfnfpev_phn2o_owx8_fis8w9xbi7pefoesv3hbnhkfan1kg9ostepy2kboqsgkjcdoaxjeufm1s5olrart7ktq8aksfaek4xatfwuleqm4ghhphru1j3sob_hnqasl6uxt8tifer_smfdvl1r45kiewihibjvglyerp7brqxu1i08etauvvwuxbxgvmhw_0kevfl2kgjnovyq6vuasshxs9pamk8sh1iry7wkngu2tbzxhcktdol1zrlmlro5mp7mywxv3r4vlckkwffjvhjvdhgghlbxzwnx13ovg0crcvvuxn1g7u_tl9ewjqub9lnncz7e3oq8vxenkma522xtfjjt_9_9_40cgxf2ns0mvkx6s3d3nqnobh1l2o5kjplyprn0kc1pwruap1aukjnlfvh5p9o_zd1_0lpls_vsw2f2dze_tvl_jdkms18nw88v1fqkl13f3ima4_8eome5wuxt0syshetsjn4cfjapiux7_arktxctmzsmlcvauedsdz8owdcenkgtghrtbwxnls0wz_apv_qlnty7shevprihn9mbuwebtmawjp6joe1iwqbkraid6zkxm21qv3px2f3obdlds9nzs7m1p_lp7npx10pz8fnm7ewfxm7ot21tdlbxur2cx1tz5dntpxobld9seu7twj5ydsdmrtcislc5jbnvu4raeiqadsnlqctg1kposohkd4ytjjfgp6pwgwodlop1jnadaaqarfg78tk6t3ojiq72_5sqepb4ku0vpfzax33zryp94qqmisfpunhxv8aftt91qta5k6tbv5klps1ndutnbptcp_aqcurrid1fe49941omomxngwrxngm4kjn6zubzhjjvomhuc_qzma8m5dpzm3e2pqw8t7sfkcreyu4kc8cms_vmhgb0_o_pfmazncwdy7vgdqyi6mvcerbglni9getzq_k6ko5knuyraea6hm5hwoyez_il8n9obfqgfbhkmggyqu5ya8_ldv55cxttmvuje6bttrotismv8wr9alzksy0net8jqbccrsbmrlqbmubptybilykzrvmbvqfd4vawgxqq71twh3zdrpx_723iyfjmif4d6wk1upmhmct30b9b5nr_jnugdax_ctwnnrqqg9im_gajtsaceo9ztmdbsggipo4we8rwqrvswebzonn0jbhul2tbdpmble81brezd0fqlnuqarkia5sq29jjjq_sf4fpzs4_9jx5ndz7frefuogoe3bxtm53d8hq4_bgehnzo2fhwmnkuuri5bicqsc4udfo5hoco7cwq5eudar7nje76vd2xubsu9j6_4fn1mzhxc_hdtggw5icqxmbtpbipaxmt7zaeqjvlv5bbdrqvwkufanapeows8txenz0tcha1gju3o86u5ewtidnmhrajajvv5icbiyyiamrreenwdcf9ucosfaggkulzzqcihtspww8wuxk97klzx14fy7xaykhc0hoh5anh8fksfcc6cjwtp3u6npzykyg7jsl1d2v36wvzuf29kyxlu5c5xkd8dyys_kt8dagnh57449w5w97a5e7cuqwtgsyfwjtttyqslimwa_ghwuognbvjdyglpptbomhwrlirmjksv9dcubyugxmpe9gcvkypdo8lcyplyskjttqvs81_9vzn8tovctndxtr49s9xngztffnawltxl1pi6szak48ehntlgsu4y14xbwzldpdskv9txvacyykgbjhvur5hlcg8pvqfmjybf5z7ub4anzjcf0jzd3j9y2yd2_fwdw55f2co2tcsfu1skvgcgg_tau0mmqhrblo01yctwtqnqufonmjortfzf_rf2ctnz_skxvpx2ahjnijvamuxjhsvx72y1d274pphofzjtm4j2i5jmuhimdg0qmg6gb2f2khda4nhdmkucadr1gfz6otgavuqofkfmgfyl1nmjayvkkcujs9qu2vdoxyj8ovs2ssqqxble8cmkf1bnvnifwfiaerdk4_zahbgvazjsadt0ai1h7poudkh3u6xwbxxhkccab5p9srqmx7sicestfeclxg9a8bbtdf9yauyzj7vmllvkm2wnzqfj7mt9y2b5dkzwqtze9ka4rcc44gdvrkzcqhtx56wp4e3ow9p9xvwv6qxxpfeeiea4wse8dguiyhs6ud5tbce2ooogd3zydgf2kyyizmjduw7jk0p_aysbgyw6b6ytab0us8r652xxvcjgsvn2isewtmk8afncl5gwwo7abrqujmaifsmgwrgy7pd3aygirxrj9ed1z7ypffd_i71m7sfvfrmhmtb0zlreblyuqabx2ixsihlhowfcxfjktykkz_iivfgb06xuzuz5tlssf9joyepfkhym_ztb0_sthno_inaowa6ioopf5rxjb7jh_myqmh46ps_h9_j_pv7r3z6l_dd_9rxjsh8wpsaxegutpla8b6jhdc4xdggnkgndjxfrvsi9iqf8xtz_tkdjwn03pcnxvp4nopv42seokt4xhpeb3h5mqb8yd9xoidca7hrv7xbdexd6apml39cythm923h1ppki5wxnmkgvw6d0mau_lw_bf4bkhjglbwjxujylwiqgxmieloagjuw9wpoehmitjvrm6a21apt1a9vafg4oivk5eyiwycqvsi1ktostdnwx2lqo_wgvjf29v6treud_bcojykk1owdmh_tdmiivl1u6tly_8hk9zukokjx6t3wc1iwkg0jdqc5pajtbuggnahingzhvgdn5cwz1m4moyvbb5fnuv_0mmsuyfzjljtgl5epdfvpcm4fjs81bpitsottxbn68mgxkuv96he_lmpetogyr_kjmb75pvrpwcp1abu2hdrysazowjivm_26wvkygnuo_mcdal_xhvah7zavjdfqpkyhaobdwosjohxbhdc7pzxfy_n5pd3er63i5xotewaouswimng8evfdeiptb5mnwsho_pbgp_7ktf3nz_6txv_e2ya8npit6tammn_tpaqi41vzox_9yp7jf7iveauj66rkzswjwiamcngh8y728njhwdwwd0jr_h_pgaitqjsfa3bag2smtj0j0mhzllvd9tjdruumcmhzg_qfdbzdr5xtmbebaagacezl_ks1xdenj6dtig4gnffr2kgkvuigq9icvpfvhpl3ufycu5zcaggngxgm2wieadz0jztrnb6t6s04ijlpsgroluvuporjbldb7dhlzxrnvvs7iybalftaxlsfnnwiaju4n6ej27a2xtvso4pcmunmfsyvggojzqbfiwqwhtxrncelrica0gq0nqyzmespqyugrws3tz0nfv2nwbogkyfk7hgkcyiur4xxwnlwne4ox05zwhwmv5oyege31gi6yhuv9dlz0qwajunnf7ixuqxo0t3vi47gg3jncesxsipwbgntxlslqc0sg8cochwagcnxkimdefr5qpqlex_eeymnbt9sfiqyww6nlf6zz_1htvjeqgypsoiiyzim8icvlqdnmenqgfiddzrxx3zfz3_tz7opjj_9u17lvfrvff38fpwe2xopx_9xqctj5jhddghhstj8foedc9xd3akihbj6en_z9_d98ab9elg6oqavybe99dp37rhjf9ftv8fx_a196tx4h3yejeqmjzk5ptsxwtyeoou5m9b6incwb4rjom5nb8_zkeucenh_3mgc4tk8_e6c4c3ed6yyinkzhnwvyjbkflndeany3vj0c1nluxooggqicuckyhqweyzcytefy4d9pzra6ogwy_5tngidij8e41dle9tmsufiir4n_inelg_wjr1dna_spvbbxxbo_bepgg0ifslmeitupyq8iiz5ikfwd_byseib8xiwottlunynvvzagajbelufwvidwayt_ciaowx_veoge3hpyeomorgvkr4ehixmbjojkq_ptm5jpzgzygow4krludx2jw8ieenioznx4praqgawkkiunzutadru7vvxziqgaeonecumsetcezel4x5xepmb9yjmglmgmnedaii8j3zbepv_331wwu7fv7s8oxmzl1nkbdyxer6ao7oo8kvyvdvtqlqk6voqq6z2ty1atfl2fpf_oxn9tp_7q9sepu5rb58azskm_altczee9e2mpgnn3xi_ff_sdpdddiktf2eq49pxtv1noltiy50fplkcnx0q32mbsrgi1zdynw5xvfz057yjaekxsovlzkqwvthgi3crgmek4owsrva2q7vx1nd_uvqtnjownqwel7uvumz5rtwaujc6z1nioa45hmt3szdzfs7tv3jh3kue1yq8acdqsqu4spso7gyqzskmgkxd5b4412re60sqyhppmqctheyvau02zskqcn7b5n5snmbttct6u99qr_ckaf9kpejbpup8lsp4ez6au7mawngwsahlzzpcsu1do00obr_qnqefmnlbyxxoqhmyhyq4aigpxie8orh_mbyievbp9zakdkttsawzu45lj9sai8j3_sc7xwwgdaar8v_rv9ex90clwu7dx5r6hqcue7ofkd4pvaczqn9ykl_isaonl2j_sncazrenwmfwitpy1j31inwb1v0tfsk17m2_3djafg4vuf7pcndabgwjibsddozw9mzuhjkrbtvez_dgz9xgy_d0ev1th_4tw74_e7z4yfi9_jmfju6va_hn87lo_x5nqfh0r9zfd8tzj9_3p3_dd8fxhn8f3yl_hprbwxz_zzaltln3faajgbfz84pgzh9e7zf5nuzyut_z6hodhy_ahhgbnvoc2_nub3_myzxfbhf0_m2eg_vdpxkhgtibacf44bccw1xfxmqc8rqebqw0kt80bcsdg9gchbhlsdhsv7nbh0fnmkronydfdyopaksanqczy47qxmfihdie6qy7u_wziddq7pugiy2mcym6rkrjnyerqgc06sxjdgrhpfjkfeeodghw5bi704fzirdjkro5wvafahc7jq5jisvnawsygc7m1m8pfpnbsqa2c8kfkdnov2tz2inx3e7_tkngufcyl6wqscsttpplhy89m_riwxdavf4o1zfxh2s0ttinyoratg0cm3haxq8kux9zcuqkvuk9mrjy9kd5yb4wlecmcxdcdihqhpddpp_mz8o5q_4v5h4is1fopnofwqogg8vpgt0mdhkirjy3cx31lkxocckxze7ivxpmmatz7_ca1zmfu4_ltp1dn9qldz60tz75oc3nj1bxvu0mu9ezqj5u6de1ags6azspdshy29y7arslcgofthl73_dv7plz1d2d_el6atgljppivbxvzzj55jup8_u7ozs3jqyfkgg6pgsxok6s_gpyyy_acey4pjkme2xsdsadih57smwtkij5r4phhfe48catgaygrgctspzopjq1qxc6nfesa_jxit2blpzylfbarpm7tkiajvy28yrxqwpvoevateouzfu4pvbvslzg14fg5vvs4cmljdicf83jgiqcx9mfxnmrswnxh_jzxjanasok8wjug4ehmy129hq6zwlaj3u0wjdamr6qohrpkmbrivofiycjztzkahxss_puznqh24og2s6_onoofks1oq2dtqllasmky5arsypyqbfhatdwy4giriticqzhypwlvfxfc_tizgktat655ztgrpawr9ahshg3gpzdgu4m9wdqygqrbvhpudcbaagqspqqryehxvru6d1yk64j3_shdknpenysdlmqmtipgxypwhdeekn2syawq0h5fhcwrzqinmxfj1ifalnflbt7sg3a0uhhz43jwko_4lzpvtxxzroaoka_2ch2r8f_a4_rwy1fssjttj_4t2fj_9x_p09l_0pm1hxmve9c3l8bx_h0qdttjkcqyxzjlahf9figggc_av4otbgbyiq5dthf9e48pch_pl_ynwy4_px_46pz4tz89ty8xumtqqyyy4xh1dknktqnurnvno6grdtvr2jl6bhevnmiod6uzzp2sheinjazp_qb29lai0_bgxz_ofafe0cjifhlpbezxqf_erfgyg4tjdq6buynm0lljp0_sjubhpbu0euahe9s3khcfeplsos47b6tpzaai1imaspxwxzgrlo9mct7q2eqd0pxgaaiabjrefugectmxoc3ejj4awriyw2xswm8ovphly2dcgibchfaa2jhpbabzjkct8832uiqhgubu3uycew3pd1vp4rlfvxnekxjhuewbtqpudfunl4mrq6jzglttaosjfk85nvkzffxlubao_gisvzq3pxu0eal8xxymvsiyyu4u3ao6yn4mmk8qkmpt_cq0yvu2hful8kia6ovdu6s_v1rsuwaruf_uaje_7ya0eophlagotgzjr7y27bcbxtbvvxajgqevwy7tc7wzcmn5f_9cln9po_is5505nc2ng6tvggrvnzmxb9ym9vzpzbptm9ulfc9s8bgx7f6exys2743trqcpejf_8a4wkrdpbmnpu_ofzrixkuakvfvbgnkjwqwbf6nxd0zuvujawajmidsuwhbrdmezjokirtkxmsrcpwkbcnjfcolng5qqf4l5omrorjrvvjz9tfdv4ifhh39go8t21gwgeiflu5weuueiwyllezt6wtwk4jae3ijkkprlqa_fvdpot7ww2t2so5j_fdxnamv7tufstkdwnbqzh0_isyiwfg00mnpwwgrqtrlr5clyb1sq3oq3yza99ds0rjadsiqcryuezt_0pn2bfhsnurp4bz_ndpqbfcfaejldvcy7owp8ahggngaphljvxxnshjx_tc9res3pndzfignnogmvq8n1cw901lg_1qblawhx2xlwlmhdkhkchav1ivhgs7czhjzksxwt0lhyd2dghimx_gr5xtcpa0hsv9p7xtwldu1ihk7rmgzzdn3knoxt_t127wdhc2bkdzyjh_f8emjwccvinrqahambcce_2_sv_q9wqhbh_3p_we3zgpvfe8x18m_exlr2tto7mddnmkvsvcjkpcw0o6wipcnbi_o_bcgpv4d2_obprofj7anliof_c38dj_pv0a0ailwcje0rye3qdocjkfjb1r_ucbye48p8gm7nhi46rzoqu1dlrbzaznhb_conmaqm5b8bwxcxciyigsalykia5ov2beelqcdor9yse6ysivlmncairj1dabmxkh_ziyvmedtsrcibxzug4pcjxzn2e2mw6szpjxjz5blmk2ghcwyervbqk7ntmwwhnjlhtm48yakqanpbtidyjxmsidcizalgk7ttrlaxq83wqtqsmpfjbneka5jsre1c5biq8osqyr7my5b5cr1xvafhjekraoq3ob16qexkpqmedl2zaq6g0_huvh3mrsgpeulx0tdtkg0d_dipnk2bg95yydyi6bo2nndivxhy0pvqzkefyicr2x3fwd8d5orgsj0pidizmptwqqdpas2cv7aevp7xnl195u0lehn8hdgoazhmiq7gofjhuoufbstrvdrvckzsssa5mimlq_z_d8eupr7w5ufntmkmcn5huuirgr74s2v7epxr_snzfvtl19_yl_evrbu_esdghmodnvcnzxxsjh236s5tyb0rarmbvtdlt2c3s5gtzqpyp4bnatyi0msupqfhaaj5gamjimiepkwghoo1wom0q26wezg4iz5hnovleauq5avqaugavmcc1idwigukaihecekr2b9csscsz6bivh0yygbmjymaidhcvvyyucy8gwxohgvsbojg_nzpw_wnjmeuqnc3o_dc0vmi_i2w_m5vpxdmdmoh_tdxibchzsfcj4fnkoeojwwfmkjn6yeefltlpqj3uy_aeazgd8qvrwmutq5jmnbtvkwu9mpsvmtrtajsjzli0z_cdqdshn5mqijd78xzrewlhgchxipt4oacjmmybiaap4exjlqghzyle5flhlaakatxmtbyycefcghgirtypy0gcrmyz0ntw8mcvadomodtsgqzr_ta9b8w1b0rutu0k38cp2rhqux0xzzsxb01gtxihfrlnlctj6z2mns_j_ubyaf8_e6nv2rh_wh6nx0stgyaar8tvih4sxysdie0y2zpyez9lehaj5gmgijozajotbrbbeiscojruz_ho9_ptt52pj693aun6mglffjwfljfmcjiv6hog4uyn0qgx8kflsbk9kssdmit9m8msodwyeeyv5ymixnrqhkw0qtrg1zivzc3mn5tb2obmcvkknjwlyee_bkwgbhkiidgargpx8sxnzoqafjq4rmugpuiipb3bzjtbnir2xw8nhbs89bfxt_faagoq5md_yxpvywdpshgae_2a2t2uw1ssp3z_cio_jq0oeowhfwo6lvofhbbl75pmkqphui9u7rtarfrqwjhr1u19sjcunfpqx7rtrgf3jc5snkttop8pky5yyjpd7hozms_nl3ikzkz1dpkninjat3hnn8psanorcxk_hgscmhsge9usbdjgn3eflllkut4ikuamma6st3ht6z8ttizeuklnenxhkyxm3vx8qv99mnhtjzfecw9nzi_rmubxjxdaipgennzuydw8vbu3pqwsdyl6bcl80v767_aysmm0umc5sst1ufgy2der7ttvbus6lwastjdfnxrkkithsu_nffk1h729ucftrtzc_aufhgsyaaexngq4d1r6db3ct6xagtgioynyms2vhte_iaijpao7a_pdu5c52m5u93n9a05i4cctnkboq1hsai7hrescrhsynuhgsptaknmq_nclrjktjygjeilogaatmox3kehkxaeh4rlnve8_0sxoessqigdlaxlcgruse2ayra2329shwxnwklomgobgcluy2ixw5tvtwrnmpkcaz6c7rssnf22q_ys154u6whmuknoghhhxs_qjahs0dhqhajlxbzbbqfxfnaefu0amacibgefob6efqaloqxdisqtlbinrmz_h_nm_ldqjve8gdtmnndd_w4nfde0mue5q3voznbbvgd0cwhare2hts3afc_x54yzbmj_lz3w_gc5wpyovkqa3xbzox_idvqzs1nojddwwo6qxh_obxjyjps_mpzeczaw_jglxkojthckpux6f1cwxonjgcgssncmj4xyxjf4n7ff28oecdf_zypj_3el94zjfe4rxqhl8pydb4wugdw_wha8cn_lpjb_97h8dhvzyh7_77_fxilcinel4hunb7hcqv2y8qk9zonal2rbdq8mwsvilgo0nyd3h5ojhamfrv4jv_bxw2upvnt7hd_r5pcbcms5x_hz8_fjx_fz2_h58xt8j_en18xjfi_hxvfrsacl4tmrciq6q4jg6gyocnyjazxmv_icbbbiaqentvqwi5m0heiga9ss_plmjkgbndqxz2euqdkh8snnaudu_xjyxghbkiqh6gjq04ln1iwwke8dz1ykqqmpvzeenrrjmop6bwtuxhcynfwojfmwwu4yjs6ttlriprbmz0y00rw_lmz9giacyujhnjfyidkcqzgombbqulcnrbsqtocezyf6u8dpbkkgepfrwddg1xflkgkcqoklsx4akcq9gy3il6fqbhwmafyani_kgeelqowiljpcpro5sjzldwkn6juzzk4w_iz4upemnks7s0piscs11zisxwhgeums98sjij8115hhljpgts8sckl1yern9h3hoc34wzt1tv4fapgwjsajsn_ny4v98opp7prlk7t8dm2z_amvsnjykh9hlup8nnu7h1srkshms4wi6n68fsdqxccqxv52tbwt06m9fajs_aux9jd_8zf2xze_syvp1gbpn6lmfqankvo6ja3lbbqs0xorytqmpye2pdlvhbfrj76zlkm6hjyxmzn8jcsmo1vmf2wyzcbf66jjiv8i849ja91h2evsgcsdrty3tssn6wxp91_8vyfgki5tfgdthwcgeao3jw2pr7xeqbi4pmcsc0xvfhvl7xjvndbsgalecpzwe0op4asc5hqg1cgogxbt5xc_5ykkmkvwjl3estdoll8j1wchwpmwpykezreynzsx2wwi4qanbkkm2w0pcpy1bsrblrmdn55z3k3s9u7bzicts0_m8pshi_f6u7x1dinajdg6bqfli0fl2eesqs_7qpjjbasybjcqcdfzb9fa0yfp4ovdj_jfrezpdglukqfetyadowqedeozjzefi0mjd7hpnv7gu0sokvim6rcjeb0ej42qmitrvwqyhgcnxnexfndiniymjdwx_cixf_dnylk7zp0ghabe88igoozwfzp220u9ep9idjjzywjh0xtbpthcyykbdbpm0wiurzohitw3qetnuxia_704tbv9sq3wbuuq22lyjarmhufpkkn9m7ojui_lq6afwudhvvxgg77pl9oxcsxt_cbtpt7n_ptt93nqnk_ef3i9hcgt1mecdawut3am23aej60a94go_un1bxibo_uapvg2pnfhebelsxrddollpgxne6qghzsahgr_yaqxihv3ebkkgmarjnobfjcv0jbbkycvtw09kikd58egyui8jiwbtnabin65suhik0xvcjdhbxoqjlawhtyjkweqii1mswhlcsur5pjuixjyzjxemziakqr3djizt2vyada54dxkgcpzw_2lhia_xsctfaxfihad3dnxyktj8syqyggubqkwsrsguvx3qc2djej2maup_umgqx56itabfsebppqtxs15kilxtyakjwgfqas9lwvph_cyzyfsgs8goxkmvckf91dti8xtiekdscbt3sanm866fyocounskfbrae2iej8kicwckg5wrko5aamrob_6sh989ildnf_pxkt2fi0gumkxk3qc6dkelwfgybbnwdl6u1pzq8bzg5ssgjfstdjspz_9qt27vrbt_y1nwhtoepojaloaffmjmruqaadq6fvv5sepnnh54iqmc35f0rxoktp2ks24lm53jqu0k3nftvxo8_hrbdavnczu5ubqrusja51c6jm8xjueklvqggkynw_3tl2t5eanqibjkmuypk05azuuqeh54jpdau5iwim5mur97l_qu4j5vtudaqeg6wykws83u8qvxstmkehxdpic5lau8enjrsosrglspgg7qr0hq6vwqchf8cpak7to_kzuhqkux9nz3pqthvu59dlaa_bsmg_strsglelb5qcq9jlcawdh_or7azmwzkyjt9iksvsol0o2_lijy3dhr2syxukyb_m5ahu0twhsupyxgulwaec_x4zwu36eqcsfb_1njjhraynv9ln31aoypraqkkob4rrgbo8cvokgnmhcbpyqbo_plesg5n2hsce_oi2wqc8fjnosuygvjjuhgcp2li_airnt4ix_2c1oskoxx2iqqnclh6mguyzey2zpmqtaueed2wwpam5ikvm_2sm_f4920yov3d3_evkz1yc4obw3hhzy_b4bqzmf_sm9w6mjpskjud6pedy2p6xcr37x_bhhwubfgbwkti5zkadgo_fgdoc7bsixt_i_xm_hcx4f_eo9jn8ff2dygfhhi7w7e4xg4gvgxprkhs7za2fy0lhb45vue384goja4ccfpn1lbfwwwx5pjgwy_qbkwzhelkcuj1yhac7zu0rhxtzzpnt1aerssyhft5qejj_ihx0py32dqzsqqicmc5vzzevbqs9mivyi6xbtyfrfx4lpmpsulgnzwl1mcvsii7wcsql_ajgvgiead5kdgilb3mftqbq11hhxrsis1mddnjezpzy93cuoiar2d5h9n3hfbdqyjaoedudlagrvdcpodsnwimdgya5_cewe2y80y_olvl3rcqdscjaf6cncdj_aqnz1etmftyprnygcawqikjaipua682csjfsfjaor5axdbbjrdqrmpf74jkkaycdnw2deabpetjpwqgyqxg4pyh0_yjkr4h4kscjr8mxmtzqfuli8to8_cw_pbdy5fuqrmg1hwitwsz_dlc80c_ijxvayf1ammp663tamen9be2tl4rtm02x87sf_4f_7uwh_s8ow9v3rei7_xtgtkppltdr5qhscdpcpsvtutbwbrhetbvejnkkjafqfjqoh0qgkzbh0zgobl4tjhxwxldanqzoajpngkhkcdmj3l8un19vyrahzw0alrpna6tpdzfk5feq_jhomoczqyss1vrx0za2qapajip8zfkr4u9rwsy0djxqwbxzbm7c_oeqqnrecdxtghzyh_clwifbd63pt1yq0za5ocelwoscdsx0f7miwkqvsdq65v_4czpbbk4txy_s7legtxqh3y7zrnii_bhh1o079oeqge8oooyczjvzrkijfpsrez9mja8rxhjv5xnweszicalabaeymk9u2m968ojbanj7yxpqumv7_vrftwhqqmpra_3jwnh8rbwpffgm9zp69w5smfnz8ejbeitejhak0mtsdbrvyuesdbip5mmoqwyk7airw4v_gbezt8gmwn7mu_0i34chejycl0ejlownefqp5gmjfeqzoxkmwedesmhvo8sgex1sgtvanjx7exkrx8ly_rohtidpacxgcitgbq4dd4y_un3hxn_vxtldod4_inp8ph2jpuq2x7fpj7vo_p_fxejymrbzp_959ynzjsjj4hqvb3lgzwvh1hrqdi0eekugryc297xf_ov47jibgusifmqrb0vhmk5vwzpyrb4t8aiidnn2vkgmccsx68pmizf8sigqzzyd0ndrmklqwzwxhx8ghek_eknumtwbjokrd_zo4mbfpcsd4axb5tjsfjcqlu0acy2mx2sznryfpz3jpn_s7gyydkbusbbxpiozsknk8pkaliaadedyiajisvn8xfcopwot9mlcbum4ihjtkjio7adl4lj4qeemayzwajkt7uh8eqmrc0xzqao_e8hndigmastkt6qd1hexijmbbw_kmh99h_ivoxthd_euwg0ychokwq0rapseq7wca3jynba64pfnghtjavcwprq_olorecskxxo2kty6ulnvxdmzozy_so08_s89_9gewt2dis2h3kbvbfmjqyqa0hjbgtgpb2xnxo4nbcbg1pouq13b_qli1_wq8fpnsfvqth5sxt6svx06tuvkzjappufwnlfy_eru_u7htzmnsoicuht2xbfkoqkp4b5k_8fbrprj2kibkmlegne_ybcjkjazyci0fix7y4kl_xsoddwrao2kbluy0pkt4tgvrhruplpmdz_bogpotztiv2z8hk4lwalobw81qlubd19g7jgoc1fso9rt2lfsq5gxh5cc5b2sj_ebwhx_1rphxjljajck2yddkauzpwrjtaloxngdwcxxks1tvv_ma86szrrinxib5yv2eqorahukfe2pt2xzdmsudbunwm6gpdr8znspwgdyotf_o98rdlff6u3htohgjugryy1cdtlj_mi4i6jt0jsfhmrxj72hpjeqj_mos8uulych0vgda_rnzxlxelwdypv5k0ddl_hebw1scfqm_ovhgrw6aaw2ej5hgkoxdvlg3rqpccidjiwnqaarj3ohmig6jyszb6z3ypb7evu8mz_y1twbdra1p1niwqiyd9ljiyojqoizqamwigojxmi4thjs7zrzvbxnqalcusykbxflomsewx_sutanp8ph1_h3823f12qnwv_u45oi_43vvoj7vol4_zc556lrxn3nszzlkpzbopzpucb0igmfsetzjchn1xts5j_ev_uirbch8gfonowhrxzqkstuuia0gbcpqhiv_ixtptw6rw05ubouyimwqdkom4qsj8qxkcsstu6rgyq8w3_ftn34suflr5svgkydxcqwaax_vdtvsfnbk6n6vaactfe_j61nximdkuktua6tzw1ttdaliwlhf5noezn1cg6is1v8yqkee_92ipi5607etpvsvmjyizazfboe6sbmwaasxdisyw4cmmefzeztfyeacpce6yekjleyedcesvzpl15kd5kpfo4q_cipcn8mxubh_hbsndbji7yhv0u1habjou8jqgtmen7dpbs8iphdfcwk5pzhptmy2hh3ovzwulddyip5csk_qu0xxdt6zqcq3uvd1ualhcxmn37yq7u6urjyw0livpqnnfsccqvintuazwew0cq3enwb_q0t4gznfi33jnh94wef2y8_cxlwedsk1svzzu1ej6z9xatto9dmleuuqxi6lm7qyqzuci6sh8adzh_bdypz9a08r_b_fpka6myowt9y5ehc8dsskxmnqp7w5pk3uxmjalf84ozdkpkz_im9br37hr51bdmxfevmcc9a2siuakt1nbbqrgtjacgidrhoisgk4ygxqnyafplhdkfhe4cah2_olwlazj5_vrcj4b1lb9wgdh7grdxilbfab3a12xxspbyan2_swmf2cxifk_1onqaojh_7ibodj11gllbrolxke0od0yjmj3ntffpa5lo2bqaawg2o0q_jm_h46hkcf3gd_4thlahyv9gveniuz0aijjiqobszahhk8q9yswevlm3kavgi_3a9b2ec_v1itglgh6erdxjxikdcw0aeoaj_l4zzs_4x_g8zt6x1nylssw9rif2d2hbcywhcmr069fl_nsokzz0qeily_hcfftpulvaxz1ufigy4zcjnh4_x0jtdaz_j59htrmbp31f0wqa6cryfkaywigfhubczcastla0mfpwtc2xydvtoyjzkygizeicxop38lpefbgoj3z3n2n7enl48_vamj6hz8ffj_8z_j32znxs_jz4ef_opi8btzaqqahs0pgifracgzr4rd_9_2fgqhyw8ux6cfp3jmchax2bbzuotmmkdfhemepnj1p5pwacqfxejgwaqnwvwsezdsysjk4eklbcjor_qxtbgqoyw0iolo_dha7o2ge_rbvutc7oubtrkvguoi0cdy3gxoxrqevkikyn2spr29anosppykhs53r9ikyggulh_orn5xpp3ylvf6_axcwd3ekgqto5adhmus6puqomibokqq6whn2dsckp1b9p_2a7vlsandc_ie0b7gfysjhghlzn_ovcsmcyhuhpu49ktyempnglgwq7z3gtep_uz7_eak8be2k7hngi88wza5figvymxz8fzouyzcxd8djav6gkygr0ayo_vyidobir2kg5y5q1mznl1f24ucf28xvptt9a8syhoeaz3meij2bpnkcjw2p35eucfwmrwa4go5qtrgqfesebvuxp_ozoaqsozsjzqm8ojkox5cxz_zuzec2njwkqwio8ewhjajmicognf6cw1lt1vccgdhveflg3xlpasapydnsckuhw5gye0rmq340zlbopnfwqwugkwwobmqeutehcdbema76qxk6_wed43pxwlc7oorawawjb9kfzqxxve_vml9meidcflhdxjtzlziukbpmmx_2runmadhgbe_ef83aqnlwovhzvrkfssibn7w_qh4arqqeqky4ikdq4okomuhojpknuzfkcc_mcxmhprgfbunrjvjflelqoejbvmjtgblrvbwmguxhamji02ef_9crxe6ekwjpcd8hdgxsmtcbav9fc8leyx3zh_om_qkbmkcldzanm46zfnfmni0yo0ofvmqzyztkeu0usxbhac4gngai43nshyz9ozjwkpsuajx6z5lvy8zqajiimg_ak15pbongo70pnxypnvlvarbp37hpnoez729uoigsxlparc_oroadaw1yjqrn2somzdjve1uxmgmbm1b4vfody0xgelruhajl9cwh3_lx_mxdr2_jr_pf_twn4m9zoeno0vy8lhnsgalnjnbow7z8ffypvfx_y4x_pfuwbctz7h77ztmtk2a1myqziaa_dkwtkj3ep_xbbe9ycp_rl6sj_na_mlf3r_6ggwfwfpanmg6wts_uhvbsch1peksmlzdcezpm9snp1pm7oejfpkciagei7mnznqsbby_7hdu4cxrpxfsyxlvlcy0_bm6muz0drgsoax41cmpgbcohoxiljxasx9rtgvhqx4oremkn7jrqodxhgfs6uvon2zqzkv0gguqd7hl6rlbe4ypcn_cwsozq9o2mznkliopixktyhscoi3ppjneh59iwio8ae2lntsifyynv43ldphfe6za62sqwooocahzsvkkemgjarphnakmisjgjcivmqijtxhnwg0o9574kfquzejfvsczih5zlzzixp3zk88m9tmubutjzwjpwr1pvow05_dggep1ipxiaw4xbucrtcwz5ekmtohsel5taw0_kzp1dw1_ed1x3b97ixmcsy9m0wlwxk_hbdxtckng_euaii_unqiattwjy1k09pqvzw5iev5slzax_zfx0jsx5r0tkbl4p4wv9fp7pr62v7x_8ms27ykf727uvuw3ns61d0xp6f27nm1wqvhs3vnnxdpyhfjne3jjrrg3ladyjqceb51_e17a1qgwugbx00zcuyts7o69xkjgzughh1uu_14iwai9gazfgzoncrt5_czxswtwactasaizs310ra4sspbjyyrfyq0bybe_zeebmbsr2wjlvzeyoanbiqrk_yopyw5oevszdgzyzrzrt5ztw3kczkfzbvo2yos7s2orh3ri2ydaie9hblykraczocgj2ossiiiq1idwrwyqqsv9hmmvnmtwn53hy1_dqro9b7na_iz_z5jnjdpotwtpkj_re5qyzpzbu3o1mwlbacqfwameii5r5mtof9s9yaa0jdcuvxqn7rkrl2wppcotbazek1i5wkd0vri28x8ao_qgre3ozxqso7r74aj53f0l_yx8klne84rmungmpuj6_nn3dr8qshfsyyinebutcvbgketn8qnccfewizmvbp7blfuziy5z_n7gwkngseagxxhh5r9rmwdeq_e99jwepj4ezz_xb3hqxh8f5ycq_bnxsf38o8rlmv37iww8oimsb_886cq4_yqaaagaeleqvrpiijgcdwgcp7fbmmil84ls67jdm3kzwbdt3u67ekrccuw3uzu6pujhv3py2eeid7rikdycta4jrec9wdyh_eniidrbrbu36sudxodjblzpgaxvugr95vixdxosp6wuh_gbqaclfk5qzqnyibibzjhkutuzjlsnuav1d31itxsxlooeslbmr2jaxvsnomygdq05dtz7wrb7lzwva7titdm8njq12fn9snlm4et7soaxsypeuyypq7qhamnxal4eiaty9qwffxsspoluwesnhgbakh5mec3x3v0wkbc2vrhwe5xk6urxmvsycyqqtbho5taddilziuvlumxqty5qm76pzqgehh8arrcktslf6j3ergdbfi2i48eqestttrmmvdi_ol1mkko_kmn4avrvrbp9iwhqclfai9e3eao_y1ii0xmkkwv8eempvttspsaa8dc9dw1ffdypz0tlr7vcpkmqkcwfgq2hewr2yofhh2hiq2lbbwnin3waso7szuv1w1xmcw_eh5tf_7dzyzbxlre2_nigul4rg_wru0mtc_5zgotcfo61u4e7u3t2y_s7okftfxwzidlw1kqdfjyxxkrrbrp8wb83tmsgthk54q6qj6n50a8bf6urm_p4rtq7cdt8rym3fllykpmodj84mwcktrhe4twrsvdxevsmq_rcpfhlfbxu_8gjhlsdqrubr8oqyap10eugkwapt42rnlqxoc9apzkczgveoezr2xbbdy1drtq36dxe5ghr1ow22y2sf3a2d1qrxg_lfkbniysb3bua5f0siha5ael1oficelenxe2zr7eh8mianjwrfapkcilp5zjqin4abqaw5jnhisfvuifv_i732gfiaweodglzjakp6a4bnsjkdb3exskd2bezz_yxwsemybj8qz9clu1niytrw7rllnwlwerhjax6hgnhdqx2goyjatsa39igaobdixly4e9amccjrtmyzcxoyn8zvvhceihhqap_aln7gz8zgjg4b589z47zxu_6ekkxjboy7kwgydneorbounutuo4d6gkfxvxy9k3jwsddvjwruvt0mdqacaozcovoqm2fjmjpxybugqqazpn82gleoc5xiuefz_zzvx7e8br09n_j1tgdnkxeugollwpe9vb8yfz4vpgunbawi0bn_6cwztpodzy8xg4n5_pah4_3_vc4pbyyzdpjinpdoix_5egicji6mjk3gphuhbzpl41wn4v3fcjf9t80xebmddiglpd_vx3gf3_o33u5hxdowd_zffrt_5reyieh_vxdt_htfh4jmm31l289nn6_onjt8fn6vnb_94vcamu_ynnmmok9olh843mscalaqe5xjou9rdckzlzbxec7o2psvws_8uztvabmc7awzpcwsaxtzgdaalbnvhkehzvtgtkrphdgkc_io7ypglbyorbhepfdkzmn8pxrdpygmvm1wi3m626vfedlsvzs_zvrwlpry7s9qcv7ampxtily1m3i0wtjxkwegpwkgxr98aqsmwt5xs0h5lrpfrcrhwmtolo5urik2aymbuqolg8p7pteqmapaqhx_m1lj2kis9rdsmxob3gm47jhdzzqjol9o15isap8foigkj5gtkccu2h8osly34sszhqsle_yibkjo4zt3zhqkeardqeqbqcs17zhp8vis_qrpegdbvx0w4aoooci6ynnjvjb8yco_3w5sv74uef2bnvwztwcdvi92gzuxw_yaiunxcahcaqsaqd2kizw63v7fxyyf_p799zlq52z6ndtmz4cj1opvaxh39sp_notc3axs5mc2uoplssrjgcxdo7v7ywk4sl_lnr_x8nrpt5clevpmnant929_yycwzvx5_aw9_8xt7s1mzzqurbkkxm0umzj5jeeoo20i7if5evhu9hrpz6ykfhtakwvljmfle98pcdtjdidpvoyvgeelg7_5u7hq6tusauz3dvx1r24eh4eq9qolxdqfhirewbbs0bu5e3tedjzpa5ms5jnwaynoguagmmwcshunhlusinwhby5u4lxosk7qi8cvynixfrfe9mn7kupbmk_vf7pzzzgfl19snjjqwc8uxqsx9azc3xwo4wa2rprkmgewkn1soyo5eha1nsngghauy72ppklgbmfly0udqtt21yja3fjpzjv8euwbom6jungajabro6rfvyoz0d4zo_6branbmtmviuhxml_fcopkwbepwd3cjlhptyflqipfrxpw0au7ouz1lumxtppkhkzlgbhf5prw6qq3a1djiftrkg3thqowhyxnbo4eagwezmz5bxh2errv12rjzyw02uqkp9y5awsr2drj13fs0g_bvcvdqh6knyqhteqf_ahlahgas_bv_y7wyvvqtous_nb7e33vktyay1megyunuaktmm5ncl9opnz4szplkhkqpvm3qnc3mc6_zrjdedoprthql3_ofywbze97m977mmsdt9vuvp_9wjn8ptpi4ne7xtd_l3_lbvc7yzer_vhn8xplkjy6vtomdjaybif97hwcefwqarvq3o99ypcyg_hjwhl99_94zmwnwdhasx_27b_1jqm7zynrerjafzble3ffxampkregbm_5d0shb5ebajahag_rby0lygbjqhfjifmklogsziu2qlbkzig2coyl3ybpfpx46c4pg7eeody0naxaugvs9dl0clpsdopw2m0pocow2ljo8acxexjr98mpx9tgrf3z1trqlvo3vzpip6mnxkexzz_sjfkhlasyabslprcsar3s7otvxoqzn_hvzo_ke5r1u5kdyfc3tflu17w4j59bt_vrvmevyufdox1o1ql4mmcc5mnozmcjheo0efwae7aoqug8cvwa0bmdbnomgsvk6h4npxjw3pwyhpnxkoaykv6sg5jhue33dd_ycbhyxqaedctoind8fq0kpm_wowwi2rsikmzv7moc3ovyxv2g8kjyfzcjgmuv7godcanzqylrbotn3ww73u5xv7j2h5h0_zd_bzfzqvxre9s1nwwtuuzv_k_qi4fcnlptpcyqmgabjz6926zt4f6dvd4_qbi5ghk0eiq9iylatl0iafycayg_clmva1_ramjexoryxipfzmbe5dvbqq466zaxmwzlyzm1oqh0dwdqalxbrnudeu7ankwfhpjiw0n1sbztmtt5sxsbfysu44lc9wsypmeqqhfurwog9giaao8gumpwyxqkpqqe0fxomj4tdqqwamovpfe_m1mlfmphdbcl_s1ntvsgvn4hge_lwq77h2tcmnfstjxw5e3rwkgldlkmob2nb0rt_rp2yajgkbzzy6yzmwnsofdcrboftbvwyiiexyf2r2s0ejp5k94yahlkncipk5g7v_mftaumt_roawj8nahe7g_ni88znadao5b4g2w5m8tfrmb8hymqtrp8h2yczh4g76nj7hm_ht7f_kbtsr8xi9n6ckcyjmubkghssvhhqb_0nwoajwllsfqqiyv5nyxtslucbg6tmom7tomqksmybzbsmx24scnj_ihfp1cwso8idka7ct3evfbggj5tnmviw66xsizboc7i7n8hcgstfscvbotg_bffpde_dz_pj7_lnzfj_30g59d_fdouo2z1snqvvlzmceswbnieagg6kwsfqoxg7vxvdthauughi0ni8azkelyjaxrbwfa1by7h_iv7xffm7x9_c9iy6ohv6fzo7f3zbxzmr54zyifsnc1xsds60i6odx_so_0qaljh3whmocqkqhxsf1uxj3ykcemoowcgibiycxidr8oacztkhlab4hvl0mp1su0sobm_s23vw2wq1tt2ut2pqdzjexmx30_qv99pqvvbg8u9zihjlr96doc2ztw56c2hy6kkyecvzamcds6dt_hvqbzisijx8evbxzl0fnsp98h_jcqlkfujbrny9whp3rj3bmioh8vpcmo9qvum8cy_6bpilfhzy_uxqujn9t69vegh8azflkqmoegqmaktaokopjmgnbkeozqbjtjj8kbvjodnno7gcmgbn_5dojvecn_jsezgceenzqb_bebfipkatw7ptexn_4gb28fq5ss2w6orhy6crk8ttantvfmgtpn8py8up7mseswbazzqzh3ukfd_e3wmyoevz5zx9lz_7grzdqjvp_amvzz5cmwlxxvxd2yvnr1qsqb4sgf8d12zs888_vz2nxcmfkkxjhekf6rks1k0srkfgy3cmvazyr5guew9auohx6o7nmjpgr9i0ahjiv7lbyvrbnpkmlq44pyskqjaperfg8l0iy0jitargyjbkq0neeavc6c_5koj8y1_hj0q_8bujyzfirx4pmfcrrqqoaa4_my6iyokleyo4almitbk4vosqlsdo6ixqmt0mjx1zra20wc6s3e5ms2vqj0ke64b6y3dawnjl7qzylxvln0vqz4up2byx6jpvu607ytduhephns8yjtcrjjx5vgqawyntfeojdsthfbiguq_ihddd_k0h3p_jpra9llw2ev1hbpgn3ogmjik3agua7awpteechlh8q46jaalegibvglvmuiwhkuudz_cgnwealv9j4_9mgyqx7wwqo_nevboeeda9uk5hd2g6wpkyaubqy7vdpegbip8il2apxug_f4vncdibnvtjkyjaxqmnix5wagyxpem_igkgamu_1t4uz_x0ppodfnfc2qrav5a6h9rfth84qendeehixp9dh7_znyfch8ccf4_fpu4gyz_vjd_e_8tn_fna10c777pgkndpcqsydrr3g6epb7r9xz4bm4cx74_gdj2j89v1_zwm8byz_kvvpvlkjxsqe_hs4pappequy3aqyanfkkp4gchttce1mzwgtj7qyku5jtavhwp5ozickepexexgcykmzwqkh_gppi_mj9cfcg9t4hjzdffllpyqcro1bes6uwp4vzh_8plfpp3hhr56d22i_tzbktdkulaum5vop552hntc0seleolelu2gxk6akpvh6didk2sh3wk8fjvovfxlzt_n9_xeziejtqrjzdrbswg9shrldqoa1ljgvbi3lglipeed8wjdqd6vadpfanh959uie6uzsth2hnyc0yzjltiijhppafkac1sdrbmh067pxrqx_hajm_o5vahwv8sga4pn8ruupdqtgjxd7gj774sw1fftrr3zxcsymcfadccwnh_katejjdkpookn4uo_tln5as4qzlnwas_nzeolz_7wkpznk_7yx_43kkbz1qvak1onhcihhibqgwtaqruuxzy3_j_z0tmi_pgf9tbz7_tb358i39i4tre_bsmd1vyucmpsjxln3xpfrljjy3kgkzorxgquk_gjhdj3jfutqmyqbee3ps7cobca_dlrvrbgdirbn1zk_sm9zndhtnfierafxafuid_bn_l5ycljbmre45sbb9hececb5tdxemzntgwyflqoflynmwefk1sdg6pkutw8ykdwvvutoe6s7mznz5emal6uz7h9w8eg7mzbsxmhuutmicks5qnajdywvamych2_3imettnidmj6dlozk7vuqszs3tdmf3u41viwcqweoo93lbwanbnsosxwcnwfmghaw1hqsmjcy5_djrp7reymcyzjczxtup9h8h2ce3jut5psk4j2gtvxjsw8odzdfayzxbqqx87yos0dpqdbjir_veazg7a0hid5gdjklutkza4aum0nsihnfipd1pwlbc6fzad6w1_c24isqffyrihhthkahxkc0ynva89hsgumwaw35e8yttnk53cwljik8q6xdzgr5pp4xtwpzsb8piynxqpm_toxei6z2l_x6izzzy3b3zrdi6_jxaroonxt_imf8eh5ij_pnjz_tgohjy5jo4bfostddohju8ag92csycsqrp9_nzwitaglqrl3q42_7jsgr7l4hqxeag97a2hh_lmid40ootvvtvja2vumcpv3_xlxhq_fkzd4oddbdbxw98hgfpewazu92eqrnfbzi06vc_lsppdpbtkmpto3giw9ik5wqpzmmw7qud_duv01lv0j5jj7zlszmiaa9za6hevhbmbowdpw1lo1lnrzf5mj0vuzfp7nxzz_bq_tiullmvlelemnqiiboyl6sdivw_tabcgykmarhieativnw78ztw9wycf9jsvpevegk7_ltqkfevzd7afhndv1lvb71yorkshcrs_bsfjhjk9gcpwqggat1yiuczw28ugv6wupoppm5ku7i4smvslijevzt5_gikwr6pzsa1m5in3pcifwqadmktptfaqzmcm2hrimlifesiscjynfjzbg1lddps5z_ay_fp7pl8thmoe2fu5vyjhmhelyo1h9hlyrrgg0nxxzoltfvdjwdgsct9ag_3a9uulftwzvne_qd_t_ilnv2psqnq7g7fm3oqn2d6pfbrbisf_rpp_b3_k_sowpdou2pnyv7m2bn_bxp38m5_gtuwd7d3svxo6dzeytj8xarjvymuxxf6_adjmsrzowqv9cwyntcohuqkprirlqj4lo8krj_gcnaghobxoyacyumyzpws0xgbrgjn9gvaio_kzjydcrxst3a6zh0smm7niogzlvayl4yb6rtuybm1jictizokjmoek9rxighwevvwobrpbfbre7mj0ojb4gdsdf1wuwsa6pgrupmaaytq1f5i0lhw1aqypcopv2ledm7nyfbex8fyxdkvunqm2z3ameqtscytzrouqkbektidfos2qcqva9joybp7igmaa9uqi0_wgygbepuwbpyo_i9yfjb3dqzn4zd4iaeg9khncncuzjlkng3wbyfodb_4jyc6bdbbh6adqatm4cz5zwmunrznrzv2k_xg7wl3hgsrvzhcdoxdqe5uqzuj3erevemn18oiowlgaa9agabzkh2vdel8ueme4vi2yr0x7nioaa8kqmv50wjhezuurbvqpt9muotfatac2_40cftimojn0nx5wl9hdn8xp5pp4ezzoc80eem0winphquh9jlsz1vtnbmbbebtmsxe6tpxa5z6byzgtjyqnxwft92tzp1bmxlb_t_ukwey_6noaamqn9hpz2_m573m_xyf9u73emyhnpl_yosjgs6aywmhxcnbiodej4saoydappymn4gcamn5mngq8cwhlzmaknhw8nnjiepusju4aru7pxzovcgszagrjubbvznbdoyaghxhrhdji3uzg7tr_8vlzxv2dsf_nhm8fzdjkzgen3mwjljjyhir4mjixpmtpkoro8wlmybfto4abatfhf8gibyc6q6o9fh_0bkfuimo0ratqinuynjgarswi4fbdbbkq0_kjsnlg23pkebsfhtswrmlz5llxt01prly4ffsuqtpubg3v37ktd2rw4o7ez81m7xzyy5e5jw35dsyogcohpxpxpm3f4zrcowspk6qczcud9tvnfod3xbcycvknt0_eqjp7th_ypvvku1vop0amw7q_8rnct4iqxoezn99b7kmk3pzoijycow3nkvk4l_yqzr788kyj9rjzv9fp7l_98u_0tmwd0av8ivabgamrzwqadtk9l5f28ccfy8xx9_uxand459d3d_e2f_h3zv9spidax4w4wvsd8utnjalszxjaqoxzdzamjy0kgc1jgaesg89gpsi7un6fwqb_nokwbwkegroa02pzqahmwyvq7liymvwvt79xh7uhh7c77nz7o28lcxkklazsuxvzyjw8ox48xpmvmp2mdnz2zm9_e437pdw0gauf0czbcola8sev1vbswdkwv3bcdgaj4vmq2qmjgofskyt_wviopnyckmipepxbzvaj8zj6_vcgavfd2ihjhjcc0jwaicdqqu9ezpujrgdoeajrdwhtjgfvhpnzangdicfdltjhm6qnym5fecxey88xwzllvjf8wfwwzwhoko0z3bwg1mx6tvj6mg6wwo319c2azckfdd8pzhsfwlrtmagjgee2hqc_qa1dko9po5kadaujwdjxysxhrtvop2qbagyis9t6xslirpqncktaxwmk3z3msfp8wwrljlocvfgadjodirqq_thoaowix_k61oshv4_fsgdo29rxctgwvs5a0jjw8a6fwzdbjx_viycosr6zbiiucp0uafkwdqxuir0wzftsplofhhi6epfumwos8zmedacirqpynsytcg55gb35lxfempqt8gydrti39etujp46lhx6qxgzdyauchcjlkhdwdk7tpzc_gnnhwvyvruui337dptzarkn_z_5cgnlhbssh3heprfwea6xbvdmeu89lm_d_4hnxt3u73nodntef_dl_3cr4_545ceqftcnhqkveobqr_bniev0ggjizchpcgroca8grctgatedvyxav_u9zzr8elfsvxbfxs_gio4ve4x9wev_n_h9ts_br9nknut9xgiwiz1wpktlm2dqizq_qi1m5yjwxuee5peu4j4rqei5ilixwpb2tjfi5sejaazz6meji4drxsh7ceb1m0bzi75pijcsweuqee3s4qhee2kpja3vz0bfn_quvhawyrzu5fw5zhcvsz4avgmmw8qk0ojcqsrraw_eyuvpcspyaigzifoqcingdhigzns_9ucf3_ay1_pkd8s_mv0z31vlrmgb9lckidiagurn1aqnignlka25wbbrnqkrdekfqzcnt9yz95iws_f3fxmnq0zkmjllq_2i94bw17pfnryy8a_xlctadorulgyauchnbqy0c0dd4uj94dxb_33jy2n7_7nds0c89fjqegkwgyczbv4oi6wl5igotzt16evcdk1oiqurkrjpbxa88a23btewqstptg81yvqpf_ea3btieyojpkcdelpijkhch3fpewe0yfnezcfpkmnn33w_a_htd836zeddeh6v5di_ugjo3nzlts4orlt6xspkajzrkekhrgxp5t71wqturtw8guyna4w8xocjbwa7lrnzqvm1700t3m9iwefi_ncnprdibovsk44fwbuczwo9bwyyxlttjqfb5kiock7irvyfkhuf_tskxkelmip_kspardij5ot7q1fpznl_u6wjqdy2aynisgt0dtroibylddqkenf47rvk8ghjyoexsym9nx2ztfmlqjukcmnvnisrkorwwykweys2kbjrj_mtmm3qmte6_wmzjnce_czkuvluturazgsy0wolvs5wl2i2qnykdmpwfhiwwgmrv0szz62sudmj73caox0ypejqjtocygjbpflyxhhvogiimyyq0hguykkp6pfsshxd0qyehlw1rvvosulvqwqhfqyd4kue_71kxoiyji69aqagoux6ylvcp9h3eqeasy0wyewum0bmyieoy6h1ag_vqn_atillar6vm1mn1zxgxpfzele4nwxd9_duui3gaolmwa4_zdgzjedimsi3iuygjngmcml81f04sl_ml_icbmr_fi_yhf_pft6x961h_xtwi7aju4jyny1p5jqim1mkf9d9a3khcflsr2_4cn3_bf767uwxkedxnhb08fa3sbvtzhv7xuy53pn_moyzu9pjlhaxblspq7w_m2qy3jnlqfukkgcqnmjuoippnle4zq3aysqj0rciiqfargklkwl8mtm5lachnijnpwoggvbdmwhqwflynrdbwzmjz93oz4ygxptg7t4dfy_uf_ckgcmbgcc8bkrn8rtuihj0tkzzyiz0wvb1mvbwkj8vlsollu5g5aslc6xdrahnv40groq3rpdijrckj770gowrnwuuktxe2k3sl8t0ushj5prhilnfok3tlsplr_byzfujrnbxp9pbbv3bgokjlp4bolqrzujn5_uxjwwpyxrv5asmbxb23ykbqatrykzd8dvcjskfygrcdfq1o8crg3beknfnifbs9fa6cyqry9a9_xupguvzy9gpqhgifejpoxagprm28481wdo_68qrguny21diaxb_sfi1v6pbsfqkozezd33rl6mplbdsxistlrag1lhcsilik1uvkssmdw16dszfhpcei0s8z8qzohjywpm7tk7ntbt8_eqb2ezbpfnohj1ru0iteq34wqekflomgkit89c5qhza47jxoi8dctuj_arlmvbyzxa3olhysm0ocigvr5gu33kh8ifxbhngvbs6cenme5ufghignhayrexgictunzagwjes_mk8k_xigqtxikclx8f8anlrblifnxiytwiz5z9adrs2wc7tq7igzqz5zvvz0giqgr5qtjxo_v7pex7sjdzpstt3ghsoh9qc99ydnow5wqmlnaznct_qlfbfr9a4lg15rsv5zjwiixulwatxuvflhiqsocwpralmbobadmi3ujuakwnpivodlcgsglt_c0hy40zrkvrvzc5dzyg1oziedqvon_be8uqkbzwyowfojfxhwoswyotyu1xm5mpnjwqisrdkghedcuj1quyetoe6efclhfqgx9bxlc0ecekkegv0yypwvzd_jvbcfj1xzegsprdymvag7om7lnzfmlzmpsmrz5ta2k_ccwyfdtdzjqycbwcsycqxeqbr4kndu2xpuf98hlvfq7p9_p9c_4fh_evsanmpvj5rlvhrz0f_vi5wgc5r6nurtjjeem1b99dek7fc7h_iqbblhwmiisenm8fjaudekrowhkuzdcz0xcmpfeghcz6dnqx9xedmltvfuh83dht3bcwp7xk9k3hgd8bhl_u_igf_vykbvnupnedwyworhibmu_npqhsx4aduol3x1_omvgm7p0kpup74_febp8c0z_3_7lnofopjzjralsrugaolik3dweodawf34aacaasurbvif8uoxsbec_lox9xrhlo8klcynmuklae3zllfym7ijvf6ivhmvyq2qkzb6_ntpsxrv5pvj70heh48ienxzzw_mdoxqw1imz3talii7haxv0c7mawlkbbnjhs9b1csbl7m4nramzaxragjodyezacqlokt6fx0avw16s4ikf4h0zcnzhqsp2mjqmvooaxdgfosbrbnagkokilqqmvbn_z6xfazsvzwnp67nkm1uvflrsixpeuu00uuqlgqndennud8f_m72yiu85tbf2oijudypaz9zlpsfq0wbjwirc_wgbahbhbyfkdsaiqaiytnavjcyj_8a7x7fvvpctoz17rrnlvlhxr6dtszsttqseen0lifrfw3jdmzgdzznf6l5xyxh_ztux6akyn334sxoeonvpzd7_7w9blidsigvefkoov1jv1lnd0_pacdowdmh5otg4ultt9fmzffljjwrphkik2wk3ypfuz2_zz98uju7armk8spd2zq74u3uzhnbtaaq1rbbzawimy2m63x6uolgrsubx2n3nrohvht8tsuz25stvzkmlatpyrz9wchbxcfbkdxiijawtn8zqrq3jbys1xo1n7qdq0icos_z07shxrdri4iokiqcsm2xjkanxrjdz4a_6omst5ikuk67jiebexrrdnmwys3g_hihuvq_khr65ldxt4odwrzcwusfkvu0_sbutbtoqoiphamkjup0i11hjw0pdfaegivi5izta_qyemgrlxdfh_mvol1frcfm8vljeb925jbx9mfudmffadli4abh4ihpxqp3h9ydjg3uvyyfnhbmaulpdpslzdyape8jxzbhmjwazrmlcesxvjf2kq0da6eobotjkehgy1xjsolguov_hpg_qmflnzaoob8fsauucg1wpb_kevmoscxd_dqgcp0fakg5xt1b_fy7wd14vl7vcn9ad9niws4xftxjvin8e1ufveprzsfjm5kfpjtjfcwvlus2bqs3s6xapvy6ospdqgb2y8q5xrfudz_vnfpn_kxkqmxd_d2xti_vp2lfyvn3m8x2_gef_u8m7ividau6vbpxbh_3c_p7_gect9xln4vczt_u33e4yj4_ex7jqy5zhz8lvdkw9p7koigw2wkk718ind_13u7fyidyqfhlz6ee3vdpv3fz_qb_5vnxtnglc8kjrotnk1xfpqkkxamdtqbs7lnfalcc1l3zyjx0atjtd0nhh4rfmcxfmrehpd3pokiulhloqamjx4qopzsr4sqhk6g9ubgjdbzocxtofwphkjmnihzgxs5fhnr5koojbds0bm0hzntomcmk6ybkykxcxjfj73qnhyucplllbg3hn3q6kgwd0bgca4qowhllbejd0z5rxzlyphewmnmy9f0ygphaq7mvoihzfvdcozgemg1dhceh5kfvt0accaefwol0mkyphbh5pt0vpyfrw8fqsdoarwwpqtamjvpbb5cylig69swybt3edeegtdvafprncieertkkdk4fmrfe_tne_vnj7er5bjo0hxdosbwax8ubssrbegi5ytvrb3cz2wkpkffdh1b12bz1dau52tzavc67z56ymehi8sloou8eccwnsuepvi54esifgtkcamcb9onlg_phz_22dwllcvcmtfe_i2vqpjoz2g865ddun_tralk5d2ef25g0rjvymzxv3ifkqkzybsgiisiqnoleuiahtcd_ibnwkp3envtvxfnuotiqfl8uoavmmf1yc1ccjuu_ny_lfuduaeaybvpqdazb1ciucroe5q_nbn3dacqpdcpvgwuqqzmju_gker4jfqre3i8muxuj20xw9qcoqwaxsszw6mtm4zhatgxi6mdxl6in3ma2bn21jy1pbufncor8bbjhdkp7apa2fpyzsnyzabkto0ip1q8j9i5y51ppzxvfcbvrbojoo_kfniq5ezfkhkld0nzkncclag1cg88bffmwlvwuqjcin7jth6mw1rzdmb9i9y_26welffflgda4vw54kdq0w5zgbtidyspz4dkmrj_cmdsbk87ifbcgrew4khft7ipbfad08wk0f3b9sk5nmk5fledvcndvfchukjw8xo_end3dcqdk8sbd6bhcypljhdjggrs0d4cc3ik_awgalnzsbfapftovhelpd20xn8yphr_6iy_65_ompd_f9w2_d9f9fm_aozf_yedgwvj7969n19xqr3rpf_j3_ivu2pa3f0erxnb7_8gzic2cqzm6qbhopehhsfnbji9miauvgwudbpqg4qlwnwd_84d0vlcuij_fgaitkgf425cvn9yucoppfqpelqcoywo9vpl7_p9u3yh7y_3qh_znekd2o4r_nji1we_cd_v8p1ngj_fv3febcrcx8r_cgfgspbmnsrzm5fta5kdbeuonxlimncpnqmhbehchmiiw5i4jhhs76nnxvbyzr1vtmtn9dxwsbciovi3ygu8gtjjwcgor30b9zibfr0bff5bl89vp6lxpiyfa185_vvwlydeejhztidsqwdzwvoaldnygvdg7bejofj9m4ay5ehpmpz5uajle3ksgameoccyrslpfmrweufmlayob_cfswzenrxsookdgrglwwgup5r1n6fqhpwdm1stliirl3npqnpthsw8llp_vnpjzfvm9mk3s8oji1vxhvck1xmwhkgmwhg2d0nreruezuzs4kpkf7dbyp5xq7i1lgywwq6bos_s4cmrvfpwmzbolxz5de5jstwbbjka0aqcki7d3mfh6iajqno21dgqrg3wkkhqeedgz4v11q5mkzu_wihihhz8_3e_a48ehhpccujewcizyy0sqdkmd7wwjcznvavdvc54mng3v_ln_anpxyx6ez01b4_fst6o5ei1nwbjfngakweshwvnkvr1l3lm8qut0_f6zhwd9o5tbewqikllmbkqjvhy5wnhgprkfqwy2vpmu1v7pr6whwlkwlbfhq5_jgg9xb9knvdkkju201jg27hhnlmghwvwybydakrcj45d0tkewwd5q5q_b2t3aeu3a8kn1iiqvwvkvnbdcalmjqvkc9qnsxl6w9ggkpzaq1_pb05txu4mntjgh8qqehvamu3m6qxtwrlhhelgbccdjnxdtxudre1e3u9uivtzapuudadvl07y51gv9rwsozizncsl_keid_r6aiuqmavr8v1_62i5rkosequwu4as4xn6wf_yipyey11h5oinuidqwxjdq4lkakxhnuruqg0ncncfcjgd80larh0miml6aowokh3yxpdq6oqq1rpsm20p_qglnkd1_raghdxpoqdgvx0x3rocavxfu4_mauyzwmq_g_6cvxcqh34vysqwkfndm8qjqdp_6oxwil3amci5orrftztlvr_lqp6khevzch5osqk_hwylt5v7_n7_gp37kgfrlf9_ff3_6q3_bpfx_p77h9fo2gcgqedpkch2ytvresntyyvqesh0jbbrd5a9rcgrquhr5_acbcmchdhj6i9or4ofrl8pm_yghc2gv_dfxrh_docsgcs9dnsvu_0vf7_favnvw1tvaq67mtpsfxomuv3iwjbbjg0ybnn1ov_crsqpeeywhrlsaw1imacdneohccnou_s4lrkjockhqpwohd8afxy7ha2prmaxg0ok6xmo1hit05prlholcjydbgvdr6add66c7kbmtft7fxoqjvwcl66uur4cxwlwassm4upun4plhncvp6sll4gqgwgu8jxrqe0pyvmati7x6et6dxgel_yjngxsvnpbesxh5ubcwxrj1gmnz0rg5khsogqfurfbcvzqf3v5q3vvz7cgnhxqmul8w0gq_jlifrgyt0foroldcsnaaeph5i44njo7_8ktvq8wisz8xqm3xykoc8_fgj6fivmzaw0tbfgdgum_660acnkgj5rjxsjakawcfrbrufqqwzjg6dcexkiseeo0walhjcalihichshlndgjncsre1nv4t7gk61cw_mrt2gx_8rh0ddvw3ckth0h0qnj48roozcgkqn4wxmyydy4xom2984xv2j3p9m8mvwteyvr15fkz35fzg_undm66xahmureinx3z1_omdnc7tw5_8xgy3mwge1ymhyiw8hh1ymhwpzh21wmntiqcgjfmseodtkam6wi_vki2cjfhligriwegchxsgekk2ts1nc_xagzxeeoneaibybekctgpm3hbkvmt_yprailhqhxsrkkayemkh4ayxdmp2uvzbkqkfwgaywkbjax2zwk1svlnycosvxjmbpx4dqmaoaksi5pgs6rkfdfd0lchihnvsuobvhbigyfzlzef59wayntfq2oeraytflz4kfbexgicdus8mmsmdzor_9orxgmd_hodvwhqzpnziqfpld6dposzhesx4ltvh1gmcetzu3qezyz71z5b9ign3fmkfj0_ra3fmnaqmqzhxdmnwcybii1b7webcdfialcxsvivykrbk_4i_ppuee9fcdndjmgzvxnu1_0cygobhz0sxfpcwldhcm4sixm6hcq9bnl9lmcuc2fs4dvvvkcnttmssll4emcxvjb_sjstgne_sxvfx_cjnfllxlx7d7_pfk8616u2xevf9vme_gncwsdnpejmahimfg8uskp9rebbdncvpgsgpv6ogkaymstcnee5dzuk_wbcjcenmedxuekzbvnhl13pzny3net30gp6smvanrw9_t9gwvrwfi3qjmveoxdtskizi_3shwkl_jpflaxdfh7fznhk_dvyuh601c3ga38_is7e6hodulvtjm7wjreggitmeiig6ooi3wawdqrnpzew0sciheddzi4mwazpswzcbwklr8fde3b4cteehrovaxj_tkxaanz00suplhztt5f9tkdxbo_ovgwa_mleywern4qrp1kyetopvihnc_ctqvaoeyimlupoi6f7ai69ivk4fj5to_caeb4kdjqb97q977itzx8n9biqtczyoaysf6domb2sqbg5iibljwzlrqjbfijtx83ky2j5kyzvuqkecxn1xlcegg_dtcxr08ek6x5ugawdbtfns4pfsegorhrbfpuxyszkui0dyora9tw0lmhxwckg8capn7omsdnctmogrnjhlebzozqu7fq8f2wbc6_jaus10uyzqpzterdnf27mw_sxfmntdekxtf72tfesw9_6_vwl7ugghx9vvnnmuurskigkpsy1ej2ojnyvdki0gzvph5trjd4hqdh0_mze_d2w7zdlswreffrg27jsnbyfmhxf6f2p_6d_8e_slpvczgpjzyw2_8yec_f2qj8cqep37djh4_ej_i8hb4lgsxbjtqr5clsyqoyr5j6vtfplhhsgk3wtlvuufgegls02u1qo2aaqjd1aqcitxdkcxaw_dzb5vnlvufkwapdithipjyexipbsq4cwqkcp_qlxu5tnkc0nkhzmvy_yhbqgg2c4ylrvs3ls3brebtk_gxhr8cymp3dxulgjdyfide_ed_uhgtwft1gkuoaejgg4fyh_honczucpmcm0rslrsz5zxkxj2uounmse3azrbncji8etbc2pcfcjt8ybkgaa4tj5jdowmo8mlcykij4aubh7dkiokw1kyggqcn6g4j7whhjyw_hmt3exmgkd3bn0cl_dxjeeyzgrxikwsulou4qa_ha4mmehkz6xpgidyjuh0cximyqf0qqasicjarlb3ag5_tldf0vzzgmkm8q2qqybdowgswyfgxymx0jeuxgzw4juy12bgfcflo_mjfhcf5qj9jnupan2uh_zsg40aimot3_brvng7_fb_7zr_5_d_5hk_dvny_o8bptf89ft4_x_1tncp_cqel0nartkrjg2cgp8zavca96f2_rsy2_exbugfrgha851y0taap_k1a5xb93iigfts_xfysryegvcnylciah1e4tpj26bcv8ai8n_pfx_ecfib_lq_ii080zguvprrhduy5xu7hmgk5ipwo8zcoyzapbr35e4jopit2qy2hkiuk2qakajyxubafahptjzblg25wbuud8ztw9zs5hbodx8_tspx0mb9rhvji7jxp_vysojyoehtwcrwzilcycmbk2fklyh0c3hxn043lynlxlkewgbimynnd_m1rejx76pecznekseenv9cicj4uciseofpepfcqrjjdigfyhgkigmfxf45reps3alxxrpfu_mqcde0gkbifrsdflynyc66bwgxnsglywaevkpuf_txgxvtbdzjczjjma_qwryjowcp7zqkfoun7j1piqrxmrdipvvwvaq1ck069ujhiu2gqzs_ordxqcerddeivhfh7pir8gbkziikjpp1c3ctoi3xfsccexyanfhmql9fnyrqqm6vvfff_zxctbhgvvnet_345eah7fq5xu5tlhnaqkhhf3elcnlulaomdpid2dpnu4np9otjm3b_4tsseo2eou6nd_bs2tn793u_y0wvtdpllckz_hht_0f_sn_yd_987_yd996x7719xdtspqadauonmq_leuq6fwudrv3fvfuuubsd4aa3injue3ijeth2somdo8mdql8au3j9pddzozv0dgzgsxj3m2byoqdq7o_qa0ffjg0sc7gkpq6zfjla_yycljesfqqukqm0qw5od1yihs96w2gwmjozjobluzgbbstordxcgchk0mpyhdxf_bx_ebhknmx_9vsdjbdrkwmizjavzycxkh8akmy9abkfuauxmgkufpibacqocbw5tc3ajoogk9herqq21nykbiownbqeetbilfexyvjhfp0x818dpicqkpnochivrqunxgrsogpwjcgnxwvcb1wimbhajewhxnpg_mukl5ydaoanj67sw7fd1xbqqf5jb7jmqmwqdu1_wau7e7wlzzxlumcl44bntz84z3iikp3hgu1qqgxsiywmdkfajgt5jucaohf0le4lpzrgxmd1qv3jnheeivrlzpsqkvifabcowut_qa9zuf4cf5nx_z51y3f33b_o8ftx4fpctde677qmpjb_nxvn4fveroiadlfho6i2_unzd4fahxlkqech794hygxpcwv64yfqbb_3vg1w6lwi32vqe3ajfpfotlxz2gt0he4tochi33o3g39aj69qo_v99zol0fgx0gz4npef45s2_y1zm9jx6jm5n41lhqwuc4wvekvluwnqfsdqkyjdwid28zi3wma0h7oebjc2w5lfy22y2ts1asgg_pp0cje3jwyd2md6uqlv2blnawpkvajjya0ol_coccmu_k_baxv_ctiabivo2wyqa0pusbhwwy0pf3k6yujlwpogoqta2aza2i8xwvhql_nbqllo3c2oneqqku_cg14agz5fnadbkr1wyh9xwcuhhxwg4ezo_ojkii9x2kcvvqviodaajkel7fex9setgjowdwyviygwwhmmu3tzc2hz5qqtng5mhdlyu1rkmuy5ea_jpzclsknduchjuk6prixzatzffffmzleef0saej2bvoaqrlxw6za5g_el6acdivimmhgcz2zail5ruqi_u1hvljwecys6xvwmnuxlll9d_3f5wzo_10bdvty1sajof9krjwipmkymikuxg4zmquqxkoplfgeig_88yb99mc_0uow0adr_mdxsefpn9vzj5_y_mgx7bavit2wzvesehr8uil98vsfimjo4j_uw1kb0v7aiv7ahggqgwutb4vmrhmvso9frctdwk7mirqqcgmnhufaqn9wq7gtzloqhppwrnf4aj2i0_imbyepqjfevuscz1jwrmfbmxn1bdeamssrxoarccslmzfnifyc3cy6zzchry_v7wp_48ars9j4xmo81qliddm1j_fxdg0qyvvffhp3ojlw28q2na0i0erhhvhmi8bipredcwe0dkc93kjhlqhwtxjmfcnrhljxsohaiwvryd2uj2ssk4alvqjnvkaztcueics9ho3mdd898af7bwswibqacanftpppojugusv359y5o1wpijclc44n_ziwgdkci2togbn3gkkrvubwxcviar4xxh8hehngcwhfopihfhcswtlrylbrfoh_2hz_1ebizzeund_vg_uay3u4sjranhhnkkubs8qywmxfucxlzawlzcyp8xpkfhyq5i3ajpindc2ajjbjygonic8bvh5hqoop5sv_y4w_ytfl57slg7tfrgfamshkmgvfklovuolo2hjg66gfklcam7c5zfzy645r1pzb22db3i3f9srnuwfgi4r21cmi_audzqdc3id3bggvqmz9i0g8n78jhbaar_o6v1vaxajifhp0h8pvzsaahynwig53h9vcp_frtopl7eo_xr6m7dv_mxo6vpcaef_m_t_chcwoogewx_drecllgrakoxmrhcb1waikoyqycv12ubltc3ms1uukexnehrwhaf9rh1prnyywcydwljbw9zurfacfjmnqoybkoxotlbzddrufxltmyarxfhh6a9wb_lsipczkbxvw5fvlsjf3vrowrst4dpkq9lszghapybwcsulw22eiq6nbw6ec5aimilapjouossqoajetcock33pntvkuachkafdrbddyse5af67uedr50liixurhkn14c_scqvwudkoml4virhrvh80vpizlbrp_tskxk_ik3pizcfjf_ccz6biuuuvhvl78pjyropsqsnvuevwypc_b8g9ugii3hpol1h6d2wlrdkncnmnb48dffwizqobh9slh7zb1rgan12frtebrsl9fj_3r3_ttrgyr6zza6kfbqamwehnyydvkfpv16rmflalahiaytp2cdrradd9nps5xvxew1r27ebyrm6no0epbdkaafvlipf5xx_r_vpk0lcryrw7za_ekbkj_c0v7pnxxa4gskcdoyadtvt0zhqsay7mtpzobdldygvlxxesmy42gigulwkjalmc3li7xlu_mxviutdy0kjwpqi5aawlc6ubrmfhuohyqxl7q_yptdrr9w1s_npf5oshjlfsojjj_6x1dw6so3gt2xs2snmbt5xhnnnbh49t1oslbn6s5ny2n9luytwsu0a_t6ybzyi2z6kprglmupenighmzmzzzgyaa7faekywarylc6vvqaaoejorwbisnbkcbmdjylg2ih7dvemkgoexslncpr5yvf6nidsr5ahwymfkdsykcc4ybysyjvkyigtmekxmss_ojzij7ntpokd4jhfhnzrsgxbgg4h1yiojilbjmr4ucckiksfdr1_pq_ccgf_ktkdnbyahertkuaoq6zn_ltbasjidd1xufeibcat9l_6ealafdg0gh94tpckj9_4zwufvyzewvjowc21eqdxcqnetkdqqzo7imsufym9ouv7su7ahiasr0qzhyosik_4_vjfb_73p_hrd_1js3ev_u9kgautblm7fbrxeapwo0_15vxfpwjsarqtonrdqq7ozaglglgkycn4ueojrk0ycwcadaq3enwdhitb9karlgs9fda3nyzoohrbg9hbd7ll1j_zlmca_cj7f33ruz3rmq_a44atwdfa8pvhredylupr5srwefxrhdye1edn54hn0p_8r2xecruie_hxt9ohmddgxnpcqvx9llsjw0mefjk7yl3snnxczha5irtzt9rseg3_k1wqkytfre6lqerfrkyvertbkwwdfmihhlcywgmmw2s7vus5puowgww2cvacxqa2i_qaxdacmibszxqgnvpd62tx9ole_xzuu55enohgwz6yudk3enzzzarmmpwkk2sqykew03ez9hkq44vvkzkq6dhdskiqlyyapcmvg4lokcrgfzldwpae0nszniedjzm27i6ap4dzes_luciufn8dqyh_swybj1er5dhlgn48dctvjnfrdason9emnfhetta_v4imvgpg5vctww2uliowp1ulie9zvhegc0j3w3_f7qnpveil8cflftskcqmu9lwrqpr66akttwq8zkeqixymfa0wltsl4g_gqsbafaucwwmui5uamr7fi78v6bpo_ieze_jan4pefzkevcpcrqxmbqienrzrarje02umqka8vepjm_snnirok53jn93ve_puzdiupkhiorcfsmrcwlw_faewdn5yzb_q1i0ezez3zjvbyt0dw2c8snufkk6zsfzecl6xdaw21tu6mswqxfyb3kpbn8agc_e2rr66l9_71v2pvhb6esn7wc_hq_dhxg4q2v9s6jh_bkygcd7vwz2lbwspqztusb4w_tcehfkaflulqrychazrnd2myxt2y1t97wbnxnblt1_dzebq0pkqdqztjvbd6q2vwtkzxi9shhblmi6ywnhxb3zei3zrq2dn3ymlpovdzy0ciyyciuq42dz67t6srzzabm3h6e2jpjb5zkit07fw4_vjivzyas_ljssrwnv9wkdnwbjfdvkdges_iuy3kfjweesimaa1kgqvd8ovfegnkzt4r9liqstj4y8wwyfq1lersuumd6hoyasn8auw_is8apuz_uyc5ye5cgyb7epehr7fr1p2qjcteph4xvmukkyfbvqq1qptfojy2dtyjfqu7kxmq79djwu2kzwkwhe1jxvtqu3ly_yrlq0kxfsyuud1owyd1en7likgmmmfbxvlwa1bdixawewwtqakislwdxomtb1xmyclhpqx9lh6eyoyddvnh_orzwhgfzve40d5f2tkrg3awk6ngsuouitlfjd9fmcarilvdm0nn03c5stykaennkzrxkh0qf4gputqg87ve43xd9f1nxix50b_obpcrwt15xzsla7j73wceaztzbykuwwailtzjdgaaiabjrefu_vaqzgt9_sjdvq9y95_dtr49vv9d_sggt8afnvwr9ll7x_j777j7b4rqmr9zw4mv8zrsi3d2he_xftgjt5ppebn4tzhbxqy54nb4_u_613xet2dp_skf2pbmvgbiib75y3_cvtx7dcrcst31troilocpug69dzyhoqtiw2ajlxkr4lz3i8lmulg3lxdycgmg8lkvkmybp3o1szlyio4ml1yeccu3bog_oesij4bgpcsq1sc3gnzf8xzyju4tplhurlypj5um9at2rhnaqmy5xnaapwvezqab9vtcstfjoolwo7drt8yr_w8_2gnhi2liiijd6dqzpljegmi_qihgeueqpgeeywgtq3nronlqdd0u3ddaspwmjuvymuruv89rhyxyudn53tvolt6qpbwlppcvjoad950aw0vq9pcit5ilifyqntv2tkehh6z3bas8dyakjugc_vpqnrmpsowifsj3koiaypntpgmui_cjstyrkj2hsk4ibhovazxzbmdtmf29okz60upmp3wm0_s4ymtu7q5sw0nmywn8kvcre4kf4pifpp0rdahqlmwlbzjikskijbvzfbo0sobktfmlrqvznn_iekljj4utju9sp9_8hm76pftcdhuqcms09rjw4dozosnjwrrb5q8epda3nn7iz0chjae23adrdx12talusw01wod7pxs1lh_u1zjcvhtemjtzc3curxzjevsuohbvm0tfrecl9noeuzemcedyckksc6ug32ovvgqsotk3s98m7ils7bh_fbjiuskxxbo6whgf8unxu4v7cxvjvg9itdsk_7injx4aadhh_bh_kf2guwfeyqrqaq2gauc88ns1_cvqpetkdrpaxlujbsxtbbvktmotlyuixzxmespfgeiqirtppde_sdk2gunyamfxzpdevocksdu6ufao6axmc_5e92wnastiu0iqsw_mon6eri8fj7wa4wqnhraexp8rpwznkobifvkuakgh5rwyd0_z57i_9h8ov2a23bygwva4yp0ig4hwl_hqsz5jkupaaqwahmehk94jzsn3lf3eujpgyoaweapapcn6cscfxutiaph8sywoe1w_459zm7g5grbqtxaw16rkyjjpxbklqjsbi68okhxlzfmbjadv2phbrz_0jomd52nnrbys_pu_3l_f_9deovwmddpb4vn_etx_1_luiyny1xhdhhvzjmem0duvhittiis3t0ythjyarm0fl_2e1gscbz_gbfu5t7v8egcftu8iot_jkc873wt_h4_mt4vxxan4_joiatsfj9vfh2nju2fvatxqmv2kmlvve6_0ff4t_tpgve7y0_6_rfz0jtltbxymwcsrpo4gv4cx0hpm_bskka1atkms05b1wre7gcahge3k7lot0ei5qnhkl9ubwza8myzsyevfjzkiuwct6ztjllserhs4oeca849lkcgew3lfcadatcwablpy9r9ku8mtetlzy_4tmupv65ve5ugnif19rlznihkwpvmvmolv_muefq5czmago6x5clxen5r0vfgm5ht822t0x_skeqnqs3lkdr4cch4cmalfh9ykczpt3jf_uzxfbwgjzinco0rgykcoc7gcqooo1gycpygwjulmquor6jbxj0ibqkm8ma62b9zswcllykmsyxwvrvvwktr50tkbkcdhwchmjxbizimqbzkselzohlird2hfz5b58gcd9p3iiwyce05ebchdc167or_zi3gzcm2twzu9_rt2mdm0d58_k5vhnjq4ciudbp7bergwkuvueqs7gbvcak1qgpxjg7rzkmx_sd9qyrn59y1cb_i5yb3oltayjaus0hkervpncf4meyfgt_bu4h6tk6oy6gbyipfk0dgrjq8mspdnljov_li8vbivh4rev9mb1wfandtzjandxnrvtjwtzwvbrvobdum_gmpqbbasuzjfzpp196mukc5st0reeytsr9yoaocq72dj4hlsyifrplifcar4pts_tyvvqmbm3o3yo4_fsoprrg7cdz5_aj9blctpwuixusrvyusquyv9q4xw9uzkzzxr_bzrkrwmqrzzs07d2oeglodhjysry6ylzicgdpmczxwgguhrqhv5dqsgapicvqb33c_srasc5ivgbl4kgwvqzamrknam_ke4j_mil5ykj8z1_eeui6qrf4zzyhlctub24rhc2egy0stungax0vguv7xikdwjdqrs3fiu_z1a4xm4dga27lprv8whj66kyegje_hx4d4k1n5acefwrv_uvdwdjfzrsdjjrtuqmgi7up9oc_l9utt7xmzz3cm8kwqpwhxlvoi7hsu17t_5dnhbytuyw7ccmggw4rvaxn7hfbfh9_u_x_3uv_dmfjb_jniti_7hs_v53skh8_vqurtdkfqb1mmsjpw2_q3dlitx8j9t8eevy_apghm4ngxbfh7q97vhxohrrsumjrvnsllz0ahcywhzqiqin0axbhtpqzu7smv_b3qieewrjdyzyk4i4s_agmqjreebqtqbmmrafp87df_vdpkbis5m8fmzj8sda5m6t9lvztw8zuiq6govgb6g87nyefr2abyclnlorkqmkuttcajptgyk8fmejcpbegeskri91qkypeoulbjrojrtfasb6rtzwsiuuazzep_ro0mwaz1mtkij_cjfsxbqohuraf5b0nuhzupgt_xuo1wagq2koeujqmorgkhymtjidrhbynwq9tlidmwoyv5lit4tl4oim0zymcez86misjwgbpheue1dvdqivuvnhimrownvgekdmycxxq95tkh865aiwta1ujmzfomeoptojli0iwlk3u3aqttpp2jvllzrwu6uhdh8z5didnix1qsqdzqo9edj0gdk5eksxynrmdbn8_ip9mix9julaogdau5alzwbymsinls2vtmrugvyi_tk1zrsytl5zn32lgiljutrti_z203w8qip7mpglutcm_6gviky9s1yipvdhmi5hcvrza1aneb77xt_clibirbw31z2iw2kbpeaioeszsspoojq_updkxahk28mnqck_tfx0_f24cffmqff_lcrq6nsmynf4ls_gn6u_vwrswxcergww4l0te4cid00oeyvshbiaumwwrqypca3sigf4xtkoukdike6lmdsx5vwbw7wca6crfelwd2uvqi5togm_p4iujezpt_6kc_t7_6emek3e5zsx591ukm1wz8lkreyu3gpmwqu8dpwjk429gu61ids_doki9sjoudqc1l7skziqrd_ob7iwugslwjf10ra9joxlh4yaqgsuiravdjjnzz1zy3sfzwp7m89tkhygicqbyzrsqzh4e8t4gzhq0tfiyafnyzzi9j7ghywkhit0b0l13tx7kyqhn93ebatgmpitqo5yujla0phfcqwayrmzmqamk4siuiemu6twqjvhbahlkla2l1qs9ib0ph0tdrmzii4665pimeokjnh9xxuj6gde3kvhpsdgjeui5whwjljppetnmwadgble4e1murvrsm_s5ai8hkfx777_62_c9xh1dti7_df9_fv4p5_g6_7hf1lhcucjyklqc0fnlaajrknxs1g5zq2qg4oac0etaeff1g3qclcuc_zhmiyonwfq4fwo3t4a_afn_urgmozb8duhfuizzvcgw4lt4jnxmc_abxytdsvifixj9kpvtbgnhr7tk1io8gvgztb9k7wizizassogwclyp0miygnxfounex4cyzupod4wfewrndkpjeyvsjsol37mhh2b4etmzsz62x7yzrbk0kyrv_b2qx5bbpathdywrp_mrqdqvkcumiolhdutsb6fcth4wvakxg4ctv2y5l9uyiaytbr0htngtrtmspyhrws14okr6kt5s9uaskcvpbiw6baeiufee_deiolnqkbkoeqehhpswywmmhnhchyczug7u5wijz2831ptlq4irb1a9vgb_bskit8tlgh0dylzdplddnzlo27hggulomssx6hzqbfajgn0lnma_khqpkzpohoefbtlplkydowamyn8qkoe3b0iirqqq2kipqyjr35iaenrwkofldyglf4jrkm7htxqxzq9xbb6cop1cqy9lsfhoyec83zn_wt9_3okxxuz0rqoyhb2obkexjyopf4ekbpirpdscuu91ydlomsmzt669x9oz6_syoslhyr42w9d_9vr_y_pheqn8zxymtmgcs_gd6_baevutt_2nd75mnyyokbjjf1ighd1jcaqqtrfbdvbi3e5pz216m1dwybqb3cwsp7gpabmod_vtytkb5ix1efjezsflgussogg4npdvi8dav_asfpwek9mj5ytzsn8r45dwddwjjeubmtusk7tzziwvj6xrhycp7gawtvvypff2pnmxfe5vipqofysrb2ubjial1sdxm7bjgojo2tzuvbokhxuvs7lowabwziq_ydzuewac8aesgm5ykkbkrhj0equcjuftzvhr7xl63ahiqwqaivdjgiwsny4n0t_6jdcc7kf6jwgsmobftdmtcmfttvyj5aeuzxyttinq_qd4ozirq4vwbfo8g1kwrmhpkzxmqqwh0v7sa5bj7ib_zx4kwuvnoad_uesj_alfrqwqadrazovhe0s_ga0terbxfyjeywz4tlyz4ncuchwcthlugnqg_qagfk9koqnjcqgdrmhaxf3tf1r4yrup5tdogyxvr3q57qoqv33e3_z5yks3tadp43c_x8vuqm871yt_b8yezttvl_erwrljaw_yk_qkaabwpaecbs2dv1ky5pux_eyne7emnb4kwmakr14irhz2pw9_yt9ehco5oi_emlgs2azigxq9x35l8gl2h9npiex6dbgjdh1g4wgfzuv9vy68ax35_tn_iqcrufr8dhigk08mdwxeoxxrs0ebo8rjv_n8zmvohyazyb6ph6_oe6bptia2ml4aeejno3k1ipobuv3q9igujnwufdzokk8qfyep5b3plrxidlkai4ky7psiv7ieqmdywm5lqewfcrkc8_5lddwe_e83cjtr5fwvgtruvqbpzqymw3fqvhikicoklytjmwvlolckhliznxg3rbwsxloveuqr5uzwpr6qtexxiirtpzwljyrqijm1jnqlz1lda16tqgfxsmsasbzl5y2opjipqkwws_cywgfheytckpoawpkzgy4ucklsgoa4p1eyz3x7tae1vrhnshg3hfucuhzxpfucetxiltigxdkpxcsclqmeqysnle1nfvayaycvaclrbol1zgpqdu7p7_w87olbstfhpze3_p9o5gc2fvsasp_0pkkq32phk7zb7kz0des_kqjqaaf_bnx_nczipzvkdtq2ejmys_oluwmgdse2dfe_207_dy3zflsnto5ucbc4snrsw2ml9zqkhnt2xg0mqqjw_gqkyhe1yjus_tdqocgfpldtvvpfh6zfghfnfcidzivcu7gd2haexfjze04nsreindsdgezi0vhphupz0f7uei4mv0e5srus_4fgihrne0qnecyenvt2mawvq0v1bzqoyoovfnkdsugjdp0zz9_zh9fnskfrsrfcbyapffxqiwtjitltbe1fdhctgfxageetviq0trgzkuykvhh2psqtwmlxbxzgbikhwmoxu20jsmpwqqbqfvbmyqvxyzyceslozu2mmnwvpev_msfi5jzybgol5ff7jdbuis5snsplb6awvzfiok7uwvakn0ylxgf8y8leavxgcl4wyjgtjzrml2_cq9swhofogaomofeqqluej6xfv0hkaargwxjpihrjukxb1de9sd3v1p_5s896bx0tpskkxdamy_yin7y0g_0hlxpoj9uttzf1pxc81iqsk4bgifjnfo4mt82xkrdupxig_zbwf7n1_097hffuan7r1ed9_4_r_v99lxbm_v3ohsympy5f0_djnudcy9mikwkx5g6eaaqcby5vfebpt38vzznyif7vrujfvi97y4u7k4ru4exyqvlif7xuveol3wosjj91f4bkrtlsy32o0qal9oxduacsr0mmnihxirp_pkkodk2fddhyzrbq7vunc8v9hvyr6kaenwjdpyuj3qdkq6wu59ceurm1xtpfwqeafazbhhtcapilb2ih_n_x548olthr2o3zkrmo6jrzzja0e2km0p9juv6yfac7hpoac_4lmg1g9m9kcwrb07o7a8s749u5ocvnocgj4_gbchuwenig79ccmduk2rsrgxbrwwudvyfzblvjexqiwzhhnwgjdtyzfgpwa5vgsuzsdqj3asnrzfxlv2cn9uz508nidofz62dckhvmq8b1e_35o7quaqvlwdlt_isvkubsbjel0vchywnnkuvrt8a2ngwtm1badzsz1qjnhuffese5wpys7kahzksaizxqg69wwkpkd1ipjie5seqhhcquuoqpge6myojiy7hkfir8jsw6itehctqi89mtzh7s5zlkbphin4gjhih_hbfnz19bmtkhjnze19_zo_99x0nt6a55es5pfzvbapxwnykeupck_lzyfxdkogvsn8vzeqozc9n1piabl3b5dml_b9_9ko7ms4vkfx_975n3_bd7zsprm7agit_xe_3v29xpm6tjeiryrinuii1i7emizl_l0ctakput1hcs912dxth8urcmqia68mqttm7jaazobllbrllui0stpxo8k2uiw8ftopnanah_jcetogo3bbxumskxaxr_8jzuzznilv7ackg_acgat4d38pdejoohdroi5jd2dxlp8ybfetaxn0fuduqsjw1cd2fttrlpei7lcvkksqv4wjlmad8ka_z17kbbwnq0tibhxsdz6mhaj51aed6ja3ksk4uhwkmkgnfupauipf_uf11sudgw66qs9be4gaxdrrzi5ig792wzw1cchnflld7lgqjwkqva4aovp6d23hrn1bgflai4e44orjnkyszzoe24mor8xek7vstmyoekpt9ztwhtrnvavpwxdcl2mth1zdsmpfh54g9pcsxxmpn73glt5xc5oaa0vjirhx4lckirwydm9vvmiitzdoch_uh_cj4plmczpmhkxcrnsmbktl1bx_dnfy7yzyvz3giahmj_64t_3z_2v_lznaymb9y5nwyxramek3oamkw2whutfssdyntanbedlfz96hdog4hgl7knteb7_fq650grmjbpm8yj4furjqfzeatwgftli_vzhknlhn143d5v8lmy2lu6qzqfa2qybusnpkyhod6zop5ugvo5f2p_byiko6v_p8ypkxdmvywppnremgbo3alucgimuzarnvawhvln6gf4axnxlnvj4ehyjsd9k7qtjdu1toh9llgcok1wqtd1sib1lc8lmfdfsiuro_romsv5tzlaishqulllek6odfkmff0bkrjs5boi8skq1vwujscmob_yyynrvduqecfagcfjcpnqvqcylcvk2anjlidvlbh8jz8hfppls6k9_espffszd_304lzri9zh8erafpnhcghkrtwqpjq_sul1_0qqbxkvy8752ywrt2y6nvr64owvbvmth5o9bfv0k9uo7yomlgvqdkoxjfbllo_ct91vulbz2_uzq2i2cirn8zszanzq25rpearloitf7lvfuleykmcqfbczdnw18giet01g_vucfpu1uzc3aqoletjrmvn55fy20nv_o533zfue6bhvlumgzya5wrlnbzcaa1hulgckn2gkav4jbvurq5tpv_yejqz1fxuxnxybn_2w79uxbbsmltf_chftoff_z5vi7nlyw8t39xmbtge2be_w374_tfxfqpm8hb8_nu9vuehsq0trt2gjboyg5xe3r9co2i6vdnv3a9fm1lwyz9snaaqcf3jtfsiecz2xslhae25owdfhevax8osx7vv38sej3uubspxdlalrjc_kslga4noiycrz2jksm9siywg76ajin42nznz5_hn7pj1vnbowgthy8lngu8sqqrzzs7jzp7frajzvoilnbmmimqvpnxy_abostorg6rfiqwqrhmvcfplxemw766h2e0rv_sbmfyw0taurel44fsfkzqaknk3chmuspjbyxyxgprtvp7j3xtyl_okcea5cnio9ghwucooss4rco6gy_b55e512lucq7kkiacdkgqa1yevaw3aqojszkmp1uvxckrbngelnhtcptnycgoggw_ezstzydz4psfljoe8li3_cwj30cnczfylo2_ihphuod0choe_ae8oyezufqq9qcmtxollxhumd8cmarz6huiwefverxayuqsmz1bzxgntoub6lacjyu_o0ljvs_2e52xberykqhc63wpzd_by9qllx_rardm5tq1hjfnykra4yygnxkemrcpisdh3fh_lzdhrxkrtgiijrnumtyw_22othggi173ukpgiz5sd0ses929he5lgppyoeefns6eib2yalqf8230z_iyux2fzxivyylzkem4sbnzvuzjxaommpcthegrl0yrn5gym3pfdjizoedefbmpxl8_v_j3xec1_4nnuj_c4voiv7_o6wsf2dsrtanwicodqea4p_evswlhxrjqsvicyddto_isvounhfweo_chd1hrtya5vfx4ot08hfk_29kw7rpapkx20akuhwvrh4atlq5u1wajoerremzlshzcplqiv8xaujlhyx2rgdtpqxhmmefzromywcwtxdkoai6f3d7nbmxj7iyujhaidvlpm0rrnahu_bcsrek6rvsasvmmzoftuicfi1gtbyhsalu7udizp08_ttpzfyjakvv2pbxavyztahxgeqrwwv2wssbimsesww01jcgfgfshqin04oshxvxf2qcffga_9npbgjory7t2sfp7fj4wk4oqjty1mancqgbjkytgnlsrhhtrrnxa1st5wiy8bawcvsha63melx2fkge2ldku3qebtipb_bchzqszxsfv2azq5gqizbzu51yjxijpf2s_ctnpx1pv5fw64_tl3_2uxvp1bdfmx3vu_bcdisu_pw_mtop9e2wm0kkit_3wz3ffmkznm7opimrbebozgywtnb2popprtdqd_ybwt_sd_yj_50y_taja3d55_yv_pf_mf23_wr3_kvrm8dvoc0nlwo_uorrlsaaxfrjyoxrzb8wpk_tjoz85slys2bmpfrk3wvk_z2tjv2ywdpz_zs49pnx5kautzq2jbamu93oxwolkdsk9pzmuwlewai5mudat7rmoktmgpric_joqozx6gyjhfsqfyscrg0cn6rv4ques6w3vfwhxjleh6vz4nyj_s5xld4aa8dpyzstez8cnja_ncpqxodybss61s3lqieqvm5cstkwuk59dxtlrvsjua8mbvsa42amuztooqslxkzoi8eciy8uui1ebj0wc5g4chdjhfrctaraie18yxupgcqekzhpawlhdemwm8ziblrllvhvi8umsxoqapgkkkoma4qtzx3hbs0uie_xn7wwyfzvaczwzlkn2gmj3b5yafddkp0etoypgqheeodvor20b1reqa5_jlxip1kozouvdw5lv1neydrzdlixolvvzxcv_moz53h2fmpciyjhdrzkv0rsqncq2dqo0yg8jwtzzpwbrcskqb_vnxadrm29p8ubbh2bfbycarfivjkenrkxlafp9el3hclacjcogg_bq9edr3lrftzhsthiaaal_uhzycafhj8wb8m9afykcgx60fhlovb_fot_3f_9v9uu0gagumthkixn56vefe30rmunsgz3jsalixbhm8lusnnvkff_sfu6_itvfb8wv5rnajheuvmeofpkuabgr1csqwkpddhr4jpqnvgjm8pelsnll7y2tizuz9l1atjxws1nlis3tjj4dzhbe8guatravctsmkiifbezymcunir4vg4hlvaglwgqokaqss244xt_tuhcscoqg2qbgntbwk63yvubrmwy93hdtvpgzjfgerlgdiy829czsckm5tytsuzwury_9qvnybufn57zclww1x2rfnoz3reylijq1cppymjgniafpx6qipsy5vbca4fijv09rwbkqkx8_eqxavt_45rftn_zjf6qqzf1nvbljdcxqosytsskawzkj1fachxo1dwlrarwy8xbkrz6qxteeaxfrvbmwluffakham5wvwvtc7ujpsxolqitma0q_ocku4rts3ggtqdxkrecswruuin3z9bkyi6tae_u333vx3nnnhfwjah_1w33gldgfj7r6gttc2hyvglhkgvdkcdxws6nvi5u9exbi09ml_5p_x_zd3_4q_v5r8_s2dmz_ehf_ft3_sp_57yemfxupr7qphvkfu86aitndmimk6jqnosbbfckusbytkosv5wg3lmyhfqzze5fx5qzz56qs_4kwazjcsiyrjf5faie_84jxclev8ewcpw84vhk24hljcmqzs26hmqrlfosyyrpydpguyd52eso9h4cydiaqudwd7q2hy3c1utlsrpmujknjw8mpp0g_jmu5txu43hzbgeeu3logedwvbakmkbagmiwyox0gwfzkampfeslljjijvjach6bqugmdo7u8kr6blu00noxnud_yabtoaxelxblmm9izecfzbbfmvakp3deb0vnffez_hzbgy8yzxktxqefoytiqgabbwc9tbn9mm8acwg2stxu8gglbdzq_korosvxfouiphm6owt5xoiqiapilqn9crrnq7c3lpdgqsgli9ikshsrtgrzljecu_0yfk5hp6puqltjc_dtxaobmnljgs4pkej_nb5boavnhhnfyaxrhp_fn8_aaagaeleqvqstilnodo0whxgvcf5bwfnhhjqktvwt2lhjb_cd9pbw_jlnbahag6_h33yxy0nkfgmkyajcnzrsz4lganivgeq6o8lhm931_ry1gue5ktepot912ftf7dhs008rvcx7lhpkfwhe53q6v5frvta7d_dm_y_3w5h9j6xyiravn7rvsdrve7_v7777fcmxdpn5ioi6ufab9kdlkiurumzihghzek0zaqoe6m99fdi3np0jfdt3m6mufcsnbb_veanr6oadhb9sxiaxrq555qhnfnujlaurd_kwdh6g7eeb8bhxnivv2vskzyvuvbfhw6mzvjuj_kkqf4t0uzigxh1bqkhengj7ihqjj4rub0qrwzgrgwqexyxi5lw8bm5xbfp0itapbipzu06ge_0uklpaatgrqccdo1xiyehtkz9kqbamltwfrkyrmaeuohehzx4zg_9g8wjbx8_f25pp_rirm_mtlisbdacomm437f1ppylh1wrgbj4hzwxlfm_n7sdgymbq74_orlrsc9l2mx_jyxlipf2unitxhiqocgzkqiqkbfilr6c7whvsjgs_stqimuosyt9izlexuyrazupleudxd7m7ayyhbj_69vftkoty4e_efcqr2stefm9ae2oqi7lpszirbnuxpvhsltp5qxzbq3msvuxf_gx9ld_8rckn_7h_zp7ff_zg_sp_np_gt771_u4oqggk6kn1qgftcsy6yrwmoey4k04vbvmukhajfcw2arc1xeh8pebg189np7cf_8kc2p59bvqlaog_kpqp2yzyooqyscis5g28vmhrlc_naytuvkobxpdiqoyi8qgauorpkox3mxke_eageisdio8ord1uoyrvo046w7crwds13hcous8nxyynlg54t1ytbzd1xz7zdsnly7rf1rcwhsmqycmcqcjwbcdamwg857lanlxatkdezuoy_pqccuvzrht1emb81vxvtehptdo5it1chw4kxaneg6hmywkc0ctujbmw19vpjsoj3cu_tvc5yqqspvr9cn0vkq7tksope5x3wf_uby14uvl5hwiarhhzfh5eajx5h_glekewapkqj_6n_dytkbbu3lmex4qait5wpjpkocbfweefz5dxabrlhcgsaid4hircodw3km9kujy3jg7wvsg3dnlmk8ar4slkn5wyo87t0sweovm4dgb_1qukkhe3nookcvb3n8qzr4q6q6pahqpmeakqo90bm_e4d_7pffq2xqyxv8wcxg3q_hezdbzwmdbiemkefzhktmvpvgzjlyhopsarevx_emndun_l7gd_3g3_vh8jijvyanwbecpxbxntkegxxh53ugynujarv_x6l_wtuzfl1scvpoz4_2p_d7v8eznzv073m_lp81bgs8mpch6rackvexwql_fgr8idwuefsl8rfysry_hwzi8fhnhkmfm_u1xwx5ra2qxudejxxfshpwmcjqb3dbwzsv0ozo5uu1am8ckwzgwskzc5f7amsizabgvmho8kwmuonil1bjczy9w_p3xzalevhzl22i46sf5qpexvw1uxyufumqu4ohauadtwo8djraon_qvcacrtw1yvy_hulalth_aarlsys6qlkmkurlyufuvkuqtkxafwu1bizfxukxjwbblm3vvu79jo8fcaaxculhquuh5xyyoy1deoyvfeo7wfllkqytfbq12dgt7tfnwwjfdivkxz0_hqb_oaa5isncesbne3cjiyana86gp_6dtfoqisaqx9o9ezajrpsrbzqud2qxt6_oiraksqvjpjorljkxcsk9jajwlmqs_usexaiyu_fb83c8cv2exlpf3lzz60p_vtf24_ubndnmzs_k79t_9v_81_bd_7g70hbuiespzlq4pxdyugzg_fiey6dz7ji0u9fqewpevhnlmalrahyllbo8xwhzt_km9ep7mciu1yldsrajfly9pcs0c9foqhdbh9v_vgl_cdtcqq4zcikego1aznpqjnjr4xbshpg7pnbbikfbiciplhmnw76iicyfydddvbvxjliwb3knj6w0hahjx06lnp3nbux0anzyzhwzdwzpytbdng4kcs0jqy5uv1rueyrnpf_lu2to2kuvkzfquhcbkh9tjwbzkanwbhzooscjytffn3bfjq5gykhdtaaz3bqci8beagsmeh4_0cqf6_w6s5cbagfmvrianybdrtr8dtil04zvjakn5xfimzqkdyltdwqb8dy7x0zs5tf6yagw_ljw_rjfyxglyptzn8onih8hijgppaszufle2u7gqifzxaoxeioy8iogeud5_akiiahaviatstkgpoba_091g6louafkr_vgefdw3z2ezys7pammnckdj_bte5aciirsznaeaj_d5kwxbz977j97i3qa_to_xwnfqxe9cunuikg6dyzazwjhd4y8hg7_t3u4kuxjfnpg0amyobdlnoj0ehf8j3fr4iyztspgz3_rgomafy_2oetjeddkzflm3311lwp7hwgwohu1_p3bodbkv2_pf7xy3d261szv6xrg_ew6uy3f6lrk_zoekfrz6kti_whu_cbxv_kvzckwavnb0n8ayh16rhjqwbhilervvu78zstmgr0fppbg4yn7fdy0bbdcw9mwn0lqpp2teuhrga7sj66ljc8ttt2ptjeopqivdg0vlrvufuonlc_6ygrm_mxikaggmarpymlasuvazc2mnpns1liqwirgcblaescsyzlolgrmrbp1zmezxuoci8xnvorioj3gimbrgisyhays1y9ui4xvg0fflhorzvfuixchslpjlvt_jjol0i1fkbe3zjxtexiwuqhdsnevp8mnr0mtf_tgix2nhnrk_mq_ngp7ac_anaro4uvs9lwcp9mplm7ga0ete4uqrwmyk5obliuqjpc1t0en0ltuois1oxeti6nrlibd2hd0kxrlqejbdadidwb4zr5ia8orertdtobhfxl3y5x4omfvrgzg997r251zgtzb_warmylmnuh2qaxq_mlmdjuzh2dahgg_v3srs6p7veltulz8_sf_2f_mc7p72wz8_ekartv_3v_zt7_2zclbxl9beu2tt4b3jwurhkxqyhewznu28hhot188tjmvxe6vwfaom82w3eqqmbtod8_tcvzuynvelludp3umvvgfjto1hncdvpchnlpgvbunwcufslvfrjq9ichabpixi_mdm4iqgivzp9kl_lvabb8f4mmoksux2vhptcsjnb8vjzyqqvbrro5c_ohy0ugpbtczozy7nwwy5xmxs78thfw6_dt3bvbggrmzu4uungxc7hkqudjqqoiglxdyq7df6slpf9zahyqobwy50skus8jjihll2elzuff2zknv_mbvir_rf_oykvcl57hlnuootjngvuqhhx5tz0t5e6q8vgs5iriygfo4mobwnn_pbmgivhovrkmuhjfabgz4dxknvstw8rsfmzoyx6ae2kw5jv3fpurccy5aqtqpvehlsh4h7xjwajz_cydx_uiirhiq_1yyqddoxydhqaa0cdxfgz6nm6fy8e50e0keuc8umkbovjdsch04d1i7e5zm4tozt3q9smxkwbhpuwqk_k_uh68shes6pnpo7ijp8s_g4bleweinuymdk5oqkkn5o7_tzmlopptcmkccz17t5ndf7e9zb_w5zpv0wg8olffvktdbimjjfyj95_9wf6ycn4rjboogvqrwmc78xomkgpd_pzntdqsnpfkxc_a6bdfc9cof4_y9_h3_zz0cqsczp0tzybgwrr58jslruz6jsqgsyxwpygydmqpainqjrbz46uwmdys_z3wqtbmcdmrebampx2kdmrk4rez23xqs4pnrixoi4ggan1oo835fjpcusm_kpjssftvgahqyhloeg6u5wzd6g_htubscfp9w_xqcs4xbcymhrdmxdtzzb3djnbgmnija6sgaxscjnbdds22g0spfoyknr3_qduqs9cipk_ck_tkvkgfqp1pgcbggbii1srgeizsmre64dvwcjubvcc_wevouqlrjihhkezcqk_kbrqbiiaf2qfomewk3dpv1eiuadb2dip0iwdugeccxscaggeg25d7kuwaxbarw41fah4okthqatsqhyzvmzn7kamt4xwgxrdapcsdj2bbdqkwqe2zul59mlc7u_xtqynxv0_lg99c7brl0tefasmun7xr9n5xbok9ycnzawtflnrfcl1d_hwjloxh_xp_9mpnwpf_kbpx_wn7v9_81_1f_4a_s_x_j3xsyqvcrkwwxok0pfgbrkvtvvaif1ttilnz3_e_zrlrb9sdp5aybdvpkyoerjmgr_b4xz2d29ukfmkijebermzgvmgoy_dzdtfhnqm_ultz6r_prr_iowsfdkylnql_hdkwe7als9alklxpj5bmmfnodlktgi5sj2qg27hihwrvlnkiktrstkvwytejgomr7n6ufpx_x3k7xjsxax5b3c6pxd6wykewk0xe_wnn1fgyzzsgxhffyzog5amhryxqrkfdjnvvuknup9yvkk4tlcv29did8sseshz4dymbjiciik4ktojnaftxusqvkuudh_ytfgt5kf19uumuhskd6b_kcx6xb4hti6abvsyhxxuouahhfesirklacl0r2hmta8yw98iubfhdt6d3kchjicvzvngpv0bfcbhahcaac_lagkwdkqip1kndkwspfvvw4oemn8lykx4llckubjcl5zlauxbb1qbdto0benn8co9wec0q0udoqnousplhqlkm8sxxl91mka9exzbq5hvpo_5dctrezuciv6uxxehne_dynlqcuyrdcbxerpbgk4doeijkotmrtbvw64o13epu9pb03924_x21_vb97jqbaxf9jz8tr3w_ndcv3fa9hcx8noxhqactmavapmxkeohj6jc_uin3w_qoqjmqafr7obdlg2379ogf_muyp0cdajuezadkr0zvinl5iclyhq_rdcoqmexr76ghoj44pxjhptrxlzwajktdsxhkyahonqjr4vjcvaqdtjgwpra2b4v4orjuqcya3xo_w54faayostslccl89wgxzqkamoxaqupbvzzehjwj8h1hhizihhas7nx8lvl6rzba2q9ncti9v7jozs5stsovf2_ggnkpxnzw4tspdicad0vseiex_egyy16d_qltym4vcmshwvrc8a2z4i0ijjqlfo9pnkjvyadnvkalgmbfvgb5s_dtwqtndl0fpp3ryhhelhmg9ijselxdm4essiohvefxfo_z_zhnjz7rnoenc30irzvuz_zon4ik5_dq5h8yn_ccas_dd20ocuc1qo_kjwytsuw7s588_sysbr4786ped64_6njpeljhsf4riyzin6ejgiiwvp_j9nv8ikeyvruz5r0_tt_7pp7zq4flxift6o7_9_07_4f2m56o_4uwto4bnj2rel5w4gecwadibyy3mbgjycntr65eieat9b11uzgbiaeqfrq4lk8j42xtwvblsukxtgvi69pvmhapoohiuialq0rmj4b8l_gd8lkgtdledb0lctwhillgosdwoobjrx8r2_rv1r8pkzadwvainya0fvikjm1uoiyzc7nuzu7mdqcchbwztodg5cjwzfgau_j53ozt0ukvjjuz3gtxhlukp4_ndhwn6vbtxby1u5ag6vswhhrtfcea_up2yvxx6jdqazyj6qpee_jj5c8rezi9abkaqbefhmpfs9vjutvkdp6rk6a04lbk3hplgjahy1rnwj_mc1pyacpqofrbwl_un0yzspdcbdjtgsc9fcq56jhfcnvx_twtijl4acdmxrl3vcg8yavqjzxwlnmkngqflz8q6owsjmfbtarn7tthogiountjpwjy8p7yplan2txf6ut6ccn_dip_v44d6wdthhwiwyssweuwrpkncseikvyjeitofttfix5x4kgmbvwhsqp_q3_nqqlwzehra_e5boqnpfbbpirofga9mlarpl0liwbc_5s_t1sh0ctjnnxjiwpjq4itemw6qia40h_cv_p5b8ebf8h4ludrq74aad_j5p1kbjjrd_hbvugs6kjxol7iwog8aeaw89y2z1bky7qrwwzb5g0wg_zhi4dxhqn9_54rqo19wax76pgwc8drnnoax_pn2cyvrlrfeijem45ni_ei20bs_rrgqrg2zdwojvlmsqshxusb24ghk415ihcokdkgoxdiov1q39xdnnmfs4updwwkl5ck14kctok20kkniclwqarrkwt58tmyc5qb1hpfa3amnvqna1l4dbleyfq_9yb1clyqeky_lipndfc0c6_lnadpztreafnrwzf9_86edtwj7nvhjjc4r552n0yfta4fuoirtwekkcfwiwyoqmzbukqyowewr2fcbnjnikiwm1giudjy8lbpfzb_uo5yolm2jkpgdyddkldgicxdkdf9adctqym2cgz_4al2qgjpwtflawfgkcsgecrwxsoqgnxjfcaikubolx8_jmu1opnmfzo_iwwzlyftbgdhkk2odbtvi3mdvol_y2ai2o_ibhr8ekxiiaxw1qqihp_ao74bjlcojssj3gevwxemc12dn9v_87_xnt792j59_imsdv_wh_6hvfe3ftesyk3qpgj4evxzzdw1hpzheklybrsljesqgn1xbez66lkj_pczj4ehysz89oltka7lcq2op9n02irczmjwbwvrmdkgmysp6ki23arredta5kziunem_eazowejsdflhbunwyqscqheczylamail5yvkiykwkiple2xzw7yxzgjorb1zo5z4ay0qk1acemixt7fjmzc4ppmtnjyujvtsdjt8du8vlczpuvnvdlm_pjvlrqdzcjboq8tduh4vrld8k2yzhax9u1bj_bjc7ueiqctlf5jfv6iezblccu38vreaegcafyiovx8xa3jkikur2yshmq3gjdnzf_6alkb_1hm7qfhgym4qbxspqqhhwb9aqb6osbuy1xktfemw_ma_impfczujovc4jkefqw5wulpofjw_lxw4vsdbzrizfa2vy6qzajcgtfjmqejqqrrvgcib95tugz22d8xlykefkc9blgjgp07evojjgfrkpobwcuu54adxjnkaq0casuz5exj91oigk_xyx5czlznhuels4zhieyqu1ulbt85ul0xvffo4lxj6_4j_5_f7_4ff_3uc2ezv83x7f5w7rvgmj7gyi9xrr0kk4ejspsyfcrx4zqq_kf0ove8gsshggsn59fgkq6ph0dnfv8ij_tjpnmvdu0koztpacqsn5jceur3z9rn3g873r5ovfujbkoe19dsbtbhiivl8yfhffl3b58yoifltipoopbf2zmxdcvroeelcv37b7mmayylpwwxkfsosiwfeb7p9_e_xuf4m2_4idtor08qyd_ti1xwnpy33b_lux49ce3_2yl68y99pvijiaklkfjhx7syzkvunpfx0_hhddcgu3g68bcud2qhqw6njj44e9oi5tkdy2veriaymyl9it84g4m1gnsl7pcllgdwyhdb1ios0tukv7pbwebjfknolpzuk0cs1gju_4sb2cfltx7gvhw9q_wls7ry0vuc1nwkmtirardaiwgbsqf8phglvmnl_a_ewnteclkr8fv_mwpth5za8mfxsykayfkuk_exff52iuvuczdgaug6kasmbez9ofgajzlw50gq_comraixb1ib8jkv2hnrloe3tyosgustxkjckx8mtwemykxdd6_dsqjfnumfuma7koiidbdw5nrkjzsgkacnnwltxifgazsttaradsqpdtflmqgrmde8nktomwgis01pmaqh5o4plasya0ldfcs_xtouabznm_5cf2nxnxiqjvvvd73zh2qq23makkjj5diynj7adrzrnvru7m88xihbqnjvtrqbiz3zwz39op_onf6zostfgyr_1_nft3_mp_mnb9_uwljdwphqkvxr3l9iom9uosgftlaj40kutipou6dpqcwozizpleeqbna0xrv1clmxj5ugqszvv0jarlssvsjdnassas_neqine5fvbw6_uwnmh3iqwl8ragcxfojnezsmadovgyngn6s8znmwkdps1w8obktwhacuvla9yal3eschjsilvljzp5grz9c0rabcuc3drdfagzbw20_laxj2hmr3mqt0yteyggfm92njz6zp7_fzsfrokbipfbecipdbuobjyod_y6xlbml_ye0toiupaucdwdka2yejiho8ljardke3njgsdllnafyhm3wk7dc5q2fgqmkw4ecw_gtuc7gcayx1kxaioyzotzcqsspqjhhks0mp1h6rxniksfr2zfragleaihe_rvw7lspwei4wjsczyphfjwoq2j7hmei33kp0adq_yeziwfqloydhli2ebryq5hawrzbkchliilgszi8zhjsga42kk1u3ovm1rmw41l3xbi8yuxtjcxfkaycul6zkrbhkno9gbfce_sii14iuyhzclbcio7issp5e4mrpgtl9sijp_xgw3jn_ncmgt0cckrjqlg4somtthhltgqbx37rf_q_2xhx_6xrfwcmlpr0vwa2retrqc87wqdcjlnanhkzxuzrn3aliroaddawepankeftxgexvbn0qfznwj6usd88fv4ddxeoudzy_p337xoff6ca_ypvj9vwehvbz2fbq_3_uquj_v7h2m_r_3n37_8e_8x41_jnxrffizongtbvfmalrhud5ercctanjbsvlezdukyle1t1av0geahpk5jujyebay3iaahl_s9slmw07kgdd_hk4cr1cscfenyhknhsb08qlksst9dzipekehametti7vg9wjm2vmcosy0kpafertyq3fzofn5_bxewnpx9xjsfiqtqileadsskejkgp388ssyr7_9h7syzjsiu_78ti7ugx5fqvtvevabrbyeakjstamcjp6_ib34lpeml6kvram8koaowc6kumasirawwga6aha4anolt6rx3nzmjyw90jqvb7n3sjo7krqrvr3rgmbo_oighfrt_1np89axngydgcxlkpzjuauhhbbtdi_ox_0k4vqkiakctsaejum8qwbfgxcv_i6gxewz49snnhf8yzhpci7hthyyip68uglbd6q0pud6kp9w7ef_cdrwxejrj0mxtwvebysghxahkunsd2bukyqd0m1rxtcnvr29gxy2vehmcggi9hfyanumyufcefhsorvxdye56wzunpaepjzmrk_zswqxrtxmzkljhggcjrwphucr_oxg2dhiqzfojo7z30gb9gx34q3ftwz27smi4e_26xbh_3fauxrh2wxmbtv0q0262zacewkhfqe1kmbegovndrv2_lwyjqeyqqpcbi6bj40khipvg5mgms7ev5cwai4vls8pqpcngl64mje4oc6_bweygtakjjh1esdyx5avabywyrzbgbi6n8i5ypvyeswpzvmqjsdtqbyyeioufe8zlxrmei7eqmwrfuoennkkyujo3khinz2obn3npgivymj3sfezswcfpyfbmchbsdyfhihymikmx8zon22v3re24aopzr9lsofzaeac_wdesl0bdddarycafij_w9siang_1d5dlk8zyawxdgoerccm9hpccifnjdo7pg5znanz8z7yikuyu_6iwxnrpsr94b1iul_eewbhnyyihbriqdarjiebl6wbji3pmfcwryqx_isoc_cd0q_qmkawg1anrd2aj6ytloqokhbpshm_hpqjwpgkoryy8sshx5akutqkbd_47y1_pe2estn55nn8egccodqugnavwepkoqnfpk5baqvizajnwjnrb9h0i2xrl0m1oi8b8hds8qnl7btp5jhpurcdzhviie7_ya4gwbhhd2xpqkhhbk8mkvkrez0pb2org5jnnowskyt3pvmd9pqcs9csnf35nylpx_pqr_ov6l3_j9xlom87c_fgfz8dveyygnzz10ob9m9_fuul35afty4m5_jitixnzaaqcrvud49ugroyqavqunddtjwzaw7kyzrfsuivjxv4gmh7_ygikxdjoytgvaci9mcz7sjrzkq3mikb7rrwxbrclizek0qqy8sso1xxui6ru5hfcxhxax0yck5p_ivwzhxjqlyu6hfzh9shtm3b77h178vjixlnsfwpydd7d7tju7r7tbu_4q3pevhqgbve5cddfqhfogt7du_i713mheetakwtcjhx1t_agasyiojk7hf07ktd1n4dhf1mlgieq94a5btnedeughabjo5gc4t6uphhjagnxzjdqqnswno13jbg9b8vtvi2wkroddqh2lh1ybfivqnn8sduwvawghicfui4lsnxdxsqyf5witk7nnrsof9yfdamaq531a6_9jonlpfx0lxl_ymejxbxqzgvuzuidqulmrrm3b960r7fu2ltvvwvhx33bothnf_th_9d_i_qv7b2_jmponc1zbkgzcdzs3iamkuucdphbi7y22dqop7mbtad2cloamcnftvqe1qj8xbgw8hatg6prkjmchtuasqx7imsa2rqntvwimib1d24fgkf9ocyn8mwsjxbjhfbf7zvia2cbq_mbizodgip_asqwh_1sug8gmr8ajrqlyswq3jlm9kskvwdejwifabmsj0yv4wnxttxlaqtycxe2rzzoxcs7bztuc3s_mrot6z9qahofdqynee2lewwnzopkjk_zj0jajbwrbbm1gw1sjgfareb_e8esjwxxi0bcmwprycwvwaaagbmprvrft0ahkbgldxucn6rhgkaacaasurbvpag01oldjcgxledaoobfvoz3yrwks5jv8fnpyqayyml6tozyqkisdmexpihhjwfs1roz_pebs8a_mgxeyqiebja496abl_jdwdvsqhcdmmmrp0hmgn9iklrlqd9dd5hv1b_7hcqfdv39r2eqbn9idbospurreu2ggbk6akgefgmanmq0mtocq_0k3dfima8jeeniewftvggx2taq2vo6oansvkt_yfbp35mmkfpswyiiowahvksgcynrtkdj_4zhmu1l9o8mjhjvf9k3kzqw5k4ce_f9dl_bawrpuxboc62ifgjb9_4fxomxnhm_8znt2_rn3_ll7n5afm9m_d_l74z8vqdc05qz4wupwhxndnlluihv7kbyougemfnq2pbnczazkdomhvisf_u6b_xlmagqqiukqosl6iqqjynesbtpasakt1iimnh5hogv_ykrhzxsyvmu5tp0n_jeoubkuaaau2lmwexoxlpfauij0tm_n1777337knbt40qja0wdw3a1wtxfaj_u9tt4lkehkuzof7rcicwnppqc6cjs32wy4boondxhrcelhnjoreqdp7qb_obqgzebozw0afajdvjp5qwwlyupo_zfemngamewhaivuqpjznfuzzikngsrykyjml5vjo1rnwsmgdvglxrsxiohbwxwksbhbgr4vylmaytkhwisj3qof2kzsranemezclogfkj8vam9vluz9mcd_ezxmqzjju9zaa0ehwxxda02pei9qnvupdluobnufppxyn79oc_3btz1_59ieftfunquvv79pvvftne_da3brljbuxkglarbyph1le6cnvhjdjjudrijlnyogkknatiph78wpfschcfnjzy_krv1wsm5wmn32ri9wnkw9fz1a3dqmsrl0xnri3xhqkorqh8h7oi7otpm9r60gamqxtwbvsiqctzhmcl6sa9clyibhnqslhqxetyvft0vzyl1imadporbd8qowxdcgtprclszc61wlk17xa2fjf6mpnao37fho1dzcr86azmb_f27vxvtx5ss8fiaqubmyr6nkayy2igp3gjbscrjypcnbhz8xunecqjwa_ktznxkari1uzzsdscwjg9d8uz1kxkhhwzh_iyxlxacodpddktotepsjfjlujlt01pftccoiedwajdxypbiwmphrlrlwbshiqrdwcqo2ko5k_aqljos3zdegdwbla1ox9hlgy_470kkmqyoioqqmc8cgkweigaj89ijyvde6itstc6dqamec9xmup6eryqw3xc_sf6od68n_7cvzzoew8wihjwhmscts9aqrvxtktdsztjcmlfw13rtwlgm6me_c34bxriqdczmihuawermsagh26c8aexbidmjpijwcbonvbegdbe4aamdqtecqdvapne0a6d_ylbwyxw_wsyt7fgf0r1_3x_2wyw6rlxvl_nvm_6zczwid9j333wsn4b74_amnyttjh_zhlbphbhmo9qfsotgmncktehghjzqtb2upntbuwwzvjel6ytkyavkveldgh8oqpit44katvmuxdxsoylsrcdmyuepw1uccrsurwr99bdiwlxscvjijgzzdbllvepcb4yui3cjlggmz86hnhhh920x_3ql3b_khck4sxwnbt2hu7t78noevqga6evmt0wbwwal7kboiape21xxtu1l3yifeo1issjhgv9_ip_wyz16jectbjktcqm4m1s6h3bz5afljy8yzgu2juywhzhsgp5bmkv1ihtnojcqwsnrubtoj7etg1owkdzjp1gxmr8aojo_bjajsi3itrjgifmy0xm7prl0plonj3mgrujpddcy6gl_oafyjc4isp8ibnfqhazoxcnngkih7pcij7tdmf8wd25covqrbjfki8xnih_tap1dzugabv49hijp4c2uhjj8padonhojmus3vsp3earhlafmuohk2hy7ctqg0wjfuyjk7hbf_zwrwydqtjjxyrqzdgk6k8muj8otg8tmgtgegaczdlznors069jlfmzqphsgxyxtk5jtxfl8tzgdmwhmboahqpg1gckwv5w46b9geyeskkaxjgcrobg0zygnqnyaljjn0h46yyqpw65d22epqsaigpnw02h1sxhiq9af3aiy9aj6sm25anuwg7mzgolrt1mukuwyvy3hcf6gdx2t2upfvennud0cims6nwmhcaa_nsabeapspibgrjbnc7nfwi2ecdxnxz4knhxktz1ueyydzzthg_x_6e_euafkllac2rpp0zsargm7aipiiap8hpaijydq_1gvbwpoexsst8_rhazhuwmkzi_nxx2mlsvv12tfqtnjlegey9cuk3g8gfnujageox5pgz5p7iu4nwn3txecghqxstiratx_srncven8bmzdeaveabqw1amd5c72opgr3mizbyluvbo09zcjbdo5sjphjib3hayokrbw_nvohzgofak_zaawymrmsyffhhsxh6anaephyx8_ni_q7_swrhek8dztnbnoem9qw4ge_uxb2ypfcqlwimyayhd_nsi0eigtrqlvraistfvms6xu3_lpfqfpghfeza4z8bmwiap9ab3nxq5uv_w2cby_u_we7sl_zj2nhihfqy1akwwhzwhawcabef6fbtp1eszvdtle0xf3z_eroqjb4vqaam1omihv11o3fmurksjxve15gepgsimobugvghaqdohvidthkgygu82aqs6tplzgicuuep3pkd_cs3c_vgp37z20k2ozrs2zr7x_zv566zr1uuqtjsx_yi3se9kmtqfbqigeo1xqgtqxl0e4tjg7jwjgou4eka6vgghgtuo_0ebsksbysgzipycww_jjpdbslhfdbrap6j4_y_pah6gn_aacaw2hrgrqrsaiytt7_zycnthjmvcmewzlriz9ui5m3mo7i1guncdlwmucq2taicliumkdyz2ut2e2wluszkbazpwxnnqdrnygy1lp09ncztillaargmpuhim5idnva5fljt1obgaxrolytikymkwsd_dm3cjbpngrfeqrsu1gyzgydrdn_wjuj8oh7hq04202ln9qpbmlaah6acgyfhgzuxdqyk2ygddqigdmnjjnznirj_p48lgvjz0kmtjjtjtm3ss17xrd2laznnhauneqxou0exfmsyvggfzqjoazyeruv0urlwd9kmumfbdzoxgqg90uwqzchubbatoackyuoaapjaa1kampc17yani3kykwmauoddvkmwtb2ih4zgjphurymioy8cgw732r2f7wvnv3t63m8iqihmfast8bcvfkwxekpu3sjobmvrfgydnephm6gtq7uaosjagod0uuobmklbfyfag8ebrcsnespechgn8itiohmjbmd98g0kfmvcd0bf5mmdsxyumldw8dbaosenahdj3j7j71gappfih72abhb0rucuzy8optedohlng40ffmc9rph55btjlxefamggq9jujcvhnt5mm3awskkhg7aux4tgai1as6rrux2wfjabha8zgkmtiid7ulwi4_2sl4cgdy_fqlpgubpoihyml94vep6qlbswyd1_rg31rfkisawm4m04rf46fe8cx_ay2fmhpmwuegd2stndrqxu90emjvpdoagdk5rhsusbwzg3raob_brysj_ozn_s17n9onarfxw_efclrpjuggqnm49xn_3atzfbbretvxvbcwvhtdsl4tnjtb7lmndgydh86o_dnf64l_nn2hh1_ufumlw8khabjwmkd4pia98kigk7u9lm11egxt67uab3vl60jwxaom3qusfggdrm8srizh0slma1ubpiehvfqdlmxoeae5wlazix4do6b5zn2xbecxlxbcbmzjgj0m7patm4y77p1bt_3uvcc2ghig4vdf6dprr71il127br1olu_lspjzub0d2xuqxyulibingxaybwkjz44xx0t0pd7cgnkjo2lijlpgoecr6_goqo0e1w7yak8mgaxrigv8s1jpdoporfatozlcobdjttxgeajqgarst_qfkxoarhameunjqklpaytafysrr0tjs2r9gtwsznv4cnjmgizvszmqr8hvpcjihgcoo8msrekivghu1gvvyp1zhb3roma3zanuefniabniaep5wgbdsylp7wwzxb16vyaqte8g4bijkvzqygsinlnzdtfkqzs1pngvwxxgkpthhomlgcj2sikrvxdc9mgqeqasrvsnimncjq8ylrwmgmypxtoceplost16en_od5_y8detozl8ytip79tmenndws2gwgwxm656w1qllswag0uhiyvubbhwc2a4h8ucwhnht2j_yddgstjnidm7dj0o6ikjq_a_5hngrybyudomd0fj0ctrz3gbzi6tqy01ndtsmrdrozoaykerwtztw97rwr2v2mhr2pfwypcfhxrbilkbbtm76pvsv7tt3wyupnh0fgyp_0fwl50taooi_kafpagze9jb1ctvip8pmx1ptkrsvkide1kfl_qv_womsrmkgae1iwa3zaumfgeaspshhaosq8rbjupkcalskxukhsqqowxzcubh3cw3rjrnzhgvbrmpypp7nsmwxbghhfjq3xyr7waofnioqgezvpnbetjijalcoy6juyqpg8ar5l5jvfy8e_swv11hwol8xtvi3cy1fe_cfg0qekcqaa20i9slwgi8arpifesb81zwkrasjvqrzdcwabpojk2laig20izoqxooo9jxp_gmr7y8lvefpngpajxurs96wqucygxpfkbgqt77wv_jw_t8gqkpujcwtu0uzw6ojbe5i2xjufvxwo_hv9dxffj9p0do_sspdeydgaqz1ext9_m0locvxopyfhc49wt98n7n41l97opqlyljtpnm778_vwc2_7sxvpa9d9_gooarkuq0vyornnoblubwu5ejna7kqycxuoqm6wp3mubsyswvqwr3kit1e6eyg6egveowxwyhhdlgnyqcue2mfsxgcvtg1vobhgknnw3ho_vgfmdg2_l9mi0gnt0ynblqmoxl1601157vsoqqelzzw2rnvvnye_gjpnfhztucblgixdz_c0acird4w6cttyzchfgahnctgxzaudgvglrofbbawovixz_seqql8polexc1wti9mfqogia2u4bc8_exk9x_g3jlyxvhwn02h3bqddmjcjsc8_ngvgnapwwleuiizcn6krohgxtc_8iet9gq5o21rttd4ofcekqoze_2l2lnfgoujo7cwukjqbhtbkcv8xkqc3uw_kjviqhjtgbaxeynvloevsn9b_5ezzwv0406hzlnaspz1rtrnbjsfxixkmmaoxejoh_oojkixuzfbdg3qmzt9xfgpaga2cqse24xbqxzy4fp7kjb4_s6nfdfr_255j2xnzpckqbahji_ttrlhfnlecjzlgwcr923hgmtxfjd14oqeeqacfxipkoqau3y8autbmphtzkvvna3ao2wgpdmwx8id0jtztzyby0siil_swbtstmu_ucy16tswkpvd5pc8gq32a6kgut9oayd2shm7g272737pyfi9bjwjy8gdnr0bedtu5stga_jimfiovyukpnrglukzg_fx4lgr4c4ceghtzxtkuk1he0hamemdjsfcfiza_lchz5uoe5o69komtrasnng88xtriu3zz9brsvui6hrixbksdsccjqsuywq6ev0c98ft1eh1c5epzfpkxyccrca9vffj3hmwjaitlff1lwxobtlpfibka6ouhmodqug7qzr0ofzlcvn2dxmytsl_yppg_6l6rt1fjcygedrh8edqizap4t1t5ndszai1mzy_2r_xik9lvuwjyzmv6ucdqvduvwgj4c8cmbxf2awrrohnwkk7kkyn_nrlt_zn7x3rsph_vjef4zhejq0qxy23vsbrg_bj3bqkfvzms8bcymdmgcnuusqscwj3y0bfuoeioeh80tmrp8rbatnhyg03dh3z1yyhhm4bjlqtfhyvn48s37o9t3tj1zk_xxs5zve0_dt4_se94mdi3fz_zwl9nj_m62kbtvvhsjxhwv0js8bxifirllzoj0wi4nh09mzuteojrkdvxtr_tsvp7w7bxbvonrvs78v0v0xybazgguafe3egvyliwpnbgqjcwhiv_rix6yjzteshou6gekpmzydshnp_vmnrdk6ko5jl0fptwod28edpu371n_f5izb6adfxilr1y7artbpws08mtmg5ujzaxb7jexcvnsg1wn2umcqkfcuvkxamdw2g5ijfhzjlgyd6agiaunzhea0ygyuvwakjcajhje5tksvma4afwa5kjqpfkwudezqjeer8qp8ctsaluybpohqeul7eksqrpvjbcka17hzgb2wqz_bj5ozvejxuonkqi3s6udibpbx4zqyyi601r5w3zvdagt_hjvgatcgjvhz3i2sfgeje96snqmxgbevfo3ycvvah9e9egojrfun3l7j04sw18hjcru379uvqrgd7s7cgyzam2ydkqxrzcu_qaychmg1_7ytfsrz_8rkkzruoxyqb9_59e_sxv7s3fvzz_wf_5t_2dm9b4nh5fi1mxrldlvkjymajkfqq4i2dwyn1hz2xozv37d6ht_zjrtu2mk7tydu1hoy8nypfvf6rktljgzbpkyo3loksadylzg2bzwc4ehvvpweltacsafpv3k3yewl0yi6o9jc6iborzkpnqjjhyvqvvb5jcv3nmspdhndl2dh3ew93e9sad0cfcz24ngmbzcaghuwxd9uriovs01nftld6vtvrdmd4zhf6j60_lesdmsdusqlqyvhxgioozjsowuupkripcabfkrjdml_iyxdfdemxz3vscab0qcngmrqyjbfzajxrdkhdqljzv6v68kwkvt7uoaqa5jby0h6acmyu7eoq_gipkle1xl6cnehvmlvkcwxw4e_s_5twizgtuhijyaakhtik8bbu9ssv1bva4mu6j9amqtjov2xj7kdai_cviagjtjw0lwewzggh7dhwums1rgltmq5bpqxayqsqkpyij3k7p_gjbakbwwxmqrjpuqboutvpnkdz4b3qajfuajbkok_0doey583qubz7agcjythcplbqmgdkgnenbgierfcjk3nwts_i3gb5ffeguqcmrmj9najb0ccqhwntskrnlqsq8kn1eimmncy9wrlhwxya_k8di5lcworimzv1i_fiex3ynd5apz95_rb53_jk4a7ft0ynl_601fun_hup_zcpwv4lf31ufot7mygarvkydlkyljdmtvqnouzkjww1iizhlfridpvqkheieqygizjs0xxrsek5oygsqabitsiwyylizwehk9kb0zlqm61kzf2fsmruwhtv9_3w8ndhap_9oir3b93tyhsw62m7w3v2iulf_xgb9t2orltd1rajficszsjwb8h_ywtdbp4aagzh5fpbkkkhlcek4p4giaw1oxbmjtdjvuzihmooe47emcckbxsaoi_yb3el_7hrga_ognjns6bsgugr4joiffzzfqaasgitlzpgjybdm08hclebknqve4excpuhmv5msxy81rvsf4yjzfkclx5uip9iqazdgylmm4niqj0gwnb7cudaxvrlmkjfsxuerlsfwkzhnnz00cqer_ylmxixjgxexedwl_2ixdcwzkjq2rjex0jrhedjm_slyhyjtyjdwaawqtbtvoxbxkuwch9vcinarjxsf5_c9_znc_umn_ecpo8dbqgmnwpxxzrs1w2pbmrv5bue1iurf5sg_9oyf29t_1d76xa9s_pcrpa856toin4mkjk2vzdlflski_w_9dkqgsbmmfqfgrhl7y2ithtqh6qemps2cctg0q1izcspnejcxtpzbqba9ilftvawfbp4emtdzyopdmrzoaz1da55ggnuvg3ubnkpzxe6kqy3is0pxey27bnaht6dovxgaz8vkhg_p7cg4b4_jr2zmr6iktloeye2ms9kci_t5wbmxglvga6eucqhclqrqcbsadmvpv2g6nj8zgizi_cwfuklbwifmqvqipm8i1rfn1x1heyo1inzv3gzh7ppolcot5rog7tddo_9cu5ijrfwwckdbhkgedvumyraay87o3qyoqq3r3s0w6ho3q4lsn4e3ohvythoeojnuvb9pjcic0b1qqdrtrjdfvrduonavpmezjmk9dpyeglk1bx4d_kf0rfiq59kcmkxb3il2c_bz25zwinzy_m7nkc_grg4bgujqunij9z_whfiasomzaqva7claexld_ktgz8uknmv4no8indkgcjcexkinyfvthltbrkhxech4yzw_33gmnni6iullbc3xny6lbfroqdgzt794b8bzculxedwxi_iztky9sz1_2k_x7z5tv_n9xik7goy5lhe_n9_9wb_hfgrvfobjz_san3nmzb_hk5t9eou5wb_yrngtvu_s73j_y59xzyexlngbwpevpf66dlbr2_lkozra6crawdojampgs9qhuag_zvcn0fa_tj_kzrt00bdnxxwqxtxmlpoljzqnzmsurgyjtkbmgspgsrcyefjwoq2o_zop42sltdvfp29xll0wonnp5zbwso8ngws1k7wg9auc5m6rwigql2bhigkovfrgvk4gmev4tfanya2zbtkbqlwu0kbeemccaseluxlrxnsc3x2siedd2gl_lre9_erspxw7hwggybhqoeaxt5vlqdhtjkcdgwz62hejwveqniyhyq6ogrshbknfnhzbbknup27gc7odvidabjyribhbbsanaimd4ggctieyhdd2xaoue0ok0ma3qvgxlzggfueiexalxpoy4n00mippemgkv_hggwpqsiazn3pmdgbgxdugv2jvp3lbo6h6hr_zfq9lxvpk1_x127espusupvtb3fxprh3bo_e0omjio9rjlagj1ivrljzgy7vbyl9ctgx4fwbgc2hw7tp_74tbvxtz_x_a8xrkw21wtbgboq0esrxwviuji_gdmamfrkkj1inwlginfapkknpfo6kibqt83jlq0qwxop1l1rclqryov_jpqnik1irgpubdgmqgh3zontmylrj18_8xsmoa3oayixjbiw7o0a_o6ki_rlrbyvmvu7xtvko1wqjvfwgnvqz2dq8go0uti9aghsdbitacuvhystaiv8wybhvulsnrdnrw83lef8i9rd2yubygrahfmwjid7x8hlkw7nwbfnbltywzssomhkknyeaoearkmvtphwqbeqwpiheo4lcajlgpoiaipun4o9u2p_8hspni4hnmxsea_mb6nbfzvgjbit6awoonbxpczcapzr2vrapspjjtuppwhvuxhhcsa1eoardcaewzdu2jcumeaccnakobejudmigo9lqet5h_ejbvxjxgsxeyknzqsudcel8ptg_8xwqlkcpuy_bb5cy0u_yvgvwlccptscajd_e9tgvu6xizctq6hjyc_70ueml5umia7xbqwchdnsfzfzr73dwmvj0gf5lfc4wbwmnjspghzpbobgs2owovjooz_ccob_fuhr7i5oa_phft9318r88x5brhrmwskpjev17qt0_xtrzz_jk9zbgu7x8j_sc456zrzzn0_ls1s_n3xkoe83j9oft59_1r2bz_e9lumkxn0q2x_iylndahdvwpbubavdtl2dlu3kxbxjrdtoljka3bwdxpyf2y03rknw_3jybasou709bgexe1cp4n2cojud0wibiugxio_sb2dwdchbgxakk9fuegokn9y7v7enag6klcabodrxmap5kfgujt5itxxbxyfpyhqp1s6xqga25j_j9gk4kssqrk8agb3sftrjpi9ndo1dx8mzackivwxmuklluqwveq_3w9rrr3epzkzv64fqzdsqbj4j91u2hjxi_nt86imrzdifluvfaplpx5kutojno0bgnl2asumdah2a_ckx7w1tw29rr8xroj1jbysuaglynetmfv5eeaf7njv1f4kjeca_wlxwxggx4vuoirk8hpaksdoznnqscg_trv7bvv7gn60j1_huldvdcuctq_pjjrsqvcyqa1dbitfdqkoaokuvvmrf_kmje49ynh_1a_tuuyruzr_2g6_4fd_8pvwdue2xq0vgjt7f_slasmomlmk0dp7id_8r_sb_xn9vg_ztwhvytk4mmtgtbspmkizalokcqjwgm3i2yhxibrlw7ycakgkcs4p5ucpkmmdvefhsf7f7zwcte0rmq22i5mmgwgnk2jjmu8ay8ypzbrhlij_0qf1upabt1xubtmy0me5umssiyiyjw1m1ze6trsd7wwj4cd2tdmhknzssdy9tscixculs9sooojnpimk0mvidzy3zdprbvqcuewybinnffrzpvqgrizkmmvgrgjmbgqojzvbk9nhb2jzbpfsonap1b_0avhwbekhspavx7qolsvdwrmjlos6vcpuxrt_pway5sclmkad7avhhexnavijfhmdikmxruiiasqezibe6wt8hogusowbh4m6t3vdeab6isihjlywbh6tc4t5dy1wsy2cfvg8uq_hwsieliwiohnvjzyxpdnnlqcy4piuzga_qhuiyfyhpsyn3emffggfra2hlraafv8gjgr44iavzvsmjcqmkgkc458af0_xycdlczle8cr5kf0arbf81c2qaz3mooede3p484puip4xiep5lobpcio_qabppf3vn81x_3pv3cgn167tsu69dhpnvamo8z4vxnfnfc5cvpnv3_8pkec3f916f74u3z_tdfhlg_t3lid0zp_3s8_9jkcz2rfpzum9jaaaiabjreful_wlublznuevgnvodxvdwjtyh8jrejsyi75hw87v5tztn6zxrdtwr2ud8i9ha48nk_mbyf7s_cxyrilgnhsutv1qxzaaaktkdscewzpmtksgyaurpggtwynmhxluyvlu6hzsrsrz1nuzy4x093vbe7azv2e7o_vw6_ukauewnbastts4n_jysgazonayq0i1xoshomoslh1xw0a9n221hccgxqxoqj4aj0gezepdd1rvmgtuzyevqpo4mw2pm0ogzphudcyiubsygasj99yjlcqzzez2f5u9oxxkd2_dveyw48dhylwoez6oh3ljrqpy_rarxwgxtssdjh6gwqtjr6l2pfzrwmd7x7pb24rjmskkqsyoj9mnqwrmurnehpdhggttwmcu3fyqnflv0ofkxrnbcdk2aa7utczgczxuhjazqnxnhqkvbfsz0k4kauvpj5t_qcbs5jbcvr_u6ngnxckgaqphvb09e_lrx7u3_uap7p0pp5aebqub2ju_emt_9ffft4pll_14pladvv2rzefw2_paoegl0ndun_7fx9q_z_hfvv3rhy8aflzjfuchwplxbauslnksqv1rqsmli8h1ghy4gxilvynhjza1taq6ogaawy3o7cjpafzsiw3t1knahnyhpc1s0ra5zrjqqzytudgndi3kagyeel1aaoewq43tq8jga0q_ymquljbq9jnb195za6iehmagwns7gnxzobljxy8mwkbud629zrzkboonkrszpp2eatsrvyixfbm0g1uce5yfsqnqalnvksjiezsvuqrslbd_psihdj0xxtoqijefydadbai9iqbl5cxyll0poxtalpzcfnyk6yw0kqiowtqcv6uw92moyms1qw5wkwyrchlekxpmjg8dj_rs0wg4asbzsgbotyg_0lujo_o4ivpozly4e0hoplw_uakv0y5xwxhgd8gh7jpobu4cop0a8taa8bsw3cjm62wtl8sbq57vo5tn83eupegtudnsbs459myvac1tv3yph6q3qsypeeyqw_teetmglylhb_xu3dml9fuwnjqbqycxurhialhnz8oipe96j7xnsn8spccjia952eqqsism1jgji64cotgtvp1i8y0ddh1pfjqupse57rdfskqrzgnc7puzur9hzq_xuz6wbfwjgd26zlp_2x590xz39c969r8rwvz3o_lq1ntgh_uogw9ovff5dfnqrrrkxotut59208sp4rp_mudnkkavefcubdplqz1bzll_zsu7oy7u7dujmaz2vlvelkzwpgl_n5dlazsaueclqto4uliyb1bfnyfdn8nrzlmbmvlqakvyswusvezc6pdea8cy697gyxsnzd3vuopu1t_8q_h_fotxfaiswn6wxtukqpyw1wnwmachlw4giaad357lxic8v_qhrc_uhynpl6jibpqyx0atubegivs4fnv695zqvgw8gzipextplxx5nbm8xlvmzhhw_t_xd_zxdu3bicl6vfxrftj4_prx90qhipw922ibcg10wwiela9fbvypwrrkx8lfrd_uozmpv_9vfsxpnz1sf1d1gkejovzarnms4iabpegvqhziuwkci18phkui44wfrzgrucqmmfs0hcu6mzlnd7jvxxpgudibfjokutomo3gaz2abrpzacmiezl_daqo8sjgrjwrl_4yk98a1vknlwx_3ldxvw7cgjsx3_e39pewcx7pqrr9rfv161xwhokwcprb2_b1jk_ubp_9t_5f_4p9idt9_xlu8yaxgbsudb1urayf6wstozrriopuj07hj7kiaoux75hpfvcn2pjiddn3ozyhqrq3chj7rto281w4of9ik1wwjkni0nbgpqohkm16wsgcklzmgu9ou_8pkhzxdc0_dzrtuknlmna52dbso3gqblchxir_ox15giwga230rt8v6_bwdtgt_tdhjuzw04gdl0trahknnjqrldmlksnnivkgac5wdolp2q9emm9zrkqec4xywkrrezjishbzat1ppoclstv_c4pdjhuzyfwxwcmiljc4dqwolfc85wekd4mazcvepxhbyzsmmgxlzjfqp_yhqjotv15kigijlxchfmzjapp5ok1sdy9ckadf4seykqsikanm4oluw7pl54ujv5x6jhmwytuwfcl6vcaqwbr3iklvdeaozqh4bielf6m5zjvcvdies0mjqehuk_zdx_ff7f_trrkqiy6a4q9uuvdi2rslluwrfofrbp8eklflmh7_jt7ngxjkcy4dazpjtkmiq3c42lubqyrbza_gmvlaizt8roogx2hdzuugvdapncbwhdecdjvieb42dy6jhzx_y7_fz8he7_2efsatujlqkx8fvpmu6pffajj1hym3wgt_m7etrux6vsnv_eyn9jlzfrhl_62seun45xpvkzjot_ehc3jqammlfwa5bwatbjg7a3u2uxl_xbnymsm5baxzh1ggihawm26kzspryanj4iyiabdqvygnby8yjvrkxkrwgdieeegyyjq18veserwwpj7hosqnh1ldyadhtpvq9j584dkbdtc2npst5i8c1ub_yyuklbai_ytsqbtnxbmfgiwxwpyttitob04kslzs_gsqfgquwcbqjqiyq7abvusbi8sm3filcbx6spyvzvo_nkabvygspxwd6m2ydrvtboh9mh771jh7z3jg1ojqwus5nckhrc9hofdw_lm5v3cootrtz4ijiuvijsqqhcxn1ramimc_vll3_pqmlf_ipv2m7urqufrjnxczbygr4bpkmha2mkaigadydpfvh_dclq3i0pxyprd0z2micannn27pz98xvfsv39fqglnpeaccofnypjs5b0eesrmdxirfbzypud2cax5bk0vrdjl7_frscp7ahj_7b3_70ly3mj3_015kw_tf_5j_y4sktn6tgwhw6t7d_9ep7f_sv7d3f_olu7ldsassrju3rjmk1masavnkykb4vjqkaybtcy4wipqjisagpeywz9heendlui9sbjcs4klg_bkkfik1ue0x1jofefdgn_aj6caeyri5cbdnjlwjkoubnu7czd_khy4zdkh7mopg1cpryduk5fvvtgvufdw8saotvk2nhvqcqkfyq9tw2rfuu20of8bfzmblxczw2fhfuyugdwnxiq_lc5h3yl8xmrccsjfbrgqh8wvbtj2urn6lghjvfrl1ydycq3xgczfwiizxtufdtovz_sm9oeregp7gc0pwqqzervjjlkkkq9qfnq90lij1ivzoqb2bl8t3814mc3ufhdqgaltiwh34n9_doxg7xcvka9nqi79wvwsiyp8q5qjbblmv1zarlty3gwzp5bgilw7acup8eh3vnry5koo5_inycdq9qw6kdxduh98ihflaswoyttm8uddvbndzdj_koqanboqwtzkvpavuqcc0immnakjasw513rmuhhppe_4fj6wvmckgtv4obgdmgyybdqmgphizkr24ixcycm2kkdp2rkv0ayqdawkxeenfqfrix7ytdbixktb0yuu3x7omevczrzyn7vdpqyzxyst8emxzloftxtqdjl4_zzkxt_oqbd57wqj_e9a1wl4_jzl0ezxjaoijza9bp5ufngpxl78j_jpbg7_pvz1_ipucyzfh_w628obtdpt2rptbi5diajxftooljaqbyuqmajszkju9y9jboaagkoi2c2ttdskcv1nf5mxz6hhcdiwhgxilisolumzp3k1hh4dkwkl8gvqngaqabaramttyfuuv4ejbwh0iqomog8kmxccplq1dgxkk3icdqhinxjrjduqgptcmbdqbunypc4j0i9fgkmra5jyoeugpy0gwij4hztyigyn0qzhmbdab2lkyw7fa2vdk2d784f374my7dvjkkxjssdsq5o9sop4o2_avc1fswse5evxfdmm4ks_9i5yav8mcilyg246gnus69ta779nfvpkjqejefu2rtt3ucmwwjxybwl7g0ajk4uxciacveqkrvyutq0lu8zbaccqxs3c7peqpbdgc25rkle0tkhnt9zdtczvqozfhafinhuxitghmlrapb_dh_ephmh5okpo1k7qtipqi4j47v2df_9obnjo_sbt37ssiehgm6hvxlh8c2pdjozgombh_9gf_2v7bf_ppbxd7nl3d7thqpjykylfbthpzoadjucvtpxpbofszstnbycb_tbr2w56l2izyvioduy9dekrgpexckirhcyfqaw3ghioaai9ebhl28vrlqcb_cb1wcferq3agt5wc0s3kgsyve7nwuiswebbwneinh30ilvqaptf0ao_od61furogmlotdq2xd5t3ctsnvh_92dcmtiznkd6qnyptyuby66j0ty52fqhuuq_1csbmktnsjxzqr2hxghsghjshhjvkjqadsr1_f_tehlgog_gfyazmg8w9pacgautfkm3yd7bhkkajiizpxuuz728t38bnftxswoogguqwvtl1qukyaxzvvh80fvxdiuww_ee1liqwykcn4ishhzxfakgfrottzafhuwfgob_ab76jtjkmi9khvtq7wgw1mxaugt5kvfuybtmeyhufbydruyz8ir4ebjidjjww99ear7drrw7vi7tlem2bbjl2exkbexedm_vtlikyad2sugbixndao6odpq_cf_ghqiyn8dhngd4tplyqmebijexvllml_tpqznzon51pjfaxxjtqrwrxte4moywdjpbbbhaervjqw66rfpcr6kvinp0f7zuprw7rom0olt7wy31c7ef4h1xejfkrkf0inivqtfrnqyqg0nrrhytoyvgk9bajb8olfbfwycg7qx9xonhvvh_qfbp0dpx0r3xp4zj_hkygkdshzxikoa0_paaf3jzdcyo98dxdtd_4gdteofx5jlzkdbxwc991vfhuto_2e3ov7czynvwczikz1zb4fxjrqivh_r2bs_31mpmte0kcwfvnpsvzf2py3gnoc_pj1ndebl6jozbnrurhjwxhhvc5y_6c4_foubtbttuienqgaoj3ogjjsctqxzl297zta2thev1tojeycvjevbtynyjxqmb2vb3aa8jjoz42tci9coumoyzxlkf5frcxzy6iguqehovha_btvrdijokiqiyihc9qm2cnxemp_iggssaiblewuzwlce2xgiyxbdqpjymmwfdsty3klrdcdu_8fy79vavfmep791xljhwmir_tjbw7plfc3b58mxrtjvyaajuaelqmcnw1ja44jdabbeztlq1twpfanzvjo_79vm337tzagxf_o3tmucv3mrcds4wfqg7u_akxo21ik1plwjwpoy21afzuzdeaex_vbf4hwzrkw2wbbwpxk5x2my_eeffcuuxb9k_zoh1mv3lcfwa1g3ejslbr88mut10fevf5a2ciukmrbebdc01wxqc1spqfnslm232vaf_uefklxbv_rx_8zojnp75huv25s_eu7domsvxlliv3bf_7f2z_9l_zhd66zxtjyp3aypi8taqsrfxmrjvnrn4r1jrsl_f0blp_cirbdu_zug9kbu98lrlu_xtiqyprmjm1yzmlvdirjddmjcqnwimcnsl1gmtu0okfvmmsiorgwqvjnroggvsvw8pogqcjzsr_wtsc2xm_9jnibzcujkad3mmkszht5xgqwpgn2gasrk_tungczxg1ssezkelt4pmlgh8igsslsdzf7sooetabssra3chs8ng_r_nlwhbtzapnoodzii6511edijky2rirwhh0xlyjsj1ptxibhsifwcj9gn4dyos2dl0iej12ku7excgahvc1dodz7t9vbzytwazjpi4m5vamavzkxzorc_yfuageyvcnbs8hbu7ysncojosigbshuxjqqabibhxdq_ughgbcvgeaqnzgo4jbltd6pb3e5yginnjmpmrz8uxo7rwvudyky2d3w6yj0ocausblas5qazvmvlwrwsh7qcstxkrmao0kcegsxxjgy9rfguvruj_s70jjvt68hb6vxkc5axbbloxagacbgayphf5yjlvlabyvvrr_iuhnd87buoi0tshyoisbfxe5y7cz9hbmqgh5zog896xy6ag1mnmqtkzfh6rcb_cjdvkpj1drjzzvpbd5henshslewcnaipcacewodv2hj33hjqeps4z7wfwgt9spg4_g_7hgb0e8on8b9yjnfd8rc3hoj_dc8y_fh38rpwgmfpyq3tz9u0dctawdt7zhfngdvyzdu7hnl_z61mlhc_kgjuucfbw7qxoydh37en6whlgu2bys8hdiuidzjcktq0wwl4hqspphqwcj1sgfagrih1yg0shihejcfxhi5ottrtvul6nz2m8qp0bexd2xaiv_ewykzbdueirlltvszml8gyackheadyh_ppifr9v13euahobwu7ul_ujkjlh3swardntyzwfvjcasntkaq9ytcgjnzkyyrlzo3_nv2_bujrv2y1_esmgxwbuflkmlacr2vse2eqnt7_zsu9dvmykacqoghvognwxzwsza6x2pcwhshq2adyempl7a7y767_h9b5lixll83bz29lw9wpbgc6m4pqq4tiwjye7jmos6qlz6raoezmwyjx6j2whw2ohxwpoddwhgybfg1dvukb0enjpy9ab2yw5g8gkeaww0tfue4wfc3ou0bfvf2hdyt_v8yt0snzjnjo6e2fa3ywxztdnmwanzrefvzbc_em_o7t_z_n_1p74fe_z_85gydztzww0_s6zrtppbo9aczqrkcd2h6clsartkyclgl3fm5_og3zngbd4zkdazuja_vfohadqmissqmssishuw4fgcesnbmji2ei0bugdxv6yn1aua1wtljn_a1olgk4lanykrkdqnaqaizmdaxeixucllm87nrizt1brdmlm31zzsxojhcziy2mloakprreknoar8aae7wdmo8rzshgimhxrhnj7ayulf7ackwyletdigzeoklowy7_k1d_9h3srbpwohlu3staxwh2gh72odkeylcwxkb_yb4eijgeu8945irvmeaaqmwvff6gnuk9qo8c0r1fpwwu_gibkrhkaviqg4m5c05uod5upcux_dgqfqseyayau10rd9cpuq89v5q3tpiepkg6_4uycoreh8krguwoe4m6xqkoufwkojwejwostasgsvbwphavicnoowlagwa_dd2jie4v_3nylexad8xow5rkz1bncw1hmt2cb6xtvyxl3bdkknna4h3wlqhnd_6yamvmr99o0vfo3gctki4fbx_g_xmcq00baosuan6xzafrva5vl8n_ipdaq6aqms4asg5fmw7mevh0ttexh0x5lx9cd_slhe1e_fwmdvb_hyd8rxgjlyeb87wee3ixfsqlwsutrtnrt0cn4ux7xg2ztdgfciblgiemsbxcsjlpouvxcumkzuel7ihgrbcigazzmy4bmiljrwkkb6abqej3_oukbzqwwliiljzrxvii8q0gkhndbo_pbyen0954zkkittqtpvxtoarza8k5cmwtjyftwbmliltkyjmrkzwgtjw8rnqibcxeoxfdxrabs0ue9gjynmp86urwrgnezgxnqwpy0hq8xp6r8f2q0pp7ib77wtycytr2bzudnfc2bxr_z_b192_p1lc8z2_rhszzbk_cubwzkjjurugsxotpcperxcagdqeuql4al0y7zltrk0a707hgnju8e2mg2x6uocpsxtjtkryhnsynt2rkc2hb0bfpsvpstq5plo56c2khy2rkrwbeq7hg8tdhuw_3erldvv6sjxmumdearaicrxpla9bzornrt6b8s6mmquuweo354qpltdrptw3vxnnjh_dswuztxldni_nc_uobtwzjgx9bfwqhdx7yd4_ofex57z_zap_rehzzrebtomdsvhjzqafnvo68lxfi4vsbkwrn_tecwrgjjmfrrvsgln0ztjmsorvlrzc3bwkcg1a_vkxltcidsnwjd_bjfnqzj0ftjitlixlagjkk2zulcoxddhxkfyq24txlcdnmbjlvrapye1kekfe5mohainpmby_29td68qlryhj1nqysdfgytpgnzrj3lnzfdn2t2nbrdzqvwvv2baw5mtjbvbjso1usaaglr6hwrm2ukrs9fojlffpgam5ues27rg_atsac9ab_nakghe6lhof0ngttcvi0lmvbkjqq2mjbhhixktpsfmj_et0ab1h1znew5zbodccuxeax45wqrrocltuiajur9qkjztyrlle02vpr_ee2cvglcxmawcc7n8ybwbkijyafrvtejanu6ge9xxgvlov3qw_qalmfei1uw6s6go4zjncx_la3ehh28jvwltzza8hvfnrnhvo_yxqocz3tgmreprrz_dogi34dad90gfnrd_femandyyzoenqjjcq_nzwgbeuqtoz6sknn1zxgx359fx_rfncsu6az930gnm8f6ubz7otaqeispjcbkcg_lkpnjm3_uy8xllybjz3_89p7gh6li5lvpu0h08ndoqzpfypg22rznzhv2txlh8ozwzqi1w6wteakpgnqqbpjh7a7uzwiusr2a3f8qfe8awhtiu_bafq_7rxhrvsquq5ic4qx8t7mggm39wi1mpgca3iauhsbgbkiwlhmwg_q92b8cp0mdzl0kyabvcjmdikwisjyta2zqtjrbwrlromtqam5kesqaj9ydwkej6wycb62tgw6brwsoezngzswcn7sv_44mmb9ueh79utj6zyxt63b_bqqwf21ddftf29hdutgwt2jrqt9zmkmrwv1mp7xcgo9mwcu_x43qmle6ja2ps9dsoa_rvv6vq75q7lg_hihh_3xsjgmsyst62dhdvep2cjwrhtli06hrv1w7zqtk2rp3idhs1xnpqtbhigk8jgzlbg8gjm1196xs5evqsyjpohtblco8drt8s3sbahce8mf2e408djblk2bd4bwtuzw0bcsqduortzcccvxl9_lhuhgzqf3burpjoo7zathv3utmw_z61tq1u3xro8k8luhmsl3bwlv9bzslleityb2eflnwf15bxi_lrlnqeuirros2okslljo8g1ojnmmcqfafcenfl2yfwzgkawsk86jarboswulxak2hwx4yz4n96jxeoqfk_8wsyjke0kc8legkt9zvpjzbrnprxabcvztgdx4otexpojtaeozcx6dbn2oxeoz54zdzimqpyreusrmhjuvipbg6s128rkto_0spunugzmfqyaq4x64clhcb9vnxvwatbggxtiimh7jmymkfaqvlgpcipdx3haazaaqax9tjjj91cqu_u2trkwzzftiihhmznt71b6dmytiubd5b5zllyfax64e6ynx4ohx53hu6et0ydnt_sh4katwx0ygutsi_rf_cgq9mj4p30fhupve_ukdgnhpv4ipg67dpgdmm6bt7pxkezfepkqaive4zo8h7kdyifgiy9rjtg_aovkehebnmjjmkecpedhdztx0t0yws8cmzxrlw5o6fwoomvzu1cirjie30unppu0i4s7wd19_k8ottkcehzzcom5ptvzgx_f5_ineyn_cs7oj1n2d6pmozyixsk42bxp4tdyqkyacj17ml48_dzsl3iwc5pc8cqlptwnotlxgt0fn4knjr9_xz_jhkozficw8qmh4tnikbmqtuyz7l5lu12z65cp7oqla8vd7l267ud_sdkqqbe6vbcqsog1kisf5pidd7pkjyx4c_g4qlsxuvdk2ywrnsjvxdgrbzcjabmxlckuydatmapaqsukjp9ifi6g3ynrscvynkknhccv1ydiz7atrtyeklhesnfo3cujogwtts_yvsfsds9zfrs12gnd4zvzhn5jww5wkeckut8ejnxdruwrxokxc_wxqgyd999x37x1s_twcor5znz1ytmfy_ds1deumivv3rv_aywisy1wqaiy5psfpcgioag93ftqonfiftk6ebcdujiad1eqk0f1ccmszpykxgmixwtr0nihzulrskye5i69qcntjt0d7kd8xel4urt7tu0kgw2hblgzrzs2mzrsadhfxvng5vwpxllt88ofepb37ltnr1rdztwftpbvxdevllddg0qe8kwwzw1ven2f_qnjahjy4vx9hhs8_lq0ho86idfdx7cs4cp7yvjjhmksfjxjka2he8swyyt3upsl0zv7kqzm_qcafpg5gvpe4zntzs79fxjjfnt05pd87xyqsiqodloio_itjplblnguri6inn4bgl88v4hijura_kjapusscwvdd3imyzgkmvkf3ljhgcwto70g89lpjbffeogwdr6cf7aryckdt5t2g5afu9gikgup9fgzgo6k0b6av3sk4hcilgktsqrghphzj6zgxzpitjf3v6etdq5jewl4uibgx3dldxpejz4jswteidozstwliselfhfsgtvl2y4kub4mnaag13njhdweioja30o_okeyxku3jvparpnma4lsictnug32xw9axnb8bbggb0l81nztukl4vgmyuruhbpxxha4rmxrrpejfkjghkrahzzam_pydcarwyodf_q5osbkjikzkg8rtqckal8nvoobmdanwydy3lecxlct1myrnk41dj5mbsw1cx1au_gl5ovx67rfva8ddhgwz6grdcbzlentlktm71xce1q5_qbzqb8axfxxumzyaf_4epnzyebilz4ybnonwj7xe_pwp75sdkfsfl7zvghqnget19atc4qtxlrxvaeolaf6bdglyt8ae7rh9_8wj0q5wifculov0dnb_ypkyghfh_4boewqa1kaaagaeleqvqptjntu3buy9ritgg6ugjlcd2oqpf6kvvr0hyl0hsxgeadrgormykwa0gkl_adoylkxexa3d4rcj5xseidq4iayxeblcjvuvqglq_2mgs843yw5zp_sq_atc3sjqpx2dsglsgodzncijoaibtvi_itcvtg6b4xrm2u5b1rdxvwbnetkbuv5tdsvmpgpweh97m_thk_up0bcliay_mjdit2eqgqq9_f_uqn9t6nt204plffmbnrl3k7fvwixbp0ybcvhdjebs9awdmmk4fv5vt5r_p1cjstjc1ayotkc4bbj78h5qs2ihpl33lqt0uctcwliietkqknhpqsmwxwur_w2sbsmqnzdfkxeoxymrpxriemf7g7n5p2cpgitbku1eu5nywp7ba_tlllvizqdnq8tnt3bvjuysacp9exr3_ldrlpaspwbsyb6ic4nuaog_qipw8gnp5zalvv1slsg5wcyi6ml6fks3v0ofbupkarbt9988d279ztzcue9k_sgm_tnp1zr0by_cy6acuwu0l5txwdbxupia1gi43jaibbmmhpmmbtkeqa9i_qfjgg_os4s7jm0d4dge5uwsbpvg6jl3wjza_0hpxibalb9alzgb8dgcrau6mlajlti_kjm2hjwct3j2xnlsla2hi8acagbsx5wrw56up37i8d9ot5f4cahbccoskhfgzs8_nrjqjvd62qhcadgbomd0d5ulgb1uvuwcvqg63z522s3mmo7ehxqssa57hvxjfdms0ia8zm4z5xebbap_egi4yvhxfdf0teqdfkymnolql0gjkjtfyngpzwu9iudthidf0zelg5feobkskuhmoj6bdrqlylsk_e9roigodniz64bbnwghluz71or6ajgamwjn71efecgf9baakkreebdy_chocgrfdcibjbuutpxkcxwceo_5y0aafwy487yi7cicuepsvaehqo6n1t_8tnoo_qdileht7hc18p2mhn7nsli8xcrodzlxb5ur0zfrknykhebf9ui36rced6jjkusfdzzginautp4jy7l9zqg2kejkx5tghvpg6vek70gg9hr7hsej3bhqbt2gwqjnug4eolzr7lhepbnwjycaei23wkp7_l8kcmuitaantcyfxntv29np_i_ekat_jiu_mzb_tr2xf6mg4dvgtsvjqkyfkepeqz1cjin5dmv3ca9rlvy7ydq8lj5dsstzczcs9efkcljvf4fldgpoips7cjprjlfmxn_tfadgwm5cl2c5arcfeocf0p8sj_erbzqsaaew5mdssgoamuyirwhc4dslxyknkhrgrletzqthty16qgwa0it6lqw3mafigcoj0m25d0u72lo_0di8mogg7gbl0hwkv6aq7mjrud2bezvf4_3blaulswodozzuykxnzr79vt299jipcg4nzduxs63zwyc_2d3eslse2vd2zpmkcxviostpsjtkgywy4uvziazi1ujrtk9iukhkgiresgkcbaqirvzrf2k7ulclanitminncggtehulq2mujrenluc2ziqwassuznfttzrywdojqowljd8d2d_dsmbjy_fspbtqp7pdoxi4ot_tzhtfzftvso2981v6_fnfarfqezrwjf9uqzokkilguyswnj6ebgimi5rgn7dzojtl8zsep71sxm1pjmbe7n2_ad3_c_vb7_1zydjgw8nvkwlw85lyxy1y2on6zqs62ddbqmzbzhkfy7nueqb1bkgftwp2arzwd5c6jergz42rh9sy1rh6aspnxylg07maooueggxl_qjwigwqmrntafuqdschroewh2mbdydrbvaol8vpa_ggu2fpgkai2i6m1jizkcjjmxbnrnvouyiem_r57oj1thknrx5vbinr23usboyhm9lmuamyhefqpqasnkz3valwzc9fljnggkox0o565moaxsw2gryxrgvhh_zvkscpv4k_ywamzqnlcbqsgjnwk_4f0bfujjmcvss8rqloq9bksucpgvcqge_lgloeap2vzgz3qdr9jnlcwctkswqrgco1oqebrihwvl1znebcysyacz4ukxy4jzcedzxwpajjvi_ca7wjgor0wsp0dmbh6alwg_o2naed3aalgvbv9rwbb_tlcy0wi7nkyf6ita5benv0d_0g7fiypj0tirigrriuqps4sabmwmydzqhomuggq_yvd949kshnnq3durg3xwo30ww_bgzkqgqj7_orayedtealnr68zht1_rsgvwuzzz7i5j9m56pd3vnxl_nyckcg03os_ujt3opfrvvhvx9tkrnf9pcefalf559vv_cei9sldfsytxeoij_ec_kwq5iuru7oqffbt_5al18sqd3cmhzmpkvsfj67yothsewldyfwqouimdcaqgoebiiwje4rhgcxcl8sd_gdtlv4ewu3e1eea_vxzhkhabgkllckmpyfagbbips2un0ci2ihjrk90cuhrqddmnwi0qbpsbds_8w2pkyarys1qwtzscm5l6mocyyidininmsotdmuzfipslssxzr5cehfvvbtoc2xs33rf_9_d_bv_vn3_pem2ztrdhb3zljbt27yp27hm7zeq7sjn8fhbbv9pbj83cpaoadgndslbbzrivh_b3y4v7zihyx0rqwqaaibyvfcsh6w0yrwec7cdkgwqneaq9bexvad2wjbfflqnri15hbbi1z0qbnqzt8fe9xraqlxv2b3_8j2zryrbaf_ufrspxnb3zj07fpxeu1poyu4nta_9pjd2unzbpzau7gy7nyuxpdnnw2npkg_ct9x2reisifgtfyb4_us8vzvz2uvov73_ue_fwnn_xyl6i_ddmwtcqbxg2_oxom23q4so1o2_isvyb2gijtmbiyq08mtskjcldsekcyytgtm1nrejj3zamkksczvwcdg8w8regejzabestguoyzy4te1w684fwvay6qum7bmbwaiccekb9ihfkxtn3jftnwbidmf7jtiqfeskeqq6bhaifbzhndalylv4qijfevgboghjqtcahuoz21xivy4kq8epdciwqdbi5zw13vbzuvbsqmwmqw0rrn2rkddqrb9ybnvh6_sburzkngglug6ijgmxxj2ip3kjzyug2ichiyy2pgm4fimjjpd9kfsyir56argaaflse5xtjumexk_1jrwrkat7xgvwx8hx_i2fdetoswchsh2a7h2craj8u81dt_xtgewogbzkijrmdgwct1chgastlk5hq2mpamecw5mpe4ooxvvvzwyz6ioc8iikoqg8dhsagwnshh9gzyuaaioxfytom9oa30j1xsz2jzjp_1njcxpebgjaqo2k2pkayx9y_swpqpfgtk8fe5aq0dxhgzxdnv8trnqwwk_ve_clcwphsaohguow9olyhzz4nomiocnjauvqnzyqchdnw8tevxphrxjdivolhu8kfdecbwjbjqk_gs7tm_ukffx3ffn1fmriyc47opia9mvhfwmizoej4gdr1gs8lhuw_gmy6coaufq_02dp6fmhgwc_zg4keqwye_p81bozjis5_mmc9zt_zbz1og6sssc3ofdajerowqdtq5gavefjup_e2gndvu2g4nsxxjxwoadpe8dxbxmqbfy5vmcuvkuyjevers07cttlvvzawaky6qyfvsufc2ushzif8zt8l0qmbia1ueudcac26izrtjqqbw_tbwge4iikaswk6xocgbhinepvowzxqmeqanisave1srgrnlbuqswk6l27vup6eykp4ecg0hwl9zm0vt_kqvatpu5liptkyjwxqezxir01gycrjz8oij_ft_9_y_5v_sxu3xra3o7z1as79uprv_3q5svqgwjp9vawvfqmpsrk9zd_kya_xovrbk7zwdmomzrwawfumbzwf2dzhes5xps0ob_drnho1j_i5pom3g7dzhehs1qgki64w6_6m3zsx9gk2kihelywti9j27z4hgogpwf_km_swsvvykwvk5n9v6779vx48r292qwjvb28rkd_8f_4du2hbzzwddew_cbdbqwshinffog9rzx4_f2mo79_3k8iki_5itrjxy_pglsdpwyrn50qf23e_bzt8mrgxznwmsdyjdb7pbmwnmqno1nbvn5ik6ej8pvw2ytua9xkyauxehjilx5vzkticqrdqgbtg1jaln4auupvpf65gzdkgjznhg0icgas2wixub6g08xichlwmdxa_mme8zigt4t5luf8twe31xadcjlyt0xyr_uhbo922xns0mmoob2ou3wpjktnuautd5jplb3ddkf6bcpkj85mxvwbq7_al6umlo_zm03qdtoz36f_to2nxbtcblnfamtv0z3q_s_f4ahocxtkaomrfqrztkmetpga9rg2dfpdoii0lxugnxrykb3nw9b16ge5k6hq2s3abt58jxotn5a4if_c9qzogrgypcwqkwczf8jz6g5rccaf9gucleefsltsc080zim6jjheiewafgiwsoclbmiimjerqsdegf49vjmiqjg9de7qukahtslpek5ba0hfwl_zygecb6lilyjqic8ciit0s2xgp3ztja4r3gr14czvgij2cfuupn_2x4xqwnoa2rlduvspxck7hg_kpvnl4rtluzv3zaxoqghlh6bn90dfnz_m7ntonuo6pmykybwj_atdslvrzvqtzptsj67shxc7_w5_spiwtmbmmbpdx8k5yz02acj6pt4kdvkdf_uf9yadtzifzbi1diyk6h3uzpr2_svx7nl5pdk61fefpj6wrer5jq2sqoy2m5o3zmevws_kto1emi2n56zhjcmxkqznynfaqkmxozo12ynditljwhqktkzyhxqopar1koxlwjrnoyumeal8rwh26q4kwteora6hrtaqska5cohuc8qh_xvwpj5n507z8pbc96_m2gakd4ucjqcijnr6_8ldmzloo7dentlkwsroezdxi5_91p7vv_xf7a_3n5txz7m_ft0su9o3eui8pfvb1drqlwfzzfl_oa_o1ixmrp4rmgi6zcvuk3gxeq1g_alk_72igrm7ta7b48jo08ceiycw3haobj5b_m4vmpi_pdrzfuazyadlxtza0uzovnx2mb9odkbhf4pg93bj_wu7fu2n_j39ix_3j_8xevnlnhty_a7c_ug3ex7m6l9q1_t3lcdffp7ybf_ompt46taf3h9mtwciojlmbdbgyey_hw6ev46mcjyehuja6nmtzmq2pbhjsv_ypq7sd22t1rteufmeegivsigmhh8wqjylmlkqdxckucwr6alezosuylwe3egjrb9hkpemwidx3mkdidwgxqdqbrad2t7jhgszdq33xjcoa5cz6b69qba6cojxsmpacoa7f2b1pjsstvcj4jmqxqcsw8drudg22kaxoixa0j_ki08xmgxhfhmqsitjovi0kai1rfrujwaixh5jcbkdpggawkskdqvwq2dgzd2kghj5ioxarzq1htkoagkftgacrjupzujy7bonja4fafkzkfgo8stsrmhj_y9ppnqvetrgzltke7cycarjnov7ee2flrvm8z_jrdm16w8y9jraosex4qthpluwraqaou6vm7wkye_xsdyy5d_2jo1nwcci1ik0k39f2geh1ffrkspkj0u5izfma6ncuxa5y5jljzwaxqajwnu2jh5e6a14axysg1cxzhgjfbchinbznoioe_oeub1ylm5rxay7p9e5yqnqb0ycfmyshxqzjwt3qqhazxyehnx_qriby_trtb_ri8dpex2f8zipiesouin09g0yh_di_cwqyltoigd0xdvfgsvmcelayobicehcge_xpl33nqod8iato8zgwg3tzkfdikziae_5v2ygrphnf9oxpbiwe8kb4zkd4nd72mt6p25dv9meqyg_izq1ibszjiwx0td4o7xgwexyb9a0ghw2z3z0du3bur7lwsktp5dgwfmbepjakmvq87b_badkthuybxouqip5dsxtczqprz_kiq4dojqczgwxhagilpee0szvkrijpevp5d5pgmbidyfxwezsdeqq2kkrf9chi3jcauaeitiwms7orjbyjbgyuxrrmhwni7bsaqawktpatgecr8krb7gacy7lwucqko740qul3drenwdfphvxt7z_9jd25ect_nc_sj_9_b4kvq_vmvf_vpx7edcrqwthbu7xlvxowt2_0vjbboicso4ub0hxcfymz0vq8qjgndjg5fhg_obh4x9a6iw8m6c4etkwoifpojugp4xgnlaytogykwolgiyxs6s9yn3gchkgs1kuoxj40p76nztu_nrxrsor3ifhcnh3n305ndeeftt_9obx7f9_fn2fvecfeenr9ndmx_atp4rzccp_ulf2_hhkcdtzdt3rj6mvi3rlru7phg3qeemkqhdnlkavtpcj1gbvjozhd57sh5jo7eb23bwtdp8ydmybvvyaxn0lehadv1kbywm1ncasj9b0jwxsuweelmuy1ewpedzyjfuswbbwir4ikocssskkwqvxjcc0om_cishkotwb5g9_md0ynqwymxpsojzuf0mda7vhsrjwx5dnaf6rxg8dtyzn9sbk2epy2swzj41zpsuajfkj1bk2sn85accofy79xddjsrhu_h2oej4whezkgdfgkl66upkjbtuctudoqw8wwzigqk4mre9gpwpmltulc9yw_w3ikvgsvrawkwcvzq_yy04dna9en8prwhqnfz_pjzidmjbrbqlwmrpb0kwgnto_xhstcberst2sp2ynilzy2boerjrceane5pg6g2ncaaaqmpo2kcckuxktfbvqokua6ay49reknmfg4mo8bd9emac0ccncybj3kyg7jauwjb5ce0gvhh2unh4sb3ukinkdfolgohihz5gl0mxuk3n_q7ymfnavvve_1kcz30fcoyqpepxp0uu88iaoepak37tcwjuiruajtrmsbgyamy8irfyaqioncn2pi2u9mehrtfva_gjogqoyolzjcd1g37h3j59xk9xnvkqhw6aaboycknauihj816uazacqt0o5sybheydffzjn73ghcywlq1h7k_yj_h8_98_bxzl3oe9z34iineayisalxfqdxtug5htddgjo5_llq8ux_4srnb8mhq4gqi6jyrhg9fociphbqythr3k3qpn4kkkqakim7mc0fcjhqigehgek5njwfisz50iyjplchgh_xhtzzcci2ecsnzlwnbjdbtlawnxddaogongqbqjlm_8nypmsbbbmzci5y8awjv7yqzkfqmrugx2p3xrhx7b_zf_o9366kbd_ugde3dvvql99o8qe_2vlfvgg1_zg3pnfqyv08xqgbsy_tatwbkfhyatotzj227ajiqcnfvshceukybbtfgxuxquutlnsgnowwcq9wo3ux6jf5eonlvl9tvn5fbkc2bboaq8bukw_zg0mchtcjr_8netu3xzroaskou8vtm8yw4phvb22zfs_4_twux72ubnpbec8ermzywsnm_rn768edgwyiomr2egl28pveoamohx_akpqqxpupsap1hbxaa5ehfhx9lelnj2tzlzxrjlkly4bugzucewiogu0nhs7wbah9fsqn0b1tuwtxtjkega2g3gvdodsdy6b_thohcqupw6t_snjfeoh_0lco1xag3efdcxcgaqiuai90fu0etiwbrp_uacobetewdrkfk7aafc4vaawan7_asobwqghzdxlav0rngczzdycb7rjme3wwz0kfq6rjrjcidmtea1gjfbwtkhvphwxgp_fimuyhz2rkxj_sc1gqlm8zepuotzc4lksrtvegtqdduuk_5ibskdnrblgc8xvqdccev1aoy0_5tukpwlnb4gudgczhp8ayuo8leo7yho8urhioaiv6xtfpgbra69iznxvohovyuqi93n5_fo9m9yil_boej5tcu9my6rk2d_4y2buob_gxl5mnfuuluuz7uyeuicbut9njl_loevak0qyoorg_dmxvu_jaqxba5xafax0vfhvq4edjz9sbukd9ihcjk4f_v3df1nddyajpivjcnjs86owro5hz8fpmh3kee6guowutznbb9k3ogkatm_x4v5dhottkx4gocvlp1fidkeqhztnwclgqvselxpqmczwjdqvf63tyqoq9dsmqt89fhue1l_ygnfhyehu89yv9ql5oqzvjvp0v84vfwm2_giikqqly8zpfacwzp3gf4xxcopnzns8sayxljq9el48xisql76txzgrd8ctmphxfpriptzqs3awrlbarkzkrhkkaghptzf4qzxburbb25ifekzmler_mgvpxqykqpjbnbskg6hnwghg_uw58lziovimwveremih3a4rieqlylsrhqy3mbddu5l14kufcivonblcumyvncxsf4ie0f0pp94_svffes5s3b9rx0zg8rfcsuhh_x167ltvlcxftysulkmwhdwaju2iuen_9kvkkikuxy8ojhyjdmzwfg4u6haaqbqf14152szbmfijnxqzlneb2mqt6ww0yrxhrowf4inynk5q_v8gm1dufhjeeim6tuhjjebfpn2xufpb45mt6k7m18ryqale0wq22erqqjo_h9o0bh9qth0_syh_plp_zowor0q71as0893uklzu6egjjcyrymgxe7tiauyr58tcewwms6lniqi9jhtxmgyuzd3fuapok4wybyytk6qryp4arnjzsmyzb_wuaiaihzjky5il6sr30ojdqtnifbgpd6ikekar7ws2vzagojwrab4qklyfgtnn6u5p4usg_xiac0wt5oiurlzjxpph_gubhozy5cgies_pknyfhgapgeeafm1sstg5uj4jogunaal5x_djpxguybyiz7_onoixa2kqnrfmfk4edvy0uoexyn1ydeaxvjghohq519clcxcqgijfkwvllejzbekd70lcwypjhtl32osidmaq7fnm4crj5fxhpowgknhgbbblx3kwzgtiaynhuzst5rivewbllmkgxjah3gvyqa3oefwmlwcogg7bi_idhndwhume1ivlsh6evff_oemmof6ebhl15zqgedodekas3st37hmc4dhaed1gnyviwgavpdgsdfkesbzldc2vvd2wzelanbubzhgk6k9_qm4agx8g3u30znuj78x5gzpih72u3bf7xavgqwuoqmhqflmwfp5ts8_fhyt8cwmar9al_6vrm4c6fp0eolnltz2vtp4sq_cmuhj82l0rzxqxl_rtj8upomg4bfpyfjbvun8dzhavc3onajhbeztendam2kx5diowvkhyhdagysnszg1ov3_c5dmbp_eb9rcyczoi2880_xnk_n26vczu9amwaq7l8aunaaklmkwnsjym0cqwsvpf5sduxppiso_rsihoriwvsskeleyaigrmdrb4vjjbcds2wxhis0l_qnofo1dthgqalzpuiysfe9pafoa0bmggeuktvq_gtleuadfbcs0jdbtexmpimtw4lmlcbaauvzve7tje_mg8qbzweqk0fmjombcmtdfyptk6ldhsoyep7natw_bw4umru06wwfjryzuiznjkv9dpwgaygoqtmmjn3dtetj5nswnwhaahpyejqfusbxhfexzzqzkcafketyqiecofsywiqtvpkpiptrcjrbhazaoi5a4wzfoeuewy0xigfklysuoatmw2lqbhcdiwuwfwz1gh1w3ztg1rk7xlhpe5njmkzlzyk_oh5y3mtg525yg1kipbzumpslbvsrrzn40kgzrviqgcwsc5wgzitzjeo2lybhq9zhc2qgasub8eucqwdjizwfnifgcmjd1gtmpvq56dshmksqmsh7zcmmeelsgvekiaqseanc5mignkfua2xadsv6bj4uzg_vazkjjisyopqqwqiq0fdj05tvoqosgmnabwtcrfpgnxp2cggccytlyjjafajdxfk4iuvgimuksbhkriphedcnvrjscijowhezpjs8reweykafah5jasnkg65j7_5g6ulbwejyref0hrak5c4kdezq5rds_jmvd2zkwnpbvpxyhlakego1r9ehqh3crov0ketjracews_8i6i_oycaa36czzgruecwhzxsaxtsh7je5idtswl2mmajgj8yaqbmqydpkoy9owmqd0bpreo7wspydinuj_sn_gmdsfuip7bqb7xjt4lntkbquuhuwkqey9fqdnuvi4bgc0pkilmj6htyaosqgjbu3ujkwrbzo8xdtcvbh5d3mz0iferxuqqnmegyxmfgxagmnhic_fmfhkkkxerklgqvof_e641jp25dccadybeyccnymyfmn1punzcdb8mjutdmegqpk0d_k9lesnnf7xn_h8azffc5u1epzzt9_x5f6i3hh4fnfvon_ihffxfnev_htuhn2mhwcwuwubdaesihsgkxzk9ap0_4qg0yb4enb9zdcyotrqwl3xyhadrujdwet5seyprsvpdkn0xhmy_karox4gvlcdalv9ggmiq_x6w1iijqiovcwsboyzrfeeg1vn6necgpgsypfrtgeykxa2rb_xdjiyengko1rsixyvepmzvcvuepnjzgqfexkoj_zmh_9lknnyciim09vzsvylvcbcqfhweuu0mju3t2vkd5poxh5pp2pyq9wxzuyus6jkoosow0o6etqh3v5wbzarqe_gaxcs3mbkahdkxunmjhlubii0ai23l36buecgiklvsy56vsjiy4sbohtw4nwbeeyy3jsknrilelcouc6zzc3samfhk3gih4enr2eddlqbtdnz3dg_tk9dv8poae0aacaasurbvcsremyuad6taipercrgrbxrq_hiy4gghshamfxiraalblx7_9h7s1_jsuvmb8uccycck5nvryolkwk3wzy8wa20wpzda264ddnwh2ib_dppbgz0gw34wyztwld_c8o2zmoslfnnzouikertylecxafivmvvtneiidnegl_vwysi8uzuljzaeosnctmizrdphtze69tr2l0x994nosmzdyeyzggzjqbswq7kdfqrqhwkkdiibwaduai_uw6nbag2fic06amskyimihb_s_of83nuiqqq7ckozgubierw5uux_igh2w2zvsec4qsgrlohgvbw2wqocfmels9gduk9omcijybmtrrnp_hx1ktmjhb6nu6ytpbtmwj6ntormgcf_ac6asqiwboia8a4k3fjc7i8af_kan3wosbuah7uedy88e6b6p1pyuscrc_iqgef6bsgvqs_34ulhtq0pu3losalqeazchyvwb01xlmrb_xfhfz_jlxntpec4hlpg5ba1b9zdtfoy2lret_wseqetkhzghd8xmznvkaamu51p1a2wkwfhpbet6cdrvvm06nfavxe94w_rbzp3kazb_xijzk1vsyphv6jhisgsa0prmy8zfhvdv9juwanzwsrjvrmn9cy57fv5zk_tzyjgpmzbda3m8azokdlgca2ir02fewctpaflcmpxpp13x0yedbi1nr_vbxit80xvbgfu8yuuapdg7jz5xjxg_5od72lr0uwlp8hj3qcyafjaile21un73tsm7k_ug_czue0huncp9wgt673aizuv_klxwttj_rnmddq3fxtrd9wpq4xa9fdonf92vengumfbcfgqpvytua1aw_sebmitghqdzfx2jxgmnfsgxizgp7pjph_rjp42j5kcaewegozydths7ajc9_boyprj6ai_u6liuyag9yz2mli9l8c7bi7iciudgbqslm0db4rwo2x1yrgeuzen42gcjqd6uzswfs1lhwr1fursncf4_kcykpkbztbnp1dovlamksu14qdf_q8jy_91vxne_u1ppd5x55w4du2a6rnylgkx_kqezs3r15xgdgfhyxu_bwnlvb2mj0gqndqh468dtewllmekvgcyob1iybxlbdswoftiuvybmlv5pkhoq1m1wyyfrmmxzhiptfqgh9rtsqkmftybheqaaeujasnels9ictsi2wiwt27disl8rrdws8dsq3art3ekxf_htrdjtfbsrfdljrg7pp3hj96_f8ftyzwencqhdt12cv1etasy9om4zjzgvuixmhyw_xgvs4lbv4lpv3pto0y3k3ydnrfsv_fguwq207x1dcoggqzejnzagrgtplskg5b8h8q7zuytyy4idqfseiiec3xbme8sas1ag_szidnxuawvzmo9xv_cdpc7hqiac_1evonzakk5awdrdsrwl_to1nsdcwcdiixzfjbbbo3zkhuxxxozzkb0s_oa6rxtiivhqk1dj1kjbitqnbforyrr3pnymjeotwwhccvo4bs8310u5xkg2cape8dq5agzybu6poyqvxxapc7oa5iokk4bu4ux0jrbcsietvdqbvfvwydqi2mxjjzm0kgwfucu1_cw3blkyxittzfnsvsie433b2ork_he4b3nd_uflaniuly0mti5gtyiotquccgpmj3tbrrduizlevtbb9mkbaqmgqxvuitaaoqs1nlgdrzn6qqeixwrodfqysfqwib_vdofkrzimtxvipm_7qqoechwadgk87mvtfpk2mohwaps_1jrbnuzcqgdjohh2mdephelk1q9ovczxl6iisbhzakebfukwmazqfba0ywah_wanwdgkpsdheqxspuhcarzjwgzxjwykuyrwjk5qr3gpmyewwzudd6dcol5xpekfk60mwgkwif_8x8opsvhc5ycbujeyp_aczpnpkfpdcfngbg_d_vsil1kfpvpy1zpu5vwbpdmxbpewqpx6qcclpslxnoj6batfdloqmiaxuqz98unye_ornsgcm0uw4ab8ljdbamngnbgtllxhmmcj1li7zqjikcerhbb9v1tpq9fdtq7r97ngl89_6_wtypgaloj5qwzrhu_hlh3tetxxq2br9g3y1gui0ghm51ty9mcx2sz1srtb6n4ufzh_fl5_pi9b3h_8bn8if65cri3rp2odkmztc_qvqngl9uis_m2hp2x8_qmeplowoozivmvvgm4i8svzjym2wwej8fx4_selo7s_izfdloahgmn0nimmoow6hb4cx_iaarvo8yzbqt_pryp_ucoo5all_cxkaty38b63psiou4ed208eufh8d3vfcu_edfj5vxr8vrb7yhhb6po5ez_ohifhj0qrtzur0tpdwb7gaz0rgbtt6nmjqjmcbqayvhm4cxadigewglrp2cxt4h8r1aqnuuj3ydowpvugvlnosjmwypcmatcbtwzmy8sx8sl8u4ighcw4exvsafhsrxaasrffzo3jtxejsoz3_78yxvvbhcnm_op7hg_up4vh5zxzy1u_fy3xlmccrzrwbmmdmzsr19nfvzteo2zdnpt4zsxuawr_wmhwiwjtrfoet_e8gscchedqjzfu3j4t4tdqpczzl81gnt3e2aoj4dhwtkrxlicwrprj8kgzqym3hunq_dk1e0sdg83l00wyvlumk6bzdg_4xd4d0aacjybx7fl_8k0axbbvmms4h2jgfzmyfwazarvvy5dyh2tm57wygjwmg0sphplvggkl2moxl9ilthhwcjdsyyfhvdiuqhreiwutzm59p1cf9mvnippttmgak2hone0wo0t8p5gtox_sidvmnkbdumj_bcwvsaoteuvrqqrg_fvou5im9pwozywxfblqqmybdrncigcghicogub9tt9enl9gp5nftng_yfntrvtt8klarrrq7eanoypejiqwc4z6bayxxjflgoqtdefi9i7bejjb3lxdhvoh_cgnv9yawn3sc3hagswiumynqmlpfa_t7kwxxvdk2gorxu39zh_e1iydyvfheqcq0x_ytir_q3wbqizyeesfdedxeqmk1gvcatkfbnd4y6waqm8ki7r1nptok5qkp4e0t07qqzwsienapg3tkv3lqfodctu_hie4tukys2jjurpjzwrszs4ftqigq3tst5j3bnhznssdqsmif0etkl2xfx_lwje3sugdmsrqeqpg8c894ve5d_bxs_e6oc557rtfzcukrvycggfsxnq0scizv4aul4obniww_sbow9byemvarss2k7flw3vicj6oedc2iemr5aco8rfgve3hok7ikyveovge_m2cufaresm_86w_wsxoi8eg76tx3jfzuuiojsvzowghpop_zhankge60gqhwicg4a9axiqszenmwnpktvp_uhq0gyo7a3wj_grkj9voxwyskvna9jbalyjpgotcbnnlvaacsj_oc1omzde_mbgaomjy9jmdoafvqja4sefkts9m63rnyom22o7pqynlktlylq0nudafyl3lw_7147yc_jrmhd_k1v_4gpjknp9zadma2uxvqokkkvs9afq8u0wychewtc_jds4zu_y8tejvawv4zbjjjg6ydwssmxsrcv4ag7qx9hjbbk97xzidw1ztrano_zuyurd3b0bq5agywa4ddl2nwfbtltrophl7e8vjcmhoaz_ndxxken_vsg9g1m_j2d34qb_35t_lth3288eq1_nf778xj5ejmhs1fe9dmp4qe2rskcw8ltlo1ifoaa9uyt4da_ejnogypctb2wkzt85vh_ji_4ktjqjhvbirqobsypxokfeeummyerf_gtumtwmhijwnzjyjv5b8lm5n295yzgjox6mjmfbbmukpnsdcsnnxg7qylquiagoutpw8mk3obdtl9y8dmoqmvee1t2a5gdyaoet3ckmwckxn1qwipusw7zb2nzvlmierge1nysrpapifcbyktqchjxqydpaoms0ao3pi3dmrzwv4u_ljmjxtmtflkhl0zmyojuy7jdnemmq_pegtzxc6ozkhp5xidi0c6hy0isegchqnbjsjvye_khfizgc2wmeq7nxlfzwkkhahpd5jsktclcrm4i7dab2ibl0tls0tzam7mkuog02bay6e6cxkflyloao0xk4uerrqmwktjsvhalz5i6llzrtrfmtc75zywrpf0giwal1r0pyzjb7s85b7gn3bpdzawoyyk5upqkkuiwysqfskzqd3pog8lskr2ru2hh_i67evrzga9rdszgsihtb_gihkdmmvcibfey8qmo8t2e1olfel_vg0nr8qauf5p_s9gdturcvqvxkqnv2v5qi186skpfql4vf5z8jgm45xq_rxdrx8y5hj6hjx48lu0hifn1hnjcae37r6kea7ua7slszyhv1_2nxfv_wtaerhyxj1_wrkfn_vsuztr54azlaxinmxx4ekm2mgmh5sgj8x8uojh1qtfgamp_jebnz1dobleziytepgmz5ucy4e74tizm9rhymteyzzyo0epsruz0xiaaopwet8w_nk2ilwxpwv0feapmtk5tfkjq9j8pwc4gq0zhplxk4j3wkipw7d3shywiwzokdnq23yvy_pzeo_eo_gtt38y999_twzxzt27smqg6p_5ilchvdliegaoms3dzv1fr4ewrqicwmxoq2ezrkxaiidbga8ypodnmhcbt2akqambwyrq4b6ssshq6_gwwjv8bhsm6czn08ludtzyzxscusejoht8gq_v34vzxw_i7oh78f69d2vowi_efrnx_eydmf_p_qvx7_97_zd_jm_ezp_j9_8v_i7bz8onkc8efcklo8fxagbxprkrk0scydguqabnvoj7nb4gy1gokjy9viqyrw8iqzb_lfqw_f2hc32fvld2fmwavadfj_mdwgvmkgjnfgblcmzacpmecyfpxf1p32ae5praifyeqpqljbszypeowlt1_af4habcrqzq_mvttl_d7lb2k1ciesagmrpyudj_ywiidnzk6at2pmpdbwjvcrngt8e8vtb84e6ug3_tchwcxgbanroyepzdq7cmt6j3ajhqashwoiw5qk_n4cublmog7_2nc1mpgfal2mctm0keuk6ggkfa5zjmfssltyzr9_td8i1u1waavoesnctxvrjanjmdmsgw6yfill4spgs1ybvaudrs2sfynm18eocg5qea1hrbeyuaq7q4xu0d_ckt0ktzu2xquyzaglaqlsauj8w52buq2a1kpm431i7jlbulqxsu17a_h_z2nzeo1hyhe3mv3jda7pjdq03bzto6ffluga3bl3iwdnc_kibsvihc6pnkx3exbkpxx0iwifhzxe9ewwo3nmophu71nikyubcyi_gpgdb39ptsfz06r71rhlmfwmsigzw7ty_kw1yu6taa9ixvspdua_ez_7k85goohfohivpsbg3kn5dnrpc1y9n98_xqlpvq3ky9i_8t3rxnmow_tplvclx1d7wmzbfamgwwp_wy7w42lsffm0kxprnp2cyn44flkhh9qzy4s4w_egsyzalhcfq8myhzwn3bix15olnbduyowkeih2yrbtmddjbnm4hfuu15_gf0adqyt71xbqit16ofzuayydq_wuwtttyja1gnimyypnbfsuhskuuoapkuzs4iwuhj2ihw_ej_ff_ve8evhaqvta3vekmcffhn12eacrewanf7qhyfprjz5db8xhaupl1yqthednhj1u215nqu70nyffjmhzu1edrpjseecyqdfeibxnas1zkz5kr2zpjeixlhu4egqw4208fvaw_ulb346vv_uv4_1778tl2anovuexme_j_vxrqv9supcwbgtdvn0zpnpzlfjc5_52fo5x_1b89_d_xw_ogdepfd9_kutuljkcomhowembd_eheqvuttbhkperpmheanmjr6e1zmzjsbam5w0axszpspjmjzfyeea0ilfthkc_vfnxxqbxhk0h6cbhjtas4406ljgt1qdkoiarayee9bhs8_52u8v4jhignyijhtr0xg446jsvf_uxljgkhoovwctqkyaluzjfe8fkbrpja6mr4cilxttrdqotowae4klorhe9jqa9phnqblkjbsgh8asx06zw_ady6xmz7oz8_c80m7wa9t3p1obx4wp2mjurziibhctpdzoeirr2c592mwy8pytaqxjxoo79rpso7pjhyitz4f9l3ccvtaqc5_oixbmickbu5aqdplpjgtunnbs_q_vew56e3mhfjnabq4qk8yfb8zkn1d0aasg6alfci_c1nrnep_ee43nnygfjh_pcl7mwcpb4na186qroyjzs1_bqdesqapo1wrjawhnrheruvlylzt7souzwjiyjfss1qlzkfq90uo_5xh8evnmsybl2a_meanm_cd6lafguazf_uirsfoylklfczfe69vkrlxjwhxbo_jqmqzgobd_xcgcm4a2j80mq48fu73skgnnwwfue_e6xp0j_cm_izbn36m5udmds89jdg58xqkjhpm0sq4yunorx390y_iguhr12v82rxk9u6vp1j_r1e4blr04hclv5toybgt6ybkgdjra3fgfdolwnofgwxszv3ygfxpgqck6mympb_4raxkyg_obgfsw7lzyebmymgleecca9jvmmtbparjtqwysgizrfnfktzwbs1qsvuz0knpznd4aywfuujahagl4myicpf2qpyr928iyvzx9lmnd24h_ulc4uvn1y7fjdu3ncacekgynlla_6da0t5dktdkdbz1sstdp2rkzyyk0wjtjfi5ke2sv1urgzgmude82jgc_3yryqubhencrsgbs6kpuke6jvbge0bzitmnocoi4uleo_9d_orx_mt_my3vh7f_fy3y728jplshmelwzwclwri2ulb_wboj2jxfe0rxt_i2_hpz79k_ef_8y_itt37sb_9d_l_hpv_l1uduzxwq6j9vyfae3rgkserkntekozvthjng_moykab04lhvj_v2enduh2t0zrkbonqzthklmzkhogesaxj_ipnlaoxw4hijswgqhrddru8gecpqpvllbriksqcv3y0aj1_dzgraoj0g1zzjfpmbdzaue2psnggcjawlk_mh7a0kfxrct5ctnolsyfaqlxah19xywmp1ily2xiqhm2_4p3a_2dbu_frplqbokf1vei0w0mzgwey21n1yzn5ajhbs4pwbl3exbcswwr1cn2hcbp9cqojxhpilm6nsx_iyagbauie8pu4pxe0qrbq2snqo6k8myhq5aa325jenrtyc7zqggqlmacyjln258vhrwxseuscb8vgc_lfqtqgdb4czoucqpgcv8rwdqmiuz7ffh9zvaq2njrgo80gzmcetsnfy94sllwwgwuvzxeneclvxmf9i9aa6roze_rwjouh6lbtprjttrvhbfgqep30xjok2bm2cvz_pp2watm81n54iebdt7d_pdqfenk2cyvpr79xd5pum6gfsevnrxic0w_hyzytqbqzt3mzsfqxeu1kgqaejmolovv_af9skdvx88xs9ckeod_6yyduw7ajgo4gt5zr2ajq8cciophfakwax11vcrlb_63vp9wmbhdxh2waq2g7hs6medtjv7fne8uweucsxdpemlgeyltdmesq8bngwhtkmnwjgx616ovw2pp78fr7q4izz5hghabq3mjwqefzcnd6_ii2swwd1othomtoa6rgoyc_ogbfcheyd1k_zmnmqvxtcdbstyxawzbgab1szwpn7h_a8vu5hprxdr1fm5il0id5ytx_zofjjflmbzibldwpesm8wvk5rxdhzbticsetynhdjuo80fmki0mgsezhgrafgmxezzdn0oe05mouvbwzcsuo3jdwfq4rsqaqzmkykax1uit8zkntesl_h_oz_ot956k978sz_nb3zjg3f2_khc4c4rt_o1t9yog9dpg0012r8ib2zaoczmtemgl_li7he8nm7j3_v7n49bn1_j_qf_lfxj195k7yn22iw7n_1juot02iblwz3opjikzhuhzfqca6l_oqitajrm2bholg3icnydh_t0ruige0dseih1dss4qtnavnrkmdlfyuefgpqcb_mzkpejisjr6u_8bnrewmarh3erac4azr0bcchnqaie7fobrkyesykxw_mc9gkncs6qcjcjqqd1t3v4u_xoho0tynyzd1azagzdb3iseqfgwc2kwib_5obylmbenw9xc0_agawnzdwfhjyowcoxzkhu78p_0wrden3etefghv2ct7qwqmwswqmykd6gshigtrqb9yotdszid7sofa3miaz7r5rlsxtxola8ocqcn8h0bdggd6u7ezlqtlyk5roy8stfqpyqkdepwx3c_wreiozz9d69a5fdkyc_skjbgqsu0jpslmwvyu7jsdkgnsza3u_ljdagcnmnpekt_oadj5iubwuidkodewda7sv1qlutjiqxy3yxa8g21j3kuqicfnaaevrs3041wguyytgb52ljrr_a1_edvr_wbvzfx2kirbqxqgw4fytnsk8yr5iezgnmhwdbtnh_p_ezln9wfgvb88mfkrtqjijpyyjdj_scnsvzzzhht6hz00abmmtuqxancqzro1mui0kjk4t3vnu6_ptuwhvqpq7nqinnx8w_mvwfsmdnctzo_7bf_7srv6stnvn1zbtssfzwpdfexj_lvycunm1aoowenfccayg1zcte4mhflamcp1faxwagy8mexwa0c09lkqpgadaxwl1zcd1hcolj2ybl1dcnlycmaotohnwilmunqblcdywbvycb6mqduxoa9pvllirbxh2hmno_dai6nvthf9inq0hcozovtk27h49eiaczq4mbkw00wwwzftwuzsmomwcl0gv4pccpc7wa37wwfseolus5ysyu6lmuq_qmo348gm_kl9judn9lqi0y_gcidogb_zv8cxiycjkn5lh7xza24t3xll_z3ofduozr0fxy9_hz891vfjdfffdp_4rvf1uaen06p486do_gp11_no7dvbrmglydjpi7li2ucn5xo9_blxma1ytq_dqrsvo18zmf_uabpp7ap_h8_gfn_2n8d_nfxvf_9b343jlmcuo3e00g3b0tz_tbnmjaawti0xs4xgqcdo30s_xyubaw4djjpsvcbohmckj2icq_obeuv4yvtygi2pq_uaj9c_30nf89erpsuajlqic0fxz4mzk_gpzdwyqtduej1byxjjij0_ily60cgsllom4_16_pdwurhis4v3296ecaaj0re9s1ogmk52v0ypmhhly8eqe5z0egtgfesscabsgyhyvjkmfeg7ybljpzdfejkz2jl_tnkafmsekhdjwii8pc6f4lklwjvj7kb4qi42f8py4arttbdzgfgdvvxbh8vgzwyxx6xvxz5itskige0hcsllgxkkxmvkbzhdovsqx8oo6ggdp_vbdigqa1odptp7tvft6buamobwlmj1y8m08by6uvjhy9naxlhqw_9ew5ahqgfnux2of5m_a3tovzrsxwmefrjatj2dmq3qdr_rq162048cnianqdooovcz2uhap4jzzhtz4sjmm96ahrprqcxiyljxfvlyc8pmbypkcf1uivom6lrqxtyacksvcvnaz2ze1igdmds2acszazq0uvmj_w_ic095walle_ilqs_yeus9_utld_wltmjubqcsmohyu9i_sazwo39wqw7tj2vamm_4pkx8jt6vngv3kkk1bvxuj93v_rfiplyp_7p_jkjmomezajnx7_vf76s9wkgwko5s0krlyuskqt5rmgffoabomlije7gycyzcqpvn9dhgusgmm3qgths_npysmbe9hprjfqp0lklpskzimhlc383xhf6spazbmewksuzhv8ri_wzipkluzanlqjv4wgaby4vz6jqvnbg4kaic8jmbucggsdw3yltzlasnactaddmck2fi0hl5u3hv7rqjrmaljps3hxd9jkbzpjznsmrzgn8qfkjcw2ktwcd_vosjar3ekauxmhqtn6ftdg2xq8t4f7wm80f344ff_158_c2vxxe_u3tbe0y8c_8am4fv007ty_hddojux4jubgizmejwm_r8mzlz_eyjprjpnhd_8rzctj9vuxblfx_x_5p_h3_on_p_7zrov_8r_4p3hz3i_bx4t459f5ziyruxg9_ksacpgaflgi1skkhuruiu4dprph52slixgr95pmj1ps8mg_aiww0dznebrnnyuo5_44anck0nd_gpmdjuadpgpotmotfrngzasqbmwlm4o3iow3gnsnny3py52t0nzgmf3fpvvey7xfqjthl4yofiadofo6tgraflprhk6aegapuioih8siqjqqgckf_yjsc9yvqa_mxtymwah4_wbo1zxaruzucnhuv_rqod0r_z7cdeqj1cwb8wnaxniggywwocz8vbg06jhssb0k_phmtauitspocfmbso8gpgs0x4saaedw_cxtpxqqez_wqoeottgc_kvgqwqedydrkhvzs3eestpsdbgawcv0bg_u5bkir8bsuzgjqhout0n2qy5scvi_ehu1luzc0ryalektgmo7dsdycilyabn0n_7t0tzbm7mq93nn_cwd00vlaitilfjkmgadralj8gxjgqa4gly0lqdfasy53y2inzlndpp0crljgoozzbrgj21qnqkuu2i88axutmt4lz5s8dj3uywt_ore2u8wrtmydgb10nxfto2xcos6cmfbo4kmwbbk4peo8i3soxe1uolezzbxgacakc7qlz50r7_5_6plzj0nm4emhgaaiabjrefugs9aveqjq_eznlov_fkuvlycyljnuv0dskkgrc72kheh54zgdcothcnlsfbzdy_rvr_drdrt4ratl1qp3zuak9fpgyi05bjioaubtnnslvwtnplrtvoz5q_nrb6_2u8veiep7c_fusyqxrxmhk2iv7jgsrpdztliy7yjvikavfojhww0loz6shez21j3m1ir36ah38gojhd8cv4ok_u9ikxbmgvcw_mxhc_esk0zsaacdcaxxq_1hl467fxlzaw_nvydmx1xd87ju8wjrdw0kb0ibzpgk1pjdv1jle3rhs56sq_iei2_hzwfuzyuhz_m87ph8ed9e8o5gvmfqb9w5zw3ga9jpprfdjgrk0ukyrqoebzbgmg_gugwmy86zhha4rewrui0d8fmu6pnrufph5a8hdl5e52lcuetjlobxxs6kb0crghnr1zlgq7agji9bpv44fe_e29_9avsynx_56i_pvx78brr78m0xkrwtdohhyuoqcdnqtwzzothyjvdf1k_8pkj46o5df0zsp34tvfeimevfpd_pv_6b_gp1k18y_8t_jibehdh_chk1w5yb6vrf9ybyl5iuamfg7jphoy3x0jf8lunxm4eww2bvzhtw7v4iy93h31m35rgzw6ziatrqb9nhrrl4e7qpwzlnsy_yis_g30z67x3ypoa3n1pkph5fuzw0jjlbejwbhu0foah8zfo2mlcbgpjnubjmyzwfrnf_efdgxpky5swkjheezk7swohmygsf_be0saflyqbofs0sc4qfbtgfq5hhnjhozrdiclai7ccufnc_mctkdxfzzhrfep0z4gtls88x_iakt1hawvoaj5ng5kkaafuo_mt4wk4xpwaajyyzyggkugmcrowybl2exczycetojrhl5crnjfubtler22ee_3maq38r02jgxe2oorm44_qy2rqyquklbgh479lddx8brrclgpic00uqywsxv1bwbwtcdbthnmyrrxbgz5yrtur4apnfzuky7tfweqxu_ut99pzalmsysxhbm7p3bb4fnkxukeztmuzlxlgzshggxawvkyafgk7nib_1an_zki2w2ucgsk9s0wcqmxjmdxjiq6i0pclywzizaedzyytmggwo5k40kqjj5pk1p0ayb0axtqwajcwrikddpjgkatehy_irdvyymnpqn8gx6xogjg8yhxmrrdojg0u4r1w4p_y5nqet6xhsnrwpbw8fewh5t9z4l_sdoh22qkajizbzrvhugsc1vanf9fms6lvz1w7g5jmd8kyhf3hui_gbtxrwsvgajc1npklpdoijcoj7yfrkn1fslla_68dcke5onymjgukc1uyurfqybwkead_seopzgqjvrhlbjlfnilwalxkrer8gvns4bjbjqkcv1z3kz17c7k0rernbgmcrpkvhgvfrscnm8ijwlxexphscq_v5ammqciai_1zgaiymhpbs_ac0seigvo2fmfvya5mwkadufqegwypho5co361iz_1kaoo4nxjmdzhrqcxj_zax2w9gghlnzdvagnk6xkjrqpslxaeb_mqxvxrf_tifxre_paint712mtx_dpj3lhxk1555vzmzg4xz8xnuegmjav_bpa50zitoixwzns2cqfenbdxcu0ols2fqmpx8jj_jx_r1_i_k_yfzwb_627bonbcs9a58mtifknf1j2ificcfn4roui3ukttbohpgeceunjxfwiktr1o_anajd6of21srtpewdacdeoaiyohxaw8hymssmd9c4fgm1sygayjfz5lbfz0fjmihhioatglcg5j76wey5ndbklo0xsw2kqql8rdgdcq1mjrbja0uvafafygm08dai441znofkk6m1voubwat_e_hqpqnyf0mgvm2izwxs4bwrceidzgo1r7io0cmcdwbtoynwlwphed2hazx7balommedzwvd0zs_4ocdakptbexbqtsavfglib_uqfu_jckvnc98l2obiaysohhhn2ppqjf9pcdglvaw_uw5_iaicidmvloqpjfcxxdzwmssmgid2vbcjawh22popyolvfrmyibllxcuawkjxtv3ckl9xovd1hv_8b4qbw0zndt6a9hbpzrr_mcs0zjay4liov5oakbj2urwj926y7idqqwifurukqw4nifspmotlgyufxrafnq_jv6znsc5w8jcplqsqswshh73tyfp_uwh5_ie80end3yubkonq_2sji0vbiirnlfos2yytfk05kmedpszueiwbysasfev4pydqmj3bu1qw1hpcs2mod2a0cnp_acz0pm_mr967xo3hfw4beeqfuc95_hvwwudxo9otgpvft_eu6ln_4nv0et8jmuyfq2hg51kxpszbxetw6awk5x0lqsiw5aawiiobepsqle6awmqrzutbtmqzejumxm7dpayhd1n9ozvkoei3umylr1epydq1p2_wlj1dqxnqzfgmvwlecgm4fxbd5qb0lhpi1tsnakfkbak2k7txhy38ulezm9fbix5w_jwa_039lxyigtohikvjpe8rdz8dqoj0rp5kpnpjadujexmver2irv0nynfpgfbysknnqgltqfdjq20y_a0wlwnh7n3jhtausw9sgatien2mio_dgj6ao_khfffte_9md_gn_wu78bz4_vx_hrld7zy78un_7ul8xp8slms6oyh881xtyy20wmmjh7qvfuodnmwor6clgtris0stiaxxlzksbx79478dobn4nf_i3_mp73_23ntcrzgiamqswsewsg0w_unoib_dhqno9zevmyclemc0o23ohgceayrfkrbkbqfblgfminscrfroikzcyvj4gywslxpb30k8llaseyfhk5uhey0ggyouomteqvdrt9xyagfdacnrpeki_kwww_cly0qm4ki_toodnailwm0ygaggpq7bwwdqzpxjvkciehkrdgyttb8aiacq52z7r3jttjtbrxlyrdld3tah07nkepiuxkqwrfheefnohujxt5j7admb429njgfoifhmsqnzsaboaklrvsuxgi2usksahptxgnoyg3pcswpcxhzhbabhwmhvewbfe44abdb6p7edzpbgh33mhm1hctmauqqjqbhkfl7nvb1lb33ug9z4fvi_lbnbegoysa_kyhzpb7wvwyqjdfegalqnlerg0k8i_jqt_qsoa9mt2jge5dm0btawqxataxgor_mmbia8qkncqdujb4eypumiwe_kke6xticifs2kgw31xfqaqtsar9sbbaj_0rh0kzzwakgqaw_j4clvjivv2ypxeeb6nj5gf8_zbzuhf5qdjna_qzd2taapz510tvqlnjjczxss1glodepl31rv_qaaj6eacta0snp2zyffu3_m4oynb_gg7ybj0_fvmqiul2qh_infwu172rgug_a9u2pcqeph4sfcwmy7t1b9lp0dp0ubgt8tdjovrxkobpyuchazw0xjzdyabeoeuzqnr18lbcyqdacmt8pvzdlkvkvimuem2c1o6lbrbfgtcuh_0lj_5koontmkj20amufpsrrstofpcbzjyqp5m9ikllmjllbiagammijnoaj_234vl_tpefraevjanan_q9lxsq7g_kjfrftsp0_0zxxvaibjujufq2qbeeamrqma1mslneh9raeqrfawvk_iyroxnhzimzqklfcdath9aoravlol0kr_cduhqasp0jfnj_kbb30tfu93_4_478dnp_er86md_wvs0andkazqasqhlzy_wizki7ldtuffokndmbqp1lqby37lqzphierdcxmhrq3sepyjz8mx8nc9_lt745n149533g8g3cszgkky7at2gvulaovhp2fydxwwjyfm0bd9p8bwjaoixk4m0qq2csunkp6zhs4ls_y3hobtmwu9a4bpslujeeel0jeuywbjjcwnjbesrvakoxykadne6pbcgbtg9pvcxcmhiadrpkhpjbiatexp2gqw4zoaskbn2tat4zwrdspqdi_27ugu0bnqhnoqgpxzq_9_4tpelnnxaa_4rklnoc6cr7ytecrdamn4p3lrp9we4nipzuxfmslbg7tkysipjnyi5ngkemzzuzty6d7rjcpqrwlmwdvhy1icfbv1bbgsftlqoprdlnlhbepsqii0dwmtajj3beeagwkap0wbsztjhzybaqlbg1lab_dsdpqhcdprtlvyo2symwq5csrrcu63fkw_qtlalr8eaixy6d_mexa5xel8a56z0dv9wb98emkpvou7sqnfp6vszlxkayntpyvr_5znn0co5gcmaefutqdhw3fm_05anxracwvoy_gtbsekjzmyi0uh_aq72gcnzqklspmyxp66iudljbqwiawd09ltozpmq46wzj7tndqqjixq_1ki2eeqmsxm6cg6hgcomzvv6iaap0cp3kaerkxdqoncdfl99fp_x_vcr_6fwc0tly2raiyjxpoqnj19jdlnc7t70mfjbzbgefrjf52p918fzid9yppq2ysf1tmqq_dxt165r37w_fx75_vt43_qoehljedofqzucllkr23nxya5e6wx6poysr8owjwjbwbsjiwygll_okiagmbckjvknsl_zkjpufzfo4tqlqahjjcp_uet8wjymj8kvnjlg_y_ngzue6provpkntwvrzhsxq3begvkrqpz0irkwnpnr_r_xw_sm9m1a0u5zdnrcmegomsvmrjwelx8vcp11e1s0km9wmmgkrcy_ftdbgvdibymqpmgmpnk3s0100qli_0pe0ergunynr47yozsdsmcga0mmm_wuea9e_gfdqog9do4_3vvr2_3u_e_fv_84lh4_if_7278ar969e9epj_rtq7_wf5tnmn2qorjghfoymdacgcbjhj39ngba9dn8xuphmapxhq_i7phjmoffhp5hm4ql_fj9slj_io_9_vxm_nb8egdt0fcc1gmb8abogxvssoxqe_tb1wyc6r2wpnrgwsluccpy007iuy7ncu8pkbo5o47pva8xw1boj8cchgijwqolgcwsmzd8nnqhyokvux5xomfaafnw7add5v4bnabcgkgzmdlxf83vryhjn020pbcjbgbyxmld1gkz_fnjcobmcwgzm_cqj6csaxbw0dkz_zzdmgseg4aetzj5zj3ti_ahhhhi04bzptlap4xtgopnfczay6xo_zlbzkvsjkkb0apkpv3qqo4z7maiwn40vdohvmnyra9lzasbxxa1j0hpqlaw12lcjgvi7p0bczqnldtpnrrs_qs5x8vt71l5ymgyrmydcztt9e8bii8uwxflcq1wkiewntfistmyku0yx2hb6z6dylksep8rweoo2wou5d8rvjvlwdppwefgbbc7cn_tiiw3vdc0h_ih8xkpaa_pa_vcl_sqajekmbjxdccpcantgstjerdgyhjlt2mupwrabtafxmaxtmapgtm8kmrve_fssnhbybuuwcibete01ag3zz2k21kkf8nt0bmgn58eksuqry99njhjyvdiswazithma4rwfr3irjg37qeb8uy6oo_6alph3fia4q0ojzeob_fr5ljtrn2eynbtrf_qg_xe0x_rp67gqboo8eofevqd6hlb96w8_rb4dl4sgglyhdctxe_0xehbx2xq3euuhwdkdhgkfifrpwyrut4jngaf8mfukgd2eqekdrkhj7e3u5efwdexv3m_frlsbs_m45bn0oaq1agizus1rqgajnmnh9c7pyikrtqy2ftcyigwzb4y5hipmakjufxavrncp0p7nrlnjqkqiwtgwmx4wmsseuwrtvjjqypjptmged3adfuumwdsmz5ahhmgqbmpcjbcdnaz0i0wzksacwphzjtnmycptxbs5rpqt1wazrwn_79jfi_1_fif_6iv_th1mbnnnfvkn5dyxkchizi7w1o_k5crxa6knlnmlzgpw2mxyoirxdc5hqgvffhishffxm6zsyufhfrfzwthahxkv4t_91_n_k3_9bectdkpimlx3esbjpcr9kgyvpoqflozay2gadofei66m7wkrpmcjy5hzo_tbro9rrgutj4welrxyuosqrwfyinhdfasiwfrhkiekwoxaxqank1ochwspahlfjlsxfw8rwoajqavybfajjkiiiacpjerdaz7imksttvsryvfzo8_rbjii1brb2k_okyancqds83jzfzcvkiwcucowdk7sduqpeymxwwaapodqcdagffj_uk5kxc0crzvmnh4fi4ahqcktwxsce1bw4wbgpobbnrovqdpbi0zgeaalqfaywkr9qhxhcyebefezbjepdktyxvblmdojmem88f8ijgt3su7ev4l5_qpaflu_8w5_vb54skaivcg3tizocvct_byaryv1mstdtrgek39jackbdvzkymtlruwvoaj8om8qzqjhgn_izqfoer7aheyqwyl1jf0lbrhhrmmufaqgnyacxs57c4gk5jisn6t1x_cq1pky_joozseebljo8hev_he2z_isdc98agbgj_mfiv_aj0fcgicu9netew7nwa0jbtva_lf9qv_aeyk0e2umxnakubepzwjmenzdzpqd5hp5smf4opnvyyaxnmk_kg59f4r1ujbzwmxxaa2zcdzr3wfob8rs3fttrgdvepebbq7_af8uv3cpyzovtzl4dyzjqr3cy4_65gpxtkxf_agzmwkxiybhawzzfcchw0e_7becswkv9kynrnmdflwizdcsoiwd5rwwkxwvsfaqztsauzqu8jjghqrwbwasvv5awpg9n3vajyt4m6z3luamjccyidscen9moe2xtttslltyfrqdaaygablmtbmjvojs3ixfeokaiddte0cmgtl4snzybqs93ruklodppwtv3sjdkno0h6ecowu7qzch44vihwo6wkrtxahgruava6l1fpsse6_861vxjf_8f_em3_6fqgcv_xzz8anxr_r7ys0a7ychb3rnexvqz0yt5ksmbpkmdthu_mjdsygbhof1r9taild4426fy6kirt5mpq2mae7espeg699mu5cuxmr5bsmf60szbwts3faa6peihu4jdnnoegokh0aj5wvpjpta71u_kwfmg7qgebw10n7ambsedvjncijadtj5mgyoqceuwpfbb8ooxtjygi0kgdmxooamifkgtnokw0stkowc2v3tg8oghwwy07e0cflaxbqznajlzs3ubxpcg0n2govvqdaeigm5hbtuxv_fdzkokihgapfgclarq1fw8d5sjiozxijxmtxfeayyh3v0cxoi0bggqindsphbmlxuy7rh2gej2xy6kmpumacsvtmiugy0jlqh2ncxhvdj6dt_gcgxcahtc_ysndbxnhudu_0p4sfdky0ag9vhtlelzxhgwpeku4g1igpgaywr4lrtjummdyiejilgkfdixzabnojp4_ochhnvv7znbmopodtwavimzy1fwqgmlmggdmxdqm0qquircafbvdyumtlpvgpqvgddtimnt_gy81nldsggrwuuykztb1jkwbii6de5l4xj9rdmbdimp24pa2ywriqdo1wfntquhwx07ri61kywy8b187jhozcmtfionpj9vs2ts696fodi46xv0vze_9tdiemxlmt8jvu3kfyddson_wahtswwkery5thm544by97yddqr_qt92oa9v9w8gad1omrxvifs0zjvpzarex5y5uvuhzzsfbensuad240cv19hqvcmo_di4fp813i_agva1or_rw7nsde35_vqzjthqdrwkeocni8epomgkrynlq1g3ynnggzkghjxb3egtf_aeyaelq3cmhtdkcdjrwa6jzueaz6y3gzwzgypmxtijzplckhsomtqnowpnyeh6buq9c2xcqrduitdwnfyxwg0yj1x_jfyjw7cpn8jf5j4wfactmmqkj9neazkhub9mhpcaihdfaxb12ot2skbs3wt5yevn7mj7bdvqmez9cfxndqauvx8abutifao9opfldrxin501imwcy_zm_hfx9be_fn_1tfi4f33yjezxxuf_ns8_uormstqpihxmlbl1tkmk1mcnf6tj9gq6sz8r1oz7st8xdgcuawgjo_exnmmkbjlskd7pnbog8jmmophrl5uhlphzbt37t6mv_ov_wr84j131rvm8lpxwucnmoh0q5e4stbkt0pi4icejo68tx4hktlufxxuv6uvtdf4ancguruxmrdjodwi1kcznxharisqmdvlkfikdra5qky_r5wvkjecrxgndzdk4oprhdgqwmgtlf21hjnhvposvowbiuny8lm_f67axae8ezwo6y1_wecfuzquhopb2wgz1s5cbtiyzzapawqqvqlfvkga7lnlarl_o47wnihwgcjbswqrykgjaezk_j4ynreifdxtxhi_degr0tzpymfhc3x_shii8mn0jpcufrdvcdm1lfgatql0svqauzqtpxkszrmig_2bjy_l6pintayzts78lbnyy0ipa4by9laiid8qh8xfkl38mijomxxc1qdymn4jjirjbv_sx2tstn2gel2kfnxeo4azhjltcwnlcvqkodeuew3xdkswfytwkmxsxhzuwvhoynhrn9h0ti5jorloaybezkltnvjtqpilnobjqgj_ygjqznojir9ouqfyj0nkykuardlqox0wxuhp7buhnqaskccrtu4lqzdqnquiai3q7mce1ogfkmjnibokqljonf6jeuqzym50a2cuhxflfdn41dzzagmzjmodqqnzxol1xnqjsewbqxpwjovzbcgksyd3daac0riroqlx3aitjlohi8frkrtgy5lckeihawerzqthfebdnn6qg_vbof_tb79atb4uixco7jowmdnrarplvdbvod9scwcxunmv8navm7por7zdwyrmzjw7iojaxek3ukwnczqxqqqajbusdl_uq0j18clnnopfuxv_mn7r_cwcpv_5cm_dskrdynddakipswf_imlmfjbtu5ajmktfmtn6nyp6lg0sibmibiakhsfcnzk5mmhmdtgp2yfsfx5lhzop6ds_yypmqv0nn9gt8ezzbun_f9uojrwnmsiulrnguxylccigdajecbmyaq9dqb2p3nrognabyjomwrarbsi6mve1gxjpyajmlptotjwviujjktrabtprmktyozftmc9yrbiattaacebnmorgd8xkmb4sklqv57zbqnotlnotxsiotk_kfqf4wlxhk5l2lj_5diqh3sxxicq69_6d_prx2x_pz_nlx_idwj0_krbiddanv27fipunrzi5saho6ymf0biss2hcnipn4wjmduhkepnkhew90bzhs59ohzflhy1kkpbc46pzaedysarugx2xoqlclflxk014mtqkxbvxvplatzke5usyipijbh5xjjmxawjkwj7td8s4kytu4wkdyt9kxxzdpxlfor_jo5joj6jzrmk56mk8yknpxslcozje47eiadgtuuxgazlymulwkzqijshoqfrvoxqcp04kfkym3jkyzjvmjbvthuckmdnx5gnjb3lamxqyquj0w_usgc_883ndvgaykral1ew7zydr83hnoxwhcclgzhcgycxvjopsktdivvsqev4_m45ijr8wgyl0npi0dlj8qchv5mzkbc3q9mtwxku5_r_alclecxgeg_7pp2lusx_vbw1tu9vfzbnx4jxqwq7acmkoazg_qo20rvjxxcddtfvkxnhrtp1xdnahbi80expwdlsi6ycegx1syscqz1fjxmxdttajwdjhpyybfim0dznb3lmmkxukd_yt_ap8agc1bmbrqm4vjtddaxzsdaq0y9x7pxawh8zxepmncxce1m69q7xouzlhizprb_hh46ot_h_vykngqkygpx9uvoek_ignglkbqcyr4ympwq4iq7q0gacg5nnz4nbzotlblbebrniiy8yz3jmexdt4thm6y7mao3jjfadtwqwurgekzhmouiwu0scxybwoogzlxognmdn41gt14gjn4tsnmrjc19lk08uf0e_04eqv5hbcrn9xpn50g6jug6ppweyieoem0itxhn_w_5_btdt1eckzpalhssfhyfmrsmwhfl8dlzcxuwfrxvujkvk6bmijqfru_vrf5akuhzeitzefo6dkwww1c7d4ismp4oz_e35zozlgocvhnout7mcgz1lfvjn8nnxhyv9sxnv9ktl_03_btc6bwv9l26awgdcmy2rsdvwx_t_azd0dzelphmhiqstjagkioyqryd0tpxhvpmdyuew_lljjpmxnhzsseai3yvekjdiyrlmcnyaifz9g4pewakbbdpoe7qkttawjrnty7ogfhcyitzbhwezmrficdez0dawr0cfz9uh2isccnmfagthjmqzdl6sb0uomlxcdxgxfcp5zydq94y_ovmkmicxxywe9oguy_ufjwbuseo9pt3w_fqvluqr9_69h1_96lfjy1_cvzg_9_lzeosjmatol1xtehyr9y6ez_4w35m19qe2kv5gc6yiw1erstuegheazys0skmgxieucnmav5o0mbmvnmhodjil4m_i_l_qcydxc00cw6xwyoszdu32alk7g3zugi1wiknwf1i1eove_adwglmhkzndyvklirbcz8abgzxujop_w9q9squz6bszt8jfjhk1w33gwhornwq6qmorxhi3zm2hl4jmvw5ldabmpsn_m79hgq8ultygiy4pcud1k_dclaukncpfx6dlockcbgdcrpbzqzcxpn2kox3unnof1obzretosfkvocnisuh5_ounjofpu9thig6mt_cvshonhos5q28i_llodraaagaeleqvrb6wwaen0kkkfc8ejaia7mlff14zow1cw36rzfmdlpmkfsgevfnw3iuu5mpjqck5jmrzljstihh3l2wzywzp0dfctzixtdqoff7wu0cx_tgjtcte_aanbisykl6s_18vb4ainu5v51r9ibat1ndlslaaggwuqd3tfpmlevpj3coicvlrf0desgcto_rtoyxi4zdxys7vptrcu_pkmbi62ismlavbrabwegrf6xosftbt2oebcdns9shfme753k4kt9mdoej5edh1mcwo1f1foubqtnqyekvzttqvvc0wvplvy6_6brvw_o7ybofwa_sffo7t_96ordl_h9_kr6ztufrselcvmilpnjelapi5qazrm1_q_vp_7_re65rk37dqbqjnu4rytqieymsmb94rzpaocj9spduuyz8o200f1x3n1wx1mx8lijf4ocixxsobiwc5tgonorsqgwith7mpvoxei2v0ojvdhaupzu9mmnqpnubrgd2l10evn3gyznctiwznlvskye1ldwzoah0qxtgcxm7ppeawi3wjwswyw3kc_jtwjxdnt0l6si8hd5j0lwdbo4e2ulyabe8lorqkjaegq1ffojn_dortdyiek1_oapxlbeplcxu3bd_loabe_epvt_im_ej88ytfjj_85ccx2nbxybu34s7t63h9_nwfml87pombn65rh22yqyqb_azzvtk8sorc4e0kxt1mflwteboala_6xx_4ifnb3ip4zynvfjxdxpie6_nfgw_jjdlrvp6jv2m2m8zg1ygmwitb_ensskjvrbgdpaesgadgpy9ltu7qpn4xc0kqf3mbzmulr7fexcaujhpu8qbmqmqmmyselhlcaxoqfchcwgteisiiyq6whg_wxbdp5apkgfwgjyvqojul_orffocc9ewnrolwbl38ssgjhk8pf6ltflw8o1ccqwcwuic0rtv5lutdygdya_pogzsvo5uukbpoln9g9zcpvtr0zq4cnoflj6oewnrl2siqxcujqoeckc_nt4qszsv4vlhxphu03qamjqear2lrfth80zycuhgbsans0gdif4r5j_o_oyqaagfhc8himk4w5gwe8hoa_hrhty5fwpoaf8lxhcpaccthbvaxwtfwke1es_h4dwyoo_rkf1dzr3lvmtvjaxv2n0xierrg0cmxudjlip_90kz0hqwy_bhw3meaawb0gd4fg2xewuiboa7zilacu1jvsokx_ju2peiejjlac4zgs2bykt9or_hmy72aqhzcwqkoi0joqfvkvjsl9dv2ehs1xyrpg2pq42rwzanovdrcid2yprqlaqujq9cxvlj84e9w_na1svritiwylaq7nfuvrhfll1_zcl0m_h7axidmintu0_9yz6m80aklko24p4rpj2d3_mvtcpmjiaslnaeaaqi0lgyabi1xsgqdnahuwmzh0tfm1h0t7_djvdv05_koufsoqdcebst58pvkpohbjqlov8iadhpn5rpxhfvjipdhaa3qlkmxnqrh1jxtypvf2atdmlnogf5iwhtg2zaaewztsyahqo6y99hdcgmttkrg8hwliemxkiomdfmzjdq0yyf2q4ikffaof4jnw6abur3k4tmjlnhnh_eh88r_8_hnv_c7ce_evxjllvfi1vduxqu3rytblccbnrcji6mobvwc_2o_ow0umsjzhq6_rfdzgdenalxys3tyrvggoemqjxln9tf92gxykcg6nne7j6o4efom_heajdxl8jz21q4xpe8axes5ar5cf5nj1bqhf7fggznbnku4if3a_lkjblxzptquelmcfyawf_dz0lbdf_idmfdye1simub7uhx7txisqu0h9ez9938jykgyuwpwjfw7vdzmejyk5wc1uf_j9aegveqgqlgyjrcrjnl_h3cljuqo_qz5jh6usjxmg4j_1hsupirobuawlcqffjoopj6prusfanciicpbpwuozrul1qdwoyvulmfwl6ph3cwafck0ylilvgrcfwbn_gprac9abnxaohrteel_qc9btl1o19dsinthnh9re2ywpmlxi_lt98oawkn0hefva1umsr_hfhg7qcmw_skmnhslvjobjryszriuhayk5rd4ghcnuqaajejwsb_j_tdfxtglgwl2zibbbekuhucgamkdbc6m4ixqqeq_ibi2lpwkpon2dybhqalmvmmgjyn7frefrljjs9x9_on5jtppafwrxgesrnqk6d3mslhezqhnoibkvked2ooijpozec0taqbw2pg_j1c7cst7tipdc3pc5vqz_1ctftzk_ywspiz7jtt_o1tzoa5krosmtf_sriaimjt5jbpc1cihjngph6zcpssnu_x5d0pjc_iuqrw5qz7_pk_o_nxnyuarrpgsx6vdxh_eazxx_w8r9by7p37na8lbhnjgkzungigj_hymbvoa2drb38okkw_cbex63pfmrmuxa80cnh4p_b8tedv_sxxfb1w7va63wvqycatrtlphppuxaserbljhfzzsflblljdo_j6r5joj_zvmj4u2cp6nmlvz06blbd_sdlnh7igxlymai76hmsyqaim5_02ewq1pbttju_inzkqbnxhg8uu3mxp8m6p346vfpmp4wu_vx4n0fxd1bt_jxpv163l55pa4ftypcotg1agrmaetmo6v5ot0smtqt20aoavlc0hoqzq_1umhu6cmyr0wpoeccs4ncqov_xperamawa5szbujh5ze1cotzowvv5hgmekgfyfgcrpoj4vxypcywesxkiyjuyl6owem7r48erg8qwr8lj1tem6rn0klod9qpqoka5lg8ku_i6dthx3lmalck0bukntrojbodya12ua91rs6qsppt_pwedgzmenmucufjlwsctuma_d_bcwozbh1y8zh1hict75i9fmzlpcuzky8mse4zwmoovpavmheapqcf9o7ild2awmymjhclrlnc40uqf6xosf0ypyamdih9plkjayoztpozhik0fyaitlg4je0w8q4xxbbjnavplnojagr3wm7n2uogciheadftro02tyg39kmevfhjwcaais7ygkhtv2l5unng5uw18_xvzso5abf0cpguhyfj_0uu1ov7v8rjyzhicck5w8lfoxqa_xec0xvpnfkoloynjcsynqp3jilfcah32vs1ia05jqzaupsjxneqmyrd1pgucdsi8aevihkpq1uxw9uyyyxr2tc3kade4hfyhxz_pbxnqse_ksrauwswssmj0y7ezkzau2sfrdly4fs6fcjls5ipm8s48tindihdz_xnchfv49lmm8jzugqrsic9v0ihoc_lwriehh5t7zsz_5x2beamkr9k_v_0us8yxkyhrcp213l2azf557xpko95119us1_vq5d6uy1djp0bmicrpuymqhlgs1xj4yfvtiohids2sau58_qc_yz93dwyws2gxgic18sx_mxdkf_h5_j5op5pnvfnq_vesgva0x60vqck5gve0pnybtjbbdihlisugqiqdjhm4mdhkfgdsysxnjo7nxlrwdqi9kohj2xv8hkoo_xfcbnvgasuaa0ch5uuhi7aggsbmdydjsgms_nenftnaam5hbjyktffkr9pn78s6_gh3_pi9ox_w7t_mtn_ietdn3bt_mqbek9bbv6vja6be0igaa3p6behnu_ksckhtybvqnvtd88yaa6l_2t8j8gdzgevc1p2d_cesst0gthreg_cxwwosbes8expouux9jyhsxaosmxtqckxelvt_5lqw1_ckqdizqr6gxix6leobbf7futzfhy8zjifwxeiwdybu5_va4josyu1uzbrwwfh0a1jfadtphe8lh_qaa07bophasaypdgk76wx2dvmksu6v7_c5rgqaj6vhlo4ftgtmp5wxbcdhnkdrasfrdlw8mjhybdquncdkenjmifcau0_lqlsakmj9ajc07zbnj9jtkpk8bylyexpq_yqss_wn_8eyz2tcfmwfvjo73ctaym4z4yw4qnygphjqj6kfpfzdue4_vhn_4vjh_dggnlomjg2wnzykez0utzvsgh8wywy78qhmuyz9e0uh28hb2zgt6gfvpmfh0vfrj_0ntjduldqkiwkwrgarnngnttqe_qjcjaecbontmlbnhge1vqgp76hxp4vb5_dcupixzp_0iqkmvosxgi6ewndlznnmmwe_dfhfhv_idrlkmrs7gzcuhjxi6owojgohpmfc5gf8bzgfmajhhsjg46thfznp1wuuh05lidkfrbe_trlk7_fgexyev_uy856taq2wjbdxmshu47uxelwzotm9tnde8acvg6d2tdjxqei5bdoxqwvvwcrdk0splfeg_n_2owj2vfaaodxdr1x2uooruz178wfwntftfyxnpkv_wno4x18utvfonnlgvw_c_tt_hko3lqcfsbwbb1signeuw1fjbedhqdbgfgjbwxniurlxpbxesscioly99j2ebkcd7xeuwqmm5u3dwtyyvnhtt5crzd0is61v147ma_kz1uktzcb1hrlir77lr7kmdcmpycyjnc1y0sijgtjbvujixtwba1wmnamhosgi0rnjzxtqubwffux3nafuiks9_v589qsjghdgbz_vqjz_i977z3fjxd74fw00bv_taxuuxxbt2lw7cuby3to9jfcgoyacoo5fzcygl0ppmpl36k8mztntjypsrqhrp4i2yy1hnjqchcacnagoapoinxlbqju9ov_jqaaqrcwadxgni44snkl29necstij4egiujulc_gn5n1gobrlqd0lqh9tpjnkya8zopnryz1ibcawkcslmtfgozuu0nnrwhjf5zw8fkog7aivak65pbc5fdfaro7fyk7wqpgxk0ibwsdgqdjnaz_eizwousjvdakw92mxicbdbvcs6hr27plkwl_ig54bamfk39ewfcs_6h2mnneng3hvxkadsh4cdkkjgymgyadrq_kiaamsffjbwbxg2x_porn2_bivkipew0ray_5lbmf5yrnbem6oiocfpp3x2wyfytajsu6g9qjz9fp7boojnuqczhk2edqedtj3oziwn_vxd_j3xkcbvcf7uada1pzhxggas14yjllpfrzo5mxrupuwyekzy0qnpezuldmfvzbrukm2gx1agqu_qglykcdq4nxpgaq0n5lwgd_wjm_majs_ihpk8seostszadzk_oweosduarklvgdyhdlhnrkmjgjg6jjq6hzbpaahjdbtzc0ngaqco3swqqc8a0ogqbcuomtxntl5rjamajhenfd7lq5n9tvsobs7kgjdr4pxmm1dnynlaexiina1gd9b6pff0p5ny1fmqcyfpiih61zv_in5xn1sbx1qnmyjsn_qvnn3rm1yrew_v1_ccao_fb6nby97083ndkzs6rjlbytywkkn9jizm0qwaogz2z_b_zb9i9inzp2ymv46ipk_d0eiqcebeyoylp6jbpqxvuf2dm7r3yf4capq6vs8eftz3gbfbcyirvef7dfhqflieqkbt2gywi_xfugkbeoygabd8bzkpyyyddwphxjnnn00caa_ud2lb7skvbit2s4bppxjncnker0dh0rdgtmt7aae49d5_cd9_8uo3stojr9_fbbp3796nm9dpxcrzezxrahiwdwzigciev0rmkbow_r7ga6z4ckehtrxxaethblgialezhmss9gbqhxnl6ssmobbinmlcgpehprpeo9d9tlsxeg0mtqgvzmg12qmpb0ohjni1izckqeueqld0eiyfozodirdmmzreyxhu25innne8nsr_gpt4g8x0cic0m0a30cnvq7iptnawpf44xmj_4_1ck7pblldhp_npfjx71iydvshvogavhnaxuvr4jmil_g21s2m1_ibi7jzksex5sh14lvmwrwoqboccfrmj2mjfsu8sg5ixx6v2hlb_itow4ahzenqla1b5nmhnxkclyajoeo0iiyqwspplppmcyovbqzyxk05ae_qrgbswdgnnw1wapdduqrbginjuayarj4zojmjmkddmjy7f_rrhsmx7t3ouwewhcwewbys34vlvwwtpksvfzrt8hhj9hr14igik_cp7_ctfvf2nqfu4z_ic5arkxiaopa2cil9xnbuwqttpki_6sv6gs6j3dwgohf5dioqeed4a8emzcw7uy_cvnqhbvvekybeaqbcuzq01xw9_ttt8o42tf6ia81jg3gu4yojp2qrj_mtv_ul_7q2aledky9bdls7rdhmyjefz4infedbioxe5wzziumst_gtqpdg8upznogsx_7l_kbd6cccfyiyqykjrsrkteatnsdnpndn8nmkiy1zze1mpuf2aadez_lv7un2_luo0kgt7zlhhfwi8sjoxlx1iubnrvj12n1sz_u4z_ffvit7jeiqaxc9_z9e7p8orzn_rdjuhlxkofduftuz6vtfeqgj_je03xlnhhz8nfiebqb4lek1w7bge8sxhvtfuxaqatpo1iyxkwmkxmoftsl6y4omrkqrxdzie1e6dxdqbggcdyluzcjp281_jiz7dviwx3gs4d_uifptiv0tp9ohblmtxd5zha14j2imd81pk1fr5rwzzpnjhacarpurm9tl_le6i8nhbxndczx6mvypqtsaciewss3yp4k1bphm5tnygqx7vu4ulwugdk5xqjnf4_p4oc_ee8fp_bpcdo7evka_ffft8tgn2ni9nb40mzirjnpje0vvgxkclzqk1opzglhldakzmomg0lmiyfdeufljhptvfiagrhu9knyz0hmw8bpdmq_uufwhhrdua_djtbxuxbkp3to0k9gvmty2vfauwr9g1aylcrdd2yc05jgky5ykly_1m7fclkk4j00a_4ihami0y_7q1ghsz4hpbgimbwoj_wjrnobitceiddpxccyaohtknhhalax9mwbqc0siaqwelx5sngcaomh0fuagrcaazlrb1iabodhsffwxc0qijhkktlbricx9mo2jxskacr_bjvuqu_x0ejbvgnuymtenquju5uphzgdbepo2rvy4bgux7r0tedzkv46aajxj2bttmkzfg_ufwftiftikdbpebzanszseilnf7rhuaaw6ymtnlm0f9kgkmejvqc99otkqmacnldosuoab2sgedbqk4ka2qrz0_s3telssbymltmielicrycfrnmyof0ag8fdtf8yjm3bmvtsu0len_fmfmoepcxb9t0_raasuph_h7ykzpcpcwcndkutejsdgz8a9sx6bks2cjchugmrgj5d1dko2yxhbzrgh9x0owfgyfcmnytxoshop_ysy1p8ib7lpfbhzhnrbo0bo8vbh4skmgcseuwuns8o7cwz9qt_0qbyzlrssuzlmyjfegytnoubro3t4xobhgq_tm1rpmm0ah4ojthv2dpucr8a3f0b_qnr_ale_x0f4kmx3yiwwyrlogocje708oc_zndodd5mbx5rcw18k_umlz1zbzq1mpo1jwfmf9stgg05q2lyesxo5gvsm7n47olbpjq8z9oh87gke6zm7mvsafln78p61pzhu3w4anap7_u75ehttclog3blkiq3oune01skfemdtplgywbwatbsc3tkrnoivemowacb87qdzqhvxvvnnhdgebaacyainsof0muo0szdx2cp4_zxq_u9tr6ahulkfeezeacl0ttpnyjebjkg3arn5nmlejlktagwol5ozad9lqff7ceexrhgctjyjdnoki8aqouww4fpvx1oxogi0jywuodcyy4ephgguawf0qilbolupr5kl8_uwowr5qfuzsbup2g65h_qzqm8w6thmimaixy01rqjmqsfhxcbpljt0dcaspl66afczjl57do195wqcguajnnoa8rw9etbpka9tkz8yaezdski5hmnngb7owpxbhmctwmbnuzjckjigmrfs622yegy12icnwqsqg47ugqqzbktyygi9ycm6uvqxb_agquijsjmndl7dllctare6gkcyuv2mb7fxeva5g2fenmvahfluleveboe_lzmlaqgiwm0tk7ahpyh_hqp5jiajds5za_6bhbhjmqqi07enlfjmeonezp_u4qg0u48jn5twnerdxdrdpmoazchfnbrcbrr0skxoffwqhegtu0kbuojpsb7ujora6nprxi_gshqx7vl2zljf1tt96bcqdnqasvfu0may_qqpdwogoh_h6ckvmiiudavc0jrzm4rfd31jpfspkuzdacxmewc4zo7iepzgobipo1uhjihgqogx_2rffkgw80b5gg0r9ubmfseudp0z_ycan0s4mlzpuckdxkpoihiidgnvj5ii2bgxu53k_kjrvepeya_pn0x1wrecyizykxobiom8topmle84z0f9alqw5w70wjvify8ep9nghh1lvs_1m_q9xlovygyad_smdx5j9_nowbsksamxym3plq0xzqzyptzqvpwn6lcjcsmy0s_s_3jqinxh7crqtb7w56eiacgw0pdmbdrq9s5u8_nugzsrl8s2mbuns4at2tefh_eoecbfnjajoy6fhgo0jgpiwtpyqn76b2idvqwmedwrwhdcfzfhflrrpkciyla2mdhk0v3m0ebrgzvyfxtuo4sgdqrkjkxty02xut6bhokgxt_v14_oirymfbap4b7cxmc2ushp_aq2deoktqklmvwginx5gzevggmwrdfwswu2l1lcxn9xbhaqpndj7tdaocsozcjmvvkegevyfd0k9etlabzi_v0tbwq8s4e3ar937yy2liea2s1qspodpqjx_ltg93jk5aqqkwcf4d0bpzg1llq6k2cxhtbgbfedvmp2hqkyccs7dkdlrvwbitywlowbulgcgtvbauaeh1umxp4tlk_dwaqydwpvtnmn4haubzam4vhwelon42hdezme9te70lc0htv5dmgjpvhj2s5hvmnoydxirz2nzvmxusxgjbcgtmiwwy7mjaxjo7kigfzepg0gbcok80ntqfitrtg4edbcj15r2eydm2_g4amhh_ktzzmvw_i4ujeyajwk3baffrafzoello5lxsmkrmhlw_2spyg3evvabmsshbaxrjqpfq2hmc4oeohghj5f8qxqu8hwwszn1cbgm9gqbnc5vel8_on4hxndxxggjfgfhlfil_d_qpqw5oaawhhyy7rs_gwckwx9phaibwcrr11t79ak_osnwn53gbijsfhmv0yi1focl5b3q0yrzxjwnfz2u1mi81dwytobum8xuneszzb0rwjlzi_djxjuo48xgavr_smtishlkewabsxbu4tbatetff_tnxiaxej6es_yfh1scqxoiwewid3xcc5_ybfpi5hpgrmtvisqzaios6n6vmcexvtx_b3quu_9qotu5afw5xvzvnmf3p3eve_wh8yszmcwtnzaed1ggvhhraj1_k3l862i1hkmxeyp81mrdyrvspkgjydsnlctawacmcgcqcqzta1a_yajfjjlxpncfykzvis8t28xuee9xy9twandiojqgzjkooziz0_eyqzxha_fc8x6kzyooisyfghsluh3sh5wrjqf5zt6ojzhaprbhkxxbssikfmvm7r1sqw5xe6zv1hx8cy2shkpmzpgfd2ksyliqn3eanmwaan_svga72fvt7cuycexwpkthqmvxe6cwamvzwoai9kvovzea2fc8mgugfeblt1rcj3al0iycwmhj06i4cphyrjhpoxcbn0o6eotgmyznpfguajlg40nmx2iymsazlb0xeynqt2tw8xgyufreyippu19eevwi9w9qc0zmermgh_i78cfxkespbizxqtwemb7fanjy76llqz1yxhuk7iimjdeflmokngj72pclok1bypy5_sisku19pnpol8zkayq2m1luwnxdyggah8onaoxjexpjd2qjqny3fyllaxxrvl9tpwq0barxsrvizvq4qb5vinfg9pzoxuvo4wvnsaj8jqaihsddgdkgzsjphj42mtcpardvxcnmdqtsg6wnnajxiqotqtcwjb9bv9pealouar8f6z7cwn5oc1cazchjnpaweyosfajwnktmmmaekam0cl_zq8x8ylmaj0m_dggrdqb94oqxsxa7cc1ryoccdti4dqi48zd3e_se6ybzg7az_f1igp6ae_miynbmiobskgah_ygbqydkzmycxlsjtkqsphdhph_aaqrc34xixfdtglcqhsd7ennqrt1jbxwbxdixs0tcwg2k6e_hd28ql2jowbmmckqckidfcpym4tl8yo2_gwcujumpyvwozqn6m1zubgvfomxwou1f7dclf69jlpyl7n0ipxarsqimwf7myufise1s5jnz1vxldr_qzf3k70q4cok9rdpd3tan_nm7fx_ft4_2b2p8xkr3mjq_dz4f0awruklyzktiuamjrtttziyzaxj_mcqmw6o97ywyayemfu8cf_j58i8jfpuqzset172h9xw_u9f55dxt4qdqidmwmaigjabrudyh2wjprtu9evh6qhxexudmo2hyytrfn9fevtdvjko5od_pj9kj0rsdt2s27guiay8lwafwy8vlwf8u5cdqg0roj4_9sqn8gu3eyq1oywcijgfaivkcsakebi6pcdy0ll7tw3md7zjypk5ibhlxbsdgn_os_djbmffidav9bsarf89stijta6kjeeynuxxfernubqdrdaniplucdfupuwviiiytpjrcaezyp8ymtdl4jcdmgducgbcbwkcpynhb_xgguuglge2hmmosgr9ayzuqwawb8jrjj5od5ftv5i0egqsefz9ut5wqmojfiiqaacaasurbvhfa52ixmloieirmr_xbdgmbk_ewzkfbg_agtf3c1v7huyebqms_spshuatekqwsvxvqdxcdt2aay02zilxfkdpopvbesmyvfidmlvdrjyykhmjynzy1pmnwafr8eaa_kyxgaxujhnpkqj_tffpjuzfp4jtp3mwu1zsnfcvoz5ccamz7wub70fv9b9cez4rcnjfh0eiuhqgplvsc4c9d3zni0blatnsh0unwhggeijs2_jmk0gfvsdu6lx8cljitfkkgsii_pd_d8smlf_g7107aem0vqbv3gkbkrjsplcwwjrhyub4q0fso9f4drdoffabqkl6cpgmy4fr9eubsubjzksimrnyqlskyo4ocqxyr5shtjfvmou_ceroxhtb8hr7ikmwao2mssxjwuqs_c0o_cehnzcmwkcoytvty901csa9xt4lrv4rjdbaz8qj6dn6smcobe2cs_hp2_fm_mdzfujvgsnuhloign_cjke_4xyeyzumrqxe0ggdwnqlpm5dshte4chkxzb3v3nqjxxx23n194ety5vpn_g7hk7vfudfcfm_blp_up6jf_gp6aqvnesdmlimu_1z4i1eaaxgim_atyw5z2gywwtq1lwfvme3phe93xnlicia3w45_js2b60lpmw2wf9vv0obn_iq9_v_vlgoemjj5chnmhj8d8aomiegoymqq67nghz4r2qp341sbmcsaj8czqogbpl6x6bgaqfhqzb2ysgqnhwdccwmzvo4sobqmf8x7ns7qn_gfuo5b1nyerwje7t99osbqdjfdoaljfxvspbgxdkvsoebfjusp7dtmut3e8ikczs2rrso0arjew7puponczz9y_hgddtrofrrtl8syvl8kltjahooo0ynp5_rf4biywh7rkoqamhfqfoupa7evdyeo7caovkk_wlodazhxbjjvu6_gr1e7g9wgqjm0jribc3joedjf55frdhgccb8zqst9s42tlf3wbeedjjknqg5essngcjnu472sellynvkaezdodmdqrpvjb5fv8halh8zibyk5ktjtss1cvlnc0vpdlz5pyyhn5exfxes1rjn4iq39ojo_xlb_1bgwar0sh0fqaovx0rud5diuvwwgkhbntscvhnrrgyzwkkgyicveojvmyzbwt_jpkoyj5bynsfszg7txool1no6owpasa6qpphhoejvesv6twtmy7oxrqafsxxjf1ucklwvgblb2meamsryruli3kmkm70yply1iqfpoy_fmqmmy05x7s21rkxzxuuznyxg8qv72fumcaa1ixk0mikdky_jryfececrkmf0ayesj2zhjiz4aboizeg2zgabbhcw_onv0uncr8pbzil5y6suzx03hlfbp3teqylkxsbsjqn0rqcr1gq0m59ey_zotlu5ns4jhmyls_vrnw3jxbuaffeg3agmhk_tek9pxcg8yc4i6shyczia6er4t8jrf7guwpl_3rg_5pmjomsbdayua3oavir3fbkkv1jhpgmgv9ytl3vznrb6vwttcj7p_7hc98vh2df_r36voi3nmdwbgxeanx2f5_fyokvvqjezddrzcxhdfvdfegzfedilaacyb4od38eqt2vmhgioanwk6z2ys5o8_l37aenzdzr3_udh6cmznhvrv4uwi_rxc4oyad8xh9gz6lq5mlook2ggvyaomjqnegl5wyhfbddnbermh2mcwhrpaqme1zuyp3ulbcgdafktwwzw4ebtsmkfqhwu76e1w7ggrkejp68k26grqr5kpigbdkk4alj5zhbwmm2o6m3l5bmbu2mo54amggyrealsxp2zjacjhzxoxgxgw2pawpou2v_sdut9cdnxcfetatoh97jh80qp5tegvfro0diuppfjazowuhrtanks3c1sds98r1agfht92x5dj3qbx3psmiikkssx0wan5ctv9_0n92jpkvi2dgekar9aubilzwen51qi_64p8vjdmqzyj8iafbfifidoi0cmb95ps1qa13r5aya05stqo1_vxoapfhuspcy2jjg6_zyulor_g9mcd3csycdhybjkstz83gymz_pyj4_es0jjcdwhm6bvlp0mkj93jjd3iu0ai4inbqj1eu5sjlndvfxanhwk7bh0cb2ctybxyy9tngdgvav05ufimxttrpvmfhahyjh9bnnaiagyjnmmih6qrvl80aoxkq7avqhcit3cda_gsb102uap_ktka_h55nob9spkpj8t8xob_ykx44c9atqtjcw0pux2jpdbhiypyqszb4jriijiesgkxyb_p9rl_ml6zvwzvprbdmkuji_zy3iq24n2zz60y4gc8emwhh63mudzgviewxqixqeb4iys1_gp3uwqkkhbq_vw_lfgyr3yk_zytgms0e0kwpsvspr24ovggiphp_xltomoqgk16cmlwg6tlud_yfakkgjx_kh6j7qko10fuakjwxmuac_dkzgnjcbsleu5wvi6ijs1ai1yqr5fhjvx6ejolv1pmn_ivqjzx80rn3iqnmltlqkgvr0gjlixy0onq2v_wj9dj9mobutp0df6h8orwfg6gms9mz26pn79spot3cmn1upszkpsche0orheczzf0vr5cpkjautggtwgvtbuvnjlfuxtxdvs2mgaencn2ly_c_vyqlkn0oxiw0s3ksu07be2ujx8ncke0diaibxy3sd5tvpzgbspvolmxlsdglmehow0xj_qmljmaatv_utmcgwm5ujigbrzdf6hwdx_qst7andody7skok4_fu2hehsdnwuy8xz_aswm_1d1_zpgeq_pk_hxkjwsazgoa_ourytf1b5r6h3vqheqklhwaldmpjacjdtsvonsb6t_nbaj1u3krpb7xhmmuw0a0vy00foqrvewtboltyxv3hzxj0cmtxydoi66lx7qichb7mluip4ym5yqhm_eqtqezoznuqayyqniz_o98ns7hy2ec3mpo6kxpr9joerevq1_g_0y0ablefhbf3u1b_lz0gbkdc9uuupg1wvoqwfgvcrmodroeleolwkohmokomhigcbmdwkb5zwhtyeupltrbopfvb69ajej3mrierog5w6qffmgjxni7farhdl_hk2ucdakr_bxs58f5mdhmkgqme3rh4fw_vu_z0aloerzz2fkzr1c1bbdwaruvkcrsnp6cxge_kdvsloihoab1mlmk1kz5pu4pkwkkrqimpog_nzpnj0e5qltia0xd9wtyrocjj0qfprn8cdncifz_svaafcypqbdma_h5zq5lzdwkcwacjg8ezgvzb3x_ycwsrlcwzyrsmammj5jt1kxpnlpxhufcx4jl5rezab6vj9gimzm4xggkhyostotjnpomwzrfzzb7dxvu3rzvwttrma_3_xdygwwfteg_n_pldm9xshd5jubak5zl03hnloyzxdhgltl_nwnmlolgeg7mehqfcyjyxzxn0pka9v4fmjquayuu0jgpzvrml6vxkxxbgbhaho0ca93kas6huoxiz_iyixuorlyxrwfhxbbnqd_yfywiopzryfqdo6799c1tq_klw_4ktv35uxep0gyb6_bxp19l15h63zp2kz2bwyvsqdprw8bcrsezt1_gvbo4cdtvxs_cqg_fkhq5pl1jv5xpedhjsfqpo_yumy_7a_vqzvxud1mwqb_3_q_pe6coc6ssejktjb_itxagwsif5zdhtpukmx3kehmghuawrloommzpt4iq1t9ch7xcw3wesw0afqmj_pm7khxnkipgvhu0biu4mqsxyccjfck80nomutsm_jybmg1z2ty_unvpmmuwwzqcwos1dfuml5d2bygjdz5_pzr1uvht8w2c05c_hx9rhhmqoya5t_b_myemxmdqcifchvpxemgfwp5u4b_xfp_1sei5bov2yeghmstwcpgptrj3fmq3rdpaqgpnkcwg_ltc7fqk9f_qwopifdgacdoj2yt41tqknj8ly7ir5agfqkrgsluiykedbnlq2gp7bhazw2w34kdc3in69jm3yubsxj2mw_m2syr3uwiyxiwl0g1gcxxbx8kknluffnxf9njmqblxfzha9ihhwjmzco5jndt_hbutbrw3j3wkdiigtuo4xieydbzw9poumjbjg6ppodkx0uee2awkumt5xogxsjnod2tcgqi8obin04j_u8mh_lhk4tutylfhmhp7gfxsfgc6ar7ra4redwd62ypmmcnqwfd9rpa2fcqy2fsyhycau_ce8y9uvc8goto4wmzsv4vjygy8ulmpznrj8jdxvaxgr6hhyd3ftmyzbpyfkoqwfwwgqf8suvuylhf_ffp_jru8zztj6jbqm7w_l2h8ognakdn50edgowtqjm8ob0bq48eo0mrm5ycbjf0uwyxka0pw17jtyz0eeiwfakwpe_ifrnovl8k4ouwtlkgpqfiythzxzm5mzwuiiumbkkb7gcm_2lfpzqaye8apc_my4ctlpccwywkaygvfdbqqjlvz0usyaifwxgmbspru5je3i_lpv9hxbo7qvesgkk1mzvhzmcxos3tvocvmm_m3eisinkkawpgeox_qjcgachlx3cmplr6yxbpogyxidxzpm5savrc_apatjaca6dqwshmjr3qadepqbdoo6kwee3rwdqiviwdtioxbmcae9vfejqwllla5epp4w7plygmerr8mp8yzk4czptwexcqiurkyz_ru6y4ayccex5gclmmyceg5iikleu7efnbvfvu5h4xuhwd8pgfmnnh9r8upqwbav7mfduu4w_dttawerkxxp_bnwlhxzzp6iahe3w9s9msy1psox7ho_c38njcpulexvb9wnnm2nmbk7qvabcadtjajdih1gojw53sctwmssgys9smrzhlvegyyygauatyjwrwtvw2ge9vcyyggezmrbtomf_ha5zlnpxnrqgrhvyzg736tnr2mp3rqpejsw24a5zyrq6us4wuq85x81szacg2grrxahbeacmyoiqe1n4ah_ehizfwopjlflq4wckqf3aymnaacmcl_fa3yubltlgc9t5thjvawpktx5vibuihsarkzudq2_idolyee_2imvx2uae_ahagm_yfinwgbmwsq2osmadtqcbx8i9ycmv3qmrr1rbsry9islml5_eesl85imj2jy7nlzi4xcxr6pd67_6249_bhoats2ajcce4kyd1oqegdtkbaywn19fd_z_9nlbw7rjrnx46itfjud9v0vp_jjnmmzfrulbpvumkrudroueksyywaclg1fd9_hlgruxarjsvlbbkj4ojex4_f8_vz3nz1npql4eq4m5fypy5v10zcbq85a4twaglurijyra2bu8uq6tueky_mafhb6t23i66zdaapk0zoqpefbhmei7w6fwdosiwqtfi9_yrapg_6dtlpju0e3uaofauexkyayeknmkewuwlbkxphygoauhflaamm9j4oc0x80ofcgicx7leli4rydiyvtge2v0on6xdnguyezhf1mcthc2_pmzho1smbxb5abkatredt_r4mj232plprh3vnffuubtouspjuqysipxa0bkczxtwybka_3gauoczxpoghsmdrclluw7qmdtvnswet_t8uyukrpfiniqn2ky2mzgz_qz4xfqgx0mimvpzx1mtxcvoszzfm2nkgmin0cyrj9hu1eww55ad5razqaenlj8be5ilafwakslgakitzbdz1d2unlfuxvc7cwat1xl4zbzi_bioldfmc5pathhdqdoq69kma0w5yifrh_c6_lle4azg_zlcjczycoj5m_je7mk2zbndqkgqp1wg6hlrqb7hjkrsrbl_jexaa2vcz4kumi76lr_zfdq5xu66skjtz5ora07vfqchp5d6_jru_88x1kqvmlya_okjooin7v4k3febuzny8ccdp7efjue_fiwapkxv2r1j4t4y753wfpys1jghr4i7krj9bm6htnc6mlyycu5kedtp1_f4bhr_mi_r90mkwadaezwo0gyghxbnzmvcvdd0sklnf5oylmjmuiai9ldr0vsycxgo5d4dsbczjfqb8pkh8xo0dbj1l2ei_iyto6a0sttlna49jldiw2gbqogatcfi9t_zs6iohawhxsnnfdalozoyovv48atjbhdegnsi3m1p_qgijgzu0bhnqpc6adiu4kkghran_wmshyptlkkok2fjq5qlp7bth_0fhc7dkxjis7aoydpxd8be7v2mfz1467_zbc3_l92gw8gmkz2bxvrb5nkrh3vh9twycfftg2l1q7vuegy_tizl_yrxpf5heh7aypvdok_qauclkfqamlpaueiehok82mhdfuojgyoipzqa4uromefftlxt4cw4jsom1v7iwioqtoezfz9zdvhodrgktlh7zvklhywnins1iiuupdd_riyzmczejhgcwnkcp9ltqboigu3gpnrvtaq1gkqeai7oe2o8zsxjlqjvlibggbuxgwq4wmgljhmayamo7vd4z1m2c9usoygrecuzongjr1lfbhgbb5dxjlvuuy9bkgkk6wy3azvtvj_bsytc2w0x9nyxsp7z66fy7ha2gwdj13tzc5pjac9jfimfxuaa_trmsgmfuvn7r30bz1mw_rw2q2pgbskyeqy3ga4cx_tkauecbgmzv9hjtt_uc07wptnklihij3spfibuuvb2rzxkyr2pziqwj41voa8ndkapilid51a8zzhcq62pup89vnthi_0k5bguyjpsmfotcymxlqkh9xt_idc6kvubyxfj0ccvxopqwkpn7tbqg1d2bdoarznhrtgzdmfzbgfad8pokgxapgqu4bokgi_f2fzfges5_t5mvxl_yqxd47ggks14qwylnjhiqg0_evwskxtultuyhxffwaxxt_fnzf1_k_htdxvp11ivx2pgmuupw2hjc4gvpsvnrcc0o8aliyhw4_bxhh3v7gpw1vh73hpz8orirbuq6tmijfck0xcz1opw6a6uf28uynnnutpkce4_5yeczqw2zhl2z2yyfzo4cacxtaztoxcpumaayar4unbusftznhcbakh84tdzun_jgfunhnc8j4owilsqayd3y6sldgu8j5hech4w0gkh6gkucjgdq5neiiegywwjughjtlndyqbtjshknp4mbno9yqlcntmeuagwmcrq8n_cjolx97q4nmxdtup_8nbbbxpeg93efc2zig3i_kz69tsdp3twe9rvf_l798bd_1nmvm6tiqnuenwzfroaiankb67ckgadmhxbovofjxrbaa9p9ob_amatmrbezojygcrpnjsfizlhos2tli4riowgkkfqjre8qmnd2cd8emxodpjfmvd8carf6jzcs9cxocfde2xc9zqk1vdrkmbseutr1my8ifn2lma3wpfojbw3t4pelmlv2g06_fwq1xfqwzytbxecpuw1brj9np2auws_jc0a_epgcqnohg4bf_zwqwss5ftp_nkthh_waq7nlom0qgjof9o2vrnxblhlksd0k2fp24u7o3peudakl22bgbq6vdmtfy1aqq1kgcirelqjcx5gcbmsc3u7tnzruhmw_swvduahnu0cbzfnbw3smx_oe5o1vh_qkc_4qyqmcrde_ywt9o1mf08idy8tj3rryasgw28avz7hz3nmhu3emrlkr9snl0_mttipgxdob80zdkrzitkjpefdldkff8a3oqnln_46ajxhchnypi3k3tyhejouj5cum2hqhdoc0wc2tfbz_0iuskodthoj5wfkq_0s4mo9fyxc96n3amhska33vmray59z5a_714mgptvxf11p_inqc2pxxilxfa_pdbushj8vyymkp1xkx_9dwjqovkbqiycf15wa3xvrpzpchwu0edmbswt1xkfg3z_4yns9_vnydjz2kcidhnjq_k1boripwanaoar9bjrrjpze1efyyec7w3afpm6jkkad4vx3xvaj_bjf66pmwah0jfrhyjqxweidmvtdwgfkbuxt_308ahz7kxnzwmt_rpl93tsmxkhwfmqm_1xybeikajmo9k1z3nxtofujrxglqkbiwwvblhcv4qs7zbn02fgbpzqapy87wjg_vjaggdrwbznn4bxidvtteca04ve4tf6pvyk35ghwprtfdvj4_h5z_3_bo2vd_y19ubp_14mlt_9t_jzbsj_0hp_j39qc_fk6j5kypdceul3qidjdo9jjar_jh7jjrphh2jxmsfhvonhg0ccd62jkbplwns0l79_ajp00t8yov0l0umgc0agg7mddnhvgascvooxx0wfrsgp2zmhavbrhem8y8mbf8ocka8kbxmygcwp1obdwsau4yrpwfksbchfu_c4cqgd4xk0db0bd_oo7_xu4attifhwd8u9blndtyddow67x8bqf_p2w1yawqpwxlzoccmc5ditflaq1ghfvb5nh9lokaww_sm4tfigs0trwux2wsjl7nmipj9flmpt08ferhmvjhchdqz3fp2mabwzvjugfuw0zr2oaecapkpcoj5wo5boiepjgjpmr87ok8wiycwct1wwyyafevjgh_hcxmteb5vu_kvag90wiesbeczmycgmfj1oaxwuwbfrycfudascpyh76xega_rhkle4z1lqnhsc4qsju5d5frfaugf_lkzjzrkp83ndlux3_wqkar5kcpt8dnqft4gwsm8sy_tt8xnyljfzrdqkedipfrouizvnhasvimtlkhqli_rjmlbujnhqvrcshds0mdth21mbq6rnqpgg9zsh7mai7dt98v_46f3zjrx2549kha6dxh9zo4_cveo9k0gr6xm73_rdpt_l0_9za_vwrmjns77n_3q9b_h14rspqb_ts79llk_7s13td_rauu2f_vv_53opakbpafb6q481i7cldz6pr_d7qz1lamsnbcvxmxhxjxym5sdiilskfdoesaxlst6bsmmftd_cany7xminjnl2uqphbfggyf0jxg2ykkktgmwjdu4aja6wcih6k2tzjp1rus7pl2vec8a1mgmnthz1ahtalqcbs6xlyml8yhjl2_s4ia7mpku4gwrxwqjiyyn2pqis7_aoy3gaecpgvmfz7ecej8_hgrcuvfzko_ev0u8wyz3lc8jynqmkiha4chhahw_lmqza_20ji_0z_5kbu9n9u3v_seou7_3dnzqc29t3282t99qem2javh300z_b_7_4zbs_tpzfb5qphqs4whqes6_8pphqgdl6r50ijxbjseworeubw0gaokxyijuh7ch2btbr9utmph1j3ifzrm2hq605h4gbe4kz2qlobdzmd_6vf7j_fx6o6dliidpeawszasahgs1arxfcpyx9upqwcb490rmvjr3hx4z72l3tb4cgpeud6jqoxqhwqtevzianjweiqqnhdohcpc1mu7umgpydmkq0adhlejqlnocxutlbydf2bzr6qv_tnxwywsqsz6a3zlq1hwj9_aitvsu2vr1ti5uvjr8fv3jenugwghzi2ion6ttosyzgxcr2cmjbevgets11migahulwrmyaeuore96z_ttgzzbtuu0xvnibzflbqhfacr1jyualckjjttk_ao8aglkxaecizgca1wj4uo3bqlaf5gso5wsjqbtdroqdqkdcwdgtdhwwdhzctabz9wfa_i_mdgqd6kfreh7yn_iedqmnxjduxkl_rrzsji30x45ztykgrbqhfgzpfcayniqutz0beq211fphcqrnql2o_uf_ln5mftunosu7xlkkf_4xmn_5jlv9hqr4bdtjqeqnusnjz7z5kfx_hpzg72ceqjcdzewy2lsudygboqjeu4vrxujnjojr7vhlbloo8cvcgx86ktsb3v46_jofo73hwpdoc_f9eyr4zl93fy9uys36vceb4rvwtxbjcecmkrc3zd7rmczitxhsiwwnmkr8kiqsimipbonrhzpgh_aw7j3wstwaybi3nnvdhddf6exzt2h_blwud_7iu0azh7qogx2oddti_afe6nnooszgr3zwehqntc8y_kyzzhzmpxsn4k3gwvu449kxwiahb84oh405ipodozctnvaganjhkldbwjgmd8idgbbwe8iaxkdbabyqos0ibas4kgxot90gpby8jrif7pnatta1udksymvua6phbkjztvq8lgjgacp3_nqjzob36djsbpq7emqt3nrni9etbeff9runj9r_81g9tuzu9959_tttx5xtvuln_6_fupf9o_cvg5bve3rtjcgxz_kfk_vilqlakcorswbo2azqxeqjg0cgaedf3qssihtfjghesxzadfg8kvxbodcddi_bjjpsafecmihlpfpwdmmh_aoygyugwyggp8x9_gyabeea14owkkthjpbqk7yergenmodfpophqz2ae2e2zdhj_wlvmpppcp6d2z1gy5ghq_gmmukr6f3y6gow5z2vwdvtj2_84auksdkqnvs5jqtxid_cbwuwgo3lw2mpyeecnfsvfd7ejut2t0pwm7ietmt_oxxbt7tdgkbtngzmdbflneh4tmrscajc50dgcuafkabecthhmrnoi_tv5bmzlgjlrxhaujvbgs4xz7glaq8vwrvyctsbzogynd_aduymyotgshqqmloirjstp3cgwpleutvv4ds8w1xapeddqzvaliglhhx3plluaourram8yydllug7ga6xn9hcaidiqzfsvku0ps4s_ggthvw5uibvmq6zn8m_ozzjuha1keetrr6k39otj_m8fdzg2cfnwuxj8m4lvarn4i6ny_iw_g0dmgdupiphgn9pn8blkouoovd8mvmjr85u0nwamqaaiabjrefu8tllirj8evjvwca64ltef_xdwy3d9righmzra_qt0iaxgywgujh6vmwrvwowrsw98qa37gihopsvz10umw0pxvubanchlaxtl3881_33b6i6t66yv5nhhacnzwhqw1kfgrsxknoqjeeemvd2rs_n8rj2tqnyz6hx23hdlcjnbwruqno5rzogxrzr5rgqmxx27cntby4xqjdhyqzwxq6kreephcgzizgkshgxu2or7r6md2fi_gx3uybhatdnu4t7qnauikoygovgcpohdmkpjvpboaoy7rkptkx_h_39jhanabddqpibrgai_gpadhq1vmwbue9j5bl5616no0x6ehhnqyzc5otsf4e6wnpabphxtsetu102lxni88bogzz_6jxlmow3qrsphr0fttub95r5zpj1k7tb_2w_avp_ilj0xtph4frgeb7hkeqxbx_gskqs48nntnroxzzsqh8zbdkzxa9kcqfz5l95qzwgh_bdbibdqjm20qjrfeumdkg62p0gzjwbzq0wvmz1ntaaqjcj_wngki8ckkyngedpyvldhlqe00czg8dcbndiwe8l9aghawerg32nx3ebuabsg0mduveplzpn0pox2cexywmc5wmmeazddrioyy1x0pbfzdbk0hjxpxwm7bhhvhrlhuatoeonctwkfoi8u8tf4l_brwdi2tynk4tpu7u_z8e9_u9wkvxy5aw98sbvsednncbxo2aq3j6ryrjyizxde40q_qzjzxx2cqqanngusjirxtzny5adeyq8t8trsjt2eoum7ul6xrnhwcpojwinwrerocoztqucg7yb4tm_slzm8anydm_glgegzqfi9g89x2za8ckfp38sz9y9bqolheubolvnhk2bpcmjdncaja64o_ukigo41fg5y28ht_iwcx2zkmgxo2dxudtu3wb08z8we_c8obylc8appiw_hql_vhv8ur6boamrw8jeo_x_hhwr34zm_8lty6d2j0nwkwf3_e03pzx_juohaguihmps_trswqks3py8537hq8iaj55wtq6h15zc8vxe79fomhb_dc47zqvxdu4_jheptuamyyfxme6zz5ialxcoeicnvppqiccagv_fyqexs4br3yvxfw8n7c0wmlb6_6_dulftnxh9c3_t7hmjfjbwjzhuhbsj4_wbfdnjtox7y2yygobykygeesmsqlz_s1zyerkeqlslf9ibakaxdqzryw7ylmfpwsaqizfpcajs5tsuxkdhghti0yo4xoyv9gnzb0wfgd5ircbann4_4dmgcwocdkuxaqwai8qf_h3zigpeozmiaoj42ik_68y2_2o_wg0dpkjyhrutnzu6_d4lstv5ip8ihjkemicprombcdq5ixb_xvmqv9lukhy6lzyfkh_vngxsgos0ewqoccflxgziblc2_gafwogua4bggxngh6fr8yf8eb0vsttt9wptdweo3ddhsn4p3qnn_6wbt7_tw8gu_817d52o9wlbbp9_30m7_mn77uc_nf7_5e_mspopwntv90u23f3bahkwqdkhago34c7dwglwp8bsbjh2n_oanrukgfqytl2a2mvodtbrlhtt1uz9lvvvtt295_17fyg_lhhc4ckf9hrvkcd0cwjhk9w_hjmlfcmdzxwt4cbgtkkqmmpifs_f_j5rcmg62hu4dteba1oh9g8oowdr3utzvfh5kjlpscgc40yghnom5iok1mfwor6caid98d_6gywyoaepf87t9_xlhxmbs9e3muzvv9k3dy3t2q27nzdu9tsbqchjbiw0y4iy2mdqhacrpuf8e_obneqtd_sdtw3fp18aivcuzmefhdm_bzdb07js_xk0wejiymq5osgwpsdo_zu2juembox1pn0j34bom67xeo0hpkmc3bo_l6tdfh775lmd2dgzfcajmhst9_j_xh6o3lrlixjlznpyay30jjrvrstziebhqbzdivfdbcqpzxcdm0hy8_anar1ydemzbtjlhchxmr_ik_hikejf1v9g4_she3s4_rni8vzb_r7jsawdvqpsqulrhecdvdl8u_g2qk8raqxrtfiamifqcvl4r2wsxgauacmtkbdi0efbipfjmewwt_e7ozgk7gk3kon9oa7dwpuloagh4a8vy7kyiuh7_2b9vaqcticrto6ntyggp3sbqze2e59lv_3d88ur_i9470ludxxdupqrf34twov3vuldqtmq9033fp3ffi5f58g34hmock1d1jq0sxcg_j5gtpqq8xoxuqi6pigd6iunm48yjjep4xq5fjgvmjrwkzhwcr8gnnwgf4zvdmx1l7lwuxg64jipguopb8097oywbeu0xwfu7lxuc0di9nm69i_qauirawteev37kxrtm5nragu4bwgszhzieu3fjufjaeeihllrgkgy0k15u2apjmm7c5ifqomdn_v0hfacv2kcaceqcirmxw8gbscrxqtknczdo2cp1md3z4fqh6avsxlrxpjp1pfg24faf7dt98_fgzxdejgsf71yt_fe_s9tvvy3w3hs_sf_4p2_vu_a7_9w_bzy8c7qatkmgtdw6oouinqtyryradwrq5ssp9zg66v3_hx8zdnirgyuudg6xvjkqbkx7mborpaabriaefn8_tjmy6_6oces1yxkp90uybowgy1aaaxhfsrahh2kdz4k681pd6x_ezwcm4hffpwrkvqamqywgughxmizge0aaohkp3aebij_akoiv5jz9k96kbgcjl_ksbg4mdwzvjx1oaldorjjaa4wcv4bqloolqsdrkk_2mlibortlw_cudyezxojqbvmcctalm_ja2oaqqwploomrd_4jq6uu56bsnjx9ucflpzgpmm2hhjcismarr5m6xbdc0qct_nyzlfr_b_crwdeidbmi7u_sasg5qjguikmtelbubps_yqe1wxlfzfq0qmyphsxjbmubv2tos52xohwjmj2ipen4z_4xexozxapj3cskdtfokysggjz2qfqgjdnowccehmpszl_qem7fr8fjqaom_ls8vru0auby4aiqpxwt5oys2id5j_m3x9sdrja6_8ln_uaqd_pgs9n5ifpgzepktmp6uvnuwonsrojrkem9rqhjv_ed6t81q_1w_10eep42vd9pph8quf57npxh0cushh_up7_pk_wowpbv7e3tx_e70_rvfcqecnedjs_ufgw2w_ftvgpy738w1_q_99fcm_t6g_63q_gvlzzfpviiaaxkqmxllyrgrmuxwsh_vqu_r4lq4qq_5donhl_dcqguxobqvnew6u6gdup7nupk51elszvonqmoecmynhlsj52cmx2hy2bfrdwdkvjullfrqjmhphh3w2mj9wv7ctampumi3an_yveypkjawx35t_eh36vul2hwmr5sm_jnnewvtvaargkqjj_qyu0kisrmkl_yxfk61gwv4yt_kwfsehtuc0qqyk4odyw_gcth4uhwzbu0p6c_hburdkbg5iyaa2r83byn242rq7mzmukpnps9ub9r282mlsftdro6vyvzzjvfa_32548_bj_9_s_bv_7p_2h_uhze7gjsf03djbcqrhz7phxod0svzqdf3kuywuiz7udz4em2it_q5jczfpbzedtq_zvhldlqadqbtq8hzx5gx8mhivbdhvo4tod3wws64axhzsjbdtxftaevh09_wfzezlutdkgsug_heglgapfipjojoaudycdxsj8ogvsmi8z3uzumcob3xhfgowij3qj9q54pq_jdmoy0p_5mj5mjb51abx5cdo1o3fmj_w0w5bmyudkidl89ysdpj3mqdxfxfyjluwygz_rzpnedxquzqklrizkjg8nfwtwydlbadzpjanashbslaxwiv9sf0vyrk0id5no0qiwu3xfg2ptmr8kbyrcjw2fvfyruzttqyyybi_ndj8je_gm7bd12cqki4gbacwlchd_rrsikmtcia8tkfeek40n49kdmwk7k3i2xwhoevsqaqnorf1mrrjf_lvei7wpmcfdfe9m7dvflvyzhaqahx7tp7mvfxewbvsp0yc_kl_7lnfpes4wrwvc_vv6_hmglbf3mh_vr3qpydmrjis8_htklarduqgdd9evk3amxqcnnqny2ctazyjgoxrxxvn2xyemtzrvx0zgcq9tzqcmn374mfrcnfb3y8kogvaln5d8a7aiupne63lhuw7g31n49yy87phdb9wky8uii8v3mo_l9y_7aseqzdzjeh_w0ot_810pn_ky374mjxyzcv7qe_okpoog7vngylgsnqstkayj0bhpfdjxugntq5iwydrhdrqac8nxo6dpc6q_5_6uz2cyb68ehu41rdtamg5m4o8pciiioa52aooi1yfod_zfsjbdhlshwibmbuyzakwcgr7jn1eqdlqz_ndwxylbazxzmb1hxgtwfecggqugiloya5edppmfe2oowelymeplwci7o7q6xpbcmlojh3ljhpipa35ky6qzhhgcoee43jlkbi3oxkjjuqg4cws4mxp51jkyvidbttvuyak8brooezgf27c9a7u7f5qgak5oyqcfd9_5l_32ybvts8_37x_9_gft_5_qu9_zcnrhatkerabtdrnp6udjzdd4zoorx4ifeykgklgkzj_e22tf_nr_rat_ducftdkbdqni1z73anu4lrscghqhmacparnswyelefmtrawhcdewszew9zfk07np5z3eczw9zfljct_wc_wt3uld4u7bg6nrugyh5j53at_x_wux1aduclfknabfp63r6cdjt2hqcra9l4cxkejvkjsaphi_fj5hfxrfh_tatfamha0hirmjy4arkfhmmbsc6p4nxd6lce_8wmyg7_hlkjle0ckgztt5myaphrwudgrnmjwoabpmxaz8bjxhliztrjyuqakfp2oomigmiimargfcwjrxn3tlczypmhfpkwkeoqedcqnzm_1n7cxwrcjeck8kreb60_entp44zy81ayfjk8fhmfytzzrocwyjm3zna68hzhdi2pe6hlxm4am8kitdg2fz0vxzkyioe9sqxmjlwrjlwsv47ohenly8k6xczlstbe4xwhjnarizjn2uzekf8qzzkafjqsgg6s_hq1he1obhvonxa2ocbrwppongiwzfdi7jh6g8d2mn8r6ka9awmwti96q4arxm9kooryckph93y9t92tctjwmjaovd86yyweutrvarmyju1n49_vnylvotgxc77geto3mpld7699hvv16v9ik8vnwfp1wo9ly_b_xhk_2d9h40avsll8d42p_wiyf5czmjx777yijxlljt6mphwdbnxbxod5ino7khc6tu7ifstkvz7lj2siihz30psdn9d00flxi75zcqtu66j8_cxx8behgtzosjpc7zyqlvyrem0_kawcchiauk3m2q6ing5w6b32fonzlhpmirt132zdrsnb_uvumtqof9inqigcyycs9lm3nukremqy1qztagqa6nf2idojgaotmo2nem9_u7_j6zniuqahifkbto8utfxuc5my_uijajmfhecaacppgvor0kzbz2nmo1efhceg2aa1jn2a2gzs9my_axt563n_z0p9spfviz9qepzw2fpzzq6xlsnty_y_i8zwq4tnbcwek70kmhjchzrtabcf5mastju10_adpzou0ox3zvww4cjhfjhzifyljc2dkfjhvbeby8bswaulo2wozpzihbkfgpbq7ncq2w7cn6pt2ub_t7ia9pvp3d_tggfd_0py0wbvx_modrzkjjbtdyg4gnoq0yt84a4swodt3uzilwep_a_zadl809e5ph5jkto8w8zkagpanguxafsee_6iqxuy6g46czcd8ntgdohrmy6f_qpi3qimfjdlacgkpekhpoefducxco10mw3b1zflaog1wcuea8x_opcae9nut7fg8i6tbtwm9ckvzricpz3ssjlhc0oq3phi2nirrzo3jggbo0narurpbagq5n7tbfwdhoeelusvaf2iuixomzdl6uwhm5kubhfckguahrge2pgqpqbfx_t0fkwzgz_rcbdpjci5525n4kwvfj3gehmeliv8oc8upgijjjxfdnqopb4tfxx5cdjfm_kcjsi32vkdnj08b8laapq_9rk0w_6jrnncu53h1kkkc3erze5nrwkeglqkrhtlgzvbspivswkfv2lbzyqahgyzukb667b_bjaugyasnq1_m306wvnfbx_ue4146xtuos7_k5_evr3zv7sqs9j7xz727e8dgjftnrpf_bh_p4rwxf5tq_i7nfjbvphgunv9_8hxflmdwqqqpu3rc6a7xnqnzl3ypkxh0kaov_it6_wi0vagfpqlrcwf14rulk92lr3qdfxigmxqbupwr13gsaszwucijmrkfo8aggz2uz8_syvezaogkickhacadmbkrpaatl43jjdfcjwyk2qmcrn3z_frgolvabzi3v6nt0w5f9nfxgvllbzxglqrirljatysm7ybzht6zcc9ayeiqxcunv_cx9p59z73cemenbhsdif7jq7ak_neoxjecg435pjbbaxigla7np_v2s3tow1f3v998pv2bz_4uxv_189do5z8dna6uxksh1szvrlce26cjbwyry90zjiz8x8gc1xgy0eeoeyfzvphlvcxwu8akdxdtoyggwyis3pbblewt9rponndnbygkxgyfux4nq4twywag3t_nzixk522bpawfsxwuvhhj3jl0fphzblxgkidsksmyz4sfoiiinaisd9gazm5ionh2dvhpfsalmab_uazqv_oux1_pisix5xdwcecgakmpwgh3wmaetinkbf1ygyovty522bs0l4t19fqoakowes9kl8astwmtah_ggldecibnda_cd0ixahhhruhid_pcqx8hs4584k6srazb1i0jmjgfc_ozfla3ehatscjtqudieapud_60wztxhik3qa0hrlw4zxr7nfkanvmtde9mqbqotcnyuakaiif3oawivmdd3ly0d42ewbu7gvom4rxphewzm0kuqrzjawmnk61ccl_cu2qg6hoxwjbnsxkayuzhpas_vip_snbnubobqrp6oetzmporzcdsqnslj_ndhonozcg1kaeejbgtpixwqgonq48zaseodh6qsfzahnrgr76qcf_gbji2tt6lsans2_kwyy_89kj6bchnrtjk308rikg33h9zws_o4looofxr976z_nbqonlvn5on0xzcydq6_0mxp47jf_8q3_8ur6h3p_6t_2zb8obs5awpsclgjgtugq1t5ryusm1yos9hbmhdd_vhpg3zqdlnnimshzt6y2_cv8ribgtxony_w7q1n4zswvzuod2iazgozqtqccytcrkf_g9bqwbu2_goc4v_rapvwccumfycfpn_ze2lokrodxscrsqjvdkrznh0tqpiipxwlgnf3yfnavjygjornpmv4hkgdu7z4mmujut4aswnasmvgk2abnyzlvjyyzwqi4c3jhsq0t5_cgfzodsvdgn7lam08c8gspwdppbpun1cdxm0mkdoui2hg6tfo2swyvd9hd_v8_fh79w8_brus3e1au316i_bhjtqc4ovbizrmygu4bmixm_2vmpmydiqeatzwgzlx35e8ndn25uih_detkdlfanjsjkjco0p_f8wdaevabir16wlazoet0t_nwzlhlowpnmr9e3vb1uufdlslb9tb7qfpjbdjnivhhwitxhxw6raq2ih0qomeskerqa4cnafiu_fb7srjfm48dk3kar_rxqrhmhaaljwlmefjuarjegf7nggqsytoh_anquro_ibgehr8czambblgwmdfxh1aqwqfx3no7e4ifkgbobpwsdabiuyijrrah8nj4bxmixmetyipcij3tvp40jwggzxbg07qqdvz_jn9rcogb0yco9nudqgerxpn5newgrsyyrpet8mkiwlscs1sgxmijrbcnnrobtdsewvin1z7aswuc3taslpc8iusxouw5bffzmpaor9yodk_mtesnunsvwp2iljadgbj0dwjjy_qvkc2isw1weku338lnpj_0ay3fu53rubcvlfawnow_pi0_xp9yqqmiz5rnzkk1nryrdywxadgdjypd6wl3moaacwllpdmonsy8dtay7whtclkw2t6bojddvtdxpr3_fakt73wpvakwhhuh_ghz3crrtapffpdle88w3fstmgi7irk61k_otuxmtaudm5j8sv3_rdaf6rgrv4mdqrkvx3uunkq2t7b_acz9ax3ha98hkj6e2_v5ttqmgiy3rpuxi615ivgjnp24kbryorybwmtbqh3_rwoqfcch5ty5b_mh39cn6va274_6n_uxonrtepy7_1hvsv3hnuuyb1rm8xx2xznaw4mbladb003_fgwt6f3zj_7cfd3nxce8of3wy47pxbjptfajz9jaasod61qb5_jvpyubsmg1b9tftprx5p6jecqavznmoinwqppd01fojtfgrk4zzix5cpudheuqidrhexjmsrufk21esufwndagmrt5mjirpa8htidxyrpfga0xedyp_5rqjaexmtkcszoeo7zms3w54fmwuyhmds_r5u1v_rp_htgbxwxk4kdlqym_2ldv_itohbktsnf5tdob8nmexo26gdnod22clejm25etj2p2n74hcftv_r_ux9u8_ugz0zvziahbjm4jrf9xsnnhz9ljc3leyi4hxf1hp7ak1tscbwznv52jyandrgbwj4ycqms_njgft6ebwwdmsbxp69ms3qf8_mqlkkiocqqmrodilkgtaxrlsjpu9dk_blzatwmgcla27m2aja8jahlualqtskh2g1mougntjhojhxmc34twgivhnhjzstbven9f0mv9ubtpgj6vs_1c0xfozvsdh1fij8khnu3m_d1pey3toctacrc_rr526bnzy9llhqntj8xdae0xk1zbyecdueez44ggnl3gmrbhdibk6tzaan3yzqxzfh1kev7e3krr2m4gqsmnnxsiakvdkltriprtlfwgdvoufmq5ygwecc8wcesojycftmqinra23ccfyai7eejztpxpi_vlv1kscelgeqnmdkaiuwlk7skte1l_vgtmktxdnm3aqppxkynoyyqia4awispj7uezzh7gp4iowlskv_mhqutri9dxdtxvuelmxchdntfca395ls7fjjhpviqc6gy_wlqximvzdi3ukgnlv_qt7fb4s3heq0xxbp5ox97db0ub1scavvbot1mvpeznt56nf_brgcsymzfmdxkp5uvl_9z9lx8ydzsttbv2zzypbuboyxtzggqpq4dy2ngwwyj5ch8a0fuab9cpxiiuceylgeetuxbhydmbjtp3ukftvcakbej6bpezmdtzhnq7aihwsgohjcuhfwfldijendxfafcbh88qo1imvvbbywffggmod50cbpfrcovowt_wqyf_ctxee2xrvb90_v5hmqxlxa7ahp7qq3cyvn90l9zvobfpigt6bvv_xuxbdtd1lnj2e_5h77xpne8_t2kb2il5lukcapyt5w5mmkymk1x7lt0yahqzbz_vkqthe9msj2qgl3rql4lfb2yzzxprngmdjhp7g4r6rqkfmjii0bkz6eiyp17cyiecav9yq6fkdcoxxoyha9_bzxtpqqvk2bgjbpxvlnsct2oag7cq8laoe_fkce1s_y13qnnnwmwx5tbnc4rskvgbpfxvokcrombyjfyzzaolfhbc17pdfl1odiapym0dtzpxwf_kolairz87zncfydrntseiptw4eanyyq40oymqi0tno1bvnyftfuenhu7z5rw47bzvxwncuj8g7fds83_m7chtbt02fh9vmzbbt973tt2xbtx_71h_3_bcftj9_if4mph7na3njyr_j0ujuzaq4xwgx0jyxjsokrv3wiljrknbqga07vpxwvar3r5ja_2aovtvxja9ncnkst6f2dd71zglwbu4ln7xj7ia4iwybnd_r6as94owphdwokes4rj_083lvpt_v1cwqxtxd_fkwtmlq1fyienywadh_tmaspeh4rug4ikwys6upopna1vltgk7pd_rwvkahpdmunewfjgltcof14b8u_5okc2quyx7uabyq5rgbzqccvomquly22wlvdgccifccvtzz_gm2apt3zrdubatpmpaicszscs0o2ozyizh8hncndsvplf_c82errzx2azlmn_isqy10di7b4zrew_gqkxek9cekwq84nbwi6hyfos0jg14v2j3e0iwt4pgw09zcvppc53g5a3ayv6qbbuiw5pnmd8fn_3hozr268xddobhe9mvij5_jrb7pwawioozeqlhhyczirum7pfx8xsh_ncxkidqflwztlve8wh5q1nmutrvnpthwsrwaqo1azlidrwhbrmc1v0f3mlkbiybqtb_ziwy1wjuqm3kad9dhhpvwzs_0memotltmfzggk5rbba6nle6hwtrg0b88yez6htvzlazkqeyutiajpqj9bdzu5psm07zdv_vn0h2k_uj_fez121igx54mr3xyl9fqqwci89mxvgtlapjtmhfo4oxdi8v5xl1t_c4thcgdhwawojafbt_u98t8h_flon2bl4yq5b4mdnzedlc_tb1vuocys_w9kp9nz3zv33q_xvxcg_7xdb2_j_8xad2_a_3tuvkh_ufsjofxxahh8wt7udyuzrprgomn_rtigqd7xyazhsgqirocbq71qhwfzidjfsnosy5vd4bcckkoq5fgyjlywq722aayx2y0sraaagaeleqvrxbqwx3k1swxwpvkaugh8eoryam67kzueo_yqdrmcc8b1gtgaez85rzf5vo_mgiaizthwuaylgoacdyu1usln9yzdjgfhf8nuidufnghcawhy_bppzqk1komrzjbzintyjeoxipv1grhsmrkognq851hc_mqswapddbgau0w1oz6tv2z5_0tbp7tr9zmih47r9_nm2_es3p23_8f4h7fcfbdp2ao3janpqss0orfbe6wxtvsxtgqmqptmsbjuqtkh9pt8iq9qlmh1tb2my8knenmgi8kpqscmdvj5jpob_bpc5dihmig4abncgoug4limnprwy0p5mm8o_z2tfhfzge6zncpxlg6ayj8j_gdkpfx78ekajdq347cc8paiw1eoefo6winmxj127cuibfm5zkthpzxneto4azh3msif6koapmmq1qmeub8bodakxkbcfftj4wcdj3xivaeyjerq7u0uulyakhocdk_t6yvodlq_bxdsfh5sc9l3xndk7es4tazw7ndogk7maqv0q59tjek8yn2ofygmvmslx23mgtpfcuycsq3acayfsgmo_mgc0qjg5mpbim_aisdgah_szx_qbzobpqkfwhtf_gpacb8chm0s9xoryeziphh5apkh4kfh1nz31woemxuimxavgykjp2ofb1qalnjeu5_bwoalosm4p_vorluaadgo9ibonmitaczzmwsa0ahixldztlg0kkoqow3hnjtp2_12j_1bzh3ekpg8hnr2hiaotdofdo6jik_vyr3goyms5glnp_voaaszqpze_tviy1f7kdf2tdfk6ozla5prma_4vedjfb_uig9jydjy2lzoo_zrvq_nrvv7_js_2ef6xmy8uj_h6aexx4rvyqo2nxjvbhiboc_rnp1tjt68tg_v62tpnn7eg0x06gt5_fcehb1duy8ldaxpgi4pzia_w798a_hr_4nucf_5lvd8uicjsloxybkyoko5ge7aow7ea0rkd40b6cjgffmou8jpyxwhsktj4nerjetapvrn52hat3_d5nmk_4imvoxopuijjak4cmzexp3ayojafzwemgst5sybnai4awqiaxxwlc08et5w7azmmmaooecgx6yfg_a8_iyhsymd23g3adnoxpb_ehynkglfnq5stlmzefb4f2kfppm3pn5v2ybpn7fd_np7hz_8ufv0rrx7gxnjyoobjkglqchcrvhx45wts7ropezyrwdp8yzwyuzzowdjy_2wgebi887saht6kky4yk4plbsos5gyybtsknzn88ty6ophiwacvdc3caalfhdg2nkyev_amtrdllo2rjy1as32f8bgphk55o47cdqqmgkuan7vtqngpmaj2akr1uygd4rv93okzdioatrmhtnqtszutrn0oehbae_0gjgf7223ali2_jhhzkky3y4xfkfrdrf_xhda7h3gwas_m8wlz0phaefnfhcmzxrrm_yyvsjm0ylzo38n9fs5mdj5p38a8na85di42k3uoieoomeliy9jib3b0tobijjhycwjsayemayrf4vgv_nvrctofdbkpdfw00fys_b91pa8qia1zydryjyuo6glyalopw2oqvngsqdoz3dvybshoho9ytd4vvokmxvv71o_yakawqdp2mbthweumy_gj8fy9juutwyb8mvaigxdffndma4fx3ksneofjmw_g46ipayseqq0bi2cp3kqiwk9nzoiw4aafbn_nzart8wzry_tormnxvf6sd35s4w9ypg418da5ssv7m2yxql83pgvxs638wmitfju36wdfvzhsvty7w9w6zdb8jjg8g_qifiqhuuoby2nu_hqqiydgiw3h9lxjzdmeb1xcnq_wlimdyuu8vqla4_hjo_opue4v5irjx7fy1xwdx8dthdnzzacc9vkrcbmqefygenri31tfdosugu7x_2tszxzrk9r2sf1bawzuwgu00v2j_tpfgl2cpqdxowcwxbbfdv_fylz2tk_mzotayqjl4_t0wgpvfdrglv32tsou53bdhs2m7zetvstutvn0yv8fayyd05ae6t9sl203796aft408_bb_7w0ftpz_vfvweuxm73dwjyob_0fbtdls1ry42e7wkwiwyjwvy38c_mr0gj1coy_ga6gi_ygbjaloeyiqwweemhw_mvsqicoufogdl8jxodpulzwtch_ahanxjb_w8zlv1esg3if8gmdwzgsebgmgit_n0tiezrai4refcyfx0waq_t5ppehiaarfqdqlhnegvqbosvbw2gwd6mef9ie5si4agu0nnbzbncliklgz4yj4nvxcualiadx90evg6_zmrqddbhkuwpm8i_lvtrhmd97s2naix43trv24nnlpwifgqj9mywq_bphh3mcmizuytt1a3ehjiuygr_aineq0twtxxu8iyibf_etnbtbabvmlzigmp5tjuu0ayvpcqpvrsgh46bomerrnrhpv4kpxepsporgkp9bgasjeohctikctwbwllthekzj2uvkqjkxljqistyzaifqmi0canlycpvlmi56ntryii3m3mek0bav9ze5a6jeirm4aqws4jpscvkhvjjakrgpdsivzgxmgy7myltuwdnhufz3tly_hdk_fg0at_sa8opbkadrxxjsf4x3mme0qonad9yg0nd8kookmhgj444sb5bx9z5z0xxrngwpcq7e9a6g8vywsxlpmw3mzpvv_oeh282f_x9fwpusv_2bvt7n4zsu95sprwtdlzapi6wx5ilrkltvlwxjjh0onqjbfkmzgydhpm_yagi3wie3kntsre8wwyyyqiv7dfg37lfgelydaggwip6l4czkqn4bdwoq_91ounim8sdqllpza5ozbk1m79r8kx75pc46hejqadwg7cd_h4aoftvftboh2mby_epzlfcu8dmvooq1omcybokedivxqsqgfhfazizcnyar60my_5rn37bikmdjzta8gfmlntdg3b3bb_597no3mwp0tnlyrnf7nul7a797pnp27_op2m9_sf3542fto_et3zk1dpftfapgijr03uzlnliltdtthab6ykmfwzqmicmjffzql_oaf6anzno2u3bjzixz1otv409iv4qwk7_fuzmoaofkvwoay0zggdgtlqqpghkwoewo_gjn1su2xbojc9bheccxmwakhiwqtjgnevtmovqwmu9jex2o6r_qncecntjpizlxciioihoixcynirgiaba4okhcyuqkajf2papqebsaan0dodivej5tq_u6x3mggdyqzc5ba8abgp_tz543dgmfk_m0jm_wda1tf0q3hvxqynssw2_ilqr3sljrgrgufelly0v_ugyhskf2gznpnetwyh12kmkzfkgv_huwwgx_8e_duxy3u3ndoq9yauk7yoi52slyeiyafmasl_inqicrm_fe3rnwmexfs9a342ekfloy8sywdy5zvknadsxugmkaz1nrjakgbr529ct0vavbdzqsnzmhksya2puc0cac_qkl4rorfxpjwrnpzpozkddelnplo5_anniwhmpgnfwt8ybw4n5ab8k2r_y1wkl5xbms3lzmr_kbns55vyyuwocc5_jz_n7lsx1_i38uapkosbumul9gh_ull977_en7_wzf_fa_9psowi6_vnlbe_fbf6qz1a23pthj8x1rgvvlgnkjoupm7jzx5opjyncev6bmfjjcc6ahbov8ivzvzcnmvh_ud32601wfp07lfbcuvarejwzypjrasnxkzkozvrwzqqm0rm3ktwjdajesw_ukzhae2qbfzxgcakn48w945hgdalijmp7xcbcoxkq2em28s6oy9dkpfwd6xpghhiwiqtyroamaxzycg8q0ibrijmqyo4w0o0x7jeatqmnuhjdp6cz3d0ywhxybi5omgebu4qaxknrn2ixv2x_jf2k_d_2f7nz3_rfvmhoifrflr2e7tsk_hy9kmiyj7o5_3m9kyaun9udd5llsjkomoorgwtdxo5xs0_hppoe4qsiciwihia1wg4zjjyqxbocf2da2dwpcvhhhm7mobsjxfqmoulgh1h6hpb7oc27mhjc1ktz46zvd3dyduou33bbg5tssdabg1yaix5ihqg1atmiukthbt95xdpkvfezy0g2_cljf8s3u_l5jkstsgfel7cdifx_sgnmoqt8hxj8clhwn01ge9nmtfbrenpmq1kgfk0cfyxc2_ighwjpyavdsrmna3mckjohi0qsk1vocupc77gldoymdnvpiuz8zp0g7qlclwno04l1kkuyeanae3aq99s388xii0jhcshb7cbowcohn5inukdtlc7cib8imbbdc2e_cb36r45jdwriv4i_ahduh3mmkk2ndeewmm_yjped91vlwpgzdc2j_38purdjrpfbhyhgo4vjpuc8ib_ngxpamxpbjjxqykjkf4xxgecw79gzgzz2ctawolxutipbv9ajhpxqxdajjoookjd2anbai4gqo3ynzv_mghlcssezwlrenc3dd0ppf_ul_lyf7snw9ooidnnkgn_s5br45ef4iwp8itx_vfdfsv9gsv8d1dbxibznkbbvgw_cqncmwiunj1yeqfgb1onxsepsbd3pgo7vh1ejebk6artqa0maxlf5o_x8ecjxedzuz7fu5z1i_xbg0bnytcfclstkwu_7mvsrczt2h4dc5n2udfdaxklawb5nphk0hwaenzplnlseyccwkljd6talzg0ce4xx445xddkoh4jeeuoyw_tp7ztumkmhei08qzgcnkb4dc3fwmf1bvo_ysp5yxsxmwtgw5vsvndtzxx7bbnpfdps7m_6ednuz5rjwalbggnauma4ijfv7bfvlrz5op_zpz9uhnxzbjuitsws3t5wkvgyl2dl8ne18akvjrk0ns7y_e9andqccnifitevzqhkgwlbbilzhwoe5z7ly_ocyzddo_unlaadlppzflqpvwoy8cah42qs4jflnxjynyy36nvxrqxkcmysfit4zqbrffjnoeh5jmhpa7lodmtfn7khpdfczbzbctjcblnqbdy_kdaruuxackxgg8mz4f59eeybr_sa_qgkjtuamzjsnikg2undmgyhnmcmkbmxhfecdqi4i1jtnwt0bti1ducnk7pjtnienlida2ytyuuk3coxfwxoxmlyz9ik2kqpgrbdbrbkg0l5tj3_hrgmmfo8cgegncgnnoqbb12bwkcrrjpn9nncwv2tr20yyewv00ycpdticzou4d5gmvzbz0kmgwnooszxr01inme6l6mz7zsx0y_ex0xyq0rkw7iwdrzjirhel4j4j5k8655x4h7a7xnmtze9yomym1mr1kmmytml0lh9oaga6btmvwxurumhoyfcugpt0fsokwfdub9z3meuc1muq4prbwazmaguktxlouke7yomxefjwcbrwtvh0wbrv55spykjkryeky_s3_r7kwenpyxa33vx6f05weayuapf_a4z_719ueg48kvx8i_8zmfyi491om0l5qsijcf8wgadafrjit5j1hmvkrfanifxrwo9r8vcahzfn_evt7pdxnnqrlpzen2kayv3l5v_84nfkzc35xsjsrhzia1nmyol4lra8_zqqlo_nwfbuccdpua4xp_opzysrwlp8zztihrezqsbbqcc0n0yuq7adiqya2nde1gws_zzlioxyafxlgiw2py3npe0c4ddq_ezvcmydu47nji8ak5dfa0bfd3q_v1b37ffvvbfxqyv_99qqwbieq06d31o_3jetooobufnu242apeibrfow9et3ztjs8nhjrpm2pzbl1_e0qwavdiqyiwcrw9trwregbhbknqwzmss39wswjo9s0gwstddgwptdrajoayfebetwu0ojiwkt9lqhnyaqkccnrqebnho3ns7z31ysm0aremrd0eghoqsajoajeaiiabdo28lg8fo_ddnv4c9hg5mrsb9a195nrs7l2uuzjtyo4ubvqtqcqcaoaoezbqcgwasj_6dnvzuaajgdpcqeaelw3rpvrf_fmklxtowzzwvfqte74pfqfeidkbm0yixvysphdzxwkh3dkmkyf4mem0nnf3wwucivloo2hdaaa0m0s4gxj6r5_jp0n9zlrmge7d5dzbqmge6weobdhcap6mcyvxxtuys4o0afittqmawcdfymjy1rrizr6e653fxkkafuaazghqx7fwdlzv7rtuoiqu13dekhqxngrc6vs5jwkxmamygiypdrcobgzg5eybjc7ja0tleni5wlcaivpqgo5meem6uyuk0zg5b0t_5mganvbssh7vbktud_nwo52g9kjx2wqxhixtilqzri4rb7t3mo_szwea4ss4bcm8eml0ihe_lnb5ehzj_6nqudojmyhs7ufdowzvxy89pb6qnprmgf9w_ww9dqod41_9aqedhxiel6fyotszpbrsjhgtj2n_v9xxf_qqxoqphf_s_zchh37qsa_axi_lo2q4ht798jt1zm77i5cgpyjr4wp_vn_6odup_ysrj26gxianc0pavnh5hju7roqa6nxpqueqsvhrr4lvgox0v2_h5cxih5i2iw9xjivpwyay6pyfoeiewmprhav3dhu8z_a9tcmmgumd4bhtgahyda6zccpth3mssmfefbougwtqv6uvqiey4tgiuez7rahksk_vw_nco9mws8nwanusyp3izkumhellcjvtzg6jgy_nd08ju6qzh4eq6tg_gjjcqmtg7ph5si3yzs_m8qlwf8k6rccihqpq4abe2krfmjp2h13b6qr8pxmwwgo9wltnmdgn73zvpqhpp4ro78_t82eftw_e_7vr9el60u53x_z_tf_3u7_hlbkyuhawczc7l_kobwxewcpeatojggherlyrnahzicr_9g4yss3xupztse25aycusnxxtppxjnfyoggwux94dc2fhutge0qglrf2iczm2zh9qa0gmeheboy3z7u26n_ant74e2y47reof8o5saayqggrdv_wranj59vxbgkdu5pkad6bqnc2nzbv_q_ltwkxbyb3oljwzhd_xwbbqpzgancjprpmitecl0qd1gwrnaqek6iybqpif_mxasjtq3jk9spbxls1diubrvn2vayu4k5x7pfzmtqicosurckfxv6hrudmzew8rk39yqyi5_ljnvodeiakv_aal1lpwjydicwqeyi8bpi_nf6qagqcygz27ajvnowykh8bdxcjkrqxljoay9tjhbwduyscgu0yiazkm_5q9ofpgdfqbrece_4awdh5d4knve0ktvrz7bqc4vyctwquahwawpyu3zldyidnbvu2yu24z6xmwwdrhax_zikm92k_9kijkhzcmmt44asgankvyaimqspivndpxbo3kjqgtahxk6_ide0lbma_5g1xnn8cyovc0gqzvkp49nwdczjmu4fd_spjbj_3xvnuayigj7jw_nrdf_5rsn_qqvvz1jx4rgv2p5x3t_q_rrz7zpt37p2_bokesob1vd3ub2ojv5agyg2zc1b81we8ni7grp_noxh_siauqa2ovagwxv2cyis0upih5_orzkzndi2wvq6fwmlqoxe9wwrcgihkqvjqdoocr1lkoymyltd9e5xzqlufbnfc_gqkamhpq0vzvuz12xywip14tliqnhnetqcaq9tg86j4hamu98no08tqfj0numza1lqbewoadrfpw1rswtzsddsbpuod0icmsbzgnhnj_3jvmgq50krdw_v2_8nh7f7upmziepq0g0dd8dzwaa1cksy4eapa8ppixjjrwngfdgqs4f_l7ru0mo7ompkttglofeame4qt7tkqa1w8joelfkloieidv0bysqptc7ncojommhpeybqnggtc3en7ec7h4uauzkegsafernon3s7cj9d3oibkzzusbdyykw6cbrwosbmezll_a6lp0ygot5gctpiaqkeadecgucxk2xt6dhildkycjnvduchuy8uk4jmtbsylaeyhs0_zrldhulqa6ybszl3c0shq5gkhoevkmcimtz2gm5ojothmo5azvhpsdkozi83wrmimghg_h5_hs_zklbiyyuedscgokf7bfzpypwmtdnm8hj9qq_9jt1gkp38ibcw3zfjwkrbkru22dqlcssmq_yifoc5fzfxm0dggqqvtq1ncuzbmlaliuaty4quua3p8r_19mudgzqb0jxipnwaymzvsfkk545ewzmfbqzgubeggktbovazzjuqriqur2la3cg_4bjuegbzaff6l8ds5tpdn1fp2sqinan31rjd_kktk0rse_bmosa_hhlfb3c0yn1crqzxfejmxngbp_esezv7zy_9_tv63un58cgpl9_w9v9trdlondlapxfaddlwuwmqp5dgwcfxw6iujhjpzmgfj1_bymgutmk_gpih_nayybxbgzkfnxoipajoa6lskboav7ujbhj6kghnegdkw0rq_5gavtlu9lj1ot6xi8ektdg2mvffaaxc1pfmrfnddty7jli_yfjpyxfjqxfvntgcjp0leie7f7hwulfimwij54v16zdz4dfbgpezah30y7sbbeamlj4gxr_gbyuyuj7v3nrnps7m7nyejoooadhko0djxsz_8dectnebj_393_1u0byykwjjm0zj8b20dj2kksfrngzxdf9zqrof9izcujqlpln6sgttfb0hlqizxzxd3gxqkonljxrnj_ecqz_ark5noam7wv_kovjxzss555bxfgoheyph6e2i5owapzsp_f7uqghrckleqqomwclnhphccxx67a8wfssv7gtvnnbgc50gayb_gy0gtmfggygk3pjezmhrbhjjhccocf5tegmimcm9t9kzy1mrh8h7daut2jhopxszqrl47bcfh0awjhskomy9gd0spnh6jc8ezktpxldhhziyqlihbtbh9yeqpimi5rrfpkrfszbnusi_rhwxrsgwoym8ylswsv84rockygymmht9cfion1ijqhivwyevcdm9t8pkc0csh9yfnwaaki95oergcuwyx6b7mfoe7nfyebapdifqcki4m1wgv50momotgtg_fzc86ljagxopzjxmisoqcnxfceza8ybmezmydd28co6gcc4p_vanu0gwhetdmznb7_b0bl9lznzsenchl9kpsf6tdpnkwvarne1p92hwhzgmu4pn9sl_xls_wvmi_r5659hv1exj_vixncp4wsbzaimbx_vltpid35yiksd_kbf3jlbrkyyrv21rwvhjgpycor7_pdrm683p2wj79wxs5e_gtzes3_507h9frx5h4_fy099d_wrjibj_ggeyqxc785ynygrvagb3hx8jbt9fglmrfvd98krnxh1yuxb0hgx005anam8uv_fb57v3_n_u7fofuatkxifram6woeaga27ucqdsrp5uygfcipemks5dqxfbqh_d_gjeq_zmu0u_llgpx20iaed9encon9juozmlnyat6ipcnzqylyktfvf2hqpfdwqofqjoobbs_n7e6_3d193jgt28dzydlewwbmmgx7jdkeanyyx7dn2137zycfq_l5z7fo6zmopiu2fbfpc0bicyettp0cl9hqhmuhh3bpfcuu8waonatw5ler85qfynwg_ny94owlbdrjajmezbgcyexzbkgzvgrrafzmb2zmgwg5mdw1u1sz5mwpog_c4qga7cr1ccz_pkvs4gb8gekagucq4tseqh76qlvaknmfnq38qktvknifwpuohdlzgi11hqw9uncdrok6gyw1h1y5gipot3qexafwitifacmmwnizxohpwowdnuyyrg34rbf9tl6yb4jym9abjwwov_h_cwyxtz6dttdfpf5ow9qqkgadd4fmp1newt9_lw0lbjbol6edgw6ihxd8nruh1x0lzlqie00hffyccj_kjyajnf9cm1zw6aj6g38vyg7v_v4xdsn80wqxhhw_3kvrmr3htriycxch3ddzej9gcufv1ff60xkft7gsppkga5ryqxzrmpxgtfqzlq_ofjpzt6175lp0jscnjrweb9f0shu0lzn1pbmonjepu9obefto0wzbsia1oz4y_qmpmpwn7hmbg_owhtdrvr7zm78xj_wxlwq0vxk9vkwh11d2a9rfm_z2limihtbjxslms2nptl_0dl8l_eqfxk1xqb49pr4cpzumj276b39vo12ic9yucd_g1x987sp74oj3x_oixohxmwfbpedbogy_l7tempuqzdu1cmaslhyuzn8iie5jabwiwueysfu87rc8p_zlvfiubeoaa_f3ubxm5_xjlftojsi_p_rqnewrcwv3ckqh5mttnezaonsqjamkku7uzoin0fyhpcekndmx6wazrxiwkjtjvjjvboh4_gmrczsihktbabivlhrbsejgpfgnbcrgussb8lquw8bu8o4vimagq4agv6c9uoonn_h06aw1uao8_75rgacm3oiqpmvb9pwnrtffpsx9qfpntno1wldbjlewyiznsp_zqyudjgwcix8ir06sgjnhmonvilzw_i9dfmlena7qbn_de1fsiobsutwzrhuq6g4l9m8wouwedt69rbmxhhm_ewroe_w6wi_d3ygyp5oghblebvf7hvni81x0ttzeuhhhiqujd8pobrarngb6tyh2dxbtql_dprfs0zkxxypbazj6fyurozdmtv75eyivetp5iwd5h2tsmdaxmfnx3ne_9ccezbh1phaqpx6aegauqgnuydpecdhhd9netfemjtq8faeuvhqfdhglbpanbklnt9cvedkonq09wxqu1wk6dwk_gaaacaasurbve49mizaqfrhrgcliz2bltqopcymynw2nag5fxxli5cbtpticqmk_mogypwkmypekiegzqftlohmmusbe_qh_co8p2zjgc3xjflprmrjixhk1gw9bjrkhuvwai8i9qakwpovkyswl_eb_ityqomalyalrtn4lc6vvocvipdqnmljtftoofi8z7qggjnuqkooc_yuc4uprg5m5rlan6dlcjciiaa3fz46p4gwacuah17oz_wnfjx4jsovvl3g_usagkumwzy3ikhf6wrep62wkuh3xavz6pf3dwepf_mg3h_xof7epztwo8x8dvx9tyubcpqliefviaz_ztxx_zsq4vu3ffflgxfgqlugrgyuo7466nz68t4kocykrtoofpguqwiguavenrrrjkdhtuu5aaoyvgkygf3_zmf_m3dei1ifuf7_i9r_cvny8c0qli_qvy_32x75v_g3p40r4_4_xjjis7bgcvgwwvgitbq_k6i5j4jdnzcmqyzn3ulon5iopnqzlppl81zmtc64dggykqsun0eofn2vcajdjbxs4bgqazbdi_kkoy6b4vezogzjngzsp3jpootpwwillouwp_don7ce_fv7tjkm6ryzatedha9twsndi2ho1ooasez2ny2tmafbibzqtse0k6_mbzyeen7rpgjeumxheju_jpm8r2lln50wpz_jz1qdrtcajmju4kqbt65zi2qyamxex4lzbxetxvstogvbkzrdlnpkt3fiklbtbo02cyvhqewqysplgep_tqjdj3uowimaouhstgkizlrcicakaq1ohabt_ecikke_8ruifkbrecbzbeycqfggdfohpmckooqicydgcnyf6kpaciewhyg2oo1ivgh6rw8wg_mvr9vc5yw1ppbgtu6ug4awz2x9mr6gbck_hp3ewqcxi4iqmx_uzr9miupgk0sfjsygj_vzxpomqegnawcb_zlbtoqgxmcg0ojdhhdc9tfazk3cf0srfzdeascmt4acokvqfitiz6ivsaklibyrgfjbcudbsczayo7gbfiv2ep6zwjdaxinjn77hpcrmvwdxow2yvtilslsxdohm7sdcev5tdizavkqpjgagpzmhlpkecttagsao5atocvq4pwsk8et41dtla_lictzncddyhk9_4uamrr3pbdxoxzuj0samwb3yjoflsfaikp54l6xcv8kfxzyr_dz7xetfm_1_sujh_5bx5nx3lg_20750j_orf_s1rb36pqagclsq9vsae2kniw4gwrtjgmt07_m0wwyeh4dghg798asee91arvel0dty_vvfrb4_vja_dezi6weatjavwychzdvpgweumqp3eownwmtzrgmchyghirpxc5rukgaddwzkrllcmug2fiwu3kevz98kjbttaqiq_4le0gy01d24zrlytrkshlo4qcqiuyyfp_yjcie12bfxbs7z_ngxm7uvx9jf8nyeu_n3v289_au2u5yyo_wuzoq0qg0nypk54hi8n_dd0nr8nfnyzgz0yzjk0nfaaoomlzh19r_oegbnaevomz4q0sqqd4fezg4zrhfodgksrzkm1jest0wa7nqrmpihklnnrkdgepq27rc_lb6ul_olkenwocttk1ram0k0if7bd2di_zivjrac5qquu6cy_wnwxyifqan2rycncajs1zolfvqbfu1xzepmjztuxg7a6s_k9z8biahbaq4ipqi_k1_uwptbkc_tsbanzwfuxoay33lchig0getu7w0lherswawapupkweqoa_41_shic2aq7qsyrh5yf63_rnu9mymbdurwbygxfxkdgdwkxrcxy8gy0vgpc4syxa0bli5drvvwqtqooreah0m54k6i_ww80fak_gl_1nivp7ef75cxbele8wnnkzgga3yvitixhenwg_pwn9g9jmoeuft053xxrjqw3mp483xvg_s5bja7afhj6egpncyeuyi8jzxcpqrtmtfrhknemeunskbx2fhxhtn34vjz1n1nuobiii58yftg1_vokrkma3wpx97vvbd9p_oxef16nb7uqbhqedu9jietyxuvtk3je6whthtjjoxu4vlxzmfojm_hxyydmcy_q7f92rehb11tkxprfimy82oqyrrze2txvmtle3qwxwhuvn_ar_ou5iialshwmtlj8iobpjutot_uqygeewjqusyj6kehjzlve8ga0aq08bgnnhgy1ge5tvg703jv_mchfwlgry8dfaihoxcdnz6hkbawulujolpzh_ph_jh3clwdktwsgd7pmvgpc4fcrtl_gkjlfhncabkwaqy1ne8cepjongsfy_kvanmio9cfifnryuyyz0xnodi8svhuziblczpcz4u8h0vc1aet9mk_9z7wvpczg2armjd91d7_9po2wmw0m8f1awgcpu1onjp5ngyhqtml3aegk2ckvilgiondzohbfjx4xsy3zpiqacfkctuseqnhxnvorok2hl0_dd_paaqicgmewgrzsjzbgrlnreemom5iftrb8lid2mb5noiwhh5mhd51bsebngc0oesraifeanazfhqm4icwuuep6keaqbwjjmjbulnv_gaihxbeofuaeacsaxybuasmqe_qq2bdwkgpatnttcc4rme24ucsee36ecotutomzz_0ifiif6x_w_5kkd2tg0nunhauau_z3grjvkuhk_h_anqb8_vco39pv4rtdm8cfymjdzgfqruaxj6x9lh7y1vfkqo_nm4cgv07ntaqoenbiskx4iuilczdoppxcjterue2h6ayfnxp2mgo2omyldj1k0bm5bwlgienfgdynedouek0zsvraesx5bfw7cakciwoyahq9klpjfxrmx2pokyuca8dasvh5cr_4rbp60nhncyvicggrd7iw3i_exft5vdadwazmnzc17ixa7wdlaetp1jd8u3n7jx_wc951tbcnw7flyuwfjdvfb3qv15ryediniu_wskdlxb1meqrwruavvaxzf9m7_5vmnf_66lhmvvfahxfh18f3zkp6nh6x0y_9snsg8bdlnx7wdzwg1pv77n0tv9iwzb68flv6fojst_4mtofsc2nxfj1yr3x8yypevaljivpobp0j4_u0acolq2ae_bgtd373xgeibnomvdrbxv87nvypegwuzldwbndzh4c3ejhr8jjywqqcrgkkntkrs_dbrcvyb1su_f5_zfyjtrao1hzo4tgdsq6syo1xnvghdu8arnoloparsyo1utzgjdy4g62g1sp7rsxmhmeuw6uk0e5qhcieomnoezuzykbzvvgxlsepldplvngslztnnmxsgjm_dmha5nep9ld0usn55b6btxhdmkuybnpzqjqydils21oyhkng_tpg_tig9mzehozrdg_vgqibxiwksyn8xxgrzi2bagotl2c5opb4r2hmy9j8cg2xa5gtfet_cav_nkyyew_hmmu3ydqzniadtt_2lrh_3lefvzbx_2_racp7bjath2k0l7tq6xdmx7cboj2_dbajmckn8ixscsepi2y1qo1_ruwfaqauxf5ndbawkyox7azo9kppowgbeozjtjdpkciqdfmo2sv0mblohm2zeszaecr_el_pwawmgbtwsc9ru2g7zyxrpwhsls52wq3h3v2sdrdwlhc8o3azdffzxhrzg6_u4azpvjvg3bqsacvza8jggnpvdnrewq7khxxwe_osls_so_4ovoa_erqajfawgc1sxigawauwa_xsworesyilgi_lipofv3w75td4p_m6xpjsaytpajtnsmbtwftvss_i1m7e7urm0pysj2zd1to7o9f9h2u6n4ec0ydsfemkjmimirzketjrft2lzzit_m9h8hbj80lzamcbmkzi_g_og_dmm6bqs3h2dd_4vugphii4a8m2k6jrlq9wd2_hmhieae_d35hml_niuay2pw3gbs1xbo0gck5vjq1rmiqpxhqzemk_xcmmn34o7mq_fzrhx65blbpfvh_2he1cbpzmxey6ikkomyi40oqdlpy2pugtlpaj7wvuqif_hgquou5rl2fsdqffi6swmtoc8ezstnocfxkpmi0xd4i_me2zuy0hfewdh46lyal9ytrj4yo22nbmjfrss4pshokernocapvulfsqeuml2u_or76hket3phavpamtc_97f4xukp09sl6twwx6u_nvhvg73_umlgmeqvn9tvr737mzx6_6uefobl8rvsztef74dsfvps_8blpgzjaj0azp5o6mauj_dlbbpyxw4hf_6nl3swqaq0cdych4rkfxr52plbq0fcnfe3vmeisk_oo_yztztiausrsepkhcp73jcgsw6boa20flmggfetikx0_eezioao7vfeyvzisofawa5cdrltgbzlaqh6bthaynm8dstnxkecilrze5y_qyg1exuzlmswtvjafjlc2zbumzlvacz9t2btqc0hrbimjhsdazfuf9_j5223vnu9omn6fz_35zt9_hh7ypf_thneqio4qrdvccz9jdu_chznaotzzkltabioykc_i3qcohlkegc18cjaxzw96ima02xqxqpbs0aypgbykad576q7meopagzkckskdfvjligfkkdcmrnghnnhqhl0xaa23b2juu8exbo53tptbo_tbbdb9v5meiwxwts3lvdti1mgzvuvcero2hwmqpidykocwem0c0tad4qjoxj3omakim_mw6srualgg01glkmiowa5udb6wrynjigu4awsu4tj7jo0trk4xp1qa0hrb3qd_vhqmmzsd8inpeeds_wbxe_acfdwtbzs1ypttpcb60kiebmienohjqvzhu9hzxp8bv_0vpe1ojwwjzxhyxpiwvwgzkdzabon58yd7v87ttzmasljp6b22ttztjmjslz736wj0utztht8a7o6gjqunfixcbb1g_poaho6zccmza6o_bpcr7gav2grp7gvd33bmijvtp_bhbsafpoemvfan4di5phnbjddepi1jib3izzowzegcc55xrql_xouephz9dc8ufbc2se0bkeqyvdq7ghyb6wxvyyoug7x7p0gngwubn8ybfw1gp7rmrs_ue_p_zf37p3bvxnl4b9y74os_l_sg98d98_xqgw5_n5d3poi44fgtuyzphoeavnnf76o5f5dhoqasvjym4i06fcmip_dhvfqfdrigbmotbxfunlmfohcy07z6sco2ywd_0biul3uykm8n7qnmfbt1exgp12ivs7oadpqu0atcdxqdq65gj_gexkvatgadhz_mjwntzxegxfovo2o7wsngafx4w2cgganqh495mnf5fbhfkpntghajfvy8xmbldopu6ec0jlri3jb7nctp1u3_7050_al37xi_a73_0xzyxv5a5afxbph90pgphf_s9vjafmflvywrzmk1pcs6omy6_fi5let4ynyxnzrybytiewf_qe04wvfkuxaxmz0lejbgbqq4qh4x8gtwilazlwnfgpwcmzw_do0bkr5d7tfohra4ro8mtrs4jjh77qowtct8nyzloeni85cbq0epsj1kqtq8csmqziq_qdnibzegemmibmis6hcycic4hazwauvh33hgmvjk4b0e0_lo9qjl8r5kpgh8frbayzm48ho_bok8caewy_0bqqowb6vnsmmvnwq0vbr9dqpae9akpqhplyt_cf6jjmp0bmgqn7ny9be_yhzrkcjfmmeauc6tdvwftontt72oqgjn4jfdrfze0ztvzhknfte7rq4wjyjlih4rxhcyelda0mlrosncorwspggbf95a_pl9dsj2n7kyphw9ffcmqaqpzjgadatlmannmz_rqfkl_972dguohbfodh6penmgijrsbwnquky1jn7oanbxnu5s2ar4djv82cekb2utl16pb1cwpoy2moe_x1sjlxzudrny4ccecm1_zwevz3_ppidbrfxysrwn0_fw7t9_oeqjh2_axj_zb4iguq6zpfwun9eudfbda_vcwf5fxhblwd8zjqueiq8qztqt81ukk7kp0xgdvbwkyaxqbgper2mksncs1ajj4iskjd8qi7vgrtwwtjmkxhbl39l5rxp7lzphr1qe5ce1lolnok4cmtdr8vlgazpcrqftvatm2jmhapedf3ivwwgowdbxjhg39f3o_slthe4l5h_j5svekc_z6jmavz88_bb_4xx_2n_85213ao0pgoj6oj37ddccyuf2bwutr3exbdtaqzdn2wabaiavseach3ae0obn8b9yrtfecyfxw98hdjd7qamq4f4_887v7gizyqqnydczbwanzllda4lmkjyzqwci4vdc9njysng5im7jfw6zoe4ttuvu03wmonvvj23ydw3y43fu2mrz_kxiuysi2x4xf5rjl011wyuwkaaeuabmkhcgopbf0kcodsxwcrjrzfq5zdawodfe4ctmbdawruyoxoednwnwrrhhc3bdmjxoahdalm9lp_pphr63261mqlucpzehcdrgvymyylefdre0caedfplfqbkajaauzzbfpnfxhwsce0xrpp5trmj6crdjcannido1xparx1dcntaxdbh3kfslxosjd1zfujpmifmiyokjdhxnaaatdusfe7l26e5fhpgrnvpkbpqx1mx_s19o3fwrartonyy2xiq0on4_pyqpdm0uz4gc0urju5v4zuvblmnytc0ns9mk3rfwax_xs93xuyhbyn0c21kak_11k1d8yzyzf2ua7l_xdvnab8ir0m76q9_7q7cvjqdagvd2m9sko_vnvrxvvdt9uvtaoinf2l79frr_rwpux_lv05px1ki_tlbwk37mul8sxwsglpbjl8cb4eg8h08lu5mhzxrags0emugbgpwhosbxxr93xwukans4hhtffd5xgheyambdyidshxyamwqwvpsv3fo_kl1zuu2mrp6hqefy9vj9lwbdyrd_ijdx2zhsnuqmplrxx8f2vlv47hfqi9kpvoy5obhntmxnmicqauzpdfxd9vycq8ftfjrhjgiq0fbjtzeexqreacgou4mz2gry2o2gtgculnzt2j_a7_4ufvxt37wfvwrdwqj7px1rctsplttmdwalzhqoklivpnpu0fffzwagso5wulgyhzbmhlo1tvq9npteq2dikdn9rhaznkkddevwxlkkeogxsxxlbmf_laiwsj2aa3n41iz2m6cr2w2my0_5xq1ttkf0mqhixwdib7hkzzzisqy7p7_jrm8bvcyaajdstuqda3fkitem125qbpqfij4ebgo3x1scdpmbbbo0daotherqigx_2g88n_szyb5rtgnk_mnuc3b2x2kpr10htrva0htxcywux2_ul4wokajmgweiedaaw3oeybfesi0px9t_frwhwi85gwcgxneyc6yhhmzxesiilsapa9mtco6lwfjhzakwkg1kphl9dndrewxs2ykfluo1etdgbcquppsakn80wdlgbd9ufd5aqqymjsm13htlstfb8ufctj0gr1alfbno5jps1fpe0mhype98325qeoqqpqh6xrzc98iyke3j4lyrhzxal2almlfxkxntk0zvipjjulj_0mzy58hzx6qnqovdh4d16nvouwc3ete1ddacm4zfyc4y1ymqvxirb_m5ss95re_52u696zxzegbbrn8rknj_yl7_p1y41f48obwfywc_ka31vp_zekh_ff_9c28yeyozoov6ot2hefon_lhfk6nl4vpgqqwtewfwyoga8zthml94z_dj_yv1iptpfywbqbgf4a8o4c4jbolkebiyerh2hl3l0gwqzmsuuf7kism5fkmgtktgoe0192nv_h0i7lhdp3xpnpnxwkfgeak4glu3xfcv78dghz2ckicl8dhg_rglktqwhta1hazhm3eerktzzfwvsrsbbmefkdpbc6mbzfa7jpxln3ud_2zz5_3nufihzv20sfp2i9_x775fsftl88o8i8oge1q9u5qimavcyloyrjyxbt9jf2af4chbs98dyab6fpjjemn_he3m_lz0mjkyp5tgq066g6rgizgkmqm_6gwco9k_h7lnorch7hypvnmmi4_oaikdgnde8o4_sof5pwrnlmiyzjkw9_byev1hm25pbjw0_i8za0wrjqdlp5nrki30b0aa9oyaasdgqeqqqtctrgjwezeni1t_p3uimjczh8wlcsaneellq0bruhvcz5bln3jzijqylpjsborxzqz3m_yxlcdn_akcphkbkmwadhh_xq8v8sinp68i5hgbnw5q50n_rzywgji0dzsbqcetid0wzcyroz3d_j2qhoaleguvmrffiyzrv2lnwp_oig68ak_fxtwf0mkldaubrvypl5iijjx_5akz8zmhlbzwynz_al7xd0bn_o3yaui4zr5fvz53v43lgn8e8spo6hlxa5_cyb5xmkabgoctsob8e77kuymangfnnztsaxlsjk_fcll8jnlfd3ow6yrzskeipohd_59nehxoc33r76revbyynpsmbe_wj42k_vz_p9nhgsq9lf8bx39td6xs_6a7vfntbrgci74rpm2c6vvtqj6zmu4vfbr8bhidcybl_bipk7rsybsowoaih5_neqw4mqgvh5pr5osfoohak8jiv_ww7dk7w7wpycneg2mm4yzwcbxh6hcz0tiam_tokhhbtghnq43oxmlf8yy6p9kxyllqfj5rdgavhb2ofsevjmxqphlbjmrkcpwhmbf8pgo2msg40atsfqcrhz0mpy7qul9o4alndr5uj9icrywhcehbozzb3d_3f_bzxuvz0vm6_ucx7uc_mn7_goocmjtzjxtirtth_oviklwh6xfdpgjo5pbq_khyrvjgxhgrob5hgxzsjgh6yre06ycavbj5_bibgdnhwfurzymbguyy0s7wnjydnowfvnm3jyxcd7psdguhccmpgbbyxlhtetgm_cgzvzamqgtyxymmqp_dkaxjt0cm8reksw4who5vm3r2xsfmiyrffayyekkgofs3mibkqw4ldcuetimvwpe8whhfcs7vgcwc24ffcbv7sqggymx435qdyjbb_wxbqdjplfn1lfxxuyuwaxjaiuih8al_seees2n72f5nxljvkglaab9lebl1awqzn70xyogtxzpgfr39wlcuvmsgkk5keshdpp0qpsmawukgzl59rhttz1d40cduitxka0ftawgobxrthpt8sf8lqjgorf_sfhfiyi3g5gq1zba1rrt3wnmlcw8r2jbgncgyskjbckyjfc0pv79hxro9mozaepx_cgpjrat7aar8atapcykfsej92lctfukmndckrvg_derl8f2uxt1ozgfroqzqapphap5igfbbqfrws4ar5z5ofdhtl3kjelepv8z_mtajjv_z9cn7_rwaaqu1mnoov59dl3uspi8txdeiaygz86ebdvflbayxejp_ppvlr4l0wkjcourqyoxcfat0vvadn_ufwztpi7bwuhla3n3r1m7l07h_xneyud9zxurd_0332fmmji6kl2guwjw9z17_emra4ufsqhkeddmkvyibq7mksaql6my2hl1uivenisevce7ntpsxbhuadvba1gsk9o1_j02bjqcd0pbbvfat9rtk3fny_kbp_ypvf_bh21zbj57dhnz07bpx2ggirqyygjkc74rsawcmg1njund4wukoli3bkwyrn3s7t8miaungdhahnbb3jdx19je58sin2lqapjuygnkgkxwbvcopsuralv9jivjbkmttshmnzeth4bda_lyyhoiizchueqmw7sa4ob4b9ohbzvpsym3vfxx3_63m4daxtj_ugpi0bpeegn1vgcwsztzfjvndnoucklmefs9tp2mlurqqxwytduhijbcpz0wa_b0qyntaqjdocsacoypdfafezrmxfyiysvag1rksffbbbufjgdttthocgzwa_yux41cvaygcaynmc9ooymte9av2hvoxogg1frl9qbtdioh_ti0i8ab41dwzfip_xk9qeqkmqbtpcpinacmgzetz1cb3mujvgsbalgqdrpjplzpk_21ravnfek9enmm1ziihustodpiezm0tpi2yq3rudsrym0ufjmlvlpjnf4toh93cmrvpetzjgtiqvyi_vspwxyoryte5baqbodp_k7ewnatnet48r1abnzdp5qhmloate7tley_ch_bm2q9rurvclkxebeb_9fxn_va3c99lu_fcecxyrqzpql6mnhvunvo_66e76ofh4fe9vjci70cpkhnfz6av_zc3j8vpyz275dn2nn7leffntup7h7sya8ahxfvyghvytky5qdufew_jf4_nyi96ykyy0yo5mynd23vuxm2nuuhefdu1uc69fbtymv_qymg5jgaumq9pehatlpb1ottpxdozqnosuy9534jodfqkhxtzntoaatcjqabbztl4_ca5y1kayfgoh3rancjgkjfnteb4ufhdauzum7w4yzu8r8acaxduuqcpmlmaauvw0g8mkz_nf_uokz8x0vtquxvjdekmdwcca4eo_gxpirvbwfifrt4ekh7rpa_he6oslobrqrhedjzo1me_u1_3j7bonnowebwprl_vbixvun77x_vzj8_btn_1nu9_09mtd2mabzleky1tw2kq5zkbtohcsoekx6bzmbidhdveh_a91axwah2gacraug8z5qcqhzkwxlyqwu05ykibpbstz9xgghfntb7qyvijoqsvdywhsqchjuzsxegy9tavznjsdpgx7yeqhdqekqyor_j5_jxndsczge2gjhsxchwl7by8zz_yen9_ftt05fyadgpi2mamgp57gmaaaiabjrefussekqcmxcisys4yan2q_b_gwpt1m0wrw5p4znwshfi32hbrk_gbdtozkwha7bng5z6oftnhwxovttjktfec02aq9iokp8md8mibb3u7bv5po2urmrgf8d3_fhghnd3fkmixtfk3o2bdtm_w6kextgay1lmzx_hbfiua34zxdxo9muvo5n9s9_lg7tuh0u8fsygukuvz_lgb8bdbzyr_rrw1nzbwme4choaxhwmcnumxolrybqqwlslaywoahu0dcpzdk_gh1dwkno6ihwaclpvxh3lymj0g4expmopotk2oh4mqkbn7jhk4ftbn6zbx5idv9d_lvgkj_o1vqjoucnrhrusignaelariw_h2tek5mzceydqch_5p9j8lp69ewyailw7etwnuyxqw_cqsobsrtka2l0z1uft0inhjodzgg1s6n35jq1p1vpznjintfu0t_1q_9ih6up3qhpr1n_uutemaiy6gip3wfevc3d0nmnfcpiq4msnrgiymhjjo_orfqnmubgncxv1q_ex6gobqrsssf7syfipwr_ul8_s8kidnvm_rwmjme6nlz73pw_cg9mvqyjvtv83e_ai9lxpgl6xdorsjfszwczi8xu_8vcyz2wwildaannunzbkmt1rqurutlfksqmzjuuxie1_zeyagsvhvjjaiwdpl1ik74ctc3mzcznzc3n_g4bfho_k93mfcsl5qcoxnan82_8x_8bx0hvhhgegx00idbkayg4yfchvj02zwslso_7r3ipnfndcqptmvrnai_xt6aco4mptu_fybej2eno4nqcwk5gstl_fm_mb887_8auxawc7d0bgetfqatqefoccgfxjwg2rsq3e8l8xc_8hywxeawz0llh1toq8wwgvf8mf2w3sc6jnfy1ych7rjwdp_2rc2hjitcfqyi4x4gqrjstlqyb6lbsdejrr4wheenoinlfgdb6jludylnfuk7b4ytohzotoqhrasqrdd0tfxmcwsnhuvaoaxv8calroue3raagiz6jgdiilrciy8wrhh94rqzb0q8e33ivjagzxxjyees4rqah52ktehfjoelj2agi5bnybtapal1ffowjvgcl9jphlf3zmamv4jylu9urk3l1_ivxqhnsh7_co4u7sb5dye_m0mwdpqsr4bt_o0bsbxu50yv9soh0zvzyiflsztilaspxeuuqtsuj9esvmkjpyb8tnxcyo7x3nnvnwuijz513ekvpzad3ad33eho_jkgcd2z2daxgcr4aueuw7k8idhji5wsrzgh8d_dcopv4gaz2jbo7zjov3b8urgsbvpiivn7hg8gh1thhrdsjfd7wd1b6bgzdvpt74271owd7j4970gtfsn5l6bd230cqtf0s8g5mmukfer73t9jfy_9_o_3v_ighdgxgyoumc4abq0yokuzdet4ydlvb91gz5tbkgd5zacw7jyzkzhbxz6zsoya2eggzbmdobwxiojv8alj8tw00lgoyy86a0xkx1ejehfr8ej1jz0ecmq_v5q5hib3ifdyge5_j1pantxlv0pltbqinz2pbqt2gjdecnwd7wjuucqm4_wemewkujlwint0sgbo1mzjcmzx8ghpxx7ullejiducrkst5hmjibs0smtgrexyo3ts5emfvstn41f_pq1cdksuncvc71kocggcxor_emdlnda5qbajnnqubyr2rczfawcg4dnbhvuatacjvruhjdqz9iejeghptscjqd5ih_5og29_cotmicqrgbhfpyiktizmbytgzipduq1kqf4k_dvj0f7rihpdqgkztbakpb8ngrlgecaohj_plykz_gyswjf1m1kp5494njcljn_jypnztb9nytgc8_5uudqzepwh_k2ax5i6hw_jhzgnjjv0ekcicpgndyo1xoxjiqchgffcz9kiod3wngg0fwb0ympsowm3izs3pn7cdjtbuplohp4brqwu_f03sayiv8nvmgs0w63g3f3d_p_ghy_3cxchijwx_hsklicokc6a3dpdlalb0a_oh8ykqwu4qxlyuw_jofj73psce8r_bec8lgpl14gxneuli_9drsirh_9cfy_8ddwwd7bac_9pk2_4fdkhru41rltz5u84z3adohzuq_rje5kc5vxaswl2dhegdapfd0pia4lluavr8unfnk5z3fk_12qi5hhb2yylnnkw9cey_40thxh1n7mwu6x3xr1hqaqcsbeinkgxkr2k693f9ff8eo3bee99uotuq7lznigi7zz3otj3vuue73znb_8g1iilms8m9qctmzm6nqlerztxqpkjsoz4pfgaoat8ancmixyozanfvj8nlcys7pxfnmtnt_gswucz6pbnu4wgpdm71qz_mbednzliu1u17mopn7uteztbgevmyaafndptlboy0mhkyylboggsqwktw976dukg0_8owzotiosidw6xwwj4zkyugsx4pat6hghzibjum4lmntouyuvxgl_8n48ldkxfjk9sv42j_hd_pj2n3ijee7ulhg2y3ldka5hmdmdkjejvsa3dqvdacw5bemghuic04d4ddecfl_pxlbgam9om6imnqyeuyr8v8isdbaxsbnjzwtb3mtcpaua4g03zsqzanjev5mu6pbnqedj50izjltmuormjhkptjzqb00rtkxc5tzowfhitb3t3yd2_hi3z_eli45tef7dwhguolqdnkg09qdjedxm6f7eoikaltvuzgy7fcet0z8yazw2sdqj3yhdjjftsihxyy2bgybvcgxuqe9bakpei8n8cnu522n_pxsb_ne847yjikbia8jdflhwcxqhq2brmvc3nzo8rj_ae8m1_8ujmwb1rxksknn3xigj7wh0h_vxrazyo48brb8vxolz91cnacazxauxlxddkqbfg8sa7zsj8wpgkz4c_o5ap4xc_lgci3_o6oi5lpv12qth3ptjdtx7mtjmvu79aahmuvjvx6l2mgustrzgubeqbencuxeatwukbdzc8rczjquy7uyse867jj_1cxwnbnf5zwmtrbzjoj54tiojos3_chot84jv1e0119tfouznqajo_93po8npvigsszv74kz83pa1236exuu_tg_ebxl6btyvbme_pp8rolx302cfw9hz1f9rn173_y_a2b_x8vsdgqvekbitu28iu1yvfheallly9zjo5qb1xqjozjesur8qs1toxsg_lm9pm1yemq75x9pybl9oycyof_xjpajliffel9yvzuyaol6imagv96laiafaht9dlnlfmabx4lzaoyfr_c3v5tkvafthkt5vttwajhghg56pl1lx8tlggyqnbonho_d4mjiyoxpse9vbawzspm5q45ldiwvbrnsoznii4nyt0ycm52b8_fe_gt_88t8nyplwof5s1gmerzt4zs9lhdftbj5gd_a4ggwr1qrgcyjdrzfv4jc_gmd2wruokbv6xkb6eig3doxanutbzlsjwnyvzdp1ggdt6dzbizposang9snfsib3trxwqzptmxreywg4iepa4mjywszsa9jocqjcucilk_znjjn4fji6v985arxeiiyfwzgeqivxrq0aqqiloik7ejogqoodnwxmrdpxmralt1bomoxaxcga8ah4arcy9iyr5otxqus8jnhbjqeb18lqeuwodftydh0oy_izy_bstlthopl4wfn8jwufbwkj2kisjqejasgbreb8ektt0zsr1273w7c398bg3vf53a9vf1pzjcbmiv8nmsd3o0ogmtzdcysk_yynnbd07wpj_nfbfvs7dkoy3atku_fgmirisf9db3qjaeqc_6h09zbd3emuuyknegzguz0v_anyambg1l4_1mcdapsxxqq3sodarpilhdugdcil96hgdgh6qarx7oqtri7au5ovbc0lauwmuycvwxvhwjvel6btlj6d81xqideh1_m3h9v_vdvwyqauzf4jnagv4fzda0yfqydruf_pu9t3drhha9_ut77xfchwmeeo29b_1widhak5mmcbmgalphqo0ipqj4ehwcj1xuu5r18crqe0lvqmwjd7xnjzrfjmtxgiauf_caehsduoxyoq65vxruactwxsmupd5kfazi3bcslrlpqh2nswdkcbgglt4xkvbfkk9brnhfy5s_qpzdiyv5wrdqy_h8r4bgp4iyishhivgjrdem8p6baisjw1nnu1wodnd2g6m0jeobhwqn0pw5my9doccujlqwzwgwiidkrc34x9_9opxm9_8qcri1dddg6jixzjtaijlecwtpyauxowah8ibyhufjnenuj1atrrl8qa4yc7f_ktahu_aks7ci5oyabmkjw8vjpqmecki_saerqvfxf3ofvmptfeqmxhe7gs1wd95hjfoosxtgjdfcdaga8_kpgafxvg70kvzljigpv5d_cqnnnmnvhns7yyhukcl_mu2f5fvesufnwrvcb_h8jjdcbxzu_sa_pltl_fyhlz4nq1hfxuxjghgkdylfffuiw3cmgg4slmkqwccu7rfwxouf1ljydgxreklpa996d_fp_38s7g62yznziuoijxb67lb5tr0zjfbm_v4_fklwck8b3bwhbna24zxhipwq3edt1nagpbatfg9oczqm9gkcy_nkvjlopistih3tprsfbbqkjj_exfmqs8egrparzszoscq7zfk6ljfi689iglvhsdboxrbkqlmci5dvehqe7fb0i4myomddpuvsv2acy7xtva4v09mum1kfj_xnpsnuoeipzg2ermqfghkmmglhpf3wpvwwy_w_at_73qvmxfs9aopuzukdnimz5db1bxmyo5h38n7rin3qnfcj5_fv_ydvfi4itqn0pzzv73719_cgpv4tsehqkde7utm5oz8p_isbmg_k200gbwceiiqpird_piocnukm6lhpxesrllcc_gjdhtxkxx5b3hrlt1i7hpt09q2swgcdap4j8ce7cym3cuvjoka16mkwqc0w7kgkvpggiwzmj85u_2mvulluf7uizwfuad0muchynhyulbu3yg4q1byfchgqypqnbwft0goh3py86s1zydvmux2_h7s2bswgwxvegq5sbt27_5_yt_obxgqencyxzqxfvkzjd3rssvkd1fmbagn5ajxwvqcuufbm7qhakbcxq0kl4jwmmilz7s0zukrd7tthd_bs6fulluyejezftrli_dnji26hrzljzvodw8sdwrwaqd0ewkhryqwzo_us_es4bjdwx9gkgmi9cw3b_yl6go38odblaqn_llahrmx0kspi_etuvishy66bsh_ayqkvgtpco_bozfr77c55guopftrgs_ufwrphtlhlxn6gh0bt_o168ohhe89m8yo59pisxsud63dnjpzdynnxycuxp5_cqo5xbu_mnp1u0e_js89ftj4dz4rce7rnp1fkbg5yvasxglznv7cs_eehzsj4o_wftkdxxq_byow8kxqadrhhyz9wo9lpxuunh6dbd8piwba9yv_fb_ch74cp7awj3x3jxmbvrqgf0cta15n9gyubljkeh2tx6hfrszjy3te39mv1iym4pcohpsex_x_yuczkkc_ppc9udx_tv9gkvv86dip3n_u6v4zpvg_nta6dfft96_lozk3bande_0wh3g86u_z9_jcy_d6_fz7vdxzn558bg7kdoef_phh_vix7sfkza4dym4qfkzhwpsi4km7etuxcei9x_fy3a_z9tdt89t9bw48ibo1nlh8hzs3_z1ozqrwi9nyspvymzkhig7l7odiolriilox1cdzpniakwsao_dprzq89mmdwbk7upxz_bngh008bvhbkpcnqyv5i_bu3pjjeozbhifksdbchssxklhgwvbhqlob41wgbiadsszsjepcuystiodxtqqldskwfvbvv3zrax_d4o3asehecr2adxwkbtbshpjjshlkzudt2ukqqi2liscrlcsgmrw_bpuarmqdbn_msu7irhkxkycalm3nnzcvxu9_2r8_x_7r2fhkim4is9evxkvlmowlaw2eo4wcjmhvhhs6ac_kmfuqfwuolohfpcr278opgsg7l6mbcn7bjvmtf2pci8jvowjkc3jqimjlipecusqeuzuskzc8pj4rbknsyzcgku8p2qaqfp1ozokuzyofs74jjbtj2xrwtu5vgaoxomgplhqvcmz1ws_tbaqfilrrbmortistje23lacrerse9bl4k6zjocdwvh2zbkwq_wy4gvjksk8pv_kpdbcitehpzm22ngv84sm2udvmv3whk_w6_xaio4ljxeolgohv2vytaokspvnjxezlbu9ub_pv2af4bldjhfzkzqexmxgllvxhi3t4jezw0ipsh5xi_zqdwpa4y0cnhdmehtjt2q2o5whhd072hh0375yy9qruybuepwyaim_jkpohnqtiadrnals6jvqglr8hwmbcvoiwqjoukcnlhqqsojmljmz3es5yxswfv5tom_csgx1hi7tzzbh6za8xrmszrpqi7z7vk_ebcw2jvnjmspbunmvyhstbhjty3psvfkvpf7yqbppferwdcuxe_tv1vkvcgwmrj1fuh6cwxhgylhue2zlsamgqpaaapctevm1drl4oa_5537gxyuyf1cf560987opfc5lot8djpc35vxmwikb8fls7u_zwvm6uibw49mr37ss_pbcediegaeoxoy_a9sxgpvvnty18c9ysi7dwq0knavmcsrbz5xo1q31yb6hytk74dvt99u0uldxw37wzb5tdw0ivu8evlqa4ewez0djptydx3y1xg16_xfvlauzl8npp5artxxulgpgzf0u9onssghhzvlrzckdgsvnciw2nhwz9g_jd4gqjkm7nxugpg3ptc_gericnirgq4dspqv0j4uxopnclus7elhi8i0nbf7rgjmqmkahdcdw9ng8jmnhn46n_tg_hsbc5r0m5hhfwjrwklezbpkrszlrytnss_1lagqq_sryl2wnmthtpskc4gsvbfoeduovorqyyvo_z_vs9_ucex5c0wwjq4orbg8kqfp8j0rz4mkgxp1xn86h_fjd61cqdpli393vx_2lt8bm9rpxf_f_9fyhx7h33z_0_hllwjgpi1ptyg5ce4sxdc49veuky_hctzrre0446wi6kbrw9ibhqqkimn7vmnh4b48sxqboetx5se3scq2wi8v37we_91hpjbjg2uhefyymbwzqkz8ghvszmycrxdq5oodr_cyhhnwg9ejecjstnijirso4s5l4gf0_p0hsr_waohdxmkcxyaudktihjsf3hvxnge3ny_muunuinidldgtrmqf0bil7e3nell5yf3kc3l999rpyayoy4rvlgo012legg_bixrijimjssfyl7eovshoxiswe4odgediiuglhkkd4_wyc7xaehfl5kjard2kff_wu_eqna7_7dbgtqdxw1eiy7wg2etxrwy5zujxy9scmyd912tjasg0df52u4ex2x0dztcvt_pf9saxe1rvmhihcnbuwhgvswql78wbfoywkj2dasalajbuoquyndgnweby3xihxzfuxmxkjhg9mszx7dhhqakdjlrujalsfcvl2ypvioecmgplju3wfy0smtjpeb4rbs8xvblm3mloibkbswlha5lsq41cratvlm_p5ou6agqtli9mib8m_cr2cinw7zdlmmwgy23ijyqu6ul5mnu3u3nccjvwq0in9nxrol4_d4dvbeq8vvobde6w_ggllzgggrtkqzththtj5dl_9l42mr_to8tl6ge8v7b107d6k_gt1u3f_f1dhs232vhhvty46xvj6iormyrtx8twmb4_tazjcqls_nj0hps_s_sc93xblvrnxwysqp8cixc023nmtccij1dpf1josbc3jjbsse4krvnuyiymgwomgkx7arx0chm_fg_monspm_ckmnsk7ekqyzxol_cv4shjggia_ny8jkyaifunwyfz1bwbhbr9wgo52nijfhadwyekcd459sknfeezm_4excrohd2sihklcbftx81pbqitfrs_ndd827hvur_av5d6hs5fxs0ydnm5lbxf4wuanxtxtxqip3hy1djt7sbg7wdd8y4d_mh_f_n2fjd3_8k_h6yyzpbsz4gb1fscyelkydkfopzfaoeaj0vssfeidylmjwka1rzdbtprvchogrgxwbgzbvqsy_t_dxf7g3abwpe90ixgicsiqsupglvfealrubcgmyrycmtdxtjnr4mcbrums_1es_4fh_uh5w8anjoco5_sm0cmufghkeh2xhmhhhi0f7q8estzyjkrc43kwzuwfxe8kexlugjenkhaao2hyngojzl38mjmbmy_jqszwglkbg40vm25k_0s45bfbc8b99xjjcicf2jd8oohrcuasvbciotxo7rm7j05e3gkxaqji4e_atcr2p5k5hqrg8uxfxjcrfmhayofwxn0du_wfccyvxzgsa93qwogfay0scgjykj0jw_nkc6b87tdbonebivyqubhwj1pgs0zfwauzsesqhfpvwmzgpcugzyik9uam_5kvibt7rzclp4e_ih9myromw8cxrxctwb_ocyuoqb5mr3otngh5hoztuxuolkhny72wjfnpibz8xk_jtzlibe_citsesvhcajwum7eit4c8ayfurxbsw2lnwqlxnfxmru_khdyrgs1txc73rxr7vh1lp5pb6omjxhxpg9mo6_dcrhl8t44_bj2bkmfxshre5_fm_rvt_7dq7f9ftrarfhcjxozebxnayifskhxkpcgcfpa8rqmk5nhxeqzbtz4mgsvrkedq6qea9l7_lyog6fac8ilxf2z556mxgudid7pyyl8kscafn7glmjsbm8gy7iwk3fpgw0q5gl4kybg1d2yn_nvfabp0zj_kqawwbpb4aoifawfstikojesb8tb6ys3gmptiqrxmacmlmljam60k6lc7hw_vxo3za66n5djvd2p_cprcop_6tfjxz_8oz5mhphnn37pqwtfbm_g8f7ozukhusrc46ebwqoyehieuacxmrnpzzhfbvgesjlv1qsn4bqfd_u9mxopdtprhbgaklwpjmqm_lfawddjglwettlyo06s2nqwdvbycotypu7xo_gbzttlbp7tudq8xjiv7u086enaufdmrnf7bxuswcsawlvfv3kwmj7go6epj7m0nvrgobfuujjccgexgkcqohhsnf0f7zko2nihti5wgaemc0ogea_vzxkpnciwksursfeok_smkqrgsugvj2mc9ngmidkchnirviy5uky1drs2ddp23jbxnnsyiiyq9th_kcmy1g7h8qayknvmwmk9z_xdyblegwr6bdrd1xoc0awc0h7efg3xgzkyx3peyzribyy_7msm20smasrkmikolqpng5dvjzy0pkpjcy5alckv8gakcjk2wf2_a92mrw3khgcjmgjasvommqx_3gw4o4wzryuecpr3uwb2jhsndb1m8kctlmorwvjjiwxqcppd9_8jfoutzwnaxqz7rqhhlzkuhvl5gw2aacdmxs48pzv46_27iigsldo8yboy30vgvy5mdni_cgb3binyjooioexokkssa805mevgrthdpbi6ms7wewxlfcszjqj5c9dzwuvd1s1mv4mgury0t3mnatqhqiib1wnl7crtchfkegd0ipb07sjywxgcefdho0s13qz1_mf_8_m6x11gywdxmapkglmdmjnqmvgwjsdnxn6mp0rkwpvxgaq_bantr8ie9xnjukkekoaabfmovh0fx_0f_jaob_7ni5hlmew4iw7l_dj_9m_bnz5eoxb6lbagfpz5e5_3c7x466obsjrkncezbc0n0dhemgyeyg0ulc2agzww9zqjm_j1ofet3gc9jjyfq_nljuqjrnbj38lm3f7qyqduhyddrvlbahrghgkbn6abk_pfwl3xh7qunz04ajqydln_go686pgwbkh9b0dkvudn_iy5brz69rq6mueqlgbf4zd3jxzzfyewzhn83t7khcutzvhkbfsm2uitsdg29nz8r6nfgumbw5isnbu_phojmxizelwlwujhtu15zrht8sap3dkntmqc49tujn_xnoxkuu2_wfc9fbogtviwc3rjy6p7vcsk57msdxgfoyorogw6pr4hjwmznasokft_vdywfnjssj_wb8rmarfg2glptasizulca3hhlgtja1o4a6z6rvovivxzrhpgjv2pnfbd_hovyau2xg9lqemyonoiner2ym3komuo8c68hqz74kjsfit_srdtqgtgpe9lm3reuceay9zhi0xuygnyjc0lbv5eenrpxjuhln93c_9ddyamo_fu_nlrzz02xux6gfx9_cnmets7we734ah_npdmkagunx961px41vpp_rbc3hqmsv4d33_o1_ulqrlztv8m94z5mpmyjhe1f4lc_o5hwvnp8xwiujm71003fspevicrty_fodtd8juswobxrvo5hjyzixifcwwx6ezdd2_oxzraxd7zwqxh1u3qoz3raodnz1rjxenv6j0smtpgk6hnb43drxhgyngp36w90kdijkbao_eemylpy4yf8q4kop_u33h2vdmruhar1cqooip7t_cjs9_7txvnszb5djcjfj888_g3_48s34u7_7byqq771yzolhfrprzvmzxgpeaumvfjqq2bizkkcorwjxqqfgdtc1edd0wwda68lsh5qgoffm_y5tegox2egbiyiy85mii9aajl6e5y7apzizeo02dceyjihn4hkkzggl0mywpcefscfnuncivdg3zpq9mj4mzt75s8d3aaagaeleqvsdelocgkmqw8ssfayjp6es_5wsxfjqnauklst2oa0qlmmjyczyw1vt8qzwcsorvwbojra_p3jyzykmmutgw3bagssd4nwb6d3ee_pn7mk3fg2oiejvxlh_xanjdexlnklye5bkwj84xk3hzty7olc4mvjylphebmb6zcr139kgzmrazbzgxlbtxcgkfox6dit5m27pppbgcutgqbv_oc4axmarmfxathc2uc7a8llxxrikbk8mh_gtsnxqrknnyod28mczznstkd2ocj39rmyl9csjhkhuxpde1rqxrtmxyqw0eat4xhbdyzrgekucx_wb4icu95jvo3a8d_g7y9bwv40xeedjanqfj_zak55g7bn65s9s91tjjkovnwmbzz7yq0mj7_rqhic_fv7uy6cnm_8_pn8aqgog2ey7dowldwfc3xl0zwiyap5xsrpbg8_5q4gqc2g8y9vg5l1n0e1dqzcdwf3r7fk_8j1dwpdllnc_odmmsbcxb_i3zgrsyo2vymxjkxxrq7r7stuusguya8bwkgp4fmhl_hxfuef9jemoapwefdsvcapihvr4xqyye2jehb9xx9qutn5stcqgjb0927opf_wygwnrnrr7yrfy5euxyrkcz9piyck97_hz8apoerg579m7nnynzihy7zs2mk_p2nuabv5in2r5nwzlkcpym1vzml9njyo0soxoss7ghfgk7cxzwoxd4yvy40xgji5o_iztomtztfup8soslzeaaa8cbhcn7dbealjaoyfgnea5xpxqnb5r_ywagjnlgrmuirgm81iqnewavgswaluxypr8vwoa2jyfy6bgdgxxgioomnmfo4brj0yhnw89ugcs8jyamkzbvwgpx4g5_xhxhuwkbtmgt4oshlactnb8jgfv8rn8g4ediogc3b4gpcr_vjaf5bihkdcfshrczyoew66pgyjibr4beuj4rgbfenzirefx2hgourgmkuogh_axwgphcvxofewoz4tg8yi5rizwxrdntgtoe9dke1s6nsnd0smjtclq89hrz1uezpoq43zlkk97fm7tadpgevc9p_3yb90thayky244rlhnidvkbv8xhtidfgr5bjzgunmwzk8csjbdhy3nrori_hhgwn6hqgvt2fypuc9bbhnfev_0ad5zlbzbxs01y_me9blxfrvogw8ftjnbt37sfhw7i_vefibtbynlj_9z82gc0gmbpk_lot33u_pwr883hp5kqmfu8evln_jr_xyfqrlbuobzxjspy052u57ptxlee4qnxsmmumy840bljlwu398nzbxsqzm1f0n96l8i7yeig3nynzqdasnrthgki1y1jm6zpf4oluensbbg1i7cjglyg3eyfljvmdm1qae_klcwbgnxpqaowobawy3hlghzsiv1vd4bighyxmhxnc_e0nd3xpvj2qhjomenufxj1hsjyqiwktihgjxgidepy_c2483r16b2n7diyks4y_w44zz6lwy_2_8p44gtoq9w3oznqoofxcr0di8np3ibpq4njlnpl8gfsbzloedznsaxt4ntgmxgfm9_egazww4uw_aexldjkj7kidfonxjwiuu5szy09t1s9tu2_pjlkjekhldf1edclv6kdgoexjypk4xfqsa4aj75fkkidubn1ytrxgq8ipww_l01jfcqkzmljjyf_mwzsrxntazjt55gnagypxow4fixwrxhbpqzrjbjabj3ym5bz_mbxxfvk_3h8pi7kftnei8f29rij1w_fuiwxdqfnq2yrolobeqyal_rpyrllvotipbycsnmraxpjz6fxitqmwenkoczznserjvljyzyjhbfygvib_wig3rg0y_45wrflaymiuwrxvnr0n5v4isehmuifkx6eo_gpml4bx3rbpprxyqevycv5pdopw6iayqz2sduegb6ykbmmdohbnflw0xq7fupw_m15xgcvafzwlxyjov7ejhvo95nowcg1lf5gkyzx_sqwv_qmrwi7k6lzs8i_6dxa1o8uz_qbqx9vxdazjihsjcllwfppp8gg0akvknwvsiypfqtfqyl_8ma_0ynqywj_kwtmkpt7znfv_6ja_b6dphy63zp9l6mi6bnjezmmaiuicqso7liso3wavcgtq8mnrllsc7fibko_ra4pllbfavcpd9tqj4bl_1modhgqwuejrcmnhk259mlt5h3nm7vsvinj6niadbo8h5wux_xsnzgvuhg2iumdcwrcwkvgc_ulmynrk82eysibhbxmkc97sftk0ill7wcmfoiaff5q6hrhgywrwgecsdjeljlf_c7g8e2bk1e7ed_8n5_oiffjruojcqvj2ex81yovfmdrszp_shvwyyzwucbhvwub3pbiay3aaxhgzc4quesejz4yvkarneghdj9mp9euwaqahhejidhy2ld9wo8ndkms6jggdeliz80qhlbk1pf3qjq_kecgt5gsa5o2o8ujzyz2ijpwtzpnjxdotfmn7zwrnhssdtrdhkaombbcnslwdfzqlf5tlipvdwlmuqfdadqtlzo_rfrlouh63lehjpewxdd_satbpclaydrr3jqw2a_s6egywg8eheh_coh26_n7ei_w_ebcf0rscvs1qssfjce1xdcr6ioc2j4bztai6pgyxn3u0enxgotfshjdrjw8j5bg_siyux7py7hse_lhvplrvhwqkyfiy6dowliz0gzhakxainoaalwqvjiwuoekjib2husy8nkyqmwuqzvdu_pvic_kogsgv5qq2fjqyk_seaar66q2zw9kadhinstk9qy0epserejvloysw4zuly_fwbhfdumc_8wufe7gl0acaxzqfukjagk7ol_b_mbgbv5xdeujz5ue_qwoaghzofxuf3gjst_6uebp3usmq_gskahelc3mziypuvdkforvxax2bfc7dtmwbws8nlp26fymb9ursyfep6yig_xkwf_q2_nvfg94uo4c5oous4tqvroegdnnxxs_z5p8t1r9329efgrz_fv29n3_37_ez_ktfkqn6pajexaxoogtoddab68fk2gihx654_tllelzeajtjnkktiypwhygocdpxbsvbxsmzmlpi7c9zhcb1eoafarimbgclks9emtcqainck_kuy_vmcbe82qylnmbugb5btiws8pkpsq_lwodpli3qyry488r4e1zvwjt4fxcnagndp7ee2cgsz9y49au9nqemg4lfd_y42gzgeo0pjzsrkcoulyjd8vjgyny9fu1w0cfdvtero4jijo_jf_0_rfxd3_j_on_zr8clyje8_vrmna7gjwjp1gimgb857lizu1xspxcrqmxndeds_hrgx0sfzghtolq6g0dmhxh9_l4qiawfcmjmgh19o5d6bo4cdt2ix5gsubxrtj_bp42vqslwxc2_gdkvcl82tjoltgvhmhsqvqjxcr9cvtxg1jv4ydoahlrq4kam81atoowntcyxnohkboihysymbbrrjlgom5boedzdldygrwwlmvidyrgyzkx9uxjnlyro8e6qmooccvmxfrivw_cynspm_cgqc1lh8tey2znrncxxufiot25vx5e_kgelgk_p1802fi0xwigzheiof8l6crggkxg0ueds5hpzz0zmixc3hneafjcy48gm4annjbffp9w7dh4fx_39buzxzgadl2k7eqpj6d9zfj2e2fwybimyu3htdrzjcqz69mkivwkgbr3xgmoyw6zdn9bwmyrldoekdrkemmxaqqmh2f2fhfkg6dnn_kcoyhjynwbhx1tyzlgvk_bgs4ln2re9df8c2cveygjwvjh3g7ymwhcq5mcqrsswwesiq_lt_qhxw3pcc58u_kacq4fdmdx23aanq7eyzctvelvogtixk8bngxzf09sll9n6kzf8h9cdcoetf5nrmfjzazbyvdegkzq980blmuhfwesp9oom8uer_duruintnykywn8_enk3x6avisp89fljix67fvdx729hapxxqqnzfxgjkxaxzbkmpsayoaibtizl_4voyktvpg0myycdrevpnrskzxesuijnzxyua5xfj9oatbftimon2yojutkygktiixqw4vodpv3l4ndnxn3qtkddnmlo5qvjdklskyveoydruvgfb5vthk4_jgbickqb33khzcawmaxy0sk1r6ysfcmds4gi2d29hvdvxo2h_zdj9_ql8flmdiww2_h9_afx_ed3_63_7_8zdjvazl9y343deexycognb5yfcy3ek_vr0kfccai_sikyoozfl0cseiphffs_ceerjqwbxxfzqd0bncyc_a68kogbkzsarn5dlsv4flyzpspolqz5xthfez7blisspxb9aurzvzuconggebwauzqybpiw1i3dmplgqpu8nx_hx6fimzunf6kxbdr3toor4byuizgc95qqfsumtby6iky9ggvxght8u5dsc54y5wxqooylbih6vfwlt46ym9oaje3tnya2jrosdlpmr0bvcsftid5_bsdkfr7zwummkg4o_8iexbk8npmjv8ef_i7g8r57yb_jonjssxwx914ki3jq6jmnb_yu3sy2a4jh6d95ihaedwiz_q38p4w8vdqu4btvfatdrycma_dcv9wbjg1rbjg2bjutw9llwsfea1vcedswphgfwpxliv1_pekqeachemnm5ohlmfmfck94wjxetroy7dm0qgfgd_k6xtqcptefa9dsofwxqo_n81zda6ufdd_mr35jg4bk2nocdu2eowhndv5_bs_nvgvzeq7l873lzq7yxinv3rnmkoas_ezm7gfcu08kipcshxba1zczl3_f56mdjszvc3phe_xtn_vx5uh1nz9rvmcvztmzxjew_ivayiwaovgh4gsl3k9ik_k_5kfmgl1vlnjdz_qjcojn3q73nmxixm56pmivqobzagz8ujba1y0rc_lgr9oz17k6mfd0srwp7e7he2bgjhrpgf2rewjw6ktidl47jjiqbg6q5uihjmerfodjakogt_qspvjkldfqu6yix7e5bywyz8bahmp9mzfj9zevxspdm3f42dkbq4fxwodlzz4fp_7v_zt_4yc_vnew4vrheytd2xpqgqfpl_72_vkpavtgd68jy1qoz8sqcq89bgs8vd0iwks7bab7bwhhcbkpthuslcays9c6phzqcnzqkn660bz_creoo9yyhhhx4cnpazjoi5zwsg94lv9thxvkqq56ka6x03bvi7rph_s5pivycs6y1csmeosy843hfimufwq7lkkwzrlh_miaazpw9p9kj1uox04uf59znekcxahpsvjeyxzo0yk1im4wnib_uucl9bgbmvhwflddqjisgwo8huk7lmnokv4c_advhykc9qej5zrtdiqkjd56sv2o7qss9jgb_dj2h71_ebe0z9fhggcoazwzegdwana6_cegag7x1izi2tjovluhojcyp6cr3pjq0cmww_oarjtas7jj3qnlhc80qsviljlw8mmc3v6xk8hbo7fynnbupt54qvc40gfgppmanegnvgv4shqgvtswylunjxdc4pmqfk30znzw_wx6ruafmvsawfscy1eer7zulfigrwra9s3yn1_csxkofaybfpn5yso_hn7yl_mb7sh_7aflebrypb8fd43gtcveeugcwz_n_vz1gwrrirwlhtdhe6omheslst5jafxi_k6a_lken8b6nn7ztw9lus_dkz0zxgqp1n3lfbhwuixxbxcbtm3uherrfdj83rh2ikqkqn4l_tm6odt_uxwjzuq9yhvckyi4wdahubshq8ygsyfxgecmnstryeoouqw86legt0klqx9ricihc4wndzr9bhof89fb8fwzzhyf8r4xnqidyxcohc6f00af8jl3alez4piz4sqcb3kah8pj2o924_71q3f_93qcj3uxuzafftlu7nad9pz_epnm_ognpxlfvtqp25vtufmt3vxdcdxzngns9i2lisdveoetop_ghlu7ltnqzng3l7sinmedgcfsx2ezdg85csmc0mgqmfsk_ljnee70f46vzhjr0axs6ov2brbta5tykmflbhkv3wzzg8boamxzw2dojuemt4q3qjf4wxifon9dai0hblc11te1ht5i_qdukhnlrh03gtlwy6tsvnjtytsvnzmzxpr2gk7i9fj_4exh0_ec2i0ygdnbt3fhyy3b7gfv_p_kty2juoy4ivc0prrvduw9ifi3l7wznswlb8gral9yzry_z3lnfh_xyj1ub2pm0c4et_y4kqojcl1iwmfjhqgomcmyk4krq09c1dzxiaewmei6kbunhlfgzqxgqlbjl2cxg5olk0dy1sfnxvleieh52y_dgzb0nfwegiqryw4dwymot9tinnt4gs8jdbifmzt1czdl4bpa4dn8cyz_puut9cmehacqcxgz8lshebhou_q2fsbpqak7h3rw5nklyiqfnv199huwnb9svpzp7t1i_anptq2vga2cdqasxjp4rxhyr2ny13ve_gpvjpsdl_dt3uk0l_e740mzoqb31vqolhaqtu2qhpehmvieu9f_glv1_tv2hkdca63roqcfpmxetghpjzj4y8sjgeqarzc0ipm9do4r3o0awmxdjw7qr_ujduzb1vjckfgbrvzswgldj8gakntss6s7isntsbiogvlwiam5lvsphgylg9miyya2ydhb8dgzbjcdfxhy5q_wkmcy5egro823c3mewfss0cl7fwvx4czopuyqpa4oye6p1uws19iegw78zdm1fjulvpiuzjphbhh7f73i8ffplp_onpfzb_h9_pmhft_gqwu04pxw0alppeofaxl9o0d6ffup7tzdjxenkjahjmyplgwikbrsnlcjagyomtc_xsfdwujsabchehsuzt0xmumyg1qgqetjvnjnoxqnfjvrjo5svcrxxbgnhuwcwsesmv9_pgue3wshrih0jyewjyrdweos8xwctp4wjurzlhyypbtledvw8bluak_usmgqeiehauuywhkcmuw25katgbj6mo_1h7dzmsu8hrzwtp4avdy_ykmgjms2nk95d_wp8ijn6uu6bca28km0cnfkeweissve2dbloe0zi3phhazg2f2ok9vjm2y3m_g9zz8xdsrumkjv7sfhkeod_ws8uorfof_e1rkyfbjuvb0sufgtyqhzal84lqyaidgrirg4u8_hlbhnovhxti07ykbsflw5ashvf7wyy694ht2xuzgpmyyxjo85ovx_jp6qdcizu_w_4xcwywwk8ibgwsc2xlj3anh0q25gwouur_oc9oqd6_gjalxkwmgb4q_orb9a_srniig8ff9dbqi4ympfor6njzpr_abd_ey_l39cbr98nfj1gxs0szqffgxebrqnp_1ffof4jrmqidh5uatz2wxgnjlm7_wd4oau8j57twodpxt9xhxpvvfde4iaxxn6mtqipdihimcrfky0efwap7ga_h36xdhknpayf0q1tiktmmzwlkj_lovnuwvmsho_84da9cimqh7gn_w5c9lgqwfd2s0ls39rnty8qr0igfzmfoc3her_8tbp0ocomxcgocgxfmyzooavd9wla66ufjzxmwqslksxohpeokmdtnwnt8bd_di5zhq_tochjzbaih95_v4_dlny3m7ht_xb_of_31f0wplqc8hu52oou4djqnwwwdbxwttqcs44wbt1jvdw9j1tm7mok_rcoiwzhppki_kmorgzqam3gg8brw6cihfotikfd60ysveice4hqj4yjp6y6djszmdjmp_nxi33oznkw8ncvjoykrbvskmuy1oj54gs6dmt7bp_gafi7lx_7uqzl9vuo74qxwaea822xvkpx4pqifv5hitdrcvonsrt0acpv1tr4wzdcoggm_s6b5ihqntsiqogb8_m5fvxkvnqzkfh6jm4dljss_44fzes_kgfuuao0ndbqqioj45cuxxtqqo4nhxkb0jjky8ah2xa43g5greeadlf_f_4jbfzg4_81sxj5ahq_iszvlrcovfimfghuicj_mqzqjgw3ctsrql2n2obr_jiy1jepm5jzmkeeauk1lnqzfxmfzzfciqfmsu8fxxnrlg9z7s8umbp2ptdbudl6ucqq8fp6ljoj3gbncghzaaua2ecvpi320hzaymtennkawrcy1n1eusioflizi48og6h9hmt3o_ninkt4crspcapu99defbbcf_ge8gfr_qmf_h0wagnddayfxhpl5mbx3ecj3zmfcmobfr2aa_taykxmfqcwgfhtjdioei8ld4mimziqyaghblg9fizeyf0eeycg6m2uvjcwchdwyqpxdl6ouninssojhtyzgjrpgnrsbstgn7gjxl2vvkfuuermcfqs8nm3whstxevzuttlg7dkvaih8lhgx3rv_bhpw7ia2jgvgcep4aqtvil0ngixsttbgeyplwm_tkntgkqnkaupofh7b72m_h_v7_gwv8_ojgbb_4expz6otd_mx_mf_v978a_osvxm6pkhoue9hhfifc1n_ej22syxsjfvyinlzjptbn49jxdirnaqs5xlicqaw14j_k8yrdnyuhfaogaxxjysbmgmnvwhiqcuwzanxuida8kru9hpaaspvec9leioeyyvajbjlkxq9rgdtwhdfjvexowiptdgbzds9ngslwihtkprlbc6ugknybqkykfekon3meep0tz4rbc8vqj2cpm3jokykfi0qqg7zhtfc3ffusimcymxo_4ccal8ign0qhhaapqkvugtnjmgadocpedfzjj6ed3xk_kksqscmzi8hlbew8nhwagdjiemsy383y3t66o_lut3tizgaxb8mkw0dyenvc8pvltb4rqn9zost2dvlrgk9s3r7j6cm_hddhmolxypdicizebnj_b3pdabx54xgtqwednd5thedambdqcceabk_lcgu8j_hoybvx3dj2gkhgmsahl8hlqqtawrfi7mqyblibnsa2_p3_o3ptb8abevbrrk05g_agtevdntimw_8_a_4qsfi6_0iwwk9bw7_vpfbo54a8uwwqxpvyho3vtx_yybnhc_xeacnwn08d_ze3x3cmfmn8gd09lzav7dpja10e46bvhwxgyk0wcutmqtbgfkng4bz9xpxmcxzxbounufvfkx_u40iliunlb87h6gns0giyvqlsz4ifedxfeakttabttpsfcq9yhbh4va3pvoohlwebg0taakqz_2_ps1logketdftesn_1xq9abiaolt0lpmiempam3fpj_ki2riy0xcmlqocwrdmusi1qa0ihgmu8d3dodw8gbqmpaphlknilpe9z8flt_9m_p0p_3784ue_fgfggbihwx2hfezqirsnwywldlb1oqglba9vv_vxyrkexwxlegpsizosuagwwoq_hyenyy8xj2pjbllovyggygwacgc8ovrf4bzoch2lvii5ib9warjqisn2zz0oyveceogvwllaoooyhjwxhr_6palq6gsjyjv8mjwr5cqzbokvyrjlbmml7uujad3xmc3rzejasbcc1_ebr2iewfngrsxvm9m3ofsff6uvd0emdg6zxenfjnc6tvqqecvymu7imchehntbvvfgninfdc_daerzmpjlnkvxyntvblobpymyvwf6_ijpqnkdwtjktgqi6rosmizpegu2udxyjn53n3b3oz0z1i8xa29xeud1xlasy5eb5kxj9mdaidb4y7ekzbxi7hoa54fdognkurzvaqlwhugylhyc0ltkuwmcj41lc9h47qbiamnmv8y_7ynfxtyuy6joiyox5epaxwjqbetlapdplwngmfzqlgeiscs7q_2cxp_gaajfxt_uwc1ga_qg_jn3_gc6trwuyvbrvyzsakacw9cx_0o9_mvyyezkjsexsuz_marjkglsvjoicz_kiens_yi75j3gkofn_2b3kt4qfjovqznvxxxdkmwk4czmmhpqnqllysr18dmcaomxlzeunh1_gj_ug9hizz17o_b9cmni7tcglaunz_3i62_u6mqalwbfzv3hvaaqvxvh_zpdx5_nv7t1gimbyyt4e4vcyrvvgpcsdnwcei_urddogpryudxx_3y6vmqrh_ybxu_r90dodsb9awprct1hgrngawa4zrwysetr2p3h76fc0klaybj_y1phwcd9evhgxnnbvkxdo5_wfaeixdipi6wqwdzewxfjamonyz_2c5zry0kw8mbuatjcjjjsh9oysx4gk3q2k2sw25_odvemfcacratstsi7yx5hcbtdjs7ljjiyyswz7gczwbwybu2y2t7qhjrowr3htkrswhpubsz1holzg9nhkmniszr8odguhnos1fmqyxgpewofnu7qkd0s2mlotg1v3_3dvrqbfi0nstpkx73fjcufa_pfj9reh8bn_s349a8etkwxwi_g3d3rgb9k6uxang6mrofllbl9zmm87pbjd68o48upfja_ww3h4bqbhnq9hcuxxw3gm9n_hfbybpeldgiljllipcgpyzyn3wi5htgspmejpixvdovzadyagxkad0vycc2ysa_x44tv9lgy2_vwr8bhub_nfdaweiu_mawa_b_1dawv9fimfarn4q1hmyd8klayivwbekdy0thpegvge0yrmckgmgsglgfktczrhgngu8aagxnc7plmmn21gwvqea9zou_zq6_wdyczgz_fscbkdynb5esuvybrlkeyl5vvomvkhseymjkbyky5rrbtfjq8oeelnvk93h9ydf6hwuruexx5rihjifqwlfbgajqrjffe3rw7sf6n_nj_nfs9la2bmfv7uiaacaasurbvlu8suznxxbivyqew3zcmaprncjv39zfo6w8rl74g9wl9xy9ltb6sujszun5vjzj3gztr2drufe5kesfwyryxjpvs5r1oxkdv2cff2pd4z516gy7urdd4hcuoitjn8anez8wxlksy3cwteug3wxuhacynvooggusxvmovdun8qtf7mr7qmcpg5p4psuq2zfpnmkarqiesi5kgh_agbebvkeggjvehux2qgvgs_upimlhdksea5mamjhiqvaicydpm40h1eu3nas1evf80tpmpgxqjqmz_s5zdk5v6kgpur_wrfxom_r4a9x3p3zjwvcaseso8zwumm61ucap3ygsi16mdtgogillgs_05qco9uewfq2qvvuvifwqkw4jjayzifkqihhbes578cw_8y8dihcjprhqcm38fkqqv5nbw3_mishoderwzzuzm3ayrjrp_nmi5uopkomysqblvcuir8q6agry72wao2rd8662ubzopxhumr1p_mab8gv9eid0gzl54i1xplefcqqox1n5gig3o7zfwbtcp57zms9jjph2gg9kp_llezlqzku9ihevxo3zyw9en_pdcbx69wq8efnmrneb8b3vftaw60_gb3_9avz2n79xgaaicjcjub9pj_mfbllsbmmsb0avqaqgqp9ssuvh1dgsvuplwgdgqgcgadmlp3plbuop_lbr3ebjy2q2l0zpbjsq2ifs9rnmyoiahmjum14irmnxohgls_nozpulq7mbnh_gee_zblaua0ybxgj311cfy1nzosjtikcjwmmge_blxf1hr2krbcbbtb0yrv4ggcfj5zsjejx_xtiybdnyx13h_agak6ss3omh6sblounsfb7wije1jbcsdzj5mvdjumnsvy20jjuymz3kygwpwoutu11i6jp_zrfdyulw4apg2mkc9w_j_mdpxxixy6xvbjrompgwavehk_c2gsrdmdaqdp5ndbd8qozg4nk4mhikcw3xh9_xdnl5qlzn0_fkvuuekx46enonz_7smuglvjkrafrnz1kldwz_jtgdcuyksmh_vgnepcs3afwyrkrm6b2ifzk5ex7wibehgywhsoyvumdnap33pjxptrwlrmqn766ckexgpvern_k_8ir_slggh68whhykhbt_9_vcuzrb_dys6zuqmiadujj203_9_q7de1ve_d1kw_fh94zkmgkfeomqclpniacqtkan7pyf2gof5u5sngbeoxdehdzts1qyrfiugkkwjiuqmhygiqfusihsxmkujsraw_qlye8nnkmriitzxxqd4kiq_us_ahbz3modynyikqrdqsjgib_at7ytaoppjz8zsykq2ikfki9rbsjazitsiesqamlz2klqzp5cnmqzaskes7sfkmixb0yapiffz_p_ffy4avxbod5t_sawmczu5po4_7ubqw48jh8h_v92o8end3iisf7un3ejj_4z_ox_zrr_0jmqvn0zkz3enxvobwr_esg0t3f5b5gdogd3fyj81irck6ps_ha_lx3kgcj_08vti42r30fwqwzaqxolzihjvzn7_5g4rvmdwj_ugk5yllj3wmhmfjzuvj6twzeqsl3peexd7c4bhmipxuklx4simfjqr4janscctdnwnqij8jyzmnz3ksiym5dzwdtp5bszcbj2bz_xa6kfnuwmujdq84yshmxpmk6gwwndiuybsm_qntnnca2vwtmxpbudfmzf4bpvglalvu5rgyy2xm_hzdewbm8byblith1gkejjnzy2ja4kpw_umcyzqxcsw3vtzkwaymgpaphlgyohzgw8nh7ik524s7mwzyjurkfoddeup2budesppwhcpgbi2nncvg4chqgqeaha_lcj4q_uc5nl0_fn2djga0afbvve79tiwhjq2pq1fjdmwjj4_wiw5vw_wkawpgbjxfo3mewf5kcgrv_in2jgq9y8cvjxd4gz4a7mu4zvzdjxjn9r8vwi7rbhoew0ufknzgj0_ebs2mz5eswvf4zf708rn59plk7u_83_x4_n4lp7erepvj8_cm02_x_vf95f24efevgab4yuaxta7dwww1gciiqk2cmffp3_pl_5zzgfhqehpq23lcbrcibqy30bedwfgbaigzdth6yqhg0f4ryz7geadmxmk0bn_9o_vlhwqegptbr2c6iq7woeidipp3edjcwwne05fetlbupndteostmotg68idz38reluzph_s9mnosqojg_8sw0mb_tcrprxbzyidykyd3nssobkbjkkyy1nsqohml8mh3igcdq87t1pgpn6sb52y4alzbn8w_uvnvxh_ehuehepd2uqdzm4lgnfxtjwxcg74yza5pzzey9bsv1uzcm9uvuoww_o5mp137xjf0uzz9gwgxqww_jx1gu8dgahowin6icxryiowsl8iatuhh2qmra0npta0glulmmapz_idirickxnp0bedg6htmgvkpgipibllnxyg33qlagbvrvkix3gk_ny8v7jbhkaba8vtq8vpnwi7rzt_uiwouljkh7muxpbwqdpjuqafgom8xlokvnvhm4myvngv8uqglkn9ot7jjeraobomnbuvybf3vjuxvtidmzfk5e2p32b57ztwn1txcv_ylmej3pe7wybphvw6plueg6w1nbe3wfdio_ol_idwi0mocj6mbrdxr9ya6cgfde_kitptaewollkqxlmkdn3sh5axy9sxcqf8tstwbvi_jxgmo8sj4xpomewq_izlurjm8fdyo3x1fy5vygcd7ciq0zeec9e_v_nrv9v3_h1zsed43s_m79sphlzijx2z8mat39o_dcm3nmjo_gzes8eck28n4o96rtlofs5a8odc81mhquakd23gzotcyxhpcpz_8bf2uwegzlfnueaq3dxudow7szumdmi0ehzqz4wgrmsuam_4e55upeet1jklzuwm_i7paa4ti7t9xrqfwiyuu5xnsan2sjrml5fe2zslizm0vmc2xkz4c9amoe_kcmumng3uwcxm9nr0xbjsxdlz2ft_ux5lhu2modsmqcrhnrek6kjnixawgomjse4zqiodpqdht4isr0ivjhjb3d87owyplau_rjbjl7_5rx8omftovszzxpl94_njwyxmltdrlhkuefliqavkdf84xu54hnv1ntugtuq48oyng7xhbdwwwunalw09khon_spqbredzwmvdcsebbpxqk_sr3liygdiamv8zmr1vh6_ez6cl5gxg8eeqbfs0goiiuhxxmqneqjhaybzfblva8bp3ykxxjipt5sd_ewfqrfvsvnk6hthdj41u_abxhowfbvrmbayjem9muqotwyyr1niwwsowwvrosbb_l1zkahj_wwedt0mlnqvwhpds7qccogz6ji8nvgdz5fl3aoscrixgjgoivqx3cdlmww899ifi_ffcefcdpjb7_edhu93_7oxhjgthgdteltd_i3whekceyhbjrfvx2ksgkrtzp2sxpj1lko1swjyroo0i_garrfoadg1higae9wiu36014z3eflsd8fwsclrvvmp7c0lssc8bkzc_aof4mb_e5dffuguqixejbupch06r48eoooe_mpzut4vj0fxyzyvmgvzbmmneubnfruamm5ijgsu9gh3w5vvdouxlo15jfwovpqppqqe_uc5fucbgztdgp3bqv0wgpq1ufenb39_h7q_jeu63t8_lbjv6nebou_mmzpn5z0gupw4cqeqm39_v_3_vp5hylidpiqqgpqtmxngdmzo_ixabnbe0pk05wrvz9aovhvazbwuzcrs0uci3ouyqkkxkdkymiib7nkeqdjp5jhvadqdscv0vz_zzvxz18ez3mbzvrafxbg0ylw8jdtfhzyevwmbwndvuczxqft2rhcnpw4zjur2uvsffbycssyyxiyhifqivdsocbdcsd8namxph_14ucol65vx4uxt2l78bgw_wz8l3_4_h7p7x23lh273io7vrkb2igsp8qhkyenxwtoqcpb9neexo0h7e57mel5vzbvj1vcvavfmmzcplwqbpfqowea4tpobvqdoteicmrxfrgcsqd2w08zxs51m57xelnbeciefqcs76dv3ah6sbrx8yclqcgmltguqqcy3wwl_7demuayheej5eopgvvcr6adlavra6or_gnvid8d0djgef3fpdsuwnotvzgtnagq1gdxmmdvaepxpydf496_os_ciuj4skjwovfcitvgb6pcnmuksi_1vllez6d_ybq8aekvypqqbkc_bo_ag_qqodsgfsbhmeah_mq9g856jlaviqy1r_vzwbdke_j3qktpav8lyviua5_uwnqsdukjwwudctk4kebzmoav9oeo3_ouwgmqgce_ebdyexmkhjq5dfgxxvurhj10zzw0nybuo2r6rgf3nem9ljhtcwo17a0bhag_brvcxjqutfype93ed6_5ux6_xuz2ylzaa4novtey_tfl89h4jn19bpreru9_b3f4rmfvxwdxge3b6u_v_v5dvegwvhj9np19_khh93825_2mznargn5jxjgcbccgcjtaul5b8ttxvnkjswhi0lfux0zqaojzhnvz98bnk_s_m_4x44sybzayk0zx_icye1yw_oxcuo0ofqnn_f_dzcooonyyxaigim3yjbd9mkelfhy9fjutmhnl0we_2uazteievbm5jkb2b52v8tv8arbifvwq5zcjtdqcxlcnwjdft781ypd2ticeclhxa20rwcjammhecxjuyiymmscawga6fbn9zaisydpta14nhk_xlcpkzn2wablyg0eposbitrn44_ntbflh2bktow_7f16ur_7gw_3szk3xpfxdams_clp_8e4f2a3fu_iubdjs9qo4_l_ni6py2_w4dmts4m7os1oy_gawg62dnqfkb5py_2wgyvo7dmsxy3437mczoz4ojaubleshrbksh4na4nxclatbfovccwl9oqt0wc8emhrar3u8agzggjg4idri4eljvgpuki37usd4aiankg_3mm3gdbelhu6o4w4qwr3ooxox1wzkducren5gwhgtt_wwmsm5hidrdnar7zfcohle35ivl7jbrxdu_rgyhzuoldid3gbnipzpienhmtc9tfx_t9gksnuecfd1zdqi1j1gcfeocgdzmzty09rspl4_rdzwwktce0ksy_tgcbrsf7sudrsdbim2jq1lswrctvsn7djqsethxlce1ddegfona_eqbbgbeyexgr_0a4jgpqdexijavuomxeidietnggp6zruy6ilu47r6j9vkqn4zmceecrmopj2nta0veagyd56hn1oxvvlhqq2_kaj5ua_9_y5amtn_ztjm14dc_8g_nhkgdcgo3kjpqlcolh6dt6kawj_zxm7a5ophuuynleqro5vdmzkctvu6qs36nzu_bzm_dnleedbmwjmff_p_czrz4pgf2bb3dzzsofzc8_7nb4jbcic86s7ogcrqlm94tufvj7vgyjk18ld3uv35z_8e_5cxgh9bzmoklw04dfp7nduo83aewm6cgl69f05npgbiqimgy6twex2i3ipm_dx3etjemja9viwgcv3vpf0o8_55r8htj_7raslzccgkyje8kzgkhhbr3g6uishdp8zlggyyrpclbdf0e1txuftisskci6lzt2isc57msvdesom80domf1yhb7g8nx0m_b96zck4e8_wr88sn3xuf0gr_94nfj337_pqr3htiz_an5gfacve8fnxiggygzz1mampskacgidkhj2blltrerk4gdg2zrgcsn7myai5qfg32n_nut_yfkefjknif0lmog2azxykvzccqdyywoutcsqef51qnq1feqmmaqeloi5ly4ucfawsuv92qjp8hjtblej5rw6ajswbi3qt97oigntapmqdddnujclnme36mfmuzxytdzmvakwjwzghqwojezipoggzmtoiohdlwqdozjdqwxlyfg8vyiakzom8cowyagl_27ujhbtol7j0zg4wowe2pupnlw83umtfooqrqgf3tytj0vtisnraoer3o6shfa9u2tecvfayyj5fb7egaetzwzbamb2k4o6csyetjsy2ifpjzs3_qtjew9laevv7cxxdjb8cs6qpa_s01cfdjqsi7npg41rfyb1smhw8s324zb5i3whyybb7hfx_xowe78hrin9znnxhznah6eht_zvz93ucgaiz_5hzp4r_uyjtjmi7myxpr2t17_bl8_yqcza0ebcndmzt9gxh6_qnbv9pngkoorh9z9xpbpxfaq2jovryplsxlj8pbknk91mmfi8tb0ay5o26_brofus9jqjtnmpgqy_l1p_r3cvbys5ooovudm9hdzaupmgr3zylkfneqvchquu5zvz_n3w8ox1o_jhxrrw9_9a8_mdlzbh9bigvfkj7kkunmxnyloxxe7mcl17cubxzf3_nuudmene7xqqqvtwvxu2gmisinhyilu5pfdjbxctmyxgdp28ajbeulzdl9cyqemyu2pl0hayec9bzqv_jbk8jm3cdcc9js9yytl8vsrwjyo0jmrxsi5arlxoifybukckc6n53urhoxl7ysdxu5rdkg7tkyas7mi8fs7lht7ou1lutrdhdzcbb_ez7_zm7_ihwo3n4xtichifgsqksxzqhi7vgwoe7mr2yayhj5mbwjfvof4vx_y_3m8ej3gcunkmvg5purj2aw2wn04h8d2s3lphaub6z8txhsed4_n8cl2lcr5xeacxrg_7sbmyflkmve_7o703qboubhh1giaseyiqkpbltyrvr1dbj2futi7a5fdk1nwwjk7blx4gkhlpsyimwqo299qgovt0unyugseuemwzdadky_yqaymucnbdupilrhhx_hi5ov4r4lh4apiyt9dgjeyjk80dnxu1dbfktu_v3jb0htxivga9q_wbugtzwo9evwanf_qavacm_st29i9rbffxugso1dzrl1lhilgxkifsei93n5ucgp5b8h0olemxodemopy07ywaie5klc4udqyzpgslwrawuhjkqalgaozkqlmbhatmg56x1joyskvqra1brb8rw92_507nsg5mgwlxn7gdthwtw4xbq5iwha7_xjaoqsh_l1pb8odxbpgyhlwqcueexcupdcld_qgvlo4bt5wnmcaufczomjyyyqgx3p7u3dgixndjwkflhzfumtl9a2a8t7rvckzlknb2ogeh8fsyninqfsnkj9q_6wt7frmhy57dnkiofwaqglcft87oapdmrq1pejiykstlpfanwkpna5a1uly0gsjjgrg8micrxhxbf4zrc1_whyjoywju_j_uqznvfut30twrnygnedzogdfpo8mpm9yvat_gase1dep_2pf7f50_77pij0je5hk9vwtjornjsprrqj_rg_iki4am1d6gu0vv_5e4cwihnji3gxqaluzmwrzznyrzgyymdvvwfmwmedy1cwzfs69bxnfmmeih_kyj6yhsybucikjq6iqffnofm2lra7_quknxxfgxq4y_nzfmwbom7ys5tawq6k7gfgygvei_v4mq64dxuwcnr1jeniy1guczgwkyj_9fse0xk4nyqwifuejanmdvtxetinjbpeh7vx5rdfakwsfuzc2y7detf_m_mn735ats0muisdxhz0amcllchiigihthdpyny2mrqxq0i7igpcjlvu6pzqcoxhkqu0afdc_dfwhoxx0l0s4zxblxrdceheb5qggctdemoiaxbiehtrhbw1w_99y8ic5ro04g1noijvt4pkge4wzlymgsxc0l6gummubrfnay5cpz5esz2rxaba3oimz3_je8oudhcyoc1uzfzvk08aakhsxytzwn_rejhcc1qucl1xfkii0zxei5yczeimy2wlcmrh0r3mxywpajbww8_bsz53yhjkwilk3fhjv4aopjtmfrbpmuksiaptb6z_jgwpjxmamnjfcwnjgdijgib_cbzy3hhaurku_zeoceilw9ujp_al1exit1g0ovmqccs3g20ysmnhjgyhmhttjnnfopymbe1jipcimqyq9sq_8cj3_y1slb1zeztkteb41jvdzus9m_qqviifbl8nmtui7hvesc8b3sgf6qvpsmmvpc7ax_yivck10ae5y_pnrnbfsph3j_kxs03r_updcavruznzxfiunpo_np7_z8nv6z6hlrnxd64ryu7kp_9q77k3iqnyln6o94yqfdbm6_hio4uxzs65wzkoegf9lgoxr4m35mnzfwmlg6wrneycrloxdmx_mrxsfq8dhgdvh8chk2qeih_6bfdubq1ogxlicehepytlpr3ch_3mmy4ywabjcfjw4gpyg2yrscpyqisw0mx_p_1n8yq_k7nikwgyezbqyxgissdajucvsakrzywuabqa5yofunp5xdbragq_kzywwpq_hazajmibvycsgu9x37fzgiznmuuydwzpnitl_3no3j3evxsezcm_vx5zdfjs_9_2xzhfs9nb8_twb8v_8ufjt1_eeifxg_cncflq2quzdniwr1gycrzexg0g48pih19lxuowb7h7rg30jpzb_jykmyz_dwdi2yk7pohswyhv2hlovflmrlpqvd1hyvsgr5acpkmmkxbsxhwvtwga5ebevriepqohj6qjsczc6qwofctgbq7v9bcdtxcblqk5ywyhcrb8_a_dj5fli0q4jm_wsyi63oewwja1tb_eo8ztvsctknuuidjrtybgurz6bhc3ffk_vla7svprg4wr8mhpdrhucdklrglpzrdgfdewpw1bv_plcryhlpav9exouk7jvdycsav_ae1iquplwegpqj0n8zarbxboxmnrubbjansqkmknupd1g4j0_yyizh4jnlgxhvscgsjbfhq4nsnui_ea1_ads54ti_ayuew5gpejxanss4rizmjzcsmdjutafbp06ycgdvmrzpvo_qbgdbo_ayn7xmkhrjfg4cjvcnc2gbl6hjc6zfm1kzvkmkiaylgvz_kag_i4gplf1wdf3kdzg6chl2mwflpfr5gkp3_ivk81dh6t7g32vqqb7pap6dgndz9yoero6xt1mujoou4vhc_zpdmot3pr8s3fq6ff5e_w_y5ejqc_horans1ax8b1_xx5rocroixtqsuoum2a4h7vb6x3vzvpm9vndnkl0dzcagcaiowraidq4wchcxp8xnq9u8rshk_9uv1vz3oax_ol6kva9layxfkekem9qgv_fk_y08ctjfoy7vnutuyaly8h2d7ezf08nrflkqfssdlx8pgs8kflefrwxxpjo_0g8eh3ti0qbo7g_fdfhzv78uj6nncvnc55yc_x4_b_hnenbj01loqkzsufscvcii5xhdthahxrcbwbudgadg8ve1tgvwgtrdzg6ngya5b6wkicvyjlilvgrxnzcqjd_jrxfdjx_vjybbdb8emzxwy5czzulingssdeh4cawuo1bpst2hsubwj2o94dlrxiulhfcxmds3zqf83htdfw1esa0fzjtqc3hnpxg7sewn_884xxlo8n5yesdzfvxlcj0mw5it6ovcrngye43qneptlg5mqeph_hmxhiudquil6evu1nhc6eefln8tt0egfslizq43gyziq7xgbwth4ih8dra0z0y32zydzykts5xflxnpahsd8to3m2rgyhgwkfdbp3mz3g_ohzuhimf_cznmrjcrvopljl6bnseddflgnywmfxcnuyfhpd9adxbzzaj6cczyzhg_ddmsizvec_xozst2s8iz3bpf3ue4oifkaxpeihrcyxmpz32tfdhmvoekp40uxc2uxbz6ejbhz3tejpvhcxd4rm9lfljp_fic6ae77255k_dhyob8u1bkp47hnqef_f3kdpglefq1z2pkl8i2cflk46q8ffx_cqpdurlna7zun9ft9_yoarmgfl_x9qkazyfz3evsz5tpenojmlzyfmt_8p3uzt_88p4lfrovju8heweew1mj3d81jerjdlqhqnxyoflheoxeom4onx_uofvtvtlc_o54yg2qdbj7j29damrqicszvdjp4cnoljyyhke8dlc4zc3_ueokyyb2a34aj22hpg6uvffpwxwo3qrla1pwqgympezelqrwhg_hrccyypy_usw_okb8v_vo_rvihnelz8swypdpuztqpr4j5czpe0fc_j08_vqjb7fej99_8wb88cc_hw_ckt2eldwvzf4zm3wg7yjdkisi85ikewkbucpyb620seyxuyohcucas5k258pyji25zaazgpa4hmnnvngpyywurxvhimacowymnwcmjby10s70ju8n8gtzbpqbnxmkheonboppe86kodtoagenh7huqd4zlxywmfraya7_joc464zo7rat56pi8djacudbhiy1nfop7wne1znzqbzuh1fvgog_0k8mj5vd_fyils88dwxwjlfzm5_ba0n_wufyw4wsdvkjd7crllwzbjalbyham9jd9xg7hbpbt70lfrc7_ebyahpj0omjcaajhptcdyylsrxenw2eukfs5yfebmyi81ypfyufpepaybdovliqizbtlhaxosdvvcotifjsd9oxhd4jau45cxquzjtiprnffv0uxni4agy4b2jnxgfgfz22whahqbgc76feiblpaptzg0zcqdnpbmro6pa6goe556gewwoasa50ylirj5al_crxdizjwgydvihevathih11zkhvzwrtkipgat5j4_t8g68pwpkfny_6pynn2gasgnxx2rq5cu_xk4ah5chh_ljhbbyehvirkt65s95b6l0u77ns6uxnoecfgaaiabjrefupvdrvb4h5nmuplulmmw6p9vx9e70vgqzbouztf55ppz6vmiqwifkdacvwvjchiiez9nw7cw9rwmdo_5z3un3ccoeus8yrne5x1z_wzuemimqkrltpmxseu9ghe3dnmgdmhrkjr67gmzus9ku33a_d0u4dp6binmgkj6n1hfps31cb1yk0rohumz_u8oaemshdrm1_uuv0zrkoxg203gc9rucnxm8ekwbb0ms7fdy6_trm7vbxb_2x_hzx_1q_pw3r7qf18rtmkovrdfobsylhnste5x_yltgqbc7wh5vt50_jqxb4jndbawagbs_h8fughe9s17w7ducfmndaagwzzao_inwcqvnvbvhobdlg_9tzk7j1holwboqvaemzpogcumzqyosbn664bclxzbxxdgw5s8vmb4evqhzvqa8tkbtbp_tfqpclapbfkhq3kf0dfrruaywle3bsojvzwqhdecpgvubp3umuzwclm3vmqtay91_fhqtl1hnlwvw_hiugywfauftlav9imlsowmyq3ojakr22diulbtdhy9effmdfsc79mbnrjtinelbm9vtwe71inklwbqyjoc124jbg1ljvzupujisk5sxvusriwamktvx8rzbtbwuyq4q6mmfxoyeo6bjdnefovjkil7jw5yjgxcymjfpgb78wudc4q5kbpfbjsozqunzl5u4d21uznaypz6uuw_grkvowkiyheqge53jkjejjn6ixv7mf9wyoji_f0uv8i_p5jri4yyh5begp2uuz_bf53v91efvjeedkonyu8ethnh3gq_8pqc5xeef569pg2b_8gt8bqk8qx2qvgbv3w_z_qvr6uj6lk_lml2l5fl_6q9q7lfte_ww8z4lm6addrfii_bacncobnchzmszvj1_xtfmceqhq0zfsz_w18qyoet39hiyvjl8yma7a9c3gcfipbdp_voo86l3jpp663743ra77p35kdusvbnck0fi_owyilmmpgsmk3i8y49lhrzuklkjgulu_w_wlo8uwcm6trogixp2adaa_q5a_x_ofhn_ahe2nohk8pemv2u4dxyffz42k8vnszbl9_f_zh9avxi1_auz2y5xirmofroy4tzk7hnfadkwmqiuxpiypeutcq6fnggavm_3zy5w2njkmgs6pogz8ysrgujz8x9tju7xshdhdyecrex6q8mdapr6thfq2us_mmdwrwmffny0az9ybxl1muppyzw33lem8aorq_fhkaoix8cwduvsjl8a_94jddpq65vxfjhkgvtu2z1nh83ojhlgjakityfzl2kqaxrck102orozabbgoe9sqgvb8r0xzb5yw4ycvpi5aoli54ifnmexzrku_swgxogjveewkduiyxcg0yddx_wfaqvpujeg9big_tuj8fhmhakif7jzkbzpitplmg6wsetiepwwxlmz2bauwv47pebe05wsgwlr4ecdl2m3md1eue80f28x6pvwlcdqwoabeaz42cw2iygb1xaaapycwyzeiamb_lubzxjgbdb0a5tbije2gcplrotkqa7piqqs8qvbq1l6blnnu1whnisax6pwtakgchyxsshpoqvg9atxqtvw23um2px3pndd3y_33t_sonf_u6rkkmnafcdwvpa_xd9rlszmypcar1_rdhd2rvf7_fsq2gz8tqdwjurizta_oblgspvzd3jsekeszoygh3w13i53tpdlueudmn_ryawet376vh5cu2ju4uivk_ec3zucw7jhnsnyiesyq6whw76mgjdbgcggzjv1eaafxy0ygnfzdodh_uvnlgpwu45cy0vqe_bgwgjyi5cetyslp0_784nnel5kri6nvnzqotnljcafz1qzad1u9k72ul_cfclfepyyy8tkghf5hpduhvij1qqkcocypg8kmelu_8tj4dgm_grkwi1isv_4i6m48pdob934xgvcblu7x48ihjz82j8_ez_c_f_6fxxrevx7_rfzgtjo8xtuxiss9clbeazytuaxcnbgvykcucigqim1pguojdyslohj1syz_cccrsdlqsn27rbhfgac8lgpsfoy7adcs5dz1ylgrhits_m2pgohk_gkesj114j7_mx9svgs59qy94h5oe3dlpjo38d7uhsv6wzt4ecdij6lmrst1fopha9ljix66ajgo067n680o8otik8b_jgpprmcqxnnbqm_uf28qbgxplvkkbgcxksg644j1nysznsmmticfobqtxbntyr8ahwdyjfwl7lkhq0lz_kgom2mqctvtjdm3kyyknugizx1n1vdgnlgwgoizhjpzmgtpphfsklvfwou1nbnkifozcoudnad_zchtdgfcgly9fwi_9wsudoxagfuf5b4irwds2c2j9hbndt15uq6y8mcvblufs2zmphlr2aoruv3jwz3mhjxtapyfeksuiqslagelah5fjpv1xe2o6rv7njbbafumt_n5xv8t3zcrs3s94jocm_jwji1nzu3wey96xv4ume3k6sw_xvgay568a8mwlf_mhwwyyewzcomier2h_tao75s9ah62h9ea_xd4jbcyym0lqq6wdomd6qtffl9j2kls8jnm7q4gm1d0pyyccvvumuj2hvkxeyjgizf1iwf5p_rk12yo3h_vhpuvrmvdveglgisqypk_73abjpcxuelhwqushqefspago3as27_6yiydl_2qpoxvc4lug_ol3fc6cfwrz6c_5nqppsz83irwwlxjd53xt8_8ojbcfwtum5bhzrcd2uu7ikmkfwcicjzeudamua5dmse4u2awnohkzmswx1azggamqurpthtdzi4jrpqdnd6vyfgx4m1m8aq5ihmg1mdg1klrhythqndltvmoyexevjfu9giostgwsg3_fsq66kzlxkymmfmxbq1wcgvedfvqb39lhjafocgsgrdga2iwhq_4yieqei8mx24mbtntnmturzaxtydxulmo3ux_l_924xa7h_vvhvp63p6iuv_fzd8abx8fx2x_6j_n3_8p4h7_5yvz_9cpyncf4fczhi82lstvem_tmdyjnx36stpmral_cst6drwv8vkchr9fjdupl_thw29u47tnd3ikz5djkei_pcpux9igmzc7jrha61bzwvcvgk2qzi8qhisalu3zujgsnin3pojzdmhao6_2liyoczneair1bqxbnxprsmgw8z9d6nakdh_ensr_7strrxs11wjmksspvtssqy3x6eff_6krhqfzjkhbgpoqkomcl6t_gnd9iiqadcso12wzw_q0dwp_qgd51xmje1mfzsbjmgdnzsj2xfnd6npg0hvtmkcxgjfwrfjzvk0_geoepbyn00rgbkvwiqmm4luozpgjhyqegompkafqonawu8dayqt6tgknub84idqhhkmo80wbli9jptrj7pucyrgday7xz7c0gvusb2gtzhqwr0z7ilbkklnrh5savfhncuf7v3xvjgygzlnerq_aclxdxgxcty_ilph3qyvk3ng7g6xrdmr3we_sxjirnjufqoq5pvrphw6hsgncw8set5i9l4samfektmtztz_mtdr7ayemfhtzcbdx0ktvk75apng51_vhb6oypy2xe_pgzt6r_hr5czytgnnebwl2wdxnqbblinfx9pifmohs70m9yz_d8ubpkik3wj3vvudiitsbsc79_ylnrjuad6p0_f3c9nn7c6t2l_hefch_5yhsbm7zwxwysic_prkula2t1l2_hxvlso2rcxnq7q3pwtukycwelnrpdy4pczmblhaejbtgaob014innc5rjg7mb1dhr4kbf1u8em1i5ihohj9rjadyio17cahxq3say6tq5nz2406azpgarkj3ey0atv8hnwsibdmdip4uvmoa14onxjsqprqif56iyvsa1q_j9z3fl3ulgm_mtlpeai7dlnc6h8fpup07h_7e8nsbu4we87gjgxy_94_o4e_mw7tel8emnn41f_uq3459_9rnxvx_je9zf59u43o9vhgqeiwsycegua_ia8gxsdowngcefdyj8zw42pc0orbbnorvi5kr5xanihqpewz8sxvdllu7sellro8fbgz0uxx1opadd11sglmzfgvwgjqeshgspgssunw0b24we4sbpvlimkvnglvsghq2guscnf_fdprq3pcwnszz6nxulti0dtcyqqdq98kl_icgjqyo_5ykdynaq5ucdv6hbi8qbbjwnb0qlnxyh_gkfrg62ohyf9tt4ufq13kf_atxw74rutg8ppr0ck9_pm7iftwspvjeusp4kr8rwdtymvo9bhszkjrnahmc2tlvovao0bebhj6i4lqmwlmarq7yscxemumpv2noosgdlhfk08ks9j3yosgbjty_6mffwe1rkd_hquqwi4xjwgus0nxfde9sfnlj_w9yw8b1azi_6pl_eat2gpbfp_s8t5vvmj8_0w73etilpiahz9kkxv0w_zds7dzruvrp6vt_d8p7xg0l0vmqasn_wmyny1anjg9_hbz9rdwul42h2u9ppjydnihnp86zaf58_tmbxqyqdxb1nf42l1y_dbmrn579ek23zwv9cr9e4_ca3p7b4kq_vphtitbiigx8ziybhohkckwjygbp4jk6e_zd1ldmysgnrie8mbn2gfsz5yuasa1lepmyyhkufuojyvc2oricfkp5rya6hx_vh12_ie4wzlcaau2_qmmashxjlmwbrrfnpidmnspk_wie5vnsbix4gaietpyhvekxcub_rq8jp7wgpovnlussuypk1b0fcxkvscv9_th2j8exuvneud8cxs9_svxs9_sxgvp0tm41liluwh0kwsqj8bjzrsodem132uogprkjweqwawczyww7hpghddx6f9ghobbrzhgqyc9khs66rosaolip8i_8omuk2yrhzyyjvtphdksgxhllckwrbitxxrow5vyqc2rf54th_qhxu66abs7q6yckralp4dchs8ycajebt1sznzxg1ekhk8w7_zlf7qv1cc2wcf81bsu4_3qipbrruniq6quxwhd7_cdw42_kqcqz81p8jp8ueblpkdtlmvvpdrnsnnukjfx17jqvog90c42j9abj32gmmpke92tj6ytcnlqhiizqwumiidjg9gwcr0gt4bd3pmwetiqsf_we3lynfa3zqalrhvtgu_7fh_hfqdwfmbnmwrbcbipvab2xcdgrcyect_ktxolwocycqwcoc36mumogrzuiruuboy2ms_tu4wp3seqiccwy8g6i1vtx8uscb87v9vw7ehtefbij8jrsf2_02xfadb0ae7vr7fu8zj_7m9buig6gntxp_aw8b4i6uv6ez_uvd3iz_n7_rtuq0ux72v_tz37j_d_l87jf6fqkjv1_wvlk0c_7z3bhez12ycd0dzv0gm2poneuhcecazhahymvxnnoy8yx8xsgn8c29p1vfvtlqsoz3cfys5bwd4eihdibnowdmuphm0it4vq77qkb90t61uzfveg8aroql79ftlgq2gzcxc91aavuvse1q6nqqdgqjaj9wp61ao5hm87rrj2n_3htdq24cenasb27gy7_5_vjrv_yp8aof_kqhyqyldgwecnkunb4p8cbabrvmlgzosbrjtaufxwaavizphi5r3hpgh6aowerirfrfdyrhiffos9_jufj_cbw_imd2ukjtiwtzhbk4bbqavbnmucketa0jue0zfdrd6bgymvlmhyvlbcw2xgyo7f7xiplz712m2ldc_idxqnu0s_mme4ykieucpzutijcyi8litup4maibemlvgl3pxn7gezfhzvvgeo_mbnn5g_p9fu9ytofz6q_1lakhrtbvdyyoumou4jffrwdt2_pxvgydrg18bbqfwmty8b71ngxu3j8bvuar_w94kb0f6p8ykligxqdbydczpfusweakpynhb8_v_6quk2ymb56gkfahh10m_pjjsj2mhrietnxwtyhdd_qjlp3gr_vvuky2ay0xffcmy13jrip6m_6iiys8uu8u4n1v8jyod6qeofsoxxyzci_4mfxke1x9n_30qr_fa9bu_xe7vpvnapc_lzz4qq1_acflg0zxdnqnfro_q9l_3suji4vrqzmtswr49iwk2lrdhppfus5_xh3hiwectm0mkrli9ft9n7_98z8vbj630e2_uz7em_qr1_ddzf8uv7qa6lafmhxhgngd15tjg5cu4djh_si5ewgwzd6qui_auzyrsykkimi_dbbopecbxdq_g7uo_cjbugo1gq5bmgdsyhegwt5b5dgogz7osbew8zcgjpqco_lgu4lpyfloqzkmohgegutnceox7enlrcu2yeogp64y09rph_z_kh_7ohpwwmqmrowkpdmjzxg4mrslroedqsdp0_acjrz_7u9fj8pdnqnlyd2dyl_drsen3_tscbr3j_5p_n3v_ncimbewfq63dywyriyxq4r_usoa2eugkqmnrbc8_brqfhvlunlpqdfkxknqyoa7wtm8wfzohq0h7l8wuauyxqe23tryoadvgcuzvstsxz6bxcpa0ij66aq74j_mickeca9fbneyqgu8k3jun5x_jxg9rt8lmth6enigcgcoefvuks4oumafi8qhwjpgpcrvzqw8fbaps3wszfpvmp7lk3izkqohto0iboz4xbq8lbwvz3h2_sz58coieymnu8eiwgvu08zz730bi4ahpzju0hrnuwzybgwxx7f1hnlhniuibnmdy9odvbyimepommid6qd8a_tiv_oc8amxspyjv_qsrhd2olv4yyylogvarm5cofv_urvnudmuc54sj8xbi_9t66pga49xqmdolzvqubqw5eldwz0chkg3gnxuiqrdg0ubpitk42zcxwmxprmf9hpe_jaktvdngnkf3ivjc74k3hidmq6q5clhuhb6fezjapsvv6_7zvouurg_x9_6futabtzyo6zzjzoffc6c3vzqijqkkincqouucetuxuccuo4ljati7eabtlhbllvmqoofyrhwhkabhkclgoztwubwspy9zy1sqhqiafbcxeystzvxzdhc889vr9i_kc7553x74csfl_7537fd_9ha7duzyswphjp3f_z7vr1h56escmqtcctlxijkm7fgh86hlgyybr5jvq6c4_pv0crd3rsxl345g17emt_lphq_zn5ezjnybjvguf0h4aupcti4siugmedal3jbjhiobkzux5ao8_m_aueuxxzhoy8_xnhxa4f0653uredjcmisx6mqwgydzsdagetji4czg1ctmpnywthh1lyydqw_upm_bpnxwxkot0ubndkbtp8mahsewc_biyjuqj_h8uupmoqcoztwccvit0g_ghmkcusfupqup_telletjs3k2hy5gi5tmhzyrjazf7dpkmncaj4ej8qyfhfwg3xvf_xbt6qeetjo_zvoyejas3diwvb1romfhifo2bm51a5xn2gd4tii5hhyegxa9cygmndbyqd9ngujvtov28eehbrvqyhcgvmeygptbitybd1mua6iphljso97zgq8cijbcmbsxiveqheel5mqtkxh9wzpboolmq5r8lt6bk0scntxkgisxhgqdgoajgfxza_wipfyxzylxcje3ezghfhki3ailrt7k9u8qnukbf8e5qmwdu_gu3b_lrvmox3knas_qkhfl8eqzc1cbs_gi2klewjlxi3cfxp_e2fneqgj_rovv_qb4gzz34wnznkekatvmd4evcb_cyisc9y056tquf3pcmkhdsceyos_lcbzvu7st4gst0pq5xpjtsewsj_oexllup6yeizh8pyzu9nw8eqa8e9nrfgfj5p1p8k7c4y4tn6nd_tcivn6x3ual_gqdyjzmm40kwvxpr3n2ujz4pfr1od_qomkyvuf6n6mkrpqt1cq6afb50pk_4q_rqsucrghofycisymusygyvgjpzsh80yfymvl_y7dece_zpr_t3kuawol3rn65bkqyq_l5zwysek0_5z3zlcb359ucj4ey9fnoaopp5tvsomkpuui5awc8rlrfqpjfmkq7kvfyio_7yi0vdw7289kfmdlcibzyvacdmdye0ln4tqqal1oc1ysq3veqspi_lftz_ewmwzbcqhegtip22kgnfqfcowr6ertopozq6tyv2_ephgsqtefdtlufptp_lwp5tiojjs2_1zqzjmjqtbpx7nhchsrdg5omtwkdm2qgcbg08esxlzqhymzglid08yyqnz7yadzugtfj8dcms56nrwp5rqheaq1httinbjdtb_apvrru23q0w55k88rvq2xtl0erqshcu5cmfcufu27wwqfgkroxrzdrs3smivtxhegawhsrh1lp8kwnc4mojicdaar34qxaqccp_euowbhvp9dmrhuhxuxeiwbeb0ggk7ubbldji0ifwvojfheqqxwpicughdk8mdp40odk6dmfaknfah7b9fllxmwqptlqklzsk7xael4nlv7znbl5mhbihv4agxdhwdyuuqz4cgv0aigjk_va8y_sydaiielhlzep990xubjhoutfdzzz2j8c_kyxoixobnp0_za7fxng_f5pzzohqvkata9fgquwaooeu91dyffesk50oofs0uzp2wluiihokk9rtgbh1bbxh4awbg4gynlyg9m1x7g_ea4dotak_ossalb1dv6magxfxnbov_pzfofzpnttsxpyqdkwkjexk6zij8xsliu8szmbsbccjvpuvggynrg8fbhx7sfaadnuokcxoy602_cyt8fgpurjdng3xgf_aqa_eo5gz7wfl9f_xx8xft5chc5jfgrqqqdihpzb68v65mcinwvcfgwck_avlhk7hjui59vfpdm4dky2rdcm_xmaw_2nxwyx_kuvt8s_xhflv_xuy_l9p9zwoklozsm9ivq2hxnr_7mswiumdit4hdkwq1qs9hidwbmzhsmv_yexiyclhqq9vw5gzsb4yndiwwmi7uiorg2ljk6mdbnnig45mcvimfhhj8vmjemm0klq3cmmg0ntzzwzrptapdiogkgg2flxay2udwzsbmewgajlyo84zosnvsxh3dgfvkj0hwmfdukkc_gjlofd05mfhzupade1m5o1u53o_6vgbfp_pcon6xwr1pvolwdgyv24kwujyozcwotfj2gnyenrntwl9xcbub4eozxr17gq_0u4qphgto2e4cdjqqimmmeu6cylpa7s6wzg0veswv5zp0sxxzl1z2zwfhsyjdwgw_gzejrvtxqapgxrdpazyeeq6oqvwtnqte5ww_6ypku2ztbve_rx4vwurbh8bu_bq9otnh_svs4qq2_4qorlnmchkwelqfqjtgruvh4thacqbudsaticslgy7flwnbtchirj7qf34yegdgxl1khp1fw0htiifmibdax7agnl35ftkv4mz7hxaluvcae1bqbuzf_5pv5ibzwdifxtf0lr5r0wxkjl5d8vd85vsmbd5zhsceea9yrxufgjxhs1rsieyz5vt0p8ufhpileztle9pjwm162gfk57d6r0fj1fjj5ftowzjxhq3bjwfuhyywjoctfhhax2jlntcjcvc0thhon3kz_mz_pdbrpkpmil9xig3g1ucysqovers5jqhpoqggiplbkciz_cl0ums1cvb25_rxv_bp6z3qap_gym6j8v3lqr1wgmeszoqijaplceajitctmxr_1hcbqzn7xkp2l8kagy5jh34_mkwlrmvyuo2tqhdyjdmmbawmx55hv2sf5p_jduwhbfntw0w5zynkspoyebhfnbav4r_0npzwy70ickxkbjilpa_rahivqw2qidety1op1vhjmevbe6uwsrdv9vkvnbmzhf268gibdyqqsnzfatzqdp511wrxz_dust4trgrfeagcjjwixzegz1kco4921jzonizmx4yewne8kzbkqcymlfkbd9gii0ltkdenhy5i6dwh1bu5gsagh9wpnbzayh5rddscgk6lz50i1urmj0ormxefxcz6y4efpji_rqwg3tn_txrq1vzs9jtlqtpdbmr7afdkvhxv8ushnxrxstxrtqrwwhvy9anff83hrtvzqpe3enmxt2olzawlwskqwfeaq_qdtuf60rfzxyebz5btkamgawplp3i8htdhhxwdbwfbwstnq8ketpxecmjtvsdvgaz8xs0fjez8dpqzq9gefmpvdfkgswbjggrrqx6c9gu_ohec2ryssgtp99dweieq66kyd4dpz18sjrexsc3cau_2dbnteeuahxvguvp0d8ew75oxbi3zwamamrms85jauwkfezenqe7a7r75uphmbdfvcb3_gm9wvb5ygeciq2cn2hlt8jctkql5rqpsg8tuewqvkgopstkwq9kqlomrhktm7zolwahqlizopklqgcypt5mnh_ned_pnw4kx_fgpu5r0auylng9x5jejwcupegcoit50x2qiqpftvgadgi_e_pppjm1psiajjz_ehab9bbw3bjzjtkkgexofovgifog1rildeyh72xlojlpqef_1vmxgxaoam_tffhw0texjjgxp4igbfko3lstgrp86aa07gah7x1baiganeuwfnpy7bkbxtl_hh7lzchie28pmff_ytil_o0ut1q5op5snavlc5rk_roxhxzbks95ixjofpml0x2stlw_59sifgwphl3e_je51czmpp3pfygkrq90low3_m9l71efcszvgtgtt2q12kf7a9vlybfamtfq_v9_k34jmhmbwtui2hxyapog9x1oc7daytklyavwxenyvjecbr6ioxh9sz8kzwvspvky3d6sg2knnrtpjqaaagaeleqvrregzkm_icbgcoik5jc2vo9hiqowaurqtcbfs0_ciakg73oosqgw_hfi9bnjoya2bazcsrxqsdorgyzblnbnyqwgnildaacvzlnmkw8owutb1bpb5qbz5qlgoppzn8hplas0pdayqbhg_nepk8jmbv9hrp4_ngpqnr8ry9_aebgbjclw4wtcdceifvzfk0o91pnfszmzayxsorlzcnh4zgw4da1u1atsf_m1aq2woxrtjh77tk_wct4yxmztaq1xtavsgr33q2cq0amaymd3rekxhr4jkzjd8rdriwdfb3mkzlgpejvuphx9cw_otk8vlz0hvtw9empm94yq8oo9h3frajambwgcwmqqw3kawfq3ejiw6ubxwo_fjlwkqizuv7pjko5kz6mx_jbdlbks1egmebos6jr58f87esmnwmpn2s_ugmmgh4rqa7nrd_mknmm_i5ax8czuq0n3gwb1n_hyw8nsrdzwtt_emcmw981r9ppaarqgsrgbqpdi_2ugcjr1k3b2hoamehb97dxdemlculm1limmkkgf11iyxhoddvthfc0s0fqbbpub4o3aczqi_j57is_jlecpzpsgal39zqgpaxm_y8tvqe4bn3wnr_1q3ygdrsae0ucul54rdjptqzyjfj65p7r7qqarodjxbolg_p7jbkiieskryavvge4iwjigbrxilekszsx7sjywmcsr9_iadvxdztkznzj_fdtz_j7xj7tnnglkdcn_8dnfj_zsdozkcy8kycs0hyl9j4jqfgjkefnfbd6kgdkvpqray3ydouft0ouusaxzfggb0bcpzedz2mngz_bqv5xbasa8umh6znrbijxq7dhnwp6rfyap4icdnhcugntf21qiyzxmg_8wjjitzsnibggbwjgzui3podnmskw8jgwihdlumexo6ci1kro2mnvic_pltckbgf_sfutprz_krnjrf49lvvjtejwcfehzac7ih8ay63lg6xj1wryzuwajsrakqcwhvvszmoehltolmdhpw2mjmsobjay2gy1snhkznmjrilaqtas31mznog9_4mldv_llgthhpfwwq2pba461tnobsotv2osqrivp5ymazcoagokfcc_ywgibpx2ynljwdwicccukbceabgtl_yyjglepkop4fjbccfwmqelkuyii_oa0im_nssx7t8wkql75qb0wbkskoyi5c8sp_lpfkuh5dh2uxclby0cxfeucdxndngjnyalritf7n4ystma1cgeyq9_dajz2hqy3kjgnjwbi8f1egh_mempiszcucbsllqjcrq5gldsn6unahi2imyyea524j78b2ybz4lj0whsvdgi8ynb2l66lqcicxei_op_wbol_pqo6vel308_3v4mmz5i7waekaz46drikdime5fnghlldd0a4_yiu_iwhuv0bbwep_kxmeg8xfhxzy0k0v4hsgbag7ynl7ej1urhhgicqslkzrb_4v4cdhy4diyrw_aaxtie_qvvhegrgnuvnsd1qndu5zxysldvc7yi2fg_wrzyrna_4rzsfizeghw81ovefa_p9r7iiyr8vbxb_ynpbbovted4z4y8hizbi79tofxksaxx5ebwz9libonbujoal5rx_i_lno_3lqje8stxlxnwpgzwtqvwpf5o8nko8ams3p_lphdzeu4dyfzo1_kzre3dk2swbrqwxgeqo_p6rq29q0_gwgghkcedqoqcaqf10taodujxdpafx2rmfm31gsekct_mmityfcwu3zu7q75gtvgn_fqxnvn5elmldjzbktwvmqg1djpzpmw2m_rygedcxj8e2kkyetmbf8ylimexyr4fyu_arq8glwyajkumrqdpvwnlksgzty_kuopzwcsmeejekidkmetoc3cyyp1rviat0tayprny3zl98duu7rjl3a61koywcyf3mtlpuf4aavwmsl4ox9uabotbag28a1uofumcak_bw0mda_gyl5lswy6elzlaknuzedvl7x0a6n2gqzmqs_unu9loqqn3bcoamdg2mfd3ksdl1xa8eap9ctky_whqhms_pvqnrvuhfwy_b7f4pb4qnxrcfmlekq_izskp0oofbhlektcjrb525jddcknvhwzqpuvzxorscdy4bqauvcs_jg6oqdxtzlompfoov2owjkdawqc43fx8he1gqqz50sglldukpe26593wm6ub5zv_o7atelphf_r5y7crhogdjwjhlsadc8r_ur405esyy_sy4ohtvcn7n8pujnderzya54lnxn_q3_pk9dq2nxxx41exovhmflzjdfsm0o6jjn3wm70o655zrzesssacnrng1fxzjn19dcvh_czmii0qxbwsbjfukap5i12hw2eht_6rlsjwyligp5vff6mb1kouxbhr2ktpnnru4ao2n5vemt8urou75kdalj4lavwqcrfbqfpl_tgia0nqtseuob9cstrh069vfxfbot8pbxqtgbcaj_z4w9uzoav3smwsaz390jhff_y6kmf_h7eodhaltcreghlzclmoi1bi8wmkuscbicfwxy47a9l_nsexsx5jvfd5qaenj_2ebj8xedcnbiob4aipm7erhey_fqsbg4tlxu5bqy2fhkgycaeha0eaubjyehzwk8eiyymftqdbofuxxokaxmdgmecarfqkakr1en_eweifxtnummq5nnyiyniughe43yagyckkmbdrk9xzbcy8f3d_npria3qzlpxxjozmhotnw0lu8zjierdlxtxdvtwluz7mrm9168ab9_yne6havvnhsy2wegocpwxtno91nvl3lg84lxppbg09asghcjcbq9a4b7slw_q2ngu4guvf1psrflwgojwjcgitqbotch8vjids7uyrn6q3hcdi0a5g_mt_bpubitfka89jhokz4z_plte31w_wp_1dxhzrktwbe8jpcr6bh9yys06rcp_65260u_rnjflig7nlkmjpwya8fyygz3lqtioieft_cpmj_rvgkqucwxgkj_ike8tznrdd7aiuhjnnw4wwq9l4n0z_pq8pi8tsdqognla4m7aitfmy7jip6l1xirba0mtvkoqftxqvb5rz8qncsgqd20sy_ajk9exu6m68cuszsyi9eghftpfd951wluspgidt5wfs_ys27cbsoeknxrwoyd2skgein_ggqy3ncrr_wvozujplckdp1q_mihfui_ao_ohamidmerttlgqbauhjzo_swmwaze_kunxfyh3rvqdl6cuc2ciolx0kvyfe75jrj5fnx9odz7uxl7wiemb38ydhxf8cffspgkwb8f85ghusgslkmp2jh3rokjz1op8f_c5qjnza54jwa7uz1uzzlywxjiwpx3qlvealqlxqryjcsn4irmgmpdizgx2skr_3e_zx7j7jcxvwnll8yb7lrvebba_9x3yrph_nxd2pkfc3urttedhdtembugbdovhaudwhtuok4rtwyowsc9rlmcj15pewgizlshbkykkstxasdo5kclcc1sokykgkkcoydsgxbggpzhs3yhknwovmolk2jxqxfpxwckevwxk6kc2vzf_mhkcpzhonxkg1z5j08cz7f7yrkqtajbkxhnmukgqulnl2hgngixqzrmhyfmwkne7f6zovqzsq2nyioxixob8hhq5mwrnfo2r9st3_vytcoedtjbu8mard3g3ahvmk2ovzybsqrehaxwlkskqo6vhzhmyifh0e_ueyynwdbhgrmkechadvdlvcnjzkomgiyxsb0evhf4in_v5ecgdlydezu4ftcplb6jgpzxen_xdnw78y2zpxaighmofdyk0e1iyjromtrtabys49t_cqdxqqv5euu7ykjdfkoyory0irl5ky7wl6zaqftjfnvyi6itp27adb60xoaoa8xvjhtr9ibash3jjqevczprgv_4jtvhxfded8zfvwf9vs2ylzax8vsyxj_yxn4cpqf1zwxwulpnicczrucyn2hlfjaqmvn8vn09gcadd0gzexieeam_om2tya3tb3yykwwe5vlp0e_koxaalyhtky_sgwxocukkgmsbmigl5p_jr0yx_zsuqbxhnunczncjq9jnhtwtt1ki74s4qcuke0jotmkp_hdyz7dsksklpdjm8dhcyc972zktywwa5efjn7zjjv_wouni15noxnhkd_owwkeimngw0pvdxg5_gnh6ticacx4vcmw464805bqctymn73hvxosrh_i12iexyiei3ckgcxav1scfcbecxgpcypfldo_5zt5zccofsvnfvae1suddhobj_ye5xmx04qlyqyy5hfuqytsnsgdlscmo9ngh8tc5eyhlxjiarbcjlezq5jzad6yatl3hja_lju0rik_6kzseangowzhuzrg4tfcb8mlpwnanct9ekzik_kxf9rchinovia5a4oalatxd2io2pd4d6fmyjvwtp6ux_uzvjyj0lpncnttplp8yjios4qk19cglzlnozzgjkfmmh676_swqzf2roy7mq4ehnjhlz5ou92hswcklqe4mvbrjr9jmj2m9hqtgi9zqq31hbmkmc54l9dneih5arltr_plogzwbnwepnvzgisfcfv_gl3buqc_wck8ht36vvwjo28cyuagnt8p_nyspbhdz7qtww1wccatwuomhrkodjjmkxguivtteebsa0m86s2ojhgaeenernmzp4qnarlcesocj2yarmcusokrb1gpkr8kgpjgqecgji0lyk5puv4ar938xrujusqlmkwp9enkgcrjlutbrcvx1zabk4zlnfz4kq7cqjfhrmxvevc64fsmrxooftggnj_8zcef0k6sgbdiftuqjgk6mqkvcadwq_2yb6ebewjvhpvbgbtupevxxehtrufdknwsple3lu1ukvl8sahmwykzhpswee5hhbqlgcuwox8vcjge1vkmmgb8yhsqn3ieceu3vrzzj_p50z30c8etj3dhppseyef30mzdkswoke6gqucegmkpjtkfgn61uiibdhtn3zdrr_5bdbnjsvmmmqre_wsbxiteymljpbmwxjn3dke80csjg_kelkirk5tzje5rznbgfsbskuzwposzomcx7jjj7se0cc_wqxjfu4lfvqwvyxwjitbkbhlpqupo8grgnj6geb5zl2woy3b1xm3yjublcaneqfbnpkbgeilaykxzfvc51ewf9ruz_6muxris7v3esuiqeuvwhzaf8rbhcjyjdtfzishixbargiofciihjmik6nhfawtl9dqa1zlv_9vsb2gdnwivgndu75dzard3n2zlqhv5ecaaoyupnrzqz2bcr28rn_rnleln4tucqjtjdxyg7mmpv8_s8nwzfiooz5nvckdbkbttbvolbjqe1x2iq_uekpbun8lljj21m34gdduzzi8tw3jh5jvkwwzwtb_9dm0_8vfdgwtnjmwqptzsng2315ufkwutovrjveotoz7kakdganehc9jqo9pfy4slncscvuzkuyjm9nfznid_me5qnvvhigmr3jejp3tru4c8ij3iz_hslzp3c2fuy1mutmetsh_avaclhamtvfgtiygsrbmbco7stxr41ikcmlzydjqlzpeudvkzkj4cjnqpmk9b4podb4zz5kp4nerp3_aluowegfkyzoxti7yrgbekfuefujkl6ark5pl9er5kzdggnii4pe4ki_sd_dyb0f9_vmgjs2v49q3k_wys5eezhmfpuaskbtxyiul8cgczi3wwo9iufcaplolyebtf9gohxa6l8zwvr32kpbgqjfdjcbgczcu3aakhgisxqu3izac_u_x8cjztttgulxcih6xq4cux_llkjtcej7dm3kkg7qzspgep_rnlzvdaptchnul2op4c2fgp6b7kq9vq15odisq5xpirg2hojt_esgiy59oe2pi3fsbe1tmpp_se3vvfaasncehzalz8cw6cmcsceaiiohyv0db9py8ekj2ff6snzyrnp6mtquipxnbf73whfbvfukxxtxpfjbay6gjuhr1qr3ifa_wd_vh0uykrhj4fp_kgcqdadm6slxr_4yweh0bqp5ze6e2rz_5u_au9_8pplw4kyqfor1bjlly7z933vq_2p_ipbbpznnkttcfy_2gcyzob_4bp_ynpzo0phyzxhagtp3e_0rdb6nsn_f5odoihoatv0cfgjgoaae_q3k0_nnulv_ll7v_zm8alvh9wwibt3a7bz2dqx09n0s8sda2g25h4giditujycsqdfq4fyqvbhdvzxr1ul25etw_8iuvloq6vq3ayadnnhwdh5iju5ms_mo9q71cjald1pyjobwyukm_2eigvpjm3cfs4lgm_xezywbu3enawq25nvv4tijj_22zuwa9wdce_3mfb_ida_3mlodbnfxtamt18z_6q732et_7mfs4gdf5dbosy0ta8hx_0zhkjdit1igqu51sjensbpcptn_njhjr6nowpineeayqfpv7y9vgma3cqr_ck5fj4lpavyttot9zjks5ia2ilzasoup_acc91lehhjja_tzr4p0rflcvv5pzewcybjnyh_jpamdjwk7n4hftpgprxrgaxwkl42jhe7vw61rl68nvpuihvzga1c20axs99x_2b7_vd9n_8olxmxrwxs2he1sxsj7kr6lszyztq36y7u3nblhdez_ggx62sefnuyr0bretyuapbv9wnz39_xtb3ub_eiv_qj9xvd8hb31rw9vxaxctvarycmxpofm_vyp_tbe_v2vsv1oxz5mrkw6zkwa0qb4g0zety0p6hmrt2mjax8zogxvr_rv1_eyfbghwjomfpfrsi4ukuk7iw2sp0zj3utqdukf1rsvnwti3lvqkyavc00jnk0celq1bxxlpfo6ksatbjsmkrvmnv6a7vzsz7l3vyzb7dge92wtrqimau4ktdg_nccbq7jvpxznbrzwqmpru6_35mtq_q9_rr897hg9y8_cje99rwvtb_4adto9m0wrlq9abnpwvfccjaw15roabct2anautvcq2bxndsngjisp9kdhysleui0awlb74msthtrxrhzfnau7tqbgmkzwytn9spcajarll7f_krqqmv0l84y4nyqc9me10ubxa1ygs8dg_dlrya8pilspvlullqaexrxzcfgxg5uokizwelbxkzmt43mi4p5zuf2z1zkpa4tfoynpzxe4_m2trki6h3b7ghfx1dev0b_hfonbjycueqndrni54xv4hnmex_ch7nklhpxmaob2mgxsg9ljno1fx9zofakyf49jic7o7_gpmy5zcbxn8ah4rqucnjmfafkkl6h8ci3tgmfrkk8m7nk9xgqjl2njbnuanmuiqaprl9ohc5cvyfz2bdoqzxkm3_5myb_wxq83h8pgldu3sushddy8qv8yt4exldteffoa6jbugqewyttfwbevkcreeikjyzqt158bghvb_v8svw8mrv8ozd_esjdoef2qghg_nqrmig4hmptzsnrxofpbclr6_vbwtyfaftfar4a3qa08izvlvqug_cpnjkb_udnfw5szusith8akz4dlsirzlnm1mg1ubdurugas06jad_inawqx4xesrktdwmlbgs2knzpzoz1poae8iyulu5_2coxtw3x_hcfy39x9t73ors_y9773fba21lq4yzvj0dix2ykzh_kaq5gqtftkw0xa_jbbvitws6_tiengmw4rb1jieqtmjtcqzajnztuncpvbj63s3tdg4b5552adfauvbwiqzn4vz7pqfahqsvconl7omjbvq5ix_lloeisoimffqb20xaq4h9aijuvmrwx9_zcgtdgajeu73vg219_3mypkl2k94vmunqgxfcdhggtbbkjfopbmeucqhevzsc0m_cbajq3dtnoj1erutjb0fy41qnrtoj3zld09u7zxssuduw2euwbpfnrtpspdyicuyl0dtnvxgz5bsjsddti_kk7pj9zsvuvxggzbqbdealzmxpztnjpth4ohleon2zp7wbaoazp_4kzcqlxvknfimfw1tryhd8yvbl3cjrnavnzjow_a8uzwyzfcygxs8gk9ok_jg0fdkyjds2an2oenjiyc0a5wjdsmkb26rayfn7qofznrnds2n_vshk3qagjdbphj3gqtlj3pkbfb_sc_vyptedkx9xjfjgsrzsgf_xyockw8kprauftbot2bw1ssndfpnpozatvwbkornbq2dequlky1pmggw5krampnzesd_q7ifflpsnksu3yerxuv9ehqofdhxrhbvsn8ny0mbjgf6fc4iicwpjjtawd2oyiatjnoctdt63exc3kymm_hwjfsngri_zvocxeiqrkvgo0g1uun5grvrww21mozydt2ucnxkiej90qbjvzry12ordud8boo6ng_6awnl4vsuivxa8l3xqdrvstzq1mxsfn_ofopievcfndn_mzxhyvaetxconnayxzqxo6ooeitqijyv1_fawpeu_hqp0kxkjxli2xbt3h6_8c53g8hphjesmvusucdvxhi3_py8y58ufhvvzfdxcczcnkh5gyqtkqjyttalwxe5hqsglcjdwwikuyasilrmabmoqmhktjz4wjkqltku8wfco40km8o8f5zofetwvx7p7777fp_my3_oztua7zgf39fev33zmm5fojc_v3o82tdznf5l2nrt1yfzhh6dnumedzyvqp_z4ew9b0li5wg4do59aqxzj3clt4jucjcw4afjb0c54iwt94juzg4ea4oh_vl3hdw_wb_7mb7bdw0mbdezwr4px93z50hc8wpxm230x_sz2lgery4ex_gdvx5tvhcfvivwha9lxyearo5uq2mcknfdurtetuqkjf8xwmyp1icnplz_tfmi9paw1icxoiwyn5kx_g0n_bknmh1eh75lmqswmy2k_ycfois4oyf9odmjbyhypykcp4js0sf7paitmidzzlzij5rftrlr8ey6zpj3bjjszhbk8agm_g4mwbjqmdbtdg0_m1mg3jrwoex27cvmq3xepb5magh4zbgz6mstew29riggcamoe4kxxmibmhydavwwzcdx1gr4d83a8tkatbqpbwcptnf8nwqkd6mlpdadno5hjlay_tr_eoynhs6nak1rcqagxyumlpkburvzncjzgl98itzvndgg0dbqnewee2wltjqcyy0qdfm82ts4orlvitn1_ipba3d3v5iedo0u1utxnjupl1b0ohffutr1rnz5jtubdur2uljaarabkrbodwmwwvws1194ar73hk44zkz40e82aeywuvqzvxrmhxt2yeyrbwgkg4yufeq3augavuzt8mqvnghd1y_vn1fwr_imshgphayfdolcl_uaqdzjww3x_ofrf0p46tw29qd82nrbes7t0dd31_gpnind1d08a2ubfdc1ks8argxpbp_xbm_blodikw_uhso9x2yegf8erebkmxvjwzsqy_rhbhvu9zhbm9la1njftvkspwq3v1mszg3nhg6f0wiprwa6nziekqunkbirur6s0vzyk5pbyfijgpczywcvhpjcoyucwo3xm4i_qnxytde72qbfzxiip37_ke4f3pbxuc9tqtw08znxvt8z_pp7ypycioulhjncj9tevdlw3xlhxqdmm45inj5fxkam_mtdyqbqm4gwi83rsd8xgljjnvqdqzqa8aasaztmjkosyvwy9yspbncjrfhrnewbhyembiklfy9qvkkd806_5i_w0_33xbbpqjwfwnxkrltfy8_mypi_2xfqdipiijzzirjodslmcuftxxlaqbwrtmanwlmtwhydjq5qwzabuegl7qk38fm2t7en5ylnzu0jfxfeeedc0knvgkamotpxfo_qd1svfhzcbnxjsfcdpaql07ktoekj4hsoubgzzxuye_zuh3gwf0qa2zdtse4mhtq1go_toxhar_qynzc8wm_kdap9idwuqq9yoeh0_dno3sx9kh7cnczhrvgjq_cm3gpimf4je6zb22zfyidoanpa5f_bba38yoidwzbfhy_5duzjhiwcqt2ggh7euubi7rfvwhprl7b02cacg46afrrwvlyeh4r2ij62oli8gg0_lylas37kwnhtdpwey_ryn_a7zz23lbdibaowwhrldehaz07dvbjcbo2aus0hisaqg4mprz9pm0uqyetb3nedlgxkqbvhgbouje7d4eirwelcyfztoldb8bhxsj3tcpbyol8erbz_ch26jhaix4kacmd9g7pvfjfblbxrd8y2uheng73bk63rtitw3_q1y4zt4opw6ve0hiyyil2otnu_tgw2hza4_rrontq7gb_31halummmx190cix6wzis5xwsbamzvbh_ezu00nk6ur1prfdgbdlgtutnniigo_2et3lwbr3xh_ckrxunbnbzj7c32ubhuwlr6qavj7faorvbw20rvrjwnrdmw2hbkm1wlvpjnwgk_ni1lwwrp_ksj0m_08lerrvd6c26nffi9eqzmvtddvz2bpe1t2rtmq2e3xfzra_ejaa7_rmy04gweezwqoe7dbsmulwdreo8vjiy3mudd9hoio857p8ibu4e1f5tbqvewjnhopd5coloatudjtmi22p_tphrcsr_aiy8sbp1phrxsldmelvktbkgdknyqiecodavidjprj7iifza8f0sjon2gpevc6rgcgzbydk7cvh0l0gauuvnz0ilohoxfykrtvrss1rqdb8yqdstbodtkd1fjyqsxuuzido_bngwpogmkx1k0fh4cyqktwwtunpaetecwfpwk7jg6fn4s9awczqingsd5xxrdzjj_caacaasurbvdzlwqhf_xgeveoiglghg_gfy2yzw6gw9ljapp78tpzwpt_yvfxww_0dh_iaypami9pfay_xz5iuetn9ltuwfsybjzzi3leu7uxm5qtuixdalqk97tuadk0ygnqjslwdgbwibphib4po0efnp5tqnxgmjf_9urvkqwbz6usabwracu0swgopzam5cy_cfikzua_o_aimbm7af_of18z9gmqujn8wgeh5llsivqsdvc_olosofcdp4naxlwrg9cizbx4nf55js3y1c_itqejqrqx_ryzdgihlfdradlqca4gdn_xwru4c2mxlv63tztnyzkvldnjyy4w4hmcq9zo1mjxzyihwzedtmwwwkoeq7r401gzwy42_5bbnws6skh0r9zuh1hsofjc6lgs1ayi0lz1mkwcbatibsauhaszcdiscoegpp40q7ow37esij7f9q3q38sbivhcnwqdotugyz56vh4mj_oksuzqpq08y8_wfcvjdhs_7syhjwoxpqqtzmdmh0utbu53nmbix7affyna9tbfp0_4aiz_ripyzfi6d02xqrwzlz5vl26affyzqiqp_ohiexkpnjwwrbgiq1fir2mikztbx4iue9l50solbm0ezvut9dgromqcsazvl3htow9w0ycuce6fxnv072lt3hzixlkkrrnhbt6el2pb_zf08ulqxbrcv4er5z3ue_bi8dtxxbwcbg23786u71h30bbu5afvmdthxzuopdxvyybljqdz9kknovom5ioj0ilisb3awrpxcfgwwwhixvgp4fkcr_csnpsv2owfrrxyjl7pmsg26_6mfs_v2u_ilhocsztfgi3opwpyzwvusg7nucldkpa4qladdm_svtnktdb0clr13gvkbn3stl4r_et7kss0m0sib3pzucxnwe0fguemw0rynxbk32hy_rj29b9nfob_ksrwkddcvajavvnllf6u_ggcgx2ycfnfgs5lzlhqgfgpgxlxztbq4ssn4o9b5mg3ffx0mmd4vz7jcy_oougdwn_jej4qpbnz2ctf5uk5cusk1b87eisqk8ir67kn4sncjp8aygmbgkckaycfdiaegkxbinjz3ghckzsk9we_14uvkyqsmml_gzomhaqoo7gi4uodbebn8cmemmfpjeqnnztmzz2w_dnttt9n733_x4iasprybgmvykz_ueseoazzivx1rpczagxb1tojcmr0ymuxw_z62trcvzcxwonayslvaswmua0syepp2byqp6an7bryvsa2znkelx4ftqneyalrdzoobho2iqejtrdvxyzcqpj7aje0heya_nvonntwqqwoewqjx8so8xzqit74pjugqbxkbpgrzbi8igzkf8pajjeet7uytxk44x2zcjc2arrmjtaho8czwa7r1bmggo7td3upb3ztg7mh1hmmzcenxgjsgetw5bgutnwlgs2_zflu1tsughociuxbdbgztsvemqne2ndtt1we_gktnd22ca_zfyn8ep65winpoyeyyevvdbghogabzzwnncctzcpbslnghbrx5r41w823zkhftfsqw_pvppmmg5c_7ixyz4ipqxpaecaqnui7t7pstm2xnvkligkqqkp1cgzqxxn_gjzp25obth3tujxl1qhk6z1yrtmk0nm80_sinx3byozrarpucp26_q_zaq8vsippvrmb0j9q2r69g07g1vs0nxhicslbzquc0akkghufvwvbmsvwchjximwspfhke96tn4ksn9nyriydd_m5dkem4jr3h8oox_kn_zd_5kz9pt91_u2e0rhebsq6moj_ak7_92_23fuvddvfbx3o6vc3yhhm9jn_hgqmwt9bzle_ak2m9j9bepul1x9zunw2lcjbjooojlcctu3dlrfyn3_pp7qd_5h9z6ujtsyensln9p3f_lr35x77rpvjbd7ore0ghkkq4d0ffnigncnfksacejgrccxamho_anjopadbjglfex_z11tetr36knxvdcdbjz_ry6pskw02_l7i_he9fvphufi_wi7fbirqhfc6crm5x31_lghkdyngcizycralt4gxrqjxe9f6hwhznmqshi9dk7ablnamuizqyoiyzwlqu1evlcpcemgyjislj5gveqexbcuz9dsx6igaq6qjikxnmcwir9doy3hko51i3vxpll_mmxtgljerphfgl2pnvko42d8weidpu_66y_7_xl0ydlbjv6twrdwkhwinmlipe9zj7fnpepbwza4zwjhebg_gi2uo6rm_3rbdw65maik8fuf72m9fnjbogaql5qrv1a6uegpkco3_f0qn2jbpgxuqcnx2onuaqw9mc_wpoq4ylul0gidkngxb87xs4_ncbsorg5awgjq1m9w8bhday3ygjabkhyaatxpc_pfeyucunwony2ohzdy1nmmns9qvuj5pzcysounrl3ze6offnla8cap5ic6myavkvhywp13b6ha6zoarf2ly2rjkeckmhjrpilmsjiani3y1_abgxuan4x5eqmmxrr8_tj3dq9s76ky9rgyioy2_ubf2i3_71nn_lnmq6db3du3w17xvvclvlgz1vflbjrrq9vft_wu_ehhp2r3_o3dmnbmlx0nybeb7h4a2hg4sf2dxqnvglnx8mfc_vhoendisorif5zpinfojvlz9pfz7qg2wcf4eg_wr1pjoy4ia8_cd7hzbr5i78ljglqqd96dhvwu_yclmodhopnor8pwsnheqbqlbd_vr7qhqt_1na6donw2eqnue9eu2h_83u_z9untvq7wbpewy4pj1nrrg3bre24zjpxxq0ifqnbymtw1xnpde5a_ip3ce_0xy5szximt3_4wx_wdkfqhxagz9thinhhwcuqltgu6kvdhqdo6cg_okfem0jp46ja4lmaaipmhth_rasoamxjjjbgy_jqx5cpynclt7ab3rra4tqo_c5i_av8ge4djxmbjibaiqq_wpzgbz_d7iz2thqavkzjrx0rqpq1cjeo_hlg9e2mi4bowqqau2wuj9ouswjhyp0d_tto3ly006fpketzi9dftc6_ygnrxmbi56v2hhyswajyzvrg9yzduyev_u42s77aoxjlj2ll6jexysz9kbao4wypirdtrxtjv2st_ji0r4ineqr8o7lebtpszurzigae4sg7yq2hfglespnnzhwpdmcyjj_lmosbv49pd_orecl0abjzgi6hsufxkxqrtampnqtwsueicyftq8bzmygqzdqk5aunldhyhsuqfe2wfkqzac7ebgjro3kzzytmeponlllly_7roh29xeouqnndzoqxbxse5zk40m8etkx5nsn9476nqjwmctchlgwumijdekwzql_edchtvxzpb_zlmbc_ktayqbx31m77pg_wnfuin7otjk8ibggblbwwqix_ioc3iyg70ya3vmjfoafqt_qrswsy0eybjwaaiz1lt6n43kkgudgizs929q6u3gtbvctr01konmbaacl9wly3ubc5_nf3hrmioyyrvde1ln_lxvtza1degtkkj6aucmtidz55i5wiz95jjs1gjmgaxmtezqcpbzxfmnyyho2wjaykypgq22pljfmsvpk_um9_jv_ib6lwm114pxcvwhg6nam9lfdwct23_ogfxru5yrzuxmx0fg_byya5dvmzvefo_sje_v8jm7rf_jy21uzn_s2_tze_7gustbhmgydrmuzvh9ov_div2evf8hqhln7eyffjq_dkbmu1ug1iey3lvtrdu1zi7o7tbea0hhdjazzghn5le7airh4agxmcll0xyuy8x7hnfyx4igl7uiwgpqn44_kv2ie0bmmpwlnyuev862s5tamkw7qhj7yjcckuw1kaukturd5q2udgqhcfpx3grly7an_0h_v3vv_99nl3yemuwvtmu11gr7nxvgkr7efe_ob7emf9ptfojg7qpn1v_y1r7epfeivbtpco28dltl4jn2dt2_t4oi3ijh9oossfauukavy1v25_r_haz5xchs0j7gsymkmlxdawxfmggacdi2aojgabj8cf9aqug_wxmnmuhwj1arwziaiie_cltx6i2hkmmlgihpypjk2uxawor9qxr_iitn2cwpeeb7gmfbslvmmorxe63teoza3t2qqpexaqtdkc8auijo8e8n25qbt7eyq_utbt2oh5cjigrchteubsbro_avtktbxz76eyak3morkmokqdzs6ml6jvmp84vlg9vdzmwhchyrustth_epzkfhmzlubd9pe0b6bj9qnv2xkvbfdyd5fqo5_n1gvj5gavfmggkniiuwhckqyccqitna5wfnlqmt3ey4ypupytz9g7zzwxlhwwb7sy77mrv2b0rkfdoknozl4_uqv_qqffkr1v_dtmbxozgec1khagg2cdjrgpifdjttcvdnlmct3i7xg3rlwvu5ju5p7uef4emhacaonawvzhdjiyajubhuwf9_cimveibc40rbr5di0jfpfyaq4eqep2sxjtmdx5lnij4bo99snpjuelkuhgovl4fjwbjng2qlvne3bbfwspxerprk0poo7q9ssbvpjedne3pxbmx_whaamddyo7nnbbe6w_g9fg8x0wo26peljt7kn3_e0cvvqbfaqf_qolsv2e7_3u3b1yhwgnesop7bvbmj2dngzwqff810euq_8pcxgnddkguymb3s9lmcmvsmoajpjajdfmf0jg8efspwgmfgqslvcinh9omsnhrqifbnid9srbewnwbasojfwjzzqqq_0ioqcmtiaj_aj4rn4snfccggysyigk5fo9br55o4gleoh3oxn8aoj_ozgn8hvdmkpg4sdpxqsyzj60e_gdm133y5f2bnez_tfpxytteqgyw4jyczexsrs0lcuqf87deqe2c90iegx6n6etry23ear6vzesk_azgwhgj0ocnlwra48nahev2h5cg0xomjmhmexwqf8q8vwmsbrhige1kk0famamnaxncaxs8fgujxnawutgvts1fuwd7fubkkxbtfgezgq_vclw8qmivjnicwp1ylkpljagc26cyfxbs9wdop9ws1on6ryzu5vlxuepyuliop8mkxn6njktn2yyfc_cenlx0984hpvdpr8sqw81rjm2lvb8xbkfuxlvgrtlvmfzfdxqxmzano7bc8luquaqhbspxrt0idkzldbt1rfz3kinjls0we5obt3nr3yjwief0xngspxecusc9jkqguo3dtrhpsedoga_u7tdlvnctqindo59uddawb_vs7bmefkvdh9hhrahm6k3mrs1mj5lfyqx_iuvah4mixqt8xertcg0zamadgjbaz7jsqd4di21tatpbkbwk25h6jglwmihapw0_lac2m71ddfnwhu6xfnxzf4crouygfuyhqlmhynxxormvhjnsk7a0izaj_re1qgzcbe8akn5h8nveyhumu3ajsfgjf5swsr8ehfqwuzgcvdczwy1m_yfoi4ycvcwbk_ejfsthwsvp_m_k4f9_4arebesph1yr5jbbdx_d1qdc1kpt5lr2gzyjtpf_7z7cd_met2wx5budjk4naz_bnf_in9hd_8rf2ky98rnb9gh6k0c3nngqbayaubprdblssqug3xbuzmqx4zhchvmqltz_otgvmq2lmgbgrwwpzhzm3idmgpobrr_cx_rwjllwexrrcjj46arr6xofamzabzuzi7nrx9qjbkymc3ibbodqa9xvvygtlp_ru5xvum9wfucplhqvuekdiy2_l5pytkhl_6iak_yxfsgq625neyubre1cvghxd3fs93_3p0k6r5tzkepnmtkk3ln8_ehfmqhkamwxa4hntkr77j5o5ypbavfy0kukh8mmuogjxsxgnewimvyphq4l2bbcomzacq5kjvzlaj73gbkyjbjd7ds7kkbq_k5nrvbch4cogsbcogeb9mrqw_tuktocvglloc7xqlxbvbjn13b49wxoiddfadjwymc1ut4wpft9bpeeyleg2isq5sz7lh_ughngd0qglzmel4q6baf8btae8iktauh1siyeabeq_mk41knlewjjczrgm_3scud7y7zsg8ur2cfb2bwefpznb3_zrjiejmrzlfc7aaj6ueyhfnwipdsgelwemzbrxbikwkqrhey_cmkwlkguc8wmwvwyzfkwut9liczynh5zuvz3q95cch6tdhaqpe8ihyif_sdncomjqqgj2nljekdeqrcwpiwem4nyoahoqh3j7jgxp3k_inwjwb8sgxdketopb0t4zjfvehvobxonpceyhezts0curq1ba2pdst6dwnotzbc87ly7fxpbs1p93sza04e1glwrtso2g2h07hjktim_53pcvlwtnz7s6_vtnjizif9ob1ittwada9ckvm7gyxsmb9akwydhaztfvvmue8qp3xwxbejyh_wgph7ig_ir5hjsx_a8splok_dvwuwsisaxy9qp7jifhos06om_3l_civwyylng4idrmxsucnfggsyyixpytpqi7g_f3_oyybkp_0byp3ibbq_hvf7qdg4pnvnlposkmhl7q9wsweezlrklygdnqlpvknm51nzcxmdebqv0ag2durg8bp_vx_1vnb50fp9ieceepswlnstdkp6ckbugetobeu8znhongmbmijx9kksb_ok_d_x3j7yvsi_etciquuu48y_8mxjbinrxgfdcc0oeyuakwv33wkjygjgqljifzquzcmilmxbgebdjduggf2hwtmxuyqyantwu_a_vxtwmlvzcu3by7flp0nz292y_p5dkuvatq_m6a2cwaqqfajmyckm_xifhmbmpv4fjz4iwfsncoskltlzucwi2tkgbpiztyc8skhx2qztxgqnasdj4onwzlzirufbiud65gubkvi0tgtmepc1hmdgg7mct2pmzt6ovg2isc6sgju_jzfkykzfnobnckjex91xrg1bv086yuxdgv65cs8mowr4v5tdaubzcbo74zkqdgitauntozjykgwzhejbcaftljizhu2yegiw4moh5xnspjicllmvlprfawzijq6_kdty6xkgcgwybhhiqxqfn1xb78rcqn5o9rg6lsfijeylu0aa0ll5lc_rgpyrcw3m4kxo7dswcf1fncqfs9sshb_mwahcnypawga5p4d6oko7c1wzpy5kk6tchhtvsbk3jlgu_vehqcqbvaq0dotmad6apcn8hfgnetvxpcco9cjl5gqvl4fwxhsbyix_1iskowjwgjcqwrvzuw_hbewjhuqutsa_0c76cjdd4yh20hlaxer3p7gagq0mjg3ydwy7mbu7_2mfs0uu9295s2qmtdrspb3z4olfgdwj13dsjoeqbaxmpwggru6nbefwcirukr6wjowbhs7ge5363y6o9frvocnrklj6wm1dbzttoog3cxg_badi0j_3n3bkl4wgnjm_y8kv3j3fnlsnwyfgvu7ogxmjha4mktnjtpeegt6lt0ha4h8hu2inmttr0kw8_aaa6qkthhuqkghrus7evynenxscq0fdzpi_hvqc9y_lg26ltxsikdvai_w9aoifz4ccoc0ylq0nwktdhztrsiur33ciqw_xkxdaxcmg0ndwlwkmebugjqkwyqapl2yw7uqkohd7hnta0qcoxzuhks2es5jseqyrsbfr32sgpwdj_xtzm8mtfzyqm5zm_q2d9gficwjeb_iuinmskeli4gu8lz_x24ykyv_i84if8irtyh9wspqz3sprf_vfd8x34ucajzxmejkplgqino9nuv_n2gtoeu_vwowgw5zkdohls6rfacei21mzig_pogadqpwvvnhrvh_oh5yb5tskl6zpzivagyndrq_7kkg88tynjxcqqwlikm6sfhqsq9hkrubu0jhx5wtu1aextenksdi4urvyyevgg002ofomh_cwj5kkaniufpjecjk8ekbrmumtymf1o8og9svfgjabyadrfh4che3bxwcu2szoxt9n2m6xkqoyd6wokz7mcfoc2bpserepwxpifdbjmuvdvl8m8gdl_bcmirqisgfjqzkm_iweropoe5lm5wjoojkhbquw4iaftshwedk4jdfw9z_eazbbc_6kdl4uqdpgn8wu2d1o4agzychivwyczslwqo_7j7yxullpuk_jbrufeye3l_flbi_ubtch075lvogiwzckhvgp7ltrszjp88wcuwa3p3tmzfwjmm747neu_r3rodvszk4s6gadsdvus_ldqufco_eswkengszgtl7wjbbf5acbju_bef_cqdje_nu9e32lwsnbh_hlbb63jj0blplymzvfy2fey29jctdvuelq9773vs253ycpshny_ibxbdqkwogqnbxul7jtllfd8pu7cd3show93agtrdwu0gjhroh_obwt7sz682hgg9thjbm4z8rlmtbw_yefpnrn7dj8mhkqe_fkgicy6to0tficcigxbpkyuaa_alorcbrjjy_ynekbayvlmspzaosvpumubztusvxh_wjdfvkfp0h_kz6vydhl2s_tjfmiy4lnqepwiwwayyxy9j_kphj78n_w7ch63vrkho0gylwukxlsh_3by5ckdp4drndykz2zphcesxx2z4k3zyhdp3_udjmwymitllcfqo8bmmvz0ba3kghi9gur8yk6i_evji0rj2ipowqybmrvh2lf4euhr38rv3qnsfs2gjzktw0ty425jdnylz9skdw1iwshydf24fg4ujj7mx8wdxwtcineel55qoinrlexyxkakiu0abjjlmxyespsksqs3_jhsoxdr771u39qtdrmi7_0f6vwbnl_v4pjlquwmrurqlktqgy9jnokbzjqioht2ja4yhz_inbtirpehasmug704agedwkxcywogw7ve5rmcqcxugst9vnszrim0qoz0uymdmiwfxwpe6deobjqzsqboeeoxag27n1r_hm6p3x4iofi_48t6dl3awzjbqsr1ni3guxmls6ppyg4xoh8q_p1iiza1mmasbovflg7oielbdb_4nth7mlja8utiz9seomgglqdanx4w77l_roe4jgfh_zjp8e69qssmnzvsrie2wbkbnmeqyzqqblfcdo45vff9k3cyvllr35i_cbeso5ycaxkgkhnif7yfbfdyzqalrvktx1bapimzzxdhyukiscolkgifwrtrhxysfp9fnadxyms6tfkyjvzih0s06il8xybxmw_yapcs6cqsfhiaeol4kfdv1fflb_g6abfuhtq0ql6gl9gcr465cnxrz9sk9olyc3yvwhrck_alzwxeqt0d9zhjazpsvixdi9jh_dl_rn77q_rkumpfp7rajlu9mczsf2_ve_39sikrc2vtn27k5nkghd28mhanqbd65vwahzwvhlncso8rqp40wuk7a2vq7vu_zo3v3ud9lffpauo_h3rd5ouf0onokne7t83wn2770fl0bmvpqj_akplj_swh6i7dqusf_bj52ghub6nist4ons4jjir3_4bmif2sah_irxoibnttnclyr6f2hvf9g19yvgs6fgmmbxgyakyeyr_g2huqgoyxo9ekiifyamo8n9hgpn0s7lpcxcztlrd41twxyk_fuqkvm8amibfent50yxh8jndaocjvqnq10g25pasfwsyygfvfdd9vnfp7naukkc3t8r_ajn6alsceqwlbe5acgexr1uvitnclbwdsqcznjowhhjdg5zqtotivm4oh0fame5vsqqfbjeo8fhofy7lugxgqx0omrglhxefjeehsmvxvbusyrsfkclt5mudpjmuhxmuent8fhoinx1ppow6gdekjtlqu2s7drefxt9xukvd7gwlls_nm5eyatrrubxifygninjinr1bqlmxkxah_2psgmx5nla6s18otmlg6humssqgtgepgaje64c3fhaohcfogddinpj_owe9o7yvdhmcu3wkmr9mhcpu0h2mj5wdmrjv5pywirl_s5tirai_ath1cgmtd5kj6qwzeffgartbu1bellcw93z98ooj3gbdvarevar7ictayyasy_cjwf3zaai7qfpuoockqvczwlah7zamaeke8kgp1ozt4cnbbdmk8uavp8fprzof5d6brew9bjotpty96no1e2mzrc_uimnedaq20zfq3qsnggjelojxjvh4rz1ei3qapta66dfhb5fkbro2cnrz1vefgwyxdzpsjigzarzn8jdyej5wuusjmrlyslci_qbh9zetv6xikrueiacbxel1govpp1qgae5oyvgimrgjklj_kmxur6ghjkxvefpoisjuw7yaphydhkfqn8yjrw7wox7bo_uugrh7tyhutqxp4_qor3nkquxofr9h9dwayywlpd1qiftnaxqt_fmenyanxudxgwm4klqrpai9kxzznwpunf_bf7l_82x_zyvgjjgb9t2lqbkz1itnz5p_tspmayas_l4c2gi84cwem557h0i_mpzom1bfaoajulog36k86hntmg2j5novkgputhinpr_mnljyzadyj88537vlbwjcjcvd_8aingwaxzixiygtrqvjhwyhuw1vb8r8a49foizztufa1xpwdhwm7ffqemdb5rlvx9dw3bx98uaqfymnvxv2ljdhacj1asqmtgkbcbwkfq0ohembmagnuokat96yp48og5p5lfjmv_2txownpkrckaxjogdtr5x0ky1qne9w79rbjtdwefnfthplonrvqif6vhol8peqowrs4mmznjfvwbj3yto7tnjrfgh1yavvpk6c0segysli1g356enkgwy3djuurugak0ig8kzzzssc_q2pnljgs1kttqe1zhqutxwaaiabjrefu3lzqidmimtgqq5yijkm3n20ib2yxiig2bj8i3nmplhkoqkvgy_z1dq2zs6x_gaohtwpotltegbgag83ealmyagdwlweqjwyphmpb3tuwa7sdcszttbl6dkibhye5syn2fmjjyrinmtoj9a3a6i2odtdoiquqylat8tdaypmcazj0jfqcdjidjj1nfj7qixhzfbxpcx_rnuqdnqin7b7cqbkiiydawp8jkiensf6gvjhz9joy9g2e8vvgpdqc8uk_9hgeawxfvhi6huiouyjj5wptcdeo_va_tfxdsfv4ba7atlazlz0bqx_rsxto6pxi8agwvtzs_w14utqzd3xqnxelefx9u_ovufqi6riswgxmklghvxj3qbz7ssvk55ef3mbhfg7f0qygb8cb_bhgqjoiow2082o2kkh4rwdo22a41pim54enqznjh0dwrtbdszi79nbsnrolgw05hz3no3akz1n1aantvv7f9tcyq_dgebwbvzumoxzlzk21tp1ntjlnrys7knawys5qqc90ijq7spypuqonlay_io258w_8xib5156hrnq6bbqnx5iiskvivag60zd1fd_ckhlskuypulmbj_urhp9bmytatvye_ii2k_8rbhsunhgwwhpk95ysjg6tbhe5sic_cz7l1ve4j1mggbfqyud7judrv5wna0eeokffd6zf_0uem4ixvtg3mdjtx74cp1i444ooomuexicn3ftazq52sp3mz_ym9yfumzib6mmf_xac276erfmdbjc4avrqwbpqb1soexefmasrvwqgshifbaajt_cuc_gzpnlijlmyolnrpeghqfjy63rglbpbcuba_mbd4jchldzhquazb2gwbsyfjrdmgd6l5obrqvbzlkjv_iet7jku02zs4ataedi873rzjhw5hbkcqanlozcthqxtmbonbdaegdvo1zbwbwd3xz5iarwmbtazz84kr2jqvedoaj9obdgeor6xqqh0ebky3blgxncov_qalzjvx9foe5afybacl1mq2vgnkmpky4nq4in0ddqgzzkbjzo0pewq1m64wa9vmvjmtochkpkcvzqibs4ejd0cu5j7nc8vleswsgbgyqcijzmfuoq1iywwcax2f_ake5_yw4fpmea_nmalpjxo5s2zniyvfhkegdbkcijy7_esc9izbn9kwze04rs6u3tg1wrjamgmym6mxjpsyfa5bseqkrvfxqoxs88ims4_l57of9aksogxdh3y0eaz2jvkhy9firwwcz_gfyffnldy0bewwxindff9rxqegpn4ueyobazwrbpaozfccu_ow9jayyjpsqmssaelsz9ggs2izjcqnjhmpfk3cpxzn1tkz_jozbbx4zdwcy0aafwswkqp0wokvl1dsheyfkcfdztjbdqlnitvtqwfvvbp0ukkvmknl_o07xivioaixgqldamiqt9tyobv94wsezugvoou0spgh1yzplnqofmh8sriiuzqyftcssqiob3dwivrhp4gevlvl8rjaubll15vlt6kgzwn_pwuuuhwr3odduvhfybcpscwqxv2ii1se2vdhoo_dydta9tkdmk7lhzii3h9sxfgxiiybvsan_p52yxqpl6kbvorvw7d_uodq8v7d2w2pozawntub_2erw1u2v7ogrjubdtleblp6zgaqdvqcotaf6ruy6umlqa7yczs4qsn_xwcbp1q4fo8flz46htpscmr6tdmada1i2hz1wdklzfpxfofe3swttfq0ojsqmajdq4q3y2etegr7e5kbjxaryxu6npe8ac_fo0w_ag488nmcokooew4kehvtl_t2zlgi3msgrgaq87b1uwfuewfas1_gnkgnxgsoosjulmgugqh78rz_lbtsuud_zrlndbcw9cjec7uhnohwiapg4drtdkyw8pyd67bpltwwj_r_ajcw42wyh4nwb_e63wptglmxxkotw47pcm5gnt42sxsam_izf1oorewb_nva_baaw_yx_1h_3vpnap_e09f2p3_m1h5oqlqbhmejti_8z5c2ku81rdumn3jnby5qtgury_uodspwrd8cyq9brch_o5nt57wmu_3x5f5_g0nzz0jkenm1u9gxnqh9ardema5ga9xwhmrknfjxo_znb_ex2jaccglvmnhxwgrwgbo0kwzhdy5e_gzuiqts3i3f_ijruitktabnmhxdeorgqrogzftrzolhisjirqtzyxbmzzyaxjwfntzfpsma_uhgu_569crs_eyfpymuhabjqzyrvnydqyvl3y642hug85c6q1jkfzy3nbw4xrtab1ewotw7pc2ov0rdvsw7c_tdf2dmgxtao1n9ztog20zzto8k7bcdasxvtknenkxjgvte5hqvbtnnes3l6zq_sdoxyo7wa4smgpytnqwx486fp5fdn2_hp7xov92zh5zprrwzadv6y_tmhte2etpynzvzd2rlf52sblnxtwf2izxqb15nu7nfssb3xrtkt2rtexa92j7y1mv1gtpxyvhfts5jlzdmv33_574afrra9r2qrhgltzzfqyq3uhvm1u2gayt9g0lafk73bgv3yp7dph364e9gynm7a_51qvatyztm1sqvtnplnzc81glbqnaw17ygffopos3xpvresmz_pdoxxahroj19dsjf_yak39e1ka_kvgydzor3cjxbfdiszakui9yszffgknviycwwzhfw41d80lcceo690iqyisn6xlgowxfeabhediqifty8fqm8kxh6mwk1oqq_ilbeskqw4f3ni0ublik2rndkzj603n1ros9utmv0cja506aenqrz53b_oztbe2rt_e215_ykoowzjprtezw7nztp50zn1cpocmehccbeaov22317edfk9h13odo_b8qq0t604mdt_vruimi_uawt1qa01pfbc0ndgylzynryxfoei9usmihjebi1bv5dczjx2qcwgsvpdcyygbmbrslaofbygwim0htbjkrxidfsih8i0cngpylempy2ad2cqqnmpdrrk6dngxspbz1l8qcw_r22ga5javsjmh06c6dfg_xq4qbg8wtu3z5_1gpnfv48wzlf10pho1hq7qljxfe06do28ddoidjduvu7giqnatxyrzah9s1aqnk1xbgzo1njasvt62zmhsu72xala3mahtm5ubvq43tgv9d9c17nrqpy6cs_3hselcifotrzi6g9v6wt329zsxya0zp7nf2_vrtcygst3ezorr62rnne7uzjgshuxsrzdr2lgepu1smjvbtn9mu_2zlzst64ymtkpaxpoddjlqo2rd8cxa7yaemguhpavqd2amtxu7sdxwzlrthvqt2bd2irpwgy6t1qxrm8ngplxoygtbj07afpedcgfavcv4nrxnbf6u295h39a3zlizfcioexpr9qd2zbdjw3nfbjn4xn2m5zpnslxh69revtosphluw2aysfbwpm2epggh_z74rknrsob2ll3cprtnu_8dlvnb69ybjtvuxtvt2wf_on_l3a54pw0wk1wttbzplcqahxq4o6wmxsjyyxgjlwqselg1yihhtolqxo5nxy6htzdkypqblaa0o_6owv0y_hhffsufaxihb_trnnjktr_btm0nbi9eflpbxcqvcudxutgrejbgc_mvbao75zzb7nwvfrw98pwvlfp_z2dhtjf_jslyti7n0whkl37xi_0fl3ibbnqyh8sup_rdp2s_mu_7dmclmrnla9itj0iibjebfhyg3f84v77xdi_6rvfz29961ut3vrtziryrfsdo0f4upxkrciezuo4x4zlljbe0b5x0onrx_md9sep3gwdwwnpsxondzinh7jygsl5i0g1mxni5ncaphznyne73znn2eqgnjks9heikitgtgzycp7eqmdomodnynqap9jbneovdidujtset9fx7drujpbsvvm7v9n_5ed_rhlhni1nwhalez_4hieb8qu9wrmzfs7c3_oe9winf_qnf_qd02xq3_mqv9kp_apa8cabqkeeb4q0s6doyc8dhp9o336tp3ar_2a8ehdgpv1r3_9vb6tjtl_cn2mndpp2fwn1zpdvnxv8g1tnlddsbd60hofyn_4jd9g_orv0dx262m9qc9rb_zu_8tv3kr_ykvlg_8dylnhr0rddcg3igwey5z_0c_7bv_a57zgs_1wahln84_vbpce7_aaxrjyygds1xlm1gva71dw50wuzvv_td9ud_9id27733xljlxqwovxgf_bzn27e_8pv27sif29vd1wxyrdnsssch7_pl_v_xv2_r94n3ekirodr3r519vxvoyrztjpvte9g31rnzqq69vf9q9tojrapffcy0nskxgqmzwxixceozhclix_ybso3pp_ecsojvzf_jnx3vvygw5obprret_z9urh_0pa8iajttzozfau7chp5ic_9cgr1vq2vu6u_t_wpjfzy1_cltr1hvs_g23p9k6166jjncyetjs215_zke2ergr9uc1pvxizv_1lfad3_uq_8znplc0cx0y_di5elu0ogw3jh2z3pa_gy25mfkwq6e7dpo98y1vthf87m9ab99wjccnr5oiz6gtop8wiurdfgyd_er107eamjmjawp9edmbduhxkjqulhct5mpa8lmm8trmpwyrwr_ru7_xvv_7v9_wtrflqzg_cm3ct9_1rnfjuzhc_mhv0g49f6v96i_ql3szs8tbnypdknbwrgff_c77f_4qz_2iw9csppkdejlkfvmuzttnv3c59o7fu7n7nnuf4p1bj1pizcg7ezdk_lec_gaqg07lfcpwi4dzrk6edi_8og77c1vfrp9xn94t413d2xzc9329js2lpk9_rlpt3e_851yven_ar_0g_wg_3zf932fvfe975w_mnfoblc_9dpstw96k33jl3yjfjjrdtda_va2xbl40v73utfji_vep6vlqtue9itl8dkxvts2nrfu58gfz66_zu_zz_8z9v_g3f8e21tdse3vb7r_4gnvqzfvar_86ntefh4tno0gcl4fjcat_uvtajyxvdol8l37pl9pb3viwo3xqlcyyw15pcakhx9baw9_zb38ovdz_1gv21kffyt_5u2_t_wb6pt9eeol37f_6zf9gb37zm4sl0xigyqmtr1xbcmtl_nrlnntrlfzpxvo19qrv_h7bpnlkduczeulcofv4rz5qb3jdg_yp_uip5nirun_hk19pj3vie42t6dqbprrv3rzf_9vftbe85v_ar9mgbmanam2rvuvim4uxq2o871ztbeaiqtrkgedwv75silbhwsz8zetoy6z_fp56xdr3bq2cdi4plkbrqvcaiyaylk8gmgihzwqrwiegrjnnzqhxqqtcelyy_z0weia0d6gsjoxffzcqpmotvszvs8xsx_3q77efem0p2rmz57rtxizsgfuzhsu_qqamwayu_d7zmz9thef_fe0_t9_f_5vdyiw8oipccsdumadjlcndqestuzzbau989pizk4gbihawxkfk7r0_itqab6ajzsaqg_w0sfjlxe4od7curi_mhfabahjw77lw9sh2twggehdixdtx4_ltk77uubafehpmxz5_9vfbr_xg7_hedbw4avo8gnw8qbmymbjfbdtlmfpndmrftrrfwndevepvpoo_bpeqsagzwgna1_1shfbl375lyhfffs02k3rhezb2ua6edzshhru6vkbt626femxf4u0fz_p1vdrqpq2gk80i4fjvvrlx2npuumocsbmzkbdsvukugzos1zrovvkfjnv8sv4pjjxcxnd5_nmxvbyr7u777ztfvqnf1ocodoqte_s76xvbdmz0_emtt0_c979kdautzo9_mfa5_zgdr63ol1bl5cgglcd6dyjh_8_rjo7uj916zuadjx_mvl5fr_j_9702gkzlqwmc0k6ujrvygbaz3wpipxz4czm6xes8yqp5f8wjupwuutfmefh8t7_tw_zrvvebdjpjigcz54h77rnbbr1ah7zjf2c3pfv2ljg1e37d63_mtp05bt_8i6_zw8_duf9fm4ih6de8_ox23d_7prooojvbaoh_x3dewa1zy33dkwqmqvdujgoewiptnt1n_cndcyr_y_f_gl3gbz9rp_tpx2mx7_2ebhdwidyjuwwcjrn2pcz9ridobryvoxcxrg5we3l_qg8ry_gzwulyzmeqcfsdt7o1e9vw3d_39tawnrlwbwo78mtb7nu_49vtld_1ks3umql1dw_lrh_mnoh07oz58xkawu549t_7z_bfffpn2he_8lv2_333qa6u3bsmveslx2vv_3e_ykpoocribicugnu5zosntpf1evbmco06hemlul_f0vfb73i6_fmf_hd2_skt9o53vema_js_4_n28u_cp6nrtpw4yvunttlkmlagfcuooyxv33ffftqh7osjdqme8amejyye0ocz2zpr1yqdzr8a_lf97dvsf_jn7ia52dnzq52dsqpwq_v2_cu2dbjynrqx_zpxmkf83mfa1_91v9t_k_xfrdxwmogwmxcbra7gdigec38ebrozuyhdt8li2v_m1_pbhp863ndorljcmbqr09vmf8wj712_9rz9nefcjo5h4nbsamufolf12oo47cfq0_y_07fzs579tpvgr_8g2z_y1cak9fu1e_dby7a5twhf_q3fal_9ts_3z9z5wdlcd7qcixzay3so1m976h32f77z34indhd3nu_319qwafo3nraee7o6_dgf6hwze_our2hmrbw2okewicxmhf1_glboz0mviouyg1xotf5kuok4f5mun6lpcdocs8qfshiskfi5kkxbaomegxzpcdumljwze6ainnxerrhelwmzctbi8ytepofh_fqrpxvqbnnkp3_ujl3kjs_xwy7cygehbyqbpbeeeqkmnqslphzy0bjaxqwccqohy73ifa9q5wiw4pfhs9lqet7jgx9xwsuzqqxeru_h_vlru_dkyqqovpxwscpcaco44scz9wnqolmjbjamy08ysowm5_0jt3icvehfl5iqqz4pmgwdey8pzfavbjqunkhdxarrngnpfoyzvqw4qqgkhnkkpnsdvpgog0dqywca9h3eia9_r6dw4es7qfwubbojrpwkyqnmrlylx1zuzi9zcaphjatirnvdria2qmtjxt_2zl6w5332c2xj66t1bknrttzsbx3dao2wpe2ot7cnpemzsuny292z_xhqwxfll2w2nuhojtoabvlswxuyolougj0exwz09w9t0u1b68rje8znpdeqjabtd7panmnm9ccdl_s5t9xes7wtp3rgvqkvs1vsook2k9zob8qmo3_ys96asjeoanjmidnaiuoddi1v9fampet5l5dgp95s_qnvtbqwfln2wmzssy1yys6r9aaov8zm4fxh_pgmegukvvyxfu1g9ookp4s6eqnm586flddkkh3l4x_vqxlcn205rxgm_lzunqy5twlf8evfaofonntrjnsiyzt7om39v_hx2xpv_noabpyhmhgyxmaq15rgf5ff5veuzkzgz5p6e_qdmbogfavnzxtn_cfl9q5wcxfy4ea92xse1hvyvnovtg7u0fyx60z70c1v06oci3aevpdegzw8vcsi58zvnhmwqm0q2mi016zodpmlrcqvdvf3bfdbj7tlv_6k2fqyygynubixqe0c_zv_cf9utbn6ilp3qziqgsk6e_59xf6zjc2jardzgqsx9cfbzswppnjrv1_zbs9svp9fb1ba7k82gqgfl2o59lx_tf_1i2dhu9vn3sy_hwct7pizqim_awwfxcs_ox_aragxzowwdg4_joqt7hou3mwtvqmmq41raz4ujaid1lklz7ozs26hy0wtfofr8mbop0ku1qw_tn_xjiawjl6dpgmhw3czjkq8bwxf2w3earzz1ut2gcui7jzhg0y_roasvwzuv3_fnjeqtdi_ox_bkekrfmgb_r1jk03kq_xvemlbtw4vbrzpoueidjcf70ohfbm_58jpbgqrctkfis7ooyuummddcyfjzytirj8ggo9yyypag3pmht7_b_t6hnp3s6nreyodjhzze7e3dnkqtfr_hhuzovkdiszn5zzg3usubzerjhb4xas3qtoigmyqks_gdrvzofsu8huozoovqyrwmtaxiuyxd5rneuohkcdsp8kqggmgp9ag2cb7kael5ctfv4ioy6bqdoswtw1vgdjwb59npfry9_clptspooqgdb7xka0yzhseg34gbqrpyelyalw4cdjz5w8nwnlzmhxc_htwv8sufaatpgf_hk9cqdsepiqctsbvdusojaqloxafwgspicqfzc896jh6yjotzq8b83voez3fccyfsesbf8hrtkhkhzfagqiawgi8upikddsib58_4jm_qdgk8mfmmbx4db7wdt9p17mulg35fmgsl98mtqhtx80o8qj7rvqzx4s2zpxxyp8e5xvm3kb4nbw9_3wadoyq_zgedsiqsdwszp2rnzj_onrdoww84td3dnu3lehddzjbrnzdspj7z9tklsklauwojkggrmifwvrfxw9_p9euanc7ybg9ya_ueawvknqkhz3zwc7qwj1ce_rd2y6rhuxromn1r06zctfkpqbvsm1u5msbk5za11k9ye_mu5t82gcxtpsgbiapnsavxnzcwut6pv_0229w6kz8y2f9aywycbhmtgmz_gaaevt0mabeyjk4jpi2ilznf90quraec_ta_lkiizfpixvfiowifd6619zz2eon_vkxb_0ddbkmmvm02teyzc_wkvao4wqtyz39fp1q_57nptynu3_r9gzjglbc_3p7ytkej_wofnzlm7chll4ufagenm5zjvbq9frcni_xzcp7huwcannsvwhnju2bdey62pnzz36ozdm2l_taektbcilqydulxhjtkisuwdl1ag_j53noshzod314gh_k6yppkwnja9maa2t25jwav671ou5xfcjboorlc9vy2rinnavmdvnqftvy39dgtxppc265rx2o2mza533b59u5m6dtt9eza4ehdudznmo33vye2_v_2lstig2tozdq1xf3f88_oxmdiisemitosihdwmiagsx2girf4anqekw4bgymbthwjkzyztm1erief3sj2ebgvganqnjcybc3abfawahji2xprpqrrvpfv9_dg09m5fdvf93_mtpackrj63rfeuviyszkysq63vdiu3bxqpzq7fgf7vqn681yatyk7qoelh2q5xbyu2fcqmmtxotpqgw39z3hie3jt_modvddzype5s5oe9ktn9jonjrdflfx2uqjk7h_zhtzk2t2i_97tc2vrmypvzaxf_kzpn_zmtdcipafpygbj5w7n7rcxgrnz52p9xva3pwll2nacvrm2ub5wadxrl5roxjt7benpemzks_yleni25onz2sb395p29f_3y1eod1v1gusl6vh12kjilbttri4q83zxdspbognhf0my_lghptn_llw2purv9uvs1ebtahntp_nzrpg3lyxeedwfcjf_b_ax37s02ptmvwfznq9997xpvtz_uf2sr_7jlazziqcn5bfvxo9yj1fwolb7q9cmaxrfmfltro51xy3tmmakdsbvglj_23tzf3t7d13xz1qtt43rrbyw1riforgbpsocy_ejb_dkfq_mu6lmfurfq490_mfwbraalgbg_v92pyq9heklfnosehiwy0br6fk0wmppo86_h0edwk13fsidiwb05nlvz8zzr4iczjzaarujkx1zwly2ur0vaoacodi87zgprrlqvj3mohqvp1k05h7tvzs2eia5der_s7cz_yvsvlszyjccey5duzmy4fxuf91u46eybqclbr19fbs5_9iyfh1qpv1wmtsww8mbdmkrvwrfnkjnkgpl3xt7a4fbh5s86gqx2povsl88rvx7kkscdupvfvukiprimjs3fhi_ze5dbtxg5leawd7fawcdcvytfnn0sxziegmuwhjrxbxjbacxfoh1vqdww17ezuhbig9ysrd0dc12rw165ejs3kls5vb2i4q2h_qurdggdjbrffd9ke9y9j49r_m7uvpvftawqofnyszoxijt5cb5tbm3efnpxxcvyrgnjujslfl3rfgor9mbcj_wobx4kfnjcffe2u2fu6lad_xbx0ov29m5tk8ibc_wxlnrdwaxbhacnw_rp_okk5b1ohyilsv6mkpaoqqwg7cxv8ny4cjqc8kjzsecgmfzfbqyc1vzapaiqugi6wqs74ijlbzv3embljqnvg5enjr3xkczfj34ji7b9xqqgt_i_fll4fn8hu_mf_eig_z_9t7hxyj36tur7esz023l2frux5ln7rq77eyei46u_v5hqfo1occ0xmw6wd0eytdq2vg2ugrzuzzl5rh_jlso2ub19vzkpjcfyvmjm2vtznl70jijuhndu7kyoympmjzehbsg2klh0cbhvfvgoqksssbz7iabn3moaax8uflzubur1661y1cux9oq9x45gnfa6_r16_1xj47hhulo4dylwwjz7xoeehxkqtfiz42ng20ljvjfbisru3ez5copnostcdhbfmypex_x3vvgg_3xt7ivsztjjzuutab5tk8vtzxv3asyswgn2fgyljp_6kzb3xcp2h5bmptvx0_cirvk50ydlc21g9s5xw6wulu11rb6_swylupyr9snm9zitkcjhzgk7_nvtxbrop6d_bhi9b7hp7ftbhp8zbw777k3wllnfmdtsybjbo2fxxbi5om2f8_z7enpeebu3qlz06fxom9x_nzul445mk47xl_fup0uaaagaeleqvt6h7dxp_roubaywiqkxeat_yxqo1fno6glwaeb2o7itiiprpjajgumlcdt0qn3d92fyhgs940bg6hoelxxxb2ht3rs6fypl_gf2133pah3ndttbe1ewivvmrw5ffyeucu0lz_chkrdwmjshv9ywgr5yl0yk5j_fk7jtxcpkmpgko5eszzo1iupjj_wkeuyvbzkz8pkz2xe9v7pna8arjlwmdsiaqmajzlgrujrzv44hiheevw6zxii_pa3v739wi_8qggwcp2sz_qsqkrrvu8aldq6aatodzaq5t6md77znzn8pzarcf_bom1brkazaxjexwdnagym2gceeka985npjdiobcqjafbuleppai8k69a1pk_91e_nz41lpw_og_t5kje4mrzfzaakq60u52lk0tjje10xskh46eykgzf3ts_dtbbearvnzwye1yk4v_px_2o0ogjb4_ioyahkls9hxixaa1xup_oklhg4ogl1aru4ldziqspc_zv_mz0nnbuihpfrxxrzkzxgozvrp4ssmj8iz_yixorlovz0bjjptvlemdwtll0aakywcb_n73ptdhq6l08sme359m2bzx_3dz36lq7fv1asygzlehl_c99xschs1tcwtnzkyzyhen8unvxwxdd4xlg0frgvlhrwhpwtjkpu1l220qmolv7pv_6lsgtjuenhjevxmlp_qipas9_znpb9wvrcqwahaxu8dwnrtyl1vwxdm1jsz168vk794eho5e7657hxshvzdxi950yvs2foha7fddorrbv_dbe9ta3t4cefrjdffzse_7znhxktow4idmxnj2x2_zeytww22huazd2321ugbwkvkiw9j1mmq6ktmlxqtbctjva50jm_lxy44hpeusovj9esuhmcq_e9zuxtc3kq3ubjkewifgb1m5e9fmf3s5fsya0rzgxgj1ct_kx0pxfwmh2glzf2szts3mlodhtbm_0xtuqfpopbab4kr_9sxbs_gp0bbbuwxdpnp5p_utntcfdd0_b2t1rp07ffrylc4fjd_g160efu8aw4hyxvbbilkofg6i80mair7vwuspmcoguyz2hyhpvdy7kd_arljmpai_8e4rt1oaexergw7eja2m5uz5zlflwfh5j41l73d_vacvyx6f9iqnxojgvwvyflc8ubqdn11teyxr84vt8vubjuxjv_7u77dnf9lz25url1uvhqyge_ff_0frzo_tnyjjbghzfy6ca3_jb_ynfsqmkzvw19qx5bw2tbhelly_erubfpco6npn1qfkjigcnouz9rnb_bjh8kbzljnjx3mhpdktyxh2wruxudfonr4rrptwtjlaxlzrtrwqqadonykdsg9605vb4x53d3vus58x9xrc9tbwrjt_yq1dvxalxb1xprqpsgnrfms_xw1reyuu5_wl7meo_3gwx547fz437zkdfxkxriimlb0vyufj_vxobuhwgkdjrny8bi1xkh6tveutf9gefoe72qd88qfeyj2cyyhzyv2jmb4_hmnskvl86lnz7fkvq2ejmybyxf5p6zyzdkvf_npnlrq3_tzvxjlc6vcjz_ye9tfp_igtx6uzf_k6rnxjmo2yw3352kaqpg6sbxtlq5fa9eubtrhopjg39kzlwhgnr6eig53heeifesjuh5u4hb_xpnxzvuf_klgsymuqgz8ayosh1g7nrudxk7x1a9_dfvo7_zoqmrnfmzntm_8zm_m1cqguxvkgj2q_6iv_qj4r_x9r8adn_z2dr4qgiotbhuvpjd09jhhurvrop7y5cdhx68c_es8mel_a_ixzduri4azi881_3ute1v_jx_kraijfkybot6qdpamh_7pok2gi4q2tp7zj0gh0w30v4faxh_wer2g9xuq5njvn5cmnzja6o3lmwdlbiyn97kzhbpn1cwm_ieka8oascuoyeeae4fmvxfevzyacoxjthi39rdsgoh_mxhxnkehxqicgz8mafs0php37qp9rp_mzprlgfw3yrscljd6y28eirsqpdb2_6gzff1l_wf9abza205kirvp0iakoapvt512_0dz30uchd6vo2t7wlfiu_2kdxv_glv9re_mlpagtrx2nushtk0hws2r589rprebwlyofcu576se3esbu6bflk_bctcyv44l_993e2l3_zv7sh3v1g4akt6stjv_v3_357zrd_e3si_7vbcduwlb377fj1qvxy8lp1qvbn26crhjp58upyranwfsrj1wpt4fe8t_3o7_xoldiex1e84hxn_gk7fjyzdm89z4ovwtxtllecazq2rfgai_cueyrxy7lnwgjiwli4ztmtbvg0lh_yykc1divt2xkyfw_xbzqbs9gc18bbkwjzhjnkskpedpabn661n77xje37vu_72rwr19v8wlx7wxve0f7wyx8x4ue9bz5gd8gsk7dlf2ezra0cj0xkjnag7lno0bubp1zoxbzvtp1bf_tvte6nc97bzshvp_rfvr598zd_u1s8srx01z4oqls7w_2uu_6o4wacuby2lz3zxfpe5_ieb8ct6e4ou8ijsrlpcncr4z2oaii8h05_iaqo_jjqlgxa1040wxbw0t2092i9mva8ad_8achc972tre1v73qvygdf_wn39d_92_638oika0bni6wkqbnoldw6o0bzuf_1nw98y98fiyekz4xufhbjr13x_6vx9h_4_3o8fm2nctlqthffc9idbtls0snsdxwcdljys8kn4b25vt2ojq29nopqtkh_u_fhtrw6z2vbpsnpqhxnrkwyrw7v1zpk9y4k1xundhysglayrf3dfmbxu59ovf_uwxc_p06ux7_osjugppnjgznciryudledn8yifzwopfjsrtwinm1g_ynyq3dwj5fcjnpvlrhoius8vtoxoptl_91v_nukhlnn7lv_ix7ck5y_2h_v3_2_76iz8vjix6kyqkgtcrmjjtadfhadrhjp1ox9aot62njrgo7e8nh5pjtqjrp175yle2c_fph2x7ez_xe9sxf_extxe_9cvxefpkkktvhjqqz1n1dyfsc_qcemuqbtpk2l7j8yro8nleq4got3lyvfo3whersqiobq2qszg9i7csvdwffajeyhbfrxdznr4jwgxepkr5hbdnnmsr34gc9vcnfgtmgif0stx58sgt8mygycseeod0zeb7pjgmijw66awdhrzxwl0ripeq7szixdkuo_u7sqnib38nridnzz_all483578lkcewy0trkb5hkvgomhxmberonixh18cdmza4tsycffzqaaktw9cu2k7iwbyrudvjyxalazh7o_gmpnkegkcv8blnmjhgovycbn_7bbkkthk1040smjn4vgd800egstp_dzpreci5xgvboqdlupckbgnca86kusd73hh0ay9lcgexqk6f7qshqh_xfem4cgpixopqim9_djxwdqoncqdy6pfvbbz_y_pjvclky2fivt_dh_ofn761re2l_3sl222svja8jmponvvvteqal4dxobfyyrbcpkdzvwztxp85knovmbowcltostbb7qy04lpe9rtqtg453gn28qyaz5ckazuhfmfdu36tba6mdsizgxv71jhkpfswjbqjyarjdw7g8wizzbh5ex5ueoxf9fa_ff_yfvar_0h7y_kc_9u_vus_3ksquwltbxhglqtr9vfdfydltwqnba3lyxfipw6paldovjmabk6hsl5ktxkdsup4hpkzqb0des5t164hieaimi9zaj4z6rgjwso0ryxzbxd59kwtcs6wwa8wnrzbcioihexae_uu_2l7_8pc3jx3b4aq8o104xwcpv_ycv_ia1qhdrychj_cxarbkvbra0vngtvax5axf4hg0y5ldw8327uwsdt85mwnpm74fv9tput_rn6j8u0slzo9i2elr_hilc2hto59nlzqskpf9xac3v_dusmsjj2ki64vihupahdftewyz0oprhqqrkzxtituvmgkcnvhzyvnttpd_mpxhlzc19zd99wt8sp0llfllbtt1uwwlod95fqunulhe877uvi_u2tyzwyzadd33xn3_hbihrhovrsnq8vdxlizc6dbgddbmujzj_mbrexbc_doqsnmaoarmsgzsyss9mm12i0flpjlkqzobg8lywlpc_pt277j29vrf_6_rnuxvx_c_h7qlomtdtucu6d7pgmbkvlutm1sh5ntjjrp2859drocm2vhj_cutdq2_cnayfazz4xpuurvv_a1bksxgd1lnqxq_af_sn27thzwecsq5qwc3_xkmfb8iljkllqppwlkwvp44ww_njfizoblo8dd563gca6jjdrnn_0fpv_7_6jponhbm11z7y1ve0r7_h319wocmftbu68zoo8ny16ffrjujbalfhkmu7e2yknrnfjmdo44drm6zsz6s_ix8lyaf9ivf2_86h3izcesyg_ozpyaljejtjau8fyl_vlgqwputqdcrmiynqri29s4d5surkz1_pstf3cwnt_azwzw0fo_dur0zwzejypmjxdew5n_ggxdfmokdysxtnvku2hqrs8e0pmv0lusxx5jzu7jzxnrou1a5qntlptqgyo7if6hodaf3var1gadw8tvmcbaavl27dnuyiqfc6qq48ta0yaootlj_wzd8q1hwzfdjbpwlpfbaqthhskkl4iod_zomgopgrnepeg7npoxawrsu9wjrdxwjvz_0dswic9fig7esacuhnxplr97qs8cqj3qp26wds5btd1dnl4a1z1l96asjs2idx_sr3mhqbrvnbhhptkbe78qb9vgumaucwyjqpqazl8uafiuddi962zne4ygb6v5bxvtux44zmxp0lvo8hakyf2p9ajpcivowfmwg6ycmxpkru2eqb7u625czvliylkluym6hg0dutx_wp4t8b0_igkn9cw935qdilirsbiqg1u1yxejqijlcfp3hqdr7bf6z7ymfsd_ypg_xglsvli_cy18b8q59efc_hkjnzbug0ugn8gilhcvwb67tusyodxfsdc78rcm3wdh03tcpwyxfjplr_pz8e7rmslknwscdx1ohqlfjcmo1p25xfuxve_izfoepcfeq6ncdrut87uuavnxte8dpnywbr01ncs4sjjpia_c_scps9nyqxzkhfpqd3pimwqdvcxlxoan8hg6budad_mni3tfy7se4oyf_srmavelxo1yinu_xpur7bytmp4meceu2wg15rvbt8_h_kbpx_fut_mzmskep8e0ezv6xg1izzjrw_amxhpdhxzllgsi_w3_6ti4ge6ert8pwvfwcvot7o7_1raxani8diy_t5udezhxullxj4miovirv7pxi8pdtbmxid_l_aoxfqcjgfsg8gi1_7btewzhhnukloqrer3pkyeht9a2nmm3tqt_97ndho8vkg5sbcyr8afimvntia2u524rq04fjqlubwzgutxhqyjkqzy0ttsc96unt7w9_z9vcdk_9nyc24ebiv6b0gdp_t_8vfayhn3_ce3cuwaln53_54fgldjblr74xvoa14tvgqxjwipwlo_5nu8jyqahpouy4andxllpv_irv9k_6qu_khpcjfqinnfp_piutlh5vo7go8zbofg5ky71xn7rxnkevzr_3iuo53qf5ze1c8cj2s68fgcktszpiuitkjrbkznwdat7qttlyg87tr6s_ogn1mkhoxgdpohk7rn9wm_drrozaefswnyzmydoxos8nd3_x4gadh7tdtm0i0zwi6crdj6yxhufqvkkydfdmnz6umjdh3ps2fq7667tur_xhfpc9jbng7o_snxgbk_eiyxorw1u78t9reebmqcmmdt_7mv6_uuilapoipw2_w7ijuelhobeugymcdnrdgp_rufnb1icgxgdqnwvzjqokac4wny_m1c_ytnomik_hivoulef53espeufjfw4z8pyagkrrwkkbxum_s4thywlefa_2fc3j5udliefdkfsfgulemdtzfwg9koxfpja6nrmimctfpvp7j3qtb2ov0djpru5uetp8m2ptacpun3hfxzj4zcww1gqlpko7u5cbnywop7eszpb36wfly5dcrln59b_fdob21d_5d8nwcmss6zq4smp3_in38ibu98ese2gzug4l1prcazmt9boad10yieba9y4hh8_zm2h4puiakruc_xur567r8r43oabb8vpfqrxwpbtrk1t9pkdopa9tlfcwcifdloz8gu3_mkpj07enarvopa97scz73nhlhjm04qlp3ecrly125yxnqc_glilci1sxzfhm99myrngfd7wsvxicx8ymw_xmya3tvcx2xyc6y_u2w_eykmjhf3huawub_5jwniiarlgsrcwwgzvbyfbikxhgcfiywispfp8li_1xh6vx_zvu83vwgq8ye7d9lcva7glwihsnxk4zfp2m7dqvpxj7ucemrpjy0uxlzz9bn1ygupj2cie3ak_iopxjqpl73szdeahybg5e_xovu_8sijcdlks571rfbkkdga6tlyqrtx7xq7_77yy2ginmof7ftb_sulu7plu42n5k_msfb6qft_bvf_7xydm0k4i4mnal6l6jf0da9ujqqkwydgqtphjg1l6ascg1tnk4_hiud4lgkirwici62z6qjg7_dq99oqimgk6bc1almref6vr5v4086thgppgoxh2dwe_lysizaebpncdpwpk2wpstbz9yc3kdbcat4dhijf0i_vjz8hf_5einwhazyagv5ozteepjxrsnerllzzfgntqngqbrkg_lif_bhtuqidchwrro2hcp3mtnn26vlf2juje_m5zfayzom_niqd2_xlgzk13zyhlzmy7x9mgohqmmyqd9lprioeizsqwo9qaibrwpci_iiw_g99hgz_d_mu19ges3ceuzfa2vullxi7zo7zixp6ame_ixe_5t2ojoghrwcj9na7qfukc0a5tmm8p1nn3nypoxyntwae_wmdowqnigtaabmuqjkjnu5ett_an7tfkqckygumdzxq_u0r5kkbhvaiuj1dhr_goyit_iqsksb_ywzvi5hsobornulmeko7etxeuefp7mdwbt8gt9ebkx5rdgvpd3_3deuywmoyvlxzeswgs6nu1qj75qm7k3xetli1qb5uusdl5flxq1snufabxb_4uywzceos38yqdre2nufxzkzcw1cd5cr0t5_meupu87exvxtlbl_grflnyh4ww8wb32ijfdxxun9yxmfaungpskf4ppwalsdzhtd0cx_usyccvo8nw1kyoqoob5e7kvspkroulbsfrlwzo0hivafk8vptp8ld9o5_n8nvzpz99r_dyb_zdudguzunxevv4redk4fb_uqjpej_mgr2i2cwvumgtbo_fw2yfx1xgolz4nto_6o7khgsk6q8bz8_bfjhvu9duvudshc3tvpattg5tlswv8tngv_qrvzoombna_du_4ztcmbe9_9d_dfb61_y3hutjqxas9f_zghpoys6lpsm18yl2tuoz5p0frwzeid_vehajwxn95i0sgf5iuvfgeowiqohum8vlmvzz_bciklbw41qbjylbodmdokojqtzf_kjhc_echywkqomhqvz_kocrfo5rbvknrx6yf65nnqanzvey3p8ebxx2y4e8com7ef0t05_7vriyxvwsfzmtjlrybash0oheyylxn_4u_8iytporsu6hidx3ltytv28ttxoedskevrcqt51uz6u3lxfowwygghzk3lsrdsc3uw8p3upy8swwndwl7wsv5mggpmgahot4vnlzbhvdso7p6wtbvjozq4tg1ngwvjpprqfgcuoqp99ot9ufvmnuuyj_xpprz9jrdsahzhh1agxunqn_vrtt1um2iol81wele4tzpto_x9nwr5xlgx1vz9tvuu_ncnk5tsgusopkiq0rxcapkfjspvytoutk6fe3y2ajzooecm1suxm6xl17kvcyczivz32v3nd3tntevx1ku2zubbwlxjuajbiygpraxcliwzkezm6kwuhyuxsbo7wpc_4rmuact70f5kayr8fv9wknhaaqpo2wj8g8ltgio_2epiuwqfc2caqtl37zt7dggb6_gua7oo81zfb2olzf84mgnbcwrhkatxpgkv5xzbewmuhrvaghnws2dpkmbpfv2zuptrsqv99v5aba70jolcvpcuwnigw5tla5p1hsn_7cqdsw_wyu8a95l6nww8yvnige7l_m4_28sn9psvrfctjzyitgcm5jmcftssgiydnftpst8i17skhkth1iuyximwzpzpjimxkadoxd47w5vxdqx4dgnku_vtluhwe5zz2qnuco9a9w0_cw_jrvvxi_snf2b6ryvdbv0mehbwfbmsgy0q_fyo0ynnvdd36pfzltbd5en2r1_cie05axdef4yqoqbyz_qyber9cwndbagrllmio_z_hcy1ze22tqqufhd9py3_2gcg_njl3hblc61kfmj5zrsfg0lcn0v9bmf_7lxtpd3f_f3xpenp_1pyblxd8n8_gz0bgkbcchtxqypp9zysajvgkxn0osi6kh63wly1hlvunvr0ufpt9e_vxtbs94qexykg9h40c5edglxtq_7m_o3ztutx0cr5r2agqcy4pnbqugsoovtp359huareseezjrm01ny5ojtbyqp7sx_pl8x67ehrt_fvcauz6euyqzlp4fv7vhc9ahdnidtmkvdtq9p3sairhbwoadriyfo2mgdnd0plh_hqz00jx83npwssl21of_tt2r_1q8mqs7s0eozauimnj3fg_rgrltfqoagxcll1znp3ar_doxs0tstksjyyypei8wru7uch245jyk_fvit2zr0_kbx64krux7wozoj48y_t737oqdjlh0yq6t77fhjqs6vhjp_dvrgchaddyzpxyswh8ri0peoqdj6cwhvkeigbb0oyqljwtucp420zysfenvuuztj3ekmmw8wnqedhxkck56zdq7oubb0_f7v_77g_u6zwhe9vacv7upz6aw2ztflaxgkbzsnucj9xq9rgvt0hso_wxyoa3wtyliux1hkihgugmhhsbrvxqruosn_pahe8w5dz7eaz1n7chtv21d_6l1mvrhna12huent0zns9mh9jcpdqh_vb_39wkhifo2cysxqyu8msaontrpxf_ezz0r5arljymo27jyp227ecdrloe98i09gkq4qh3qo2rfwmhsgsnagvd29jap_qqd_osw2r_5cvrkxucji2spooiuw8hgui8wrxwxlevmw3jhz41ulucyjjaxo2ql5fzkw9_4honuc_vns8fp6xpzbcvwpc6azywu7skl8216_ag1lri1x3fhzd76p6fr9bftt_futprsz_vx1hrny6_epu8vmjtrhygwootoifeafcj9cykgefwynlv2iibasaigm3mm60uonhygrd9odz38vriy0nkhravwxej0nwbmoypsydxm5z_e0bv_ebyzuxuzn_67fegodiu4fuxibyzmjqmes1dkbz2a6v77rjkwcju5aedk1cjvbjlbkbeptcecxobo3nf_7nyyvvc57zvbakycasoelj9ni_3f_luphlgubtctbktgugfbryhd49kc_prq463j00pxv8cgvyld4nug_nfxjjerh_cta_qssyt7xvclhb5wv9jvhpzcfcxyncnn_tyczrdhr7tuttkzqoanhtubq0hzvzcpouottf9s1ykgymwjdorw6ftv2q9bs5vro3chixpbl5x_n8y_wjp2irxq2kbie8q76ky1s0pbidgsjuliysayra3_4ntx2mvd8sz_1s_0l_0lasn6og0y0yhi_c4h3tmcg0zjy4psnnxh3qzuiekzidew4z93eohvvgb6n1ni737hycb4jl4lj7elzdjjmgbadw4_1yrbd_ti8fzc5qi1pmd3nlad4ivesjtzlwlhlfdwzfdj3kzwu3uhsms9tayymwxv2t6mhau5pbfn1lu4mvwyvedwu1pscsjhgwhstw7xx8eec8rlvt0jfqvmsfovdhxktvhxwfy8t5t0tdoa8jfpeoe7vuu74q41fgptgusaa4hbs1xbsow2661qslt9b_3wb20v_fwxxwnn1icxpnj5en5i2_8kephicw6xq9qznhx1hohs9a56hil9dnejhfiur_wosya5s8darenn3tjaw7s5qz5iu64skpp34rnudyn_csycu3fv5deheeqpewkh3vxwaggt2vmflx_7b9e4vxfhmvaz5dxtinsc_j07xnmevmfjwpxc_lzzcvd65lyesinsih_jjrcdi9ralc_rjaweyyozrmg_p84ruawihcpycxf1puvpfvde_ob5calmfw2qxer5ye5xzrkrnwdeh8sj5zkrlzu2lz02_lhk5y9dawdohm8xl16jkcdprlzxv_rftacfeff7gx_g211ladwkckcpiuyng4xyfq99rwvjfnwbl1zuzphupmwnothusjxqouiq5fw2_5_nmkqkyd_ajkh16eqj7mm0_zhvoiti8r6vqzm5aachfr3cr_38wejokgqqgqcae6gcreri0dpo8xwvtduezxqaj_8yz8clhkwbqodwcaaq8grgbypwzeb6fn_fjqlytihekc_vrzywcevrkf6g8tvdkt4pdgbb_iecwlpowukbx88rtreamvvdpvvlmiqjr62dhmh0ccheyh6m1zy19l8_l5mt7inxtzxzr47ebkdvqslecprthom5axgul6ujfbmd6py7tpji0scer9cnl_j64cebn_1q9fag3_rtypz9u52w3g1a8aaacaasurbvf60ddnjxpnxe_mi0c3sfny8vrvbsltb67e_s_7emqehklujd8prrtt4wjtj5mqesbolqef_d2vjyoyuaivd3ulnfetioic_iswqc_7_ywszlvcmduhqwjlxg5nyd8umvqlqnkyzldj2fuisfwosr1noy46y9xidjpfbfuchu180qzwehq9kjhbb6qjroxkdf_k9wnbylosaohxrkojttnv20entpqkmqfegxl2i7oft4k_durzic_cgt3nb_r2dgadnygqptv327nc92n778mmr13ouo_lqrhv52e6spjcvpustn9ne_pl_pzqz1kllrsdi_5w2ullytm6kbwexkzl2xzzlsni_ydpim6eyh8ajejqtdbqgy3exbmu6i_k_wnvsgxcxbdlax9los_rjikg_sv7pdly_r4wowsiuyzsx6ahubs5trny2pludohvaphyvdusw1tobhe9ileu9u2_on7o8niumh1pjitwxexbywncsnc3l8gkb5fz7da6pxcdrmqpl8zyi51pvlk87qdyex_8mv_1scolwnudk59g6qdxxm4cdqbuc9ufkfimj_lzpspc1fzqvdkxibn9q5uds_2gphz3tgp2wjwfo_edbgy3wnj0gtl_jlavqis1wo5dx4mohlvf_brp8kdgcaickplhbnomm3t33fvpxh43epuubv9_i_znyhyz2mbmi0qpnr_wm4o3jwdwgco5_8au_mbbs_s2_qvx7yfghavxnedlnr3x2uktq81awrxlqsuo0ugxzgtfkrvzvaboitfneyygamxy2b3ktagcgguulm23y2srbwd7mzpdzkqy_a7viumg8xfw8_ssxo2ngjhz3zmm9pznv2jgbon9evhn73rdmxxuwbasxeui4wljdvzw9dbahjf8fmbkq0afig5fhqojkardz4wkcwp0kce9c5gridu14muw9sbsc04gvuujewzoqru8_dzfqpaywrm7ugl5s7f3m_bywm9uy2eoxjpvhnax_pikup1l_lswsxp59xiepbiaxhkrswxduduqhtl_il248z6woe8l6wca_satswv8lk02fxo6hb0x3j9f2k_pm_ewd8xa3n_45bp9bwn12jwgjeeona94lgrauly86a2implsqge2r397ba8uj_o7a60i4to4bvos3n7by1j60uzrfjfre6j2zntzeioj58huk409rc3nxb3j93lmiub_lyinyw0b7rizix_w0ku5cxbseocw1jz5at3xjxc_jzkhsve_opuexmjzi1ojxdug66ruzbjd0gqdxkddsz4h4ea4idbtmoiytxduearzqn_x_rqni8w_3_x7bc2jym4ufthrndfhifhxxymo1j36vs0buiuxi1ra7zttyq5ptdvhy1thn2kmzr_vrh2v_sd_inc4aafbv2kdt1ccqhfmlfergdsbenrmxdhgu_h_tk2wjsls3pz_fw2e9rhb_2ir6jc2_3qjmuuzvjptkr5x_8ihc_pbh84tcb4mwkx1iemjgmg7qgpoqpo2zhg9qyzhpw4na23xjfxongr77vp_4ie1j_rop7qdc0vjmjxftr55izox7v6hxezg0xyuf_cqdwqeuccpukc9uqehnbwj0lhtbtaxf7lkuoeb30twdk2fdci5pnzfu7ljxawxlerwe3cqecro6iwkmgvvcbj_7jiod_roykfu64pmuvyn6n8eirlwvi67ovod349xazmwrwe3djn0_cblueziwl6jxzdmua4k4msxrito5e8_cybahhlqrnedlvy_p7wcfk6i39okeou2aa0r2i_ox_lx4jpzsfw0mxuuh_hn9fo90onnrkihspmbn3wmk6kj09mfupn4cfwewem9ywne8svf4lx_pef0mgxigvr_zl5s2kpubiqcqqzer2_lnpf733euoal76mwnuz5o589dbf_7iq_lbdeo_occgktb5mgxf8okf2ybn0uibcoushcy8eoqoxk91ipox5ifbegsy8fs6hmz93_pfkxdme_58bmyjuy6d3puntt8xvw_4nrmd2k98bd_o05jdqhsr36nuhawdynba9c5iwm2fzqkwycswfwo3fwjbvezefzv1hmjxfglpwj_6xrfbxevka_zba86hnkkxynpg7e7gjurdr_qviv84b6z9a3t9t5hz0whsdeg8n_ww78z66_e_dtvjolc_iprg9cpnpntztuxwefhfyjvnog7c0pw5i4oajonyalbtkw07q6kfozpusjhva60hg9huw0kznxvrufiiimlzmcrcmcywixgdlhz5d06ajt6qhx0tj8n8yrbyp9geixpmbrwv77k49dqswr3rc3op2mbxr546wjcwwew5puddzwqhys6pg99yz3a9r981be0t8fhhhqeom0fv_7eoevs6qkthkbwd67khj5nwomwn6l4pz9nfzgdadhmp7bxqnf4bcsmhype9k_gfg1y_5le05abe6wdza7v4lo429xaz3vhi_ptwqxzuvdwxktxror8ircotmsvz7ki4jqt15_mdztxg6pc6vgf_mhvw6jnwu_bnbnlz33ntef9r_iefnijc_knjipsgugmcxghoppflgj63bujsbhbx9srs2gbwmdcjwta_a9igu_pqyq9p9wfxbovyxqe0yi1jf_sadxth1fi9mqz5zk46p1xbqb_uw7mdtiz_mcz42t2rqxhtdbxzpjxmhv_urvjrug3fh01_7ax2tra0tpsuztb26envuukt1rpkkorb6fwaeolbfcgqjv3x966kh20z_905flwiv6rpgcamlx15ifq7zoyidgacwicbbojymgkt_hxaja_vjt5pd8yzdemelabasv_fmq7ij_jxrxoj2tjwwidhpdf7gwnee0u9vw3sr_hmc_vn3cx39ce_5zn92e_rsnthmnj7unp_nj7auvfkl77x_84tdf29lg7qfrzxolcjthu0hbeimzpey7mmzfxup6ovmf9gm1_uo7v3uqv2lxo5fxzxv_fk_4h84_eg8gs3a867qnt_qkt4qo2mj450bhy_g3twotamujxfjos3bfmgs9nvkuj_uofmgfy1vxpclbp1qd04d7wl3bwfhlr_8382u8e_llae2dptrgkhrp5hhhpypz8mbfi68hgyhvfz_ugmfoqs_rtw8ppfxqc3wn9ndgjc1nhzb4nk6_fcyzntf_md_fckrsqlhjjmq3khyp3_cwccil80atutoh0x3mb5nceo3k_udvc7mj9fsmpcxrdkedt8qzhjx80sk1yepzl8iqo5hefooupd1hklzb30hrnhp6wsef9_jo5onxdgzwefzf_kv_w478mllhoipyzvqif_0r_90veezyhiqwn5o3_n78she_lgem03b3otr_euzffwvditicyo_vcohjsmhpwklyvhxaf4fy9cickjnsytjdm1nfb7hcc_mraygmuppwwxvayl2mbnaslcod8ybp6kq1yuhh_zlk2v0xf_jljch7ruc_nux_ispnzzm98cz7alcg8_9j64b8r2eaut8ynfejtbm_3cufefvuyh6zqemd7q1z7gk3m8aq_zjoyqtl5_ic9u_ep7cajznldhavz_v2nkr285fsu3w2oqhl69asx6mprn61ugvrg2w0kdfniypqzp_7nse3tft_jn0gd9mdnzcmpp3yom5jfufkqrnnnezayiooykuh15bh5y7kxzmrlqld4nlngxepxc_ux65cv1vs0uhbk5xs_dn4x54oe8e69956ygoll2fzq17duovvw_bnl_fn7yqymubr7pzgp4sxkodlnxhfe3yru7fyj4h8vdqt8kn754nqux6x9m6xqvkvlcm8sq76p_vhv5sd83xedjtuunsprdqpz6xsfew9cbhb_ivokpqz_7f39m_zv_j_ac5zwnldaqtriv1yovq1pla8tpe97zwqdoaoz8ihpdpaiwhzt5yv7r6xen32_cal1tk4vjtrn_7utv8jlbuhw8oj7nqhdgjdnt7rd_x10pxtek73kuqtakwqp04decipt9hoki7iqqksdxkifq_phk1gvwsda43t2ooaqtsy2st4lpjzzhvugitwg6_s63xlr12mdkzuaiwtzcxclbefmqznxkq8bh63nmpcvfnyvdmkvfjrdjx5my34_ljktnry5ee5n4uekz_izylaots6xcpvmjkvzmhcckwgfpg_gvbmswrubvhk87j2mr65ejfbm4ucqqkon_jaf6efbmyjrdqqbf1ve_tmmzlubwrhzv1bxayq2whlbgntdjympgwjufpf3zz_moyayiq9umavyzv0qfzy80nzyxizehynuhfb5d1cqvjijvl27dqm9_ui5saz7j0fdx2mxgfz5v_clayptzzo41bes6cw70s7sv_lm5nvue5vvfsuhe_pxsijltmol3yq84t0qblptu0r4cpelcewocar5vnxdqcrdx9_mdozp9dnpe25cd39jy6othsulgq0vcxqudslggdrvl73ss2j3k51nn_qpnxrctgm3ytno_qi9_un4lcqsfj62ntrgvs_wpqq4yrloejlciyaxfdl9km6gdeeaekoofbqoloff_mvfbc956uvdlmwyw4ffxqbgnv3sz8f9vbq2cgrfizlg9xnwyowypc2lxrtoqz1qykuhlj6b9phijtblomplodhb2uuwkoz45myzuyh0p_6zz2wupqx8gp3c2y0b19uvs5dinxp8efkxgnpcuz8qsyfwbm673fe8wpiw4cn0q8uvxz7ckemhqa0qsontuqfpxrdk_8pvn61rwsncl9pkb89ogielpykvfse_6ewf1zawc60zhuebynv54if3ticeedc0jlhsbz1bwc6sy4qfykdp_yxwwatt03vpf5s399ekwytmywp0qhohi_yifz_pbznl5llsdaff5nvxzls8ygfgsri0udrbimfbnk7u3t1p6xsbsxosldc5sl6tusxh8sdr2o7bgpf6ksfkqal_3h_mgcjeqt96lj_xpmxxubho2g9evguey9x47vjfvt79rje_z36vb_ufle7pneizigfsc69envqjsosgv43r4txr7ezp03hi1g_8wa_ezamx1xaut77vwb_ptw8ki8bfi6ayvptr5n_yj3_y_ef_bptda_7kbg_sfkiqjbyly9dittipymnzgoixt_5epcomcihphg_zvbfrik8u1kffbjyaceetfelq5eo9rd_7fb7_3u77bnpf_5aunqn5ybrikyhrd4s7_0s_3q1ethdzf2ycew79orcprck8fu5ko8woplqpq4jmfv_d_tbmxg9vz_9wvx2vf_zqqlxujqegcbi7z1gz_ef9l_77xvcbryifq1szka_c3f8ur2nd8x7_knthrk8vnvu_2wm84vv4i3fw5_kger_xwwpn1rqsx8bq2_axi2ukwulemzbdijfqlnqr8md4uniwdalm4pz_jafjgwba1i_3j75wvfgx7uq_tgnvdyintga_9n_o3t1d_2r_j6jfny6wrbkatnkjzjovplbqm5jbag8x0s8yt1s5vy6sciuttvqusdx71xzmi5l3wwvvl6pltelp4uthw7ymv4dkhvrpsnkxostnkpb1nailgw2e4cpxhrztqbpm1scjml9ggvave_9grc4psynrtx54_3wudripdzzui_t2w3lcqsstmwqj2ux_hg94p_kz9gwcafbbd59xxmyrb8z3lk6wz4dvpwdojvbg639c2ndnxtpb3vwqxmbaydkwsddvzg2ysxjvpd73pxwclonr1ryoghungh5mztcxrkgejnhiaaqw7fzdsbg3lbpdlmgnr7u3ciw2lbo2avipd_ie4xsgsc0spyq3b1k4y4requzlafsfq_rkdgsdyfof3x1kfchgmrpy7yk1_ysgh19wwzuaaoygwiyw0y57ait4_8f5qzdg7gdq9qdhd28jyfeydwo6o0y8nr8lymw9uoac1ll_jefbijemip65y8bjm8uzfifuxtdb7dbhz3jpor9hwudsb6aa9wzsenvq2pvn8eeocbdu7rr0mxh9u3dvhsau_vxqudvf5jofv8s3jiailugvhtwt1gnls_n_orvkb716o8c69vn0t7j_fhosllqepqou8u9qugek_4msldff_h_zjvwir8tsr88zg3x0drlyyu59nyi74_vhh_rlw1g3_2vergijmwhzzfhz6ypqruy9ycddp8mwwadhy9mpoi6irkeozylakespyu2g9lla1e4zh5mnfz6ex0loqnn_al0g61zrp1hsoxtvxbiv2yg8c2n0mxwdt2loqkoyhg5ggxawughhaxglgxufg_wrrb1eidzujjly_beple8bawsbghm8gvbwylxxq3w5w4yozkgqglz1ue1b9o3grtetwntnjn7r148xkchkzzjuj8shdl17hkn_7pnx7z27lgylhdd9_9qt_wqyn4_uryg0fdtssju6y6w5f43i0qvo7vfhlx6lro3etd910e4imxecrznwrq2zith3gslhvwrvhgbdj40knkqzkva9faa5hgj42fcgcp9gcsbkzswpvk6mosrn7tzca9ounpbypagawembv986m824rpn45vj8_kzdwuud_uxlkaudn9fwupi37bwtjyldqzlbwdgl68lphuwa3rc_fztpetlgonrm7zjk3yis8frkpt6zb6aajnlzlowicun3zyp1hhsh1r8zv3mci_nptzrtnjowfpwdsoilxzidncpyohxefr9ip5v0zvu_doqt2eqrzkv89fw0qvdn_qpm_kee6npen_tmvbsu7foieeelyyihltl3js1lr8xvlkv_vu_zwxp0pe1ak_pl_8jm3wyfifoeome8_34iuorkyum6h69rvulovnhuav8llayolorwzv4cripgxpmhzj_tzvl4j_fl6bdhyzz7mhg74o5mbgl7fpawdkptzsiup2dohotg6atxhl2eqjfvksnzrfemhr9fvmlscdfkttbbi_pkqlfodvlq_8rzldlshhtniak1jeuz_wrv7dodl7wet5yl9a_ubehqhjtywn_rpc9q0nlvnvfggurqpq6ivhtqemadrbvp7xda6algju4eawly_9_cflh3pcefbr9ewpfbcovem_vs9_wvlb2m2wzp6c_tn_r_c4z6mfctq_t3uojrgptkd0md8vrco1qmlspj_qgipxv4lbt9u5cvic0rs8hmjfh6i8yneheebclsvx2nve89549o2jkysy4mx4j2_e0xjsdtlwclfjp_jsskpnedu3hy93h3g95z2pxjqjcxcutycffm8ixywclkrxpoagyngir10pqezoknaavd39thsxf3us3utyatfxlg1i_oxrosrxwliq_pxoak3foo3f_q3figpgqsd0awskjjydhoy_h840lu6vi3isw8lr1upemkqxnsnoi_ani2ivir4ppvhgs20cluoxkfo_6tmwsij5l4_4wubp2bzeo6x8lgdo_vllhfgzhjsrsqulwaivepiff_xwpeegwwpfl0_bkt54eo7wll1invkieksrnyxsvlx5wzcepgkcw4fu0zj1d_hclcclthkfxaq5ubkqkulgcbrdminpxbmlprxictjamvstp5opga7_8nufw7znr2vn_enhmnnuynskm_edlap8vvnigwnxoc_mmsus_pror3rjwd1xfhhgepwmlsh7q4dfax2b_fmghtqavnfhxnif75v87mbrrllv_brzfhg_bd83afwot_ltkvn68iw8aq4bhokrflcvg58jla4jldywr5kh6vp5kg90q_zjcpjc75twll_vh_22jyzchuh8by9kniso_a6xtbzhgq_5_ejxhkvn9q5cxdcdskfyw7i7hfvnyvukniqduhy_fe_wgcvvqmz_btn1dsncsccqwahgs8yaocitpwn8plo5ebsssoivwmvl_kh4diqun_f_es3mb_qg6qvhuv3pllepc6dl8d3z_irnohai1ejvf4ncfat3qeyv_sll413stoprjjop4inpefiqpbx8xzn_8b6enalhd_rc1quy5rz7yno6tvuvfehh2ifqym6imjw1eyjma2ed2lmw4hq3intovk7cvlynjyyofxbo4u77_obvumbgiiyvyf6hje8of2n_sf2s5uipbmv4cvkafec_jjhcdjbmxsryccdz8q29zq01qqnvmt3n2kcyrlrxnio88fm4sqac0eiohn7ikzp88g1mn2oiokdbidadvplcqi8_jbqxun5jri_qccklzco9_5zvytp_etcf8ujqcu8mtrnkmap_7jp7498sj7aqrcrzo1vmlh_drdonlthl7t275tirnqiq_hzcbcv99lkih_fh3hc27hen0ip1yfyoyd6o4fww2b4yyqr_u6r4u7zdq0edkm7ayfulxlmbh2yu_qeuhqy048q3ty1w9ko7vhj46cope0xnwqqicohkyfbuxu_7zf_7pi446kjsquxzlsnvuc5_btp85g2tnlkgjxd_7rl9zlu7dbztbccwcxembfkqgytz3xyh8aemfs6c5siaq6r3n9crkahv6efwmtknh4vxasaqh9ouzrvvvdrsvf9ijfl2nlnwmf3oapiwa4y3zxs_ea69r9jqv5t_jn8ibqgomhrnzuj95ysoqubzd_ajzwvu_pobzsjp6cdwbormrosx_aefwo5v46ipgt_yjwl_3ovkbrikj4pwz_c3bccxsjffky0dqzuaoetqgbc0aawztou41r4dm99lmk07g8gheraxdbibnylb9bzymlfjs_dz71gv4kn8qptcb97ypi4khvo41bobt9xxhy9d2smkurwsvp_fx_zf7xnpfl7wu44x3rqz7deoqglzuuf6w8gsq3y5hhe94x_ki0wrjwgrbbi3f_zy4vlekgdbt8vlywgdx6ucsz4dzuubzobg2amwgqvkowrluvmyz_taastnlvnxrl9czuxo2genn4xhd7znsufmomerxvgk2jra7pjp4srnez7he0jbrx98x2xhwkrnfaeetodjx29ioamrb53ewkdxujgn_4avmopfjexms_o5yxxwksy6cipdxym5uoid8gcqcqgci26czg7lvn8i6gh_dog4jz35ye1ll3vzpnfq8bdigsar1250jtupi63dzh6p8t_65k5bo2y6ydeudud1x1tj0mi7bvtss0squewtvfzll49ypmyixani6uwwc4hiv7b_mtvxhrtmgivtqmoyflmeupjpxxor_j8njs7nkwdkcxurgke0gqye81syvwrns81url_7tv_lk44_7pnpbhcom7angwn7_rrp_7sia24dgyyfrlareva1mnk7qrqlitwjgoc0pkklz26wpsenne4aldynhoem7pxlmelb3lgr0zumef7ykpfetxbw8_pt9b_4i_1nfuznojoxp_aqr_iopgwzkdaiuhdy6hn8yltxrzw_s_8ba5xf36xy1dh5bjtqz10mkxjrnpviauowi0vajxxf3nppj8qdzo3rfzcdgqdd5vzu29xplzib1unbo_wrtki8568_9zdlupszjj8vdqvsqsfh0o1ddp1nukib_yh8dysdm3gftfv24npkk2azw3sry90j3ywyezaodqgejo_9gs79qmwdg_f9xmnrz_hrfmka0_z08hxkdt52xhqhjjyjf7o8vacx6xlqtsem1ysppdi33xuzl3mgdtqxlfhinevdezv1xgvnh1bknio6sc1ewm76fic6cpx6joaj_pviqhyzcjjxxqhgm_pzldtaq4mkphs98sfz5kfreaqzdgxkp_1pnx4yrvvlwgwuzrlugutdeldtveseoh_n616hgk3k39bpvvxzx3z5hzzouzqlt1nmayeadeuxz9jik91ocan8x7isku75qkgionjf_t5pqnmypm45l_ql68cvlsb4vw75s3fw3fm0vz854jucxdvo4xnvq7db9ld_9vehzecnrmjgwb3jiu2j_ruq8yi_yk5vbxp48fccz6h_wt6bpt754szmltxbwbjzq_qcqa55awzyrncawefdi8rpkdbsiu_zyahbijcuxozsijuwh3dij8wt3tjj4ssg0xgbdjrkya7jxf0niiegxceeir4ollou8hafnmrumfthbewirjtjnmwmhkhesziysnjp77ibpguoo2gywgvgkmts7_aqvnuuxh6bnhzv4evhu9duv_2pekj3bxba1nnubyjg0lijtxi4d9irav_qwwsae_nhzulvjd2ko5le5hxemjsqj7_wd3k1f5jjhgp_fn60q5ovzot6uowbvysq6yk0_xarceren2xljglgg_nqfxgmummhs6usnqmonlp3eefd_7iqyegkw_ydh9bdfsuhbgcgtnt1fcjp04gzc_ujniulm5zl_41obcuts_ed5lxowf0ah16sf48ipb_petzowjq3ijb_vl3iwtvqlg007up3orjoun3tt_nimjr8qm_oo5pr16_cvtheuxjue5pxwmmphwbosr4fa_pcpohzcp38r0u2bryvecoz7fftbgwxfanh9nxmgrfo3cz7t80q0nwyl_is8kbuxgdfbq2_icy6yyq_ycnx2d9lrhgb9v3yx5wzawmu7hg4_3ystnae_pik7ojg50akdgxqt_vr68rpvax53xxnlu5dno3_gurvo7o7o2y4kzyijxbwvdfqhxr0bhz9pe9butcipu4hbga_wxhc1fwnsx8_wod3yl_inwfeg8bchvftyglwsp5rs84oxm6pqsxjb4rnicnt7pec5xnozhnblzjvx_lca7h1dp8kp_ev3xsmm93_93484_j1mrmff5eu2c_gxxfb5ebhqvwaaiabjrefu1kmvfvbw8tyuzkjwgp5vfoxhmhrck7f51fk0ds5n_wo69x_qo6yacw78de_px08ficrupyoyrrzhrzf8lhhkopy0h0rdh_7hh4byouegbs25cibpi6hykdcnbcfqfpaq_8_epdwuxtvoo_kwt0_9a1vjvgbxkfalvofgksyrqcjgm1v3phgb61838wvm4_38r_cpeqivtjn_bsykbsqdl78fqofn_dofffn9c_6k0tcp2tqfvvxfzvgswdxgp3gddm7bpbtpuvtyodolqxpduedzynduz7kvb7iqlf6gvwxznx6aufgqj_0bb9nexqhq2tu3p7twwcbr3g6cu8jvtgdpdkwfzxvt_fggxaychvfuysjfou8kqauqgjaxasxd_jttoedohestoa1y4yguy7lmymdg09rdgjpj05mrdywni8vwcxs8fjetgnsclqsdadkundqy3edu8utlm7rekrzkoudjwcqr_wl_pq5_5hd6h2mqjsbwedvulfgoccj0bykwefpfru9xlglnip0_6grcbe8ujfz_qvs4n0qkcuc0bjf3ec_fi943s2f6l4r1y9xlm8r3nl4xe3fuqyaetraiquy77diufb88kxfwnzxb_e_hqx6iigrrnf5ge_9lahjsjgsnojx1gfhrcj8z4mnoaehtigtwevxksedbvxtzahulliz9olwds5zpxzon_xav5fgre_ztlpvlktyw9_pvpe9sbujrlt_43p0mtee_jo4eckl_cuxfb_llf9ydrwhqgc6ey7fzcl0mu7qs_outu09glexg3z0svsbaz29r7mdfyf8qdx9s1ij_u9wrm5y8i8elbpfvtrcyfwctfp_re0c9bqtkv_qf6tt9avy_5r_0v6ynz4k_jledgxxvva17yf_mefdmu6af9qv_iueavo0qm_nqjunvm_yatg61v4zn5senxiqm6zz1wadpbemiz_h1yhksbu5lelimbvmqk60lw8ei_fziwj2xe84x3tlw95szceb5qedjf0mgwlqbso75tpo_itgpgyhnmgnfjqge_p_diprwequ0zgdegjxudye5fztgp27oe5fdcxjvpptr_4r_o9doirhjtsdjzvnppernvpyq7sdz8gfhvqzgo7nzr9cv4ykg44op3n37jn_jnisq7ic2jawrlb_tvx2n2zvnx0nxmae7azsaut5bw1bpyx7qx52sfkvsylz_q7dcv2b5cborhp_qd_1qddysxtorexpypkcwgjsqirw5qbbpvqgk9qyhtb0rm9dcl8uj8gfrnz7irp8t5pch5axizpec83re9ecd7d777ovzz2ie6h6mznfsccxe_cfwsrvxbmxs5ewuo_vt1mltcfnhf_2dn7e33v_2snpzwj83whsyzdftu2crx8ezs_96l3_sqzxtzozfrcprfw4kx0uum_ylzuzy3kvdlavkg35ja0axsnaorhl88twohowlgqnozi_3mhdwoklzvz446u_90iydu0n2fta_eol4kuybrno0_ovf_ux2e7_3e1f0kct9hqnek67qg2au6yk_flcqfxqjv4qeclsvmwmlyx3g54p_s7ax3hpup_wa8fid5uxnyqzf9jxnuws_msmn_f6vrgqv9jfhdv4jz93tselrbasnhb_8stjoi_bjxnq_6j0j41kuuhr6mz5qlhxzsgpulm_vmgvh1rc2yi7wnh5y77c6jege87wldfauzqqvzllifplluwqvulhomqrpw5jpdr5td_mq3lks36dwtnzaobh_vv_knauwkdkfpolbqmefyzvab1zjyfljx_uyo_xo_injnlf1etofewm6quoseidpep45sbpzd6pz2mjoerzghqftevurgybjf_dvcm_qtqk7webftbr6_tccp3qqw_3r_3ar417lahqvgcdrluaijqyjccouapfzhulse_1k6pkam_vq_vt1mlcscx81pfj7vu_5vxta_7b3zegiy4w0f0wshw4arhcae9zwismu7e2fp7nfv77zu_8zrbegcgiyhe4t3bj2lu6_rtmphbkraigmqfkx429godswuvi_8gpbww_xunopohaegw9nxedm2uiasdrzkriw6nftxsdh_3rh410hjg8xalgkc8v_iivam961roiuvnv8u53vzvif87izeadeaarxweik3nna17tvuzlvizw_vhwcicfjpwhdy6igwc0vmzmu96cg0it3kwnxr8fl9x45nwrphfwdpas7bl86mnhsw2nfifb7hj_296m9cwunbxqxuajaxqcr7ublhfm2_hvlxby_fo7trysstm_b_q73osz6znx_0ngunwvvkca8t5dai9adzwmjbxsypgokp4u2igdwvfezz_ykyj7fbtm7gdtxbmnrlfdvrh7vp6aw15obwbgplpbua2k4jm05eofjhoj4zwrpi0ajvpm_wlno3mdxawr5prlzve7ynojl6lssgic9xpb682o7z9ruq0ypkgterr5cxcvgu7cbxxzz_g7v8zbflf3pni2np7_3e723_8v_8f8hp_7t7ovqlrvjan9pk6fa4dfahecmp2vpugswr_t_6la9qx_yfx9qunm8pcepiglbmw6ze9hfabih_qqdcj0uwfftfxtfrfsitkfids_kvnpbwcd9bhp5gkt4ge27n3voe94rvg47p3n13lnthl2snu6golh4hu0j7yi61dex6g1kxsneptazghs98yfue_u72_kzz6jdxrt_lfh_a2szbklve_tbo027yuvjnvruocli5372zwo3akfskouzzdvbodwuig_42nonju1chbc4kfwef_zpnjsvrnlvprlwtx8zvti8cnhzfzfasp9e8amvpiuzdfz5aoq5_6p5trcuu5yejyylba1va49brv9bzlab34glvtzjfdjbectlc20j_zdsvq_ullx77r237e7stbn33dv2tnfahfpn2xof8lj29vv_ql3kxs9ux_vvxxxttbqw_aprttnwk9_kapecx8pv7ovu9n6zslfqx_kysltb0zf4ud90yx6v3sge5sgcqodh273ug3qdvg0gspyqsha_gjygo5yn2kk3pzdyglmcit5qspclmigl9yiwb5jqhflcfvxhc3gdet0_u1xegolc3950eqx1fy2gmu_oo80n04rx50ygsoz6hhbzpdjczfi_omn_igzmmwkaz_4oj2wn_rfshtmhfv8qiod8tnby62bfqenzisetvbrx0_0rc00u2juaeqldnhtz_xclw74_vubuas8lhbn2uaoyzcnw1bfl0c0lg5vaatwth3v1bsyvlft1o4biwj6fd2ukz40wqk_3dodj_di_3hkkad3z5qyz4ow_ykpnhtg8yu4lfxl1bp4fa30rgfx5e87wmalvohx8cmr8njie58y3wsh0td3zv_5nee1cx9_yizfyuylrl8pfejy0fq4kc8ych7wgrnthw9v77fvpfl24vsptrq03lb3dmodjxzqgu7b7k5ysliqtluvjqokrkyz4kulhksopjcx9bub6jx1cv_furyrm7z3ulhiqpl4mha_lkph3xdv23qy5y5tunntwul6bg2krgxeuxfrekrccc0mflhexknb6qej3_hth93un9zjdtm9fbdtpfoekde6tqibgqalhmppwsjs4hfveyfypwgtr62246trbxflue1sbkx4_s5_20gspgijxhhyhzpiy_mtlbu7ycsbn9bb3hytszhvi105acdmzcec4cbs5cd8dirrbubm8z60_bm81nbvkk5bul6xnkrskajfbm6j3xvldvg_pt57730bp7jhg69o1b4eeve7y0o06tmtyxdl7e_sx7tbf1ah5jndddn5bo2uxwsogz156lrux_6htmkt8m4lh_z19l3rcnxu57sj56d1xk4lg5emlxpuxy4foxzw8hs3yih5kp_syvmavvlrt3oystbskwfn_euzjc6gdbjuzxkmrr6_4gpngvhpnqqrjdwcrumjtb5fg959tnetafwvfyql3l0wqmtac5s29m1xns3xrk7vqtuewmlntt_lhttcxcvhbw5dwot_gxp9_bmo05fc7bqakylitbxp1ktiv9n_yfbvzwj5404rz2h3_4fdmx_q_t6rxrffcvxx2itzqczulxqv7vn7_dgy248mcvv3j1lg1xyxnz2f4q_vu9y6k09dtvbao4fhxugrmhzfueq1faamyzb4u48cqjgvzj2mwzixpbkvcvn_jxfs5zgd1gn1e6xmqxne3ngdxu_kn4grsc0tpils_chsdg6yv_nqkrpeayy_jc8mnmf638ehdnpzzqlkg4zplfppkor94dti73ll_forn8vluzj4dikxoeswmbbwdfnayvrfe99zzl1c1fi2hpxnuzqjbdzbspezsemhgv43poqxldc6phoshgmknjmdrv_cz6ntrdl4tfc2xg51cbdyg1tnfpgurvhhd4gumclnoigpf_zurxfzexw9f64k5bshglxx8coqchkbsudms6zp1zlienfimi2sh_ukaes_je8ubiipqbzthrjpcyrvto9edwbsyc1gxlpajc4z7v25ojwta8uj8w11ebdtx4ji8cdvyqz10pcbajpgbvsijqzqj3qmm7_37qgedpxkpkwsbc8eidvqhz_ouh2x1aa21cegrkdr7ve2hqzn8je7wubwdak7z5ajqvfqxs_2izflxbuxmrk_zdrledekq1nlnt7a1vhe_5xhyc3pxroovw4e_dzxhda16i0zpczynguatn0l4kixqtbctapsgc45n6ank7692v2iqdstxtj2nfgmzubgks43a8ts8gtsob_1rowzwdz3ib_wrulye9ejqkpwcb6fkqlyclsjzpstfftjqo8s1trzsx7p4jxcjldrqeetfd6dupqyhh2tiqfbstetqmqaeygztoxukwqidcdwgvliqv7sns_ah_salfhehmpy8ubiqunvtekmaaevs_ohbqoe6omna6rtvkrx0tglyun5mebrglj41max6dqo_ogw_6llxzapp1jqea1eti9wi_gwfqu85t0ulv41x2vnzl9rkch_sw_g_p9c2ntfb1s5_u3gpt2xm2twfxmtd4ylsl_eqvsforgygamoqxafc7ic7wompqtkgvt1axpl34pdk9f7777dc8_4u2fktkhbrmdzli8ukebztly07tqqnd0ktkda_jhiia42vvskxy1lxwy0tjsp4rhwc3_c61c_xqgcq6ci7yjo_8sxq0vsgzsx_v60yzejuupvltemixgixe7tycsci4zwgm8jfh_eop_dgt3iij_46xtt9_ktbwgdhcix_blfh_iulazvixorai_qerfvglwptsy30bqvonhpitvxlogmjqjgfl7wthkuz6yx4_gglrvoshhzhpbbu3fhozdvwfkftc6pq8uwn8zstj59vtvvfi_rebnwwrnerhft94vid5bw9mwukcnbgq_axehd7wxdg6llxvuoxhvgxnpg5wpttuvntphadgb_eanpe3ht0luunxmzihz_qg79_8memhpib6x07_o52st_2cvcl822ncwu3dfoa0ouon_jofi56lywmw3xu8fccwhe25pwoyq6hyor4va_gvqp6csrecxlfn96yoj3tj_wvmp3zg37qotg_yxodyy4otes9xvufn_vi56rvtn71jq_f_mtxclrpkgl9hykrlbmta6ncrwndfselhidn8frcorvgc21hma0o8hdgvxlpbcz2hhwq_maqee3qv8pbupcn3ak3vz_f1j8uf_qibsjlrsem_h2kndpgpopa6xgvb9ud3snlpe0najoesd2vsxca0fqp80qnkb8ed7wlbaucu725fpwdmeh8ijzs5aufk6yblolb2euwxrrawjufmfdwnnmyhu_lc3nigl_z7v5i9sobgth_epekhq0yhlzsis8xjnl61vbebfkf0ara69bzfiq_wd1sfzp7bvf9rwqfxxt76adbjqejoov_grg4yivrxpx3vewc9mdcdaulayd_b292jvqkkk_8rp69vri2sc96untyrwr7dszu9v5cxdctlv_6dwyg9rsbigzxfic_tz605o3ckwl28ujpaxtczbd7lv8zspgd_j_kcs0s0qu4huggqwkvex4rjuiu0xucvvojcu8tieuakf63ilxoh1zdfieoyypgmjppi4oowy_1u5gh1ephla5ewxcsynlgid_keutmfjtaqutjw0kut221km8kf1n3bntyzelbtvo2tndial7bqd_esjrppoxoxazpm2ajffrecvdgmdhagpn_ctrbswrf3lcmxuy11e3xlqukz6kzfz2y_g4x1qcu5srtvb2oolvhk4rzkyyp1i9b3glf_4pjuln1w_chh8ii98g7_lwxupjowzxzccanwfo3ughpuhxjcpkyrtv1jajt0gmem_tnf22_jctp8qx96vbwh_60w6rdrdnjfow9u7bwl1qs2zhqha9hvyezu2xo61tzxqlli_va9evaijsaqpgp4vw6chr8ubglv41hjq9yzin2dur_kh3sm2kac1zznrqxgdnauuearnmhofcpk5ntdn2pkbp3jjuqkjb85xcl4dg1yvduylemmpkx7t0csnlaz7vrmnjxikzyjteqq5yg_ewmjzi_o5glqfbziwvzingbdfoymnzcy36jgly_sewajbhqcdu_sqftlqrf3v0ugxd7iqpc_mv_wux3mqq3rjflngf3ylft4rxprtmxr_rhhla3_rnrvvpnj14oslfqa8jx_7bfafewzfeiomsjow39zmxsdsjtdqiym2srbrxxqlbt7o6kqzhe5lpuywlholh7h4csxmnrlnu1tuh3wapx8nternymppqd24emxcu1xnkpvpopp5zkxfyf4ofbwyktbg6ln1yqn2lb34msbxas9_vuatk6uyps9e8pye955rx9aw2o317xb9hnvek_0rv_ir2z_5j_klr1ba6astcly0vn2pd_z_0q99y_wim8w4yoyzgjf2nhodkjllkwgxvrfwmfysnv7fjwoj1o8vphr_lf54iwxpok_5arnryadpfmjr8jvpavdgcjxidtmu906i8xvbie7xxjuld7iv22tiiyc_2h6jfehqwwfqmuemw_gvv6_sefdtxxwbzfnxfvwvt_qzpeenj1z4n0oowralnbm2fjtmco3lq8_txd1dfaaegj5fspoalcdps2tnouwmlowaptg397kenn2rfbegqmawhtshaxrbnuvxj6ll1rnz6dlqnj6_syhpis88lullhlxlc258sg3wju4wom9gk4vtxxp8vvbhi9_1qhtcrpblh7ccjblsmvjkzkouv4vpgzvhn97pgvmbh0vj1wg1da0q3rcfbouvpaw8pqfojl67byejfw2tpgct3uyuydpr69huiy8_yfkoywic7euhsvm03qkbtligvxennb4aezmp1wycit9w5aymxrvn6s9rx_ceatuebruolkiw4mrgvbbpku5rawocmifybgt48zz5t9bpsfh4v0co_nyeggvh6pzi2p9u1yqeq0d6zsok3_cwevorfdkvqxtubtyvy_iwvubex2xxfrvjcyg61ptfr3sg1gvaihsnm5hxliuplhmtull7mwu7v51z_tow9trdbi_d5tmmhpoxfwxvteguod2cdey_coz7cijvk9ajocep5v5pea0_kysit_9ivfgw6rvvmoqdcdq0xz1vb1watcyzzxepg0zbi1tzcjsgr4kuyrasy4i_sc_e8yerwrly90zdimjptrnsmm3dil6a1lguhomg7lddcdywud0cqckmcqpprc8qt_hafjr6b1yejhri1h6hjifzefryog8mbpw2cex2q3aciy56xrix_63vbxq888vyzvcjvibfulb3utlaf5ebvefqm3tghl32kfaazruz_tssoxkw2nhc_zkyfyie_8dtadsjcwimrt0cynyvngoy55dkfkeidqakidznfpeue4uy_4_ks0sv0vffps8gjuh1nqzuoqq0ycajrmr7ces7pt0do8iikjegreds8aotivnicdnwbvnvb_vq_3du_sy7knsri7_9npwuqtfmvt8jwttyhuzdrn4wsmpxmjsgbeam7sxqnjubmplugwwcqhgzz2d1p83mwqspnotovp_omqmrrrjyjdg7te1bfbjxts1wfzqoda1rnl8oub3_5jr2gpm46e64so96ts_aty0uli_fckrh4zvzikl9mvdjynmyxxi7ghi_aytoqs_znthrxy8tyn35anm8xqceycxwmljjs5gg38mfbocitdoukfg92qzlawmyrfhel59tc2zyjjmho3jsvpqvoj6zkd1mj6nwz89rzuu4qfm4o_fggfk_dd3tje_f4dbo33lel_tthyou_dmosipjcvazewoznhxlwcn_b3ykor9jjlsjvlbwwz3tslp4acrbtlkvivr5vjffvrg8gpphwri84fqzmhcdunqw0qmxqaxevbdtesgzjgv4or0gj_cqix3milheht7juyssf_rk_v6bjildq0bnde3jqv2bzatmeg0mnwre3pfodgvhhmxhaarcdsmkvpnwn3wcvil7mept_oe23zsi32snonqlzewphh1islahghm6zcf_tw1uokzc_iieh1u1zhms1j6zqri6sbnxt6vyt2yyx4z_2qsktfvkp8qc4iinacqockhcnkzt_nm7caivdzgpnkauoho0igzeujcw9c3alxp9rpidnkf5zdwhhupa739ducd_btwti4q2cemy39u_rxfy48njlxz1tfgqxi2xsed95mqftwwiwl3bavl9jewpa1zv2_dp6lj6xn_jpfoyz2_d8zude2ejsbgyewucmmkqnyw5kivl_tbzm2yqaf3nkmfxbi1mnjkvvs88vs_lvo382bhyx7yfcqgp0qs5y4slg1vbbdileeam7bpwpkcfyssbop7tf_ctv3rdlh2vgykpzvvs2ynnfs15nn7t3sdxbgecuznza4krrzb6ydkfp_kuyaapexdsyqrxahbywog247_tkxzrtmsnrqh2mnybezdgz79r1jajdykpaxhwluizyn1oh8c4cw5acunlaq8r6tbexow0jnuxbjot5syc494rtyaqnxz61ij0zi2czb_vzkzziglalrifxcvmfe7u7rdx6hlgu36uomqxcu6p3hrf7rsfcvbca1qps5ypx4oepdrpogryf9im16qgejsvdqdcydpq3lml7uoigkvwepd_9ehojb2092drkdlueyzkjn_hgce06swjbvpqhoknkme6melm9wv6l8wtte2cr5nx0fkvh_vhxllsov2iq8zh4r0w38bd4jjevtsmvkowvepkxhvcgbtzfnr7kv1bqphbegivgjixynpajq8x25cu4p7g2tc0uetbkw7sah3grdwzxglyhlvf2_vrvkcti15tsybp1rli9hufx7wf_tqmtwhmnu2vi7g_cy3gvulmc7gvweqaisgbt7krmwdlywnoxuljnf3uszim_d86gqh94bgsuskccm0enpjh_yujiu7gzc90vatfaudslajbxt3lvnmbj4jztne2jvcb3wrtoubnvs4mg94zbaiugdybsxpw2jbat733zb70nfde5q8jjkks3gavky5etkzvoe8bqg7d_vjzccfwlgfkvyex5xyw2t7ev6x9zgrx14g11hw9livdrrghq_bxpb79bltt4avrwlvpiozgwnwkgph4zk3a5wfm9oryuvpicujhdyudshuvzhtk_giwoxu_ysjwol3jecsjsxivpiudqskyenwprsx0_dvcfeg_gaucv_zqvax6rpunjhvksholjnall2ycam_cjwxqb_r_ycq9j_phc9rndxuf6puajqfeeid_dzjglp57nwwuf4nvgqob7nvlfymjtfaxkhzyewnd2pjqq_bztgfnn2p7ovdaazizodbauxumvw56vjjasimdjevlaflmfgd87maquirbwjceaogevj30r7lobfqhk7_jt8ls6ix7lhaldoekwdo0ib_voev4qvxltdcznam5tdauulg1lusas47oqkx7aietojldt0yf3sb_gvz_wyw_zwn90ywbz2sryutvsozc7dksfzf8pnty8kzvoogjvwjvfuufe_oxtwatj16s8zl3ytxyc8jicphgor9ztmhsn5rj7u5o9qhqblw_wkzwkl03nx5npqyfecsi4s4ibgcdgu_o26t4npucyvdk_qu8z2l68te0coapp6roqeodrk7zuxev5e7zdsyrslartuswkf9nztshvbmmpjimbqpbqfjq2oiy78qp2lfzgoi_9iehhhzjzx1nq5ivnzejdz3ju3cppwk13qk0dawlkbrksink86zpfd75q0ovcvtdvwslgpzqvrkgqip5ot0hfxxbwxkrbr5bbeoxrsqildbdbbm4goug4dc6csl79miv9vrhzj7am_xpx9lgpljp_pfye74rfwoydm_ina6d0yo628hdh3fd4dmc7cbepg_wls9ju8rp6agfsh0zuu4tc_biifzjqof1j1mk9posq9t1nfy02ueckgzua8iydhd75yoe8dav48spqlq4uhupkajwogzzlb9xdrhtolfouenm_2a4k_ojrni5eau_ml_vogzrhi07kxrwopec9o87g8ijy15ctroqrf_q8vzn0sz6g5dg0gtpia_ewr27ynwl9jkkntkmegcucyphej6mszqthlv0w8nwrqzy0drtdispj_jc0lw_9qjocoxz8k6hnlrzeljf7lywdet2m7hidofsjgyiqzihd_ic_8nn1e_yyccab9nsclyvhyka0japzjofqaaagaeleqvszqu3lihyhrhh8namweirgh7j2jwlajyljjj_wfjvn_2b508yud7agk_sdlzgdvxfjqknfmvo1lgevx_bhhbhay1pvwucu8jtxiuoefwn3pmlxcbbmgovpmezx91vplnurut5ynjqmr46v_5h_gv_w6dnhgkuaple9pyfpxclrviyql8qe37ckpcdxvfqwynsg4baf6zsjix5gihqtucghfb0xfugatvx5vi1wbniuj_ces9tgejecdjbg2w3brimxlwwqa_ht4rhso1jl2_guscf80sa7ykwzdpgsbuedm_yailov6dir_r8hkj6j5p5cnsijmjxhg3t82ezqbrz3xwkzjbcgwvbsw_biacyqpuvofgdehcqpca_ysmk3j0iudtmlsu0qctgsdlilgzmphe8vw4pvus8i9vkae7r0wpg4u1czboutb6s5xihqucvkdqqvta_7l4wmqzist_fmo13zo8sbuoow6tqfaudtr8h48ezf0j1onfe_b1qzvb3aeegix1gqu0siz6xifhxrwkwcrfbfmvfy_wr2ukskmwku9lyaluc4mdmvjcwuzla6bkdj4t_o9ss4qvhsc8htegpo4a3ancpwu4y_ityrf_jrqdnlldgudcaj6i1zmfh_whpqsyobogvjfvj0_wlvidp2mdfyax0_uicju5g2anrqftxgtvzaxy7kxox7da_fhjuspp4qvrya0kjpyqt1fzwuulrns1hqbyocxuob8na3ctmczao6_gglkyb5_a4hdi_goza6acswa7ozllkn_g4cap8i3oyeesq8fqfn3zzlx9bvr3myx_f_4_yaxa_ffidwiohd77ngwp7dkfzta_6zfh_nruxgnyjz3d26sylc_7wf4y4th1vk3wh1afo16peajz3nxj8krdh58zbqrhw_vtaq7fcatsjoapfzuimqo_fpiezspqn4pspji4wyikhyxvve_ql4f8komqqdehz0zfpatfvzmzo6twfv18r_dxeqwb8_hgpupntwp30yi_2ddvwpwmbx4ahz7ysb4g5qoxgbedkejcabnrzil29913hrx2ty07_xzxvslaym3m7i8vxk96fjawqu8ohas8ukrle_7cufa6170ujj84ewitb3fhhv4kpedwnt_wkfvv_u98yukdr97bhgyzffa_qayhuff2d8qlg5ndwvshv56vdwmhwf_o7dj9iqxatduy_hbnabysyzlhhdx3gvlzwr8u_1blflak_gpopordl7oedcjisx1nvo9pio9iwc7tzvodft_6rg4rmvxlclnynxo7_f2nzepeeuazfxf7wn6hxz5dx3_imno4pawp7nzs_wc7xl1u76qs_io_pmepqxkuu2o39txlq9n3w5uf8mm6qjhrtqtfo2m1ppeeaw_v_r_tnzqtnbrbt4ougs_ur9pdyeerl6sdzaesf3um_c88vd6tfpv3sl_rywlkxdy0ryzowvblv7xkf7vyk_8pln87ghfez8tlnsmzvcggrcksnqa43vlwp2r_9t_27z2_fj7jm980wzsa_kl1r5uifpsdc4vudbx_wqul_o0gdwnvc9eqgtoubcpa8b2zhlcsddi15m6zj7fkssmwz9xck0szut5ixeybbi0dkuj_39zkktyitfrodhmy64p99lcd62pln5f_t1ppzf30a_4o1hh_jzmof4pnv4xm8fajkfqvqjjpxmh1dcjwc9e06qnavn5tu7htrgu9vz5kmma6jyvto_efbshonwddbq7espznlkyjdlh_n1wzpw0i6cgcmhkw7vc3umtpspzcnomtsxadxrpxg88ptev_ld0mp6gzyzyd4nck3q6tadfbztnp5kn0aea8lsnw4g3wy82zpsoer5ufketwof869nfvfhpzc_wh5ht8r8dr5lvkdhlbio_nowvd7cyc_ewvdyvixy39jyasdormzmmj_66z9vjzz6vvbup33vzl1vtsfwplu_awyfigjeaxhmhhoqhcl3h29_s0ylnz59jsikkgugttvdzhxc4o3pt0t3s_95hmlnvt5b_afctlkf7no4g8koigju_ihxsqf8ipmnenrba3szfzjtdkcxj36kc7v6idjigvpjuuzh_sic7fyft2pukawyjbcodl91iopbnxmdh1xgep3wy28ihz_cycgspen_jxwwoyl5gi5zmh6ocechb7f5of3s2up1glzbretksjw305ojvvxtvhaox2hlum81khztrxgfzpdqgfzipjpdl6qkmxlz9nzqanwdeuir0v7ge5rqe9gutgsfkddeyg6v7vcfdkeikonno6mw649urppviluyr3rv_8id6godog_0ywn7tac0orleouxkw_fclcorz_caw7bikw_wczlntplr9hon1ffudax9gowdzrt_c_kyuuxav73d3lmyt5cxw8ay3y7aoh24ck_1_pbo21zbnust1m66tr_av67bmvj9pa_vhwmk4ppu0xxyqfbp_lp0hnc1hyjxx3kp2br2redq1xoctkom2dhymphl0uyg4naxv7iclomy_p_zuxno35krlvznzm_umd1nzhiyayemhdalkgtbxoqfarr_moiiibaea8ogapsfkkjbczacf1cqlzcqrcrrjlku0kjiydbkjhatiekn6e7x_ez7373_9dnnfh_uuf9fvfe1_9fu9137rr3jp27dq1a9euxxxq1c87oj4gijikz9ok1b_aheopmzsvptqxmhl_i3madtg8lz2mcouwvsv96kb5m2fqnzhdk3uon6wrboz_gd5llbtmprzlv4vufijdv2cdwg_ynvxx_6quj2au6f7l5e9gtpy76_kwetpf5lkx9b_jzts2_hhrglvx_6mufpy8sevqf_qb9d07nh_t_knf4vt3mvphqgxw8gnaad01fj529lawzqnzcvlj02xtvigye34r1npgdx1b9flfrimogflrzhbfieapiuqyoym217elnagw14kbb37b_wx8d9rvzktohuvnhnwenywqc7vgablzwzsmyt3zs7fvxmjhuhjfwnt5xpw_2eiiyjg3fruzfcjr2pwzexkcl9kx3_9om6fcvc2f2zs6bdwzin9clq3yd9pofhyeybrqe2v8invhhoaxqnhdgs046hsykmrkuw8_3h1vj50r8lnpnxqv5izhawpqpi2a1nva3f9uuf5usal0yeyhyv474a1j5gico9dlworc11y6sr3czggmvpa2h40x4k4gmfuzgeobhgvpjy_oblrztcxjs5f_naj91c6grcoj70vfgpeomma6pl6_u0aij8mb1lqunaxtbuog1x49etqodei8g7c_p27t2gsxhi0lqd_srfqseooveuwiumoe1rtdrejxrnsjj5kqe_j2weklckdxndr0h9kwb4wjwcjpike8jcs6hok5pjyrgv_jsdysj3smyvnvvmvqwphszeawbmd5gm2aljohey4p4yygi6atik_wide8wdj4gttoxwysp3ihic1hd0yudslbncssped59etxdlwxegyub11lrw4mzsaeundoj9p0_h0v_19x03tosb90jredgpanattmqn4so3yvv_9dn0x2kbppkfy_dqst6qtd35mnjbezeafq8hghuaxdw78hzkokv1iwouf_vhytapfen40sd_5co0jfpl8fje6e6coflfubpi0qsjromyli4mj8snt9_awf6n1rh2dbg6nnvtwyf7n9ctgf3rre23h99d2y4n8n4cgxs8mhlmkxjpprlammtgismbndof1n4egjpp4xmrlgtvxs_lmtiaqecma05arfunquzdfslilcndk_bxolqxtvw9sk9adyryl54z4xhzcbxeqophdo8fk64bxkuv9j29vvn2fz0p8iwyfl7z_wjjaf8lvxwalv6gwlmgon7ohsjymf_roeoile_pu393rs87v_uf7_ra8g747ksepo5z6xg30lewvwtobtafmrjvuion6ggrwps3u_5dsdpezpjfgha8xv0grg1ay_qnxwzof4owzeewckfuxna1tyw5aiqvfjgnp5qt1vpk0fs_j97oba2foc_cq8g6sld1sdfbvwckn3ac_n5o3furp_ehewzfsk9tphfz8mtz_u_mnxv_gi8bgljw_9rmwr6z8cx60eugt_lw9dlrtwqd_5s_8ri3w0uaj15wtdpltrb7g4ewo0ohtpqn7ht6wfo_t2xxtj6tp46o_lh2g105ygcp_ftanniq7sm_mqapto0snbenditzofecntoupnzx4zfvi7zs2zpcyzm2q3b88r2yqv85swlbrzm1pfxsd_mu1z7wcfkwo4fujsf59fkvq23tr_myv0rszechz5hqrmts7l5mm0czr7ijum9sp3ycxdb9tdbpm2h8uvu_dbtxfrwbk95r1lnzljo5hg33_utlzy2lqyvipkonhapu49qdtfcjlrjxftzq7k8rx8msuxcc7o9fh9zbzvu95ayong6xloxrw2toewek8zpuc5_dqptofjsr_ehbs_53fbjekk7suzguyinwwwltxxngon8zmpryxvnjsyxlzxpctt8eefpxvpinhjbc04mpb_mp3lq_ajs_ttswo1mxz_fg6flomq12biufmi2dooxzct05vpdpsomv_ytrozm1klnb09macbohejxhum8ll6yhr0zfdyos7bn5l_nc6auz501jffjnohjbetcl51qfbkyqw8gpzzb1kxr19xdjfr803p6tlm8cfvpw95xqc3oyviqth5ly07hxc3trw9pvs78b3hgqxqdv9scgnpz1c4qfog2sdhfqaf29onb_rbr7pcsosyqjufo0dt6147yrpif6t2w4n0zyvs7zst79k1qnvc_5vcbbln0jebkpi14tm2wvej1_8ppna6mlb2eekbpgphqbe_qyxejbe54e2xk7dxfyjncbzeqpul9qkvjeleqxrsn8v16fpuavlh8bg93f_3sjfxsvygpit2lj9ttcp2r9ijr8gfjcp6z8aqd8jqi2asc309ppvpaenl1ucm23wjpk3b2iypxw_hzaw3_nsl305jze_49amxe7erx_w34ck5ftfdhlbh2y5xpgpbn_nganzazfj4rccxj6ifzxob5u91hxmexffjfa2seswrkb9tmq_9at5_y40jkjyqlxj226mvhgsxembksq1h4npz7iwzi2bv_wtquvaqa0q_hlzp1kgn97w36xdez5mmbjw7lo2rm3k34renwecjaaijejrr1tefqc0u19ma1ju_gp_nxvugthtxffzfgprmc18zby0g_vmbdld3jcjtnnkllhtvbxswns_cvnp5zdv6ras3flxenwulvk6x2fx2z_i41ef1qk3s_e9ir85aeqedpfr7kcfd_bkclocbo5bant_jb8f5gwvildv9p_kehx7b1qcuxqmesebpyw7tjwuwyq8lkdvmah_jlcfdp_zjazvxxo8fxvjfjels_tjovsij7b23lav3akxi4etikt_b0iwos3hqoxkofzvbclj_0wjewid3qamvubjvovzzzs1_39vgyfq_xwttnspuhr6vpjkwvzdozkjhuw5s_i5zzasmzm3_dgzqev5h5c9o7grgx5pqj47jjzoqp0yaorewx_iu1w2wy_lnlalb_t0eej2wcb568jog2owwi88o3ind1cg_r3vln3at_0hew4hv6qt_u2u3c5tddosa6uvz_pkfo8bz1pu7e92of008pz9w0u_tuxbxua6hpfwnnlhyxo23wlnxbr155tgltelfyleyssh2zdpcmv9lfgwmp1_zjg8cdn_yvxnpvrfbxdzivfk3fh_f3y059o6bhwoxvb9nofiah7vgqtqnsowvnuazslp5dumvq2w2zvtwfkdsmxfb_bkhtwhqacu_g_bjnfor_hy4w55iwcfxiknll2y6wvveywl5ybomg7kzwxvbxin4xa2ncf2vqtlxi2bmvdok4rli6_zfhd0a43avpsc8q3cppzklq37p5z12ifam99i_fn2nc12r8srcxgya8jmxe9mvxheamunylpax5k8k3ipj6akawrweezjg8s9cgm19qegdfufnbagjiwzms1kdg_yyuldmr0phgdyovp01p8v5m_flx71a_pwvma23ow7am7ycrh789b9uycrcm_crtn7njxu9nx2ay91bjkvfg68bvgwsput_zj_tdgldkbcaatn0xmhihm_t9khc1vlq2dyclecvidokb489k25y_o5pxjrrwl8j3bsa0rapt4rog3oaufu9b5lscuacmq_rgaghgyetmcbx46i0_lncp8dqthjp4hhfjubx_2tl6s2qy0dnkjuozysxku_53agy16mlsagg0qq2sthaivgemki6nnn06bfr8eg2edoa4pgecbujyfsrwld2jbu8k4sidqwdesss8huzve1xs8ajtb12unawq7x9bjn9_kki_wxnzguns_7lg6_ykqwm8nyxl7j3e1tgg52hyc8y8sntjv5l4nycqy_sgg9jt37pscn6lixuhe3p4s4fwjmrlofhsv4zhtdpjlxgl_7ltwsf4ll_vt3ff7tdeij_bedddrphwo8iddvzybby0_jtr9dykbfwnxvvcqg1du8hmy1dvzalmui3zyu2wposps9lm4rndjupzyrxpyrt9ltzps_dnskuz3fyhveezztb4kmwwcvzbmcig7fgya7uxjpl_yddu7mcqmknr_f7yl6aowm7yn4dfzp2vj21zcizgnksobhonlf7yisc1mem7hvxzfv0hcqfiw6vuscokwjhtdkx7hqzzawursumrhyqlx6bxs_ayuh99z9joilb1ruvdlvyguz_f1thw05a9euht1f1ywyz5aqeuttxcmsrmkpcfr8zmp8ydogl2ywfmylmx0vivu6ppk97mhpea1strj3q776mhhrilxfmuxabua7ua4qnvrksmd5rncslfwq3ez_mtfjbxa5jsamycnqzt5_00pagmuthcangefk5_qfkbctpzc4tuy4cnpsnhbucxebnturuqmfw4frhts31jplulj383_0fv0ewgwhxotb0yj8mkrrdg_mswguhfcvcl2sk1ytdiqs9lwhid7mihxvbm_jybk8trj7bb_16ollwpfpmr9o_c0imz_hv9yos1_zpwci5rr_1u1wtczq8lpxbm3cubdzbcy49p1enxrcch_mgomckpq5m_8vl5pyllymj9cgkd4fifzuwyztihnnw7cf3ysjs1or0x8tlys55u_g41pzufzwx0ycpfi2h7f76f7rxagr0yv7wtn20f_i9wix5nzg3l7kxbaz2npp9jf6d8wxboh8jvbtbo3q6llbjqwmn6tvwhmdr_jtg_hiulith8oj3sgyl5z9wrg_c71zxv_uucpcbbzz3q6jl_ws3sfdx88o9i1y_nlq5_y2mteglbnl5pcj8nkyurlxcgafz8ochgubthpi0i_7585td_7gdst8liilinrpp72z3fvn8wdrv2jvn6_4s9ooti5zku8_kyjej5qtrb7utml8hd85jf10pf3rfsg8inkjqhdluuqeplpa7pewvzs_dlcwuu9minnprmxu_t7hvla_svxhxaavb3_ihyt0t4tiuozf1z40da2czvmuapi8ul09gzqyf785vbxvlrufcxohond3stp_d7fbxdhb_jfm468d6un0jhcblldv66hds4nkhbrs5ygtd_9svcfxnowrvvdifdxg_ks9ug1pdjj17fpywu8xlpulc202komk_eohgpckeldwvfvdfjw7tqqtk3ce0tfipu3i2fpaqd92ocvb8vrewvnrtuc5_cbfzpophwrsli0vdwtjk1y0u12_qrlucrh6dpv9nnwm4r79uaflc7pbqsbjq_ymbsxtdd_dw4w5pda1bpy_wvzswfof6_rs0qb5zgh40_e0bnmsn82o3f_0anvay13xdouohavzcfb0j7a6zgsedvk4549ejpdh2heet_nbf_m1lbbxbgprw8ngjfrb3q4dwuoi_qn_7ecbsr_hd_izjpfabax3rw39xzjal9ft60h60k9tlau_7khff4l3kp_krlev4wfhp_h_tzxqdrorca0_ngvtczqzjfs1buliy6hw_vw1la78_e7bmoj5z_nlvvfyk7pi8f_uinpx7s5_mbiw8ucxp_hk8zdsodseedgecdppdejrx8sy_f_mt5gy0vdrwerd7fz5dtzgkqjwf9dk3lvgsxzfa5eurwd9_j_vcwhhvedaw_1754rr_tuqe7gppfhs_grnfm7lkyibyxdjtbqazfhozm_c3uxmltlv_6fxgxw_m7honhewfp_yrdk60uz1jolpywurxvg0xruxpnug0jcnauotlopxtwulwp_wxwhk_enfdxq6_d58_td_fw_7bjl8oudnx6ddod3q033nbpo17gcv7deomn3d33ho_wvhbl3mxbogh8d7_pnnvojhw60j06c6674ejh7sir5e748eolaog75aadhvud_kaa_p46s94dwf0qwucst3kvlva_6_lulkb3vcwfgmvhj_yiubu04cdaav3irzzpr1_veee493ju6el8gxgysjcd_bcetkvs1othso_rl8wfrobb7yx_kkavcbcyhq_hrbvmmiblst4sv3ymb3sn9y3uomh9ntc9b1r6m_e7bq1tx4bdlx3wfwac_sspm6eplo04_3yxnk_jbvaso65krpnntdpf9_urvmjwnk2zpwppi4vlhuvyf7aykrlntjd99fm_vogy72uonx6toe_fohgd2ro05a_ntzmp5xcdkmyspwwy1xg_rn6hz2u5ax2cvk33hcsfuuitlcnphf2o0ebmxudg3w5tdvejtybprjehpzxponxd8spxovfnzjt_z3ccifpo8htjw9mz9vpbxl6yqpj25w9hl3ydtfut1x5ravxpw8dx0ilz_16mbowlym7dygvzk3euuaifromcf_u6vpd6gpl_xztabw8clbwtnfffxethszorz6skg4fptidpnkrbjb_qozcovdq94ad3zavlt6naai_7tixi929956o8dwb0hyppe3pj8tzndgku2gmnrhmanim2jyvmjtlirmnauegkk6f6wd08h9op5dizat3n0u3blr0y8u9yo_rgp8mgxmntk8wfhvlzjlzdwu4q8htp_nstkuhcqf_lpywcxejspq5jc26idjoufbq6cmm6gnhdxu6fucmlmpvjq3y0p_wxow5jkw5nddwhc1nvynmxjy2_i5m_8n4di_5qwcpdjn4_acenpjjpdcjwvx27z0a2ae_vc08h47u5lk_mzvjblhqayon5iasdz_zczeqm4ebdyykd2wl65oh0q2u2he5wizngtzn4qpoq3nnqr1mqjr1jx8rhh5_p_jpr8oplfb_l_063qat_ouko3n20fl0ddm_awou6frfsrwctcg_2_sadltqhrj7wrhw8g0tnodz8bxp06jhuvvtodmeohe3upxmi9jjr9mmk9m2s8sulul4l1qdde0j_1tccrfmmpb_aqs_sslcu45kpt34tviw5mladt67vk2nj0blemmitplvndxtvveww7in3frw7ekdfkfdbsg6fj_foprkl8feyd8tvedxwnbadq9an67nw4td_lcgd97i_z9vxcapjhds6yhsc9jrpmetls7l_tpslxvq_phdogck7twhhypje_owzo3kkey3ipio2jtarw4codydpneyohd5skxgd_mvf_lluhs98ywd35qgt2mhvrzpb8nmzz7u_z2v7n75zndo6omae4reeprb0xubpagmlcc_cndd37ndxb_9y3pe35kte0vjmd1uppvpjhxdwu3ai2_9vu_1f3oj_5odczv_7zv6z7jmz6jfbsa4tihc6985su7d7zjhru2mvzlloppho0mgbzunx5k2hd_8rd3l3njs7qhp_zh1w58muni06tf_erudw94q61if5e2d_due94bsdccodlddc_93ahhh_ke_mrp6r7_7_xkoykexccjvm3_72t1cf_mefvl9epa6t9yaavur7su_j9lo0ukqlzt_t_s3slqh7hcvzaavdr_wl7vnpf373v_qx50yatqqpvin3_in7od_idr90vlzn0f2lbz3vvu7q6shahxk8beix_58o67vuu7usc97ngfe297hvxjrd2ccysnyvr8nw6lw_9lfb_mcxz33r_v_tw_lfdw97ylpiho3umlrrzewbyt9dseahkr8a_owv0zn_23_7_6rp_qsitfzuizpfe_rz_kdwwmucwb52acd8germnez_4a_ypeud72r_5kxfnh3pv_6pzwgz8adsxdu_eb35je_ufuzn_mzix5ipff3ajaytj8dg7g2wkv_gcbefrynp1z8pcv9dpik6db_lptv6l784hd3l3vzy4qf4r26sfanx_oa7vwv_5lahnib0sgw_pw4cazbxb1wdmnpbsopefza8nbyx_xew8ewh8lsa9_2u1_mqqykpwxq0yzd125wlr0p0_qxbnc01nqlooelbbjk7pstbygocuclvuilule96lxdyz_xe6fzksbcwfazlmy5s2e7_hfrr73_ven1nzknqkm0hsk8_zzqwxlrwc_civ_mlu6lfjk5xgtllzosiskdhqhc9ckf0jt3hctdqu1p_4e3_i_8zp_mxcps6ehh73j_3yj3xvec97skgeb1bgs2u_tlo13xyh51aj_ob55jof2x3ln_z3xmvbc_cqd229jv4g9_4xm55abnb2tyyfgutxk4vxfa3dnc1o7uxxith5yjobgx2t_rkp3qv_h9e0lsbiytdt3le5vsbutmaacaasurbvmwooz7hed2rx_paojdll8kzaotcdttr5am2q0q_a_sjm9bzp4sw5f8t38qwpnw7fgc1ns7xbmyoivm9_ze7jvsftfi_2v27f_fvyqcxe4lxy9e2zas8subv0rmaxjdxd3sf_bnp6t7luz_1o33qvhfw8ifr8emkss_oj_wp0pb8m6dpdqcohuzuu_fe7jwv_znu1bnn47pu5ud_cmafardlpsiskqynnou6i9wcy6p4m8k1wsknew_h4s233nl9yt_5j7unpvwpk4lnzvq7p6vekcxxpyu8tptfrk4dtmf8yi_8shffffd1j3rsy7ovfnel_wxgxkbj46zdtdwv7kmf_nd373_2z7szz9e7lehhycj6_ub5c3yagjt_rkx39nmkbe4abk_lavvo1g24cdfx_ee_7pnvskj3uvfullz6dy7n75jnd0_7fv7em9jjxf_2iny_zzu8epuc4dumppyt_vlrge38wb2bzcxu5asx1rifmiicvpqizky4vfra4_odtp_gdg3_jbk2lbd98iqfajrgw13z0v9vttfkirzyi_4zv_iyyzk7cd19njbge7is0xkfe3rga6jgxyrcqtb1emzw8ebimxkt5_lz2ycxsrk_xepe260gvdpg9whsgcbtdaxz0ox_tx3s98847u7vuuqvemapxfnzwspsactrp_ac65v3vlnzwdlv1_hpffsc7pkkj8dch7vcri2wihr_nnuk9ieojt3xi9_73v7_rk_uzoq3mgbovotsenikorc0xfjz8m3_mz9qbyfnoh0g7v_kn6tedvnj_ivpcchzy0q_g9dwjd_tnsvp_avh26b36igvungaj_hmluxkorkf_nplvjlnavxqcnzs9izwk9ct5szl_gsiwnx2zjlhbpwgst1bm_aiviwhhle57qynoi08pv7xj9fefvdgstg_sbhenty50d14dkxww9xt1_n_lrlevs1liucv8fjhd3_4e8xjhlny8dsvk_mdgeyz28i_ceenv9a83p_uwh4vvpuhmlfffnu1n6_xtp84wttws2wm9rrp3nvv7u4oz_za6v_opturhki9yqm3f3p9wmiaiddq6p_hpejketidlhs8pvzk3x_fhvqqnjtx_hjx0rhco3cg21g_wzj75sxggw7agg7hajawna1bnyxf6a1lxbku8caknvykj_3ajx0cd02qaulieki_iivb1hdcsut_0huk_rb_cdo0l6httext9w2alhczw9vfadtionunmlbdt5fuywreb589d7b7he_4ho7zz352x5hhhnx_xx1ldjrcgsz_4wuv5re2judu1tdz9l2rwycxu8dbe_onx7p77rm34izajifeyvmkn9x4c6xlx4qv8rhcmt7gbhdrkkbhpvkrbx7zztfx6tmqwdlft9jspiapdrjhmcc1gzjt5ptuev35_u_8l9xwz3entp_t6c7ycojw4vqzm3txya6jltpf_shhpap7znof273zne_u1rxivydcngl934dhjzjrdg_3fu58d_bsye6o227rpuozn9mdvrd_jealpynhjnsrg9k89dzby2hyrssejo_6iv3w9p0_sptjf7vkbnj5s_k2i1jktei5ogfs8dwr1xscmrvlpw5tut8ntngtltyvb2xmvrax_vrlp_zmtqeoltxorehtyspajae1typd6uqbklogv34zvja3nkp_8dnsgiphxfq4h_mtwuq81zudhm6lpexhdyujx37o_nx006fu_ux_q3_ihjt2w2iqn4f_xmb2mmshqsd264mrtwxdr0um2ax0y5kta1el3xdmjnxdu_ztqs54xxtjfphgsunzhsoldxvbuparre01u_mgrv1wv2gy3vojo46fezmgtlls_3iawpo98lkeonrtzhszzywgoi932ugwvlbodfoi66rtoxklevg4k8qhaxu6_jcikxj_ntzc919p07w4alvgwe6dsdrywohekzs6spc6zbhcnz4pr_dz7banq0nb2zwwvj28uev0_fz8sb4wiefu6tvbu9gzumzy94eh_xbs99cmsaxfdlam3o4lys7_ymsdhrh5tuuqleb4kzzqzocbxhkkvqamdkskn0spprjoohtufrsgc3mwyohlyra8rwuhsxizuio6wongityq9orgmfjg9uis_ehhikxbxo67qct8rlxkgspyxnuuyyanzuck0do2vdutbzhvsajlq8ixgjtxw_4kf4ejqbku3zp_zu7w1njc52mnhl34y7v27jx_vbr3tyfwz9vjyf_7pcu96ynfw6nfu5ddbnoclxe3qrk_3x5qdoh2qvnzzobd_6pagfbxpbtd9_turx_mtwkzfnvsl_kv5ocn8e3yipvftj0_wmldtyevgys_agfk7urpqwq5wfwbq5mn7aiefb7knma9p9geulzzcxl_5yucgu5yfnyiwgo9nz56r3cttp3pawd5376luywme_hsalpwm_2hadgbpdqmnsbe_ltm_zjxqp_zgtvhp2hawrpqhsxhu2lwih0oflshfhzrxhnb44gkvvn7mpdgu4zt0zmbr_5ltp_uworimh_gzjrfbspcd8tdml_wyjgz_ry9nyld6_unxexrd1bcmh8zbzknlyex_aatfjfs_aqgx2e134_164cxs2ohsw4yzpaxlejxm8hfh69mz_u5js0tjvpswcu_w34khj21ag8aj3dxeyobhgnm6l35h_jymouo_p3_xnhnkfpi_cobeehttuly5zooj3dbxuoo7pcetf1ccdwhqivers_x_l5bwvfbju1j6vocsv1yqvpkefyx8xyudxt_xrz_f6ny_whdvw7n1c92hi4frjobz7sry6lq77rm78t1jcoluye7umdpdmdpnumnhj3wnt5_tlpf6ly82rszb_ekbl7y6cqbghbc4feps94h3f7bbht65nqgpofp9dpmxhwb1xcahujsvcbpvdhsfwaqsaegalgmfdgmpgsi3autk9czx_rjkygr_vaz7unbtk_kbjav_7xf7owvtnadglaj_soqn2qsurekvi6zk7xv2qv4_tof2t36mz_yf7g0eqbbt8jfwopwdxzszp3frhjdeditdpedpf3jxpmo573gc7q777rhozhe6gbcsytr3dlyaudufpfdeduhvo_fd7k_ufmqr_6a7qmfu6u77_sp7vszs92dh7ur_8ihp9rdc_fx7pd_6ve6t3zs47uzz9zdilihfjcwv7qf_upb2sgxizprz9r9up5zons0moouppmi78daow797ez36kadlow_vfvbsiv9plcairso_ddb9tmgmwvd4tzipuudpz3f_lr78_xgt7swvv_nkuqhr2_79ezu7cbkt7rs2b9zb1_trtvwwrcsxq_wv4n6170_j3xpulbufwbxb6xxjvpa_odhq93bw4drhavrh1_v5t6p3omrctygwuqb1iux9gb_r61kpzdztpyuvrrto197ttd93xpmfllarjazo0gnuteftuk7r2x1wfq3yhgy2h9_3u_mlhxliyv1nf_f7nzwdttjvdzx4wzeu2tcfozjd1dfrr04vp7k6ohid4ppbtebnflw1eu5pcv_h8ucrr2lxmnitbul0d1qgwymze5zz3p29_53v7f78ifv7o6886pdxz720aofhb_7u_oxvsif9c4zy95dhw4wmfpyeftknxn0p2oqbnlvent_8napxr4325hua2imn9_cxawtwwyij7ottdjxdcv5o0ufcslc_7c8yzt63_tm0korr0yww5w9rnm8kf4eov0a3da9e8z3pqse5a6u9bwip_gl_snglyjse_v5npybu_ho45y5k8918j5x6uxjpf_vkc7xvdj8to4_bo5_fheis_5t_gzpw4n767rzownp9oy4miz2qjmkhzbgev_zrv9a9_ouvn3wdljxf4yohol9qcjrgxbqjy8aq6pi9xyvrxhturf0goyx33h13d_rsmvi4pashxrovjsr9ms4aszniskblh_zbhxq9dnmkfexjhyufqep8df9ztkqnoemh4seqg7dxeviyfa4lvvc976m0hcx_0_oz6_u1w5eydtiyjtd_7npnfn7ndtfd3l8mre9rv5zr8t5conqa1euaghfc9q5b8oxhfaqf9kejn7hjylvjr998rgtg2opduy_jftxnh_sdha72pzij06fmh_3dp_xfks4tlbhu9apxtjhmnrtjebgpzsnyictpnmmr99gpfrz7waffx8bc2lr_ktcylgogptzcv9py2tijrcq9cxtxwog1iqtqnp2fmrv50s_oxx3kix_zjhnn3tdgfm0nf_infxo6o_rjeg0sn4zqcxqbevu295fc0qpsvw7dbw689ji9htculm2e2mj97gwjbxhyutx_3rmpfmxzhn041fvmunbrq_ru_7f_1ugj8_d0ce4xnuz08rlr2_q9xsgzrf_4aumcao9bab19capel84clbrgxdkpg4sb9jnpqx_wvt3dzqr3cslmbm1ay0uhqmhb0uw8uk55rwnocodyrvdg6dmmc_nificdlsokeb77ete2_3cl_xcgtlwj5w8ca6c_sn_a_rmb8lzmvgedt5_c3f_m3ur_21v9a97w1vq3t1oumez4uaintglwlldk5lpkj_zccp_ba58vdxezi8_zzp_zzuzw9600tbu1hzfsh27fsbpqsvorhc3vz3xx13tl5esaqfbzen_zgtkcnfq5lll6nmybfea8rnbpnla4mebs_d2eex52sqvpnab_w_6qv_qru7nup131budfj9pk0p31a95m_zpdu57ylokdsxnbbbdvn_rs8g_zb_zvf71ry98_oevl50d7shr47x_4mplpu_rc0ot9ub1h3hftytz_neklgr_f2ndp9v_xjbea0_4kmpfkn4t_7jpym5ixt0avlrzglmg7_xg7s3velnpafwj2txeoxekkijygyr7yqvlm71eqif0biw0n_pxjjjkyuvdewol_e_xjpy_nhqdwa3n_9zm8u146ibekspozcecalbuvv6zxtuy7jqnqz1ha_clfb3dzpdohypymoir_buu0fxmkoyyopnnanlyvgweckeuyfcqldlg762mp1fy5mzz2ps3djfj9xmupa5egllrwgptxphsytzeuwginq7mpkkkbdwevnbcvf6aiolpvemiuaozpxqz2qhtladebeeuob46qd4rbfc2n3s4x_rvhf714x6p66v3_rpvccrieifl3hbrxttzeh3wlbmneysgdpst3x8ncgigvl3oee_2y2xw9tkgvmxs8ewshuu575b_2z17izfcm3v_5okj7ip3pnrbnnvgbh_ils0w8g4mwbwjqvp8fl6dmfmncbbrs3g4dzwp0i_addolkldhry6k4ymmgpm_ox_8sczlyeaz9pshhu0dd0meo21w6wdzhbma1i7l3aboddrb3cqmcymfmrhwtohtnqriypjh3_z5ohl8ndrpd7c49qh6mlyodvndtujzsi0m5plsfdcztbpoiy6qoi5_0p_z8nbszkejvnalpvmzsfytnkly6fwfp8ualaa3hf6m21ncooj3mnde4arhmie1xwrrqn2eq5yxq8qyvk049oeirrb7kqiocgdzgdnciqkx66nfb1bzriyeximkwx5xbsa24cnds4znfqlxwr3rr18ioziub_f5xgmjkrtdh51hjycmiab0wm3ktdgxk7dxgi4wv6yrkujt21q8sqdxz2zafxk9qmf_qkfisdrq2tl6kss_tcn8twm_ef_3j_rfoefk8dbhiynf_onpf9_rsgtg_qlgotpnkbcxcxf7_tagxd5svzb6ocnk7st5p_i4ukz3bjtycrdxo22_g4plszsjuj3jn6tufj8i444y8zbfo7cuc3u3ntpdevrw_vsnxcmkakrm_jwhpnwqz_q_5zsof0qmodocsysiyy1wgux8c2rczsbhnrtspj0ggx5ysofuu52ysrep8ltl17bqqbjfbyrffjwajdhdxjsdrtadldd47nhhqodg7cmu7rj0z7jxo4zh33olncbz4z4q5n_mxu_bq9pu9g_e74pedon9_3usb08tmqhoenc5q_m5si1jnptf_k3h6c6pwufah9_h_ab5nhtx72_deh4mpd5cqfmqkq4derkilsobqdlm8amaimgnhyvdnxatcb9twxsaiepuk6dtrssagc_buabzbwgfsojxjbolpzddfpcufdodaah_1bw_mgn_bq96yhbu_zifgjts_9_i_uz_tl5z3wy_9v1lk4bf_bp_yxz62xuv51arvfkvmp2y3z_ll4ihrqv_0pwnm2jf_shhn0jdwjtzi_3nvpl0mm_zemsyzzjhdswybc_d1t93wr_5n0oldy9m4mk4z8czojvg_7gcblab8oxwoxma7xjedpznb46ncjef49t0m89xutn1tffpono1xgq9ktns48qjnhm0mm3crp_3xpgalod_l4fawfj7ygdpyohja5_vastzdv2g41utqnamd5qdeesonp5ivdmmdfyz5g4colvyjit9fsrjyf521tmtnny2p9kderyp0o64v1tyl7bmmhovge7ef2rqvhcedl_xppl70ltae9j0izxbcjn_wwlpmqk8pndk1f3_9s22lvwytghvjs9rl4i8yyg5itwyls_v6wmtnviujiajgzhantp4oy0y49vjtt86gvw5_choc5rzfvpigw3zyiuzgwaejk1rkg3lnt3w29t1uwuft_b6fly7m6hvuc59bk2byyjcte6wyucjgn_e85xwvpqufvscljd8_tetw9gj1qz5ox5mgybetbcaglb2hosezufivjin_nk8hx8ozd_8dle5vu3zpxoc3urjcvxnlonxvasxnilfly2xkyjzrc_l6ylgwjvqphrefjospct_lct7f9qoellmja5vnvhkt6bxq5bgvi6j1qln_ymt4ymfg_v54bp8sf9led2qnpetlmi5jdgttjjnimj8rywgucugjdpxc7ykmkjd5ndjk7wkd5njyrxzgdmdynbhddn9wv_suqoghnljnk2wns3b8xcwdlwse7_v5p4b8cjdz8nvr39f6vx_6x1wvmsaxw6p8ts9udkzscydtlputva20ldugtwfdxkj4fh9_h2yx5u7wibo7fop0tjpp8o2wgy4wrbkzlbqa48akm8egvzde_jsf8i6xmsoujfdmgdbwlqi6486hfvuzgymnoz_kb1adyax8iin0soeiemq9ylgysbwz8y91z8m_lpo1ktxk_8stlokcnwl79kc_vs4mtnvma7xa6hpw_mpy9jmy_o3zybnjdmdcoje65jgnzpino5_6qz_afikglzlywvqufbgvxlzymnn5ik7ebnjn1xctpwdczbunrl9u1szvp0qp3c634ih_qm_yh11k8fsndiaut8gb1ofxx1d6g68zsprpfzlhjhzujh8_2y_x5jwiforun56l8pf9mftp7jxxuzzbs2hldbfhtjue_xzus8snt5u0a01wtgzkmgtv2g4wfjsp0vkmqwzgx3zez_tywv1lvfbp1gg_eld_io_xsmb9rap60cbaof_qwhdwg746n3wofj_vlnwhrj0pjtfl2t5ahjd671riwfu3ak62qjdh6phhxgxqjc1foehisomi43z6586r3trtzoszum71ax5s0dy35xzjvzdz8ns_ujhyyxtej2ajx_igbkyktd6nhyvdc_qxfe3dsbdvnr5uivwx9msdn6k0txwm5wdqcsfle6gwjz3ksznqwgcfb5yc5hof3iu9keakxqonnecdvylvjamwt5rp6kaa29vcaevd8xc4_wevnkejoplg4qvonk84cubuepvb_bx9hzjwf_zop67frt6p9qdu_qugfun4z9xox_u8dulwzmftedqgb34s42lpe9rk5yrcvzoutfablzby4wieq8sxar_67_eqpznjm6vt89eqrcsz4fprl_myzti2oh2s8mnzvlrwtldcohypgwzs_i1p51c_fdbxdbgcjnjpw5j9pvnffm6k_wlxeoyyvmb_0mb5dwvkqdsaek_hp_k_ms3dyghkvvhso3rxn77xcoex9savwf5mhmjct_mupoawog_etfkfhb7t_jxvvrd9wco9abdeis8eifdujbwxrkr64xlpzxaqvmtvp3b6f_dqatdgvmwfftfmlyxd4z3uhbcjayvj_0mk_jdigl1bt5x8ljwwmd54sqll6xz_ei7qwqf_tgmbwxj_he89umjy4rm33338tiag1f_yt_fa_41jjqo6frbc_xhkisv4guahqweg21nwlhicnkgo3rlxjswwqotmahkxyt4vod_o4clxe9fkmid_gpl5qxju9kyj1ujgj1pq_mgaufo_uizttvwjol3fswk8lrsndw7pbr4vhrkp32nevqvfeob45hjfryyf71zqhpbwndu42lj318rmofjvfpvxp45ql4_pxdcheqyhfp_sptund3p8bvp3jt3p6ljfmumdn8yk2svlwof5arq62ze1xmm0fetqvoncxhc43uezgfin4vkhgtiomem65lthwreduq6yaonyopfz99vnn6m_jcjqqudccsaad4plfo8zwtfsplq41zqy65hnwuqyubiwkdj7bhwctlfj2cqs1mfyxdmhhdqo8cfp3llnxxhiqod80qd808nhuuzdfp3_uox5vxshpfibxpt_twj7z5sa7p8oycz5mn_f8q9_eg7vi9uoenry2rpnoawfqtsvd974t95xhqvft2l52kuoi6xv4jbn1yq_xzpmcbnjnik940s1uecymfpqovqwbrg_tbtzabblqbr8_f_ti0cilvz4o3g1lldcgujz7cm_jv_y18g9neofvk0pbeobtbq_cjhf964nsjn5ftoc1vx9bn11huiyteiqp_ezx4js_5udngdpsrwwxmrba8itj22mkg_xeizhlimefpkf_9sacxvxfhnppudecfmth2rs7fidrqfa5lazm2lejdbczaro5grd_6hs6heyjxq4lwskl49udxxhmrktu6revhrnvi4t1ppex4xv_jjkauwv9l6x7dbub059wk3wgjhkapnf0mmwy8lnp3afymnprbmybd5k_w_3pi93grpf8qca_xii_zhqawjw8tfimmeg5kbhjbo6gg2_sp1c_55t8anf4sk9qs2k0e9os0igca9be6_zyk48dwyrflob31orwyofs8hh4breyllyjalkchszcawpcfhv3vt17scuw_f5gz8fqaazffdkykda_ojk_umqp3hg7vpmuqqwvyymwrpta8bl8tr_ls_c1lukhbhbjr53i_gjat0yjpmcah7adjmotj7pz5_yi2h7xb_b84tvduafty8mghg839pomzvbiwuj8owx2x1xe5qcjgbxor6v2k50_af_9orvu9vbm41wvkxajh9kbl_spugs3y3hkkty5s4rirqmhwe1ypdenwovjwtrnzca0icorthh7vp4gursanjdxu5vuf5erovmbrrl5rqwzq3yylj0uxlbbshe7sdhnjoebjh2q6wp1_tvfa_epjm0h3bbbzpdivb0bguuapi2anfnnx8rw1z4lltuqn64_57uynh_q8ox0t2t9dudyep9dtqjyulvxhn97vq9vdhelcxob_5ylv_ws99crudwkpub9kxtn_trvxjz_n0y2cyzu_i190hc_tev3ofbg2ltbn4h_60ecmhpyv0oc0_kevfafk9slpxrffy0033vd5gq_l9wl9v2taldv1hftzxcfv6vnnkhp9ntdmgrv4qp71u6fkufspcuwxovme4_dun1tk7uy_fvdd_s7jur9rs7g51z09fabgihgox_myw2_8scavh1w9foryd_bcxd3p0_vdmtusd3b4cjhuyuh3ghvo9hngl2c9bqv3dzqwg1lzngnqr_qrwx6gurd5sceygtndc3yvmmcb160smjhzrsbmygzfjpspfvcddymsxaruxgzn3hkdby0xegwqzyc4cigybbwiv_bf6hv7qzjhwmdo29t_pkljesgghom2rffm8qvwohi1dbwwhscp7eimru45fpheqvm5lvxjhl_9pluoa4_v_fmc1vwrwp5z5scmfticozwyw8j3ypckjgbo7ovlch_1v3_1wzq_vctabgzy93w885np1iaq58cq0ywhab2j77jqkittucfjmbyf13yvypyx3cvyrlacb7r_wkbk2uor_7kldrmvkgdve_6u3idxf_ezo8weer44m6ppod_n4bzw7uq_3xtjtdv36pv4xr_vrfealdb6lboteh3arnznhnd_5cpdbbffxu1stn2qsmvkxw6tikd_oxcmp3zoubmn3elzibhtt7wn8gkk7_drxg5v8aop9yhhrmhpp1_i_eqkoj0l7xz3xkdxqlfbvlyw6ytjxv299_o0vv8dods2ziupy9hbmgea0zschgj6hnuxtgwod2eb4ach7eisrx8v_ogf7_tpxj_qzz8hq_bipmoeoy0mokq63utxrnztllfqgwu6irxzef67ncmrx0rc4r_dd3fgcx0kzuebg1gbtteovprefnzdlldk7eanxwj3kbzqij1gvopay_eqn2hahmtaxdfbwgbcu57ypo6v_w_xpehzzir4d6l1ykv9zh86emf6v7fv_gx3c_93m_vwhof_nve83t1k_nxfd3x1uax4biflcpe6lehqejwwtdycotfiuxf_jt_073up19bavfzx_gvp7sg36tr4aywypjzedaueyzn8_wv_zqvqxzkxzcwb3jdg_qmukarxqwxfcnzqstab_mvx_ev3zd8yzdugr7z8ve34y_tqxh4qj6taj6urix1nyoymwaaiabjrefu_w_tfux_7lf9m9613vkvoo154gz5oq6zl_4u2uhmti_gkhjxl6le_5lkjj2ua5zvlylls7ah796eexyyxm5eyvxv6iomzxwyv_3_3d312gej5xeojq13_7b_tepzhh_rjccqnp_3p3d_3_lowjgx60msjf8pa3dk973eu6t_7owyf9p2_uu_vvopdfqtrf2l_9u_dufizhd6qf5jjiywzgygtzj6c_ovv3bv7173omevwzw5ab_wi90upqmmbs_vhuylgje5qvxqd5qs8ddrtvvfww_imegwdxoupe3uizn_upp5jyfvn3wfqgvdzyod_jtan7he94r_edp_id3r_8r8xl_fjpwdxdo_vb_f_97_zqzdeuvntfj5oz_6ubkm_pplx_7l1szt84d98r_8e4xf_gxazcet3lo5tgpfmt3j_xp64zz_re_405cksov_7v797z3veu2pjlg8d_b3f_l3dm57xjgktn65gvnddxgt5f_9739t95m7emhajppur_9sf_lotrdwrq4dkh8h_vd_7vd37fv999zpvvczddiv36ofsunnrdnrlxvay7uu_utqmspnelh41f4_mm_7l7v_76v_eb3rjrpsipbzxqqtxkrtadztuwa9_ddtr7jk5l64u8bzvwqtlalun2dpmhvlaztdf_2zf9v9y3f8i3dz33wzxw0szmybieobs0fqauqjz_lkxvwwmr7e77ne_revrugzcdycs4d0yqg7qg8pbh6zz3rwtvarm65_k_deoflprdyk70r76h4_fkyji3ixmb_zmmd0_gf_anqowfkesijnvyr2onnfih0v_e3_kbx52u_9mvlmlgliy8uol66sv1zp_dzj4zgxlfqyhwcgvdcaodc3431s2vmuodub37gb_o3swjpuakldxc0dr6kxw_ze1yfb17bmtmiu_ylqufbvuvd76r393b5v_zn_3zk_my5gb5zaxicdld44cdd3laom6k_gu_4asmk6d2vd7cyhklzmq5aa_dtblk0ifl_gut6fq3rw79raad0s_bk1f5dc99nb5tb0phkzohn_w3_pb1w_mu3acy_bl3_jy7i_8hb9qo1wpyrz5lxjyb5wby9cg2yizfxlzlbfuzo12te8hvkb_kuo89eoxjjhemh9ylwrmjoxlthp9k4qpbv0yslfz5ecaq_rlkcvfynnb_3t_7_vbgfsta58enwmx61wxsekvwrzaal75stfwcywwrvpo9d_hcc8oy4atpq_6zm_s3at8dehd8ozfmeaybg_4pgprlhhrflksj309n33_bqsx0jmp_zpq8wdep10jzzswkwsg7mpk_amttgsmt49ngximvk1sjc97npfw71mx3y_7_909993brd_3xmfhpoaxhmkwwg9muhgauf_zn_3sglfgh774jth60g7_7_zo79qi2w5tn5xfuxdz3llsj4fum5w0s_xvgxdtxw34uvg35fcnmpybwwqyzsd_4qtfwctcg8bujmmbk7_zfdxvqrjawvgjd394tqq_7m_2731rw_ttqb8daymsmjr0o6tt6jj1jlbzuijjw1_wnvyd2vahpcgixqkhb_tuawmpnxwziqtvpbfqdnb4i9jutktadwuc2psbg1cbj5dyc7xv3_1vxcmoinghl4qg6nbuoflwakfyyfspdj_83_z_xab03eu7thjyfawbflkzjdxok_zu85vv7vrm3wfhmv52awgqwgotjz8003lxeidm_xatgngh_hwxwy8w9_flf6vc_e6ap48ifcp_jt_nlgl3kcfdxuhn_4fcqobw4xf9itnlbgl3zig9_tnmkdvazvf73ord0p_daplbguw_6_1u_vu6v_n3_k795g5a1mgy4fdku_eylcny2waudcytxqhfm6415_xiuxp3dkephsyzp3nybbmefhonaclodd383qizrml1cfonn_wjpjx8_eh3_13lgfel_i9jtzqp_ihj8fdc87yaccpmqqtvhhbxy_j7py77qi_b40k5xn9gc4dr5vopbrh_s94qfd7v_d79zm2h_ukk2ieafojqs_iqwqjx8g2iwao48g4kd3b8pg67vtpoqugntcjujcpcy3vjkpwrx_wqoa9cphwge5vfomba_dm36p_l255abvbxdxxtbhxfjacdmwxihzixmnsud4y_mqwo39zxzkvyuv633q5cf0349kjby3tded_u5_61o7tpu3tagbs0fkfebs9oaphyngjpztap_7xjy8rvd_o1r92miaolb6by6lbhrq6zzbtwbrcbribfbeaj_f6e_xt8m5_gb_vnrhlrskdflr2q5grbaoe_31uaxh7odjd5_1l0kgtdzomgi3cdiwo1gdx_kok_xua36wmshfunbosvbqgil12sdkneoexj3ftwwtxtcnccgzepy2liwlrg94ecfvuacur10axqz2wgvxyha4z5olv8pzcb_mtcgplwzqa331huzkufvwrt34zqcev_dwu3_wvupalz7bh4rejlgm6uohd0_mqxho5bco_mfacqrrt3vz2epd6r7b5xzttm8pcjq40al25iktdbbczjqjyctc2nfmhkx4yh8_bfst1kvpqfjju5k_xvjp6vo9oxftjtfuluxiwnl34y98udu_0x9e7x5mt4w4_eaxtvshcs8vixiifobm2ylbv32id5x_juprhveyfxvbhboc2_advmgn_dra3kwdktbofsir8elxti0buynezzmfcwcu8ukzuc1q7klgaepgdjn_qqtmr1d7i8ty4lp_fswdfdgpli8uz6mtj0s_4sklurtvjbvdh4uo_blt4gup3zzf8ymt99aypmu_9eu_thvuox5roojhkvfkbuzmvprvry6udra13av7un3es1v9o_xpuo07gv_vvphsc90bnk4bar97jhf1fed6w2jx0w25_bo15b4jqz7vlr322eyohr2hdqrzdr044azivnfm7hrx_qn64vm3reytw6tv77ms1mn09sh9uy9_rcvkt7nvgzige8el0b4ue564ac8yedzgxskwgzm_8th26zqdrbfly2dmuw8btrwigv7jb9ndr3s0huzhnga3ywrkuvc26bbxrnagvyert3cukokrrpy6s6kovjfraoqjzodxyofglucjbfkjunbgsdrq57cr7de7h912r3fk6a31tnzxyx0r7mjp_6n1t_tp8frlw7_upx4unpgrr7a2atj_97vfxqzjws26gbr_vft5z39e97hpenzdlej_kze_7ivrc4jva2v1aqk_gfwp9ob57m5fyay_yqx9nrg2le2cewmy5paghxggcmb_dv1cd9pnwhznfhl08eb37myb6pwol7g8wnje5fh999zbsk_67j3rv5rcr_3jczue4nzmhhcdhsfjcybhkv_wcnyuhuob584wlyeohc6e1pbnqldfw6fnxf1nc10dzhs2owsh9nie4eamh_osqp0tnfdadxn8_sh_hw5jq9v2xmdywn_sfo3lra5bwlju1s9udfbu3dzitzd8ggj6oxzhw3qdfvdqjftkvcctsrru9ts_oftikcphsu5wv4yn3pbexmze0whofqzwum_n3fbmgjdwnjf7z4elecjx9et_ixlx8f_azg_d1qedtkbpmy9odvgrqwe6xsw7uovdwunhuoxf5w7twkf68io_pb_z3wjsk1f6lx49dsnn3dfjn1yea3vj_favj941npxzrrd8ysbr3aozno312z_hjpipmn_46jh_febsyrfgpqrv_s4fcntm3nlki4cf51xpmhakldjt3dzffdelx1jl7vzyr0upwdpr5yncqxmn_q_7xpl37gc_q3vzy15avavv7q7jkx7x3_6x_r7q67_h3pp_7jd09kfdocqmfystegg1lo3jy_vqbbdj_nakbsdbuf44llfm8nvfhpu96hexzln5uvlw1jpt_xsjy_s6y376pngngipgxaaspbe4_jlmunqe44_v57sdfxmqhz2_jmsczkd0mlluusv5fyh_jab8o3kbc8rroomzncq5gcamqgwok1qbsqc85rwc9grqseaydb2byf7rqw_josasltdo8ynio_ystb2_lgtwmdfoamoqy_8nfql_km1ey4_ob1jnrxuxlwubdc7dpw19kr8f59eodltml79k_8xe_sogmvl2w3p_ljt_p_93d_tyyoo4mmaw3dlw7d5cxb0pw4w7_w_rqrafg13cofd0kj19kpw1_yb4_ywtpczthfugoy6kp56aajnpwyhnoqjpf6sb7_0r_s4ddeul2w0qfpk2wf7dchdvxodn_1q_1tpczk5bj_p19atpll8cnhtcwsrif0r4wwlvrdvu0ap11k31jggkdoyngp025nsjie8izcc7pawrnxwl_i2jiunp1skbu84ozakgtfegzs9_zrxyk4mpkxrqx8ectbg4objet_il98vpqvnsws_rky_xsp8vhmfwshswchpw79hi6qjxheskilgnujwnragdosr0ldl5tdqqaccfmanvofeuwh7bd_67fqfzsw3qdnanlxhga309ek_tr3ot_d6y7m21uktds4zishk82abs5hvqtnzx7ozba0ssmjnafkigrwjj2qc3v94znbn7kafbs5gwbs_pef_zfsuobsjhb64ev6t_zet3sf_umfxppzx_ylf7gelrkj3ey_bbhn_w_jfuoc95tm1xmwhtub7qva_a4gl7krtzhyinpvz81ot9ttz4kcekwbxkjj_ps1_60s7hrpp3p_gh_6daypgzoe14y37hbzc2gvdqpfzawm8sfmurxlfggf7xw458j8n_jg1kgujredsgq3_6kx7ki_hazfpbca1pptzckw0_8or2fe68kdijk686wcght_g54h0v4dnnpv5tg8mjld15o_hqf_hipjn3dakbca0f_ip_qj7_z_toj45d2l_zcl0zq4bgy_ljdotf1jo4ebezmnjnqf_3xfq0mn189mzqycq4e_5w_8lfqlruehhdp16w_nbb0fqkhl3tx0so9bty28mlrof89mds8ovn6gv_plm_5m8uw0abgcdkxrhpmxxesmvdlcy1ekafnhivdruatl_ru76rdvlivwpxasmz8ksge0874crylbazkj7oi3fs_hq23otzdha6ncpjb3vb20ru6aq_jf_cn2b53a7y4osroyjf2gifmmph742xbumdmljywm6iahogwmwcvrz2hn_8j3vfodeztqtmqquwb5m7ftmknn_0gb2tyroausk834elstft2um6ig_qxohsadk8sco5bfmth4xqsv0fa5fl42yyefbuxpsjnjiv8yg4aymvaq3yspebqk242p3xwczkqd4whyepysk9mtlfnzpv9lthh8ftgy2xlxr6oty9ql0ji70wy0zwnoehuc5tpif23jaiidzzvaojcj14refci9_svofx9l1fz80wksfpopw5ebfzadudhsftn70m5qz4nv_859ftdlytagd2hddzd0u_t_a_6kihyubn94zc620d68tjuembtxx_8zstpmd5p_azv_qbuxe96v1vnthmjmsdgjuigkhokuplhhkwmndaqr5_qaxlj8lz6jqup9llu6skrfmlc2zbha8w1titnfomhhr84k2v6vd5e6hfjx0ng_majfkr5cvttzzj9ase1qavng_t_p_n_7w_qsyd2kz28itmcckelfwodpbbjx7etnwpr5mwx1l1khoh39isol7jo76j_b9pek0_olokbeduity4pxcfdv3t0timj2lglgxhlj5g5gxmoeu_sf_whubf_s_cwc8nn_y8ibi3_juf5olbwz9yzlssde0pi6wt0lr_zbwnj3hpmusvabajdik7o_qjbgyjrymj5cj83wwyvi6xcuweaz8pc9yks8vnw0ag6agsiwzgiuc1yijwx3keahzjjlz9vyntlqnbrm3ke146dxaktbkwvzbxkxjnfzq2psar3n8cs_e2zruo4x8_objeacoisfkv5ghpr5kq7p_wu_grklnv1l1ndl7drb4q7s2u7fc7gzhiep_tnun8bm6t6ojyemnntkvcrchxc3u3qgc2z67wscfrrwzjzocfonlx8mnxemrvukvfd7aobr7odccmnhanztjx8ri1c4qnq4ytoqbeyxc0upstst54xeb9kchi0falbw_dirhjjdtwvopnolhp3yshhf8tfwfcikhz_xrof2hby2tc1_k6w9tnd7xgx854rdlwz_lizmt3ne4zvsetwnbdx8drmyylj4qscvimsdwxjo6wdap6aypg7ntl7ljd13ils36nch7voc9r2aj2xl3_v_1r31tjfnmbwdco_c9wj6dozu6xvhlsddecd_kdzpzahehjpdplah_20ge24v5bmygpgsvifhrwiy8rs8ajvcalmxjkhvxqq9c4ews6m5do6ckgx_x1cjf7ndqgtdrg11a6mmn7damu0_s8rypkqyw2hfdjhsmfokph7krfwmw_ve_dbmwhjzoyuxqcgd44westhgdwx2xvvrhcx3a71yelxyohfirfanxdl5dkom3ccj2z8div5sxml36bdvsfmxt7qspb90m0shcjinwl5muwdtiymy8wkkuzvm_fei_g4flnlx74manyxjfwx_wclrtsbr_wnla5embwz9h49yuysy7wvzg_9lxmutpfnn4xeif54j7xv7vtkefh1gw9parshr_ax_c6e1yonky9_snoupqq9mm4bxxpqanhmwsl434toem3b48ukr5chzagjxk584h4wn9cppoe3_s3_2z9zrcf2zrwqmfzvzllrt60ihuowldmkeinxud9kutn8anerai_fxmtsn8c8r_5a3ahrmt7cci2hjfzequhyqsznn_5gwrrelg5gelsjchzublhjqykql0kpdyjshc9xyeaknk3nwbk9yezj2pxz17oqogcgfiiakljnu2gsmuyz4nahb4tbotq3qvh5e9vbk4bt68m7eqo8ocpnqccyhrsuyz_plu5lf1huyvfraqr84eixtodgjip587tabuy_go_w0t5s4bxh_8rd_swix59nn7ut3tnnbm3pa_tezps4szyom58laxgav5_rt_hocbzdy6elvarll_igtdmpgzmfbzckpd1o_4qk6yv_gtix5hv7gj1gyypfn7cux4ci3nql8wgmt2_xotdmpwfci81s5kdbyq5wfyfdbfrce4i7fwozd5iq84bu_sb15bs3ndkr4bmfgmuk6xrnh1kec_riwjstjy_ncv_nsdbr4opkahs6u3b_9t_2dnljhf6ofitoatzhx4ydef4ors86a5y6krbts1slkbsbxpl3dzpwyo5pscoshnajjulhe_iegyikofhwj9bli9weoanaprr88il8ldqcmaqj3aq8zds6rla4bvtomolw_crmmwqsc_2unr5qn7ykg9hmfmf4av_swticwgchxcnxl8wqlx1xh8ttly1lpe_jhz8qso42_qtthcfhnrywvcgzafdccanpkwtnjo_8elcusgxu01uh47mbodonlq0t_2rnry23wnermfg4zn1k0boipebn9juay92qemaog3jwkhdo5_htdwteodgiqphmwwyhubun8bea3543fi9njjr_jqxwc640x5pzmhdas_bsz4rjdfo7sbbfjmgrpalz24thownmtrzupbw_pwauzrkh8fxrlire7uh5m2_nevfhlgqewlsl4vzxwev7o88om_9scewh7s3dxl6zx12p1rj5rodpdsvvnnby5jvn3o0mbglzlac_olprhjbiya31b_oa1f9upb6ftlxeglxucqukaykisnlt6bi0qexbph4onxjsarxayydlbg2oknrwa9la7kzrbt3hzi1e2qdsy0wovjfsl3sb564ncudslrhvxw9_jcl1hhd_7aaa9dnfxwlfktj0ypg7do4ool9slhidnm8zaxwwupa6fyx_vvx1w3c6cdafcpl54ojqyi8jwighom8voddi7tgnmxpkfdytsruhae0i3wya5em5jkowvjtiwv1vbfe6uzvprfb3hpyuqwyco_siyfhpzg1jw2oje0ges4vgvjswv9hpuj3okzbight6frm9ngemfgdprfb_bjb8nhf9jwpnjbw6mmorszzwkriy5_3lpaw7_0nx6b14zzu2_s4d7vuprmlyews9bczouye_1ab9qdlvicuoironq_qa_8poaiwnc0uanw_gxuuaptawaf6lb_utxwrmcy3yj6w_0cqknl_0nlulgypbfprtjg3fba1z5mgm_ibcobopmexivb3fs_eizq_izn_ov5yhjdpgmfn76rt3pi_rru1zoic8dxnvks1tcpokp4vo4tvyhf_ihs98ro07l0ape8hkz6d8mgdst8y2dqfr6g55vzlky_g37psrx72w_c9xiasvtnbzroext1u3amw_lipzipbt9zlwgtiqqr9ubnx7sm8gbwesnuczbciekam4kx4_ipfif794onqoayqsuggs5zavigvi4o6so5zaiv_q064ou4qptxpzl_yl9cn2owzdk2uf3h1owvdapfllpbbeuwsxvftoyelfzvp2a97nwnxkgor8fh7qcv4ni75yhnxxnt0gywe8u0frc85l8mgze4mnsbfebg8dab9dxpj_70xmh6mmnmtcohcyv323bncqcdka1ya9xd7uvxmpw5o1cxwmthsounf_qgaoawzxbkrrblio1hkz0siursxzry6la_huypuvpeibv0sgd0hu7l4nawz27snrry4vv8so1tqff4n_quletb4l_s9vwp_vfxprq5khef2rxpmdbupdmhkw4n1msnz2dyy7aydbg9zbewr9_t5qjss91f2a2oayl_36c5lnrjquilitatrezlyldntvoljz_gsas7dpvolxpmhglgbbcb7pdktxpinznxjxz0pawh8a72mtda_orircuxhbgwl_rqmozbvmkumtm9vgxiokczwljg25wlevnq6u1vf3urq_gfv_hhdmlheabd6oenfllpcn74lxv_pr59drqcmcdn89lbssy6_qi2j3z6h5gsc1hguffkjzhiwldyk6y8b0y4r4czqgnr20uywrgkqmevpf0yzl5bc8ks3edwsrzizdueckmg_oo8exxytthbuw4eg9y9nwwdj9uoy8dbuj5lktjwoktjjftp_tk_q5uxkrpwcfiql_rsjngoji5silhje3khg8expdhticjed_cyo7tqcyyt5cxtaviz_qlt85wi6ygo40rrvo_3_unadnblppw_mu6zibk38pq2b_u2oixmdxnrjbg0whjrs3tixhzco_3opbinmv0znjdbqvfxbeoaiwevk08mx_jbeo0qsbnhcs_rj7su3_d939f95e_5otlhnaiigfbwvghortsfhrlskpcqkawartd9ttmpe3allac6qak7m447ptfx_rfzwjjc5y6hdhipy9apz3jb9mtvi54knyl_vl9pv5z6rdlxzwcd2t7lpbmffghhwfgcrgx_wn80e3k5sez49f4n7anyzqihhomx8s_5mu_pvvwb_3wmmlelagvwchnh_nc_f7v807cjlhzydrgxu3en2jghnmpp2acgcuitmlkyi8kqxkd3cnrhnzovfby6omhwu1uvwe0_7izy5fers_lutsd9qcrusou0fvf_tailyjtd3zvwipxndt_t_u8gidji1gs6urqnmnqrfahvmlz_hp3tok3ep6fdpq_tsce_x3_fathy4glkzzrmmb3fh49o495mgbgf3pap0vhamt77sy76se_wrx939_q_eukhbhayhowdnyz9nwidlxfjzvqr0tzw6yz9_5xtddnvd15cm9gvrlg03kaypaa4xryukx_tpgxgnvo2bhko0rhs23rnrgfyaxmel4cxo45xuyi1vhk5u_mxtjl04wefhtb0o2fjyweoiuriefvk_98_b_y5ce1ywhg1hvngdcy_n15grlj92_tkmhailcbc4urhux7c63j6qboydbmxvxlnnvwqefwqn2jayua4fvqhku4iozorj4ilj3bzxrnkggg2apxylb5cnpxtpnnkc22aepdbks91jnx_apszr_gvce6egcujzm2z6x9y5je4qqtviwdapamd5_tlu7h8cngacndxdlbs1xeq1egjimyj3znasaxyjx_fnz7685eeaypvc29rfa_fih7uajbjrkz6y8973vlaymmksnft_1uz9vbqwbnmdg0b0hf_rgh3z8xgny2ckelyk_z49mzojpwvzgsd3s27d80muitrsoa0qb0_ecsgzryeildvlgiz_wgfuetzz17uzatm9mt9wnn8kihqtdd35r02ucbzmrodsfhn0hhhlo3a0mjxz60isp_gf90snsol50fcibyqw9gzgurflifjrch9bwpxy0ceqlszh5sy8feuj_7ayxgcc7betacpdeb_tjej4fxkbg0citpgzlhc74bd68mnjgrj8xqa3krt3sxve615wuke78dl1juuu3ervnhz3syq8rwdoqz_lkljyxuoxhwdxa6c58frvfrtzt_kw6uwah7pkzy3sbb8egcjtx4a2u22yerq7ok_lsh69jvj_kdzoxq2bfi8azqatpqxijieysrguwli_0fxfphmdnkaxyxkplmnwkyqbph5kykcuhfil_igcut_7kt_5_5vd_pdlzssrnn3zbbo_6utn9lwvklr0v8zgg2a5sfrmaoqp00kxn4n5cgnmebu07o_jny7_2c_rljmwgsyzzytzerp3pc0pdhhx_hdyvp_v0o7kdaaawx0leqvtv8enrix_4dd24tfub0b75jqmmthgoeamgpxgwxca266gdd1uai4_z2i_t3_7t_vxvyxnifqvvjth7rjjju4rvuir6hwnmayp0v_g_4evp2z_zyzo8lyhrmjtuom8qpwoc1xh0wtdkroe7avrt0dotxmi2vgwfoweuxgdbzrzoitaambgpfdgaf4ecdohck6un9r5fqit5dkwcmcjfeip0xkjn_83_t9gihk7btn4odl_zne8suzkhh5hjgam7y7_6uwpjivg0a4x6kqfpdog7_ms4xbanx_imvhbwrxdkir9jgbn6rd_zaguhgkrafvrjpiegdhkmv3hexqjndsa_n3stcod852g0_jdgjw98y42bjo_qtsd9_zd_eb12ihtkpfopyykw_363b_dtjgqeajattqlqocznjy1ccoqqejrpvru8hijcn_a9_m7pc3mzlpwdpizkvvumz0wg0uwkmar0k8lcwvcbzkrdaudhkzff_73fq8dkjga0omhfez7tjppnuv6mmdctx8jb_cyzq9rjmvzwwxjce5_n_g0dxqz_slk8efktn1xgjz7pxnd6hfa6_qdt5brftjumkfnpddqyjd_mvmiivh13_xagugnfkdfor_wh_5dxd8gl_0qjw7yw09epawccune9uexysm2f_vbcnvycwgesokyjsimsiskuh7gax_olzqvjixsiyss532bu5cff5ss_sdvy0cpsdmx6hmtvdw7pvb4rzsyxu24nvda_kz_uq4muux5np4zuvxpz8vtjf7ud7_7bgiohzgh3_in36i2mcxm5pff4bthstn4uffhswcmavpc8srn2s9_9rnrjblb_pgcf7yg_9qv_druk7_yk6tvjed88grsxm5arzq_cpt2tlu8wmtqbhqfx8hu_h9delbvrj8orp75dbudxk4so4yjz9i5_u0_kfknpvgjnq4i68ftgpv_igp7n23vigiejkokyrojidnkkoknwiwifjtjx4_omzysivfd_edaeb8_mmqpdmqe0xecdm8zn_nm4r2_stkhbkrtdnzq9j_y_owazhkbb95mjix4cv0ji_hdp7m8uvbzsbjdg06pvbgxze0a_3px_m9feanf_zn_9ke_akf93_in31g3n5vih_gir3tf_d3fxvvvcdbe9y8dc_icm37qutz5o_1czi_rpk3rg9pbn1il45p_xhuykmnwwm_jq52_ssy28mpbexnwcfc3fdm31uck0psjg8b_1md9vv0_hcohsc_gjqob5zcv6tvlpyifpd20b9ds0pcmpillivj8tc5umf2hh_qhwkabetsokapnst2liv3sxtgqbrd_a8dbpjfwtuquvinrpvqvf_nlc7m_4_rbdalkqhm_yst4_onhtcpv_ar9u7d60oiw8qte9aoystdh8sqkm5lrcuebh_3xi0nvxml6q39r2je68d74kw7s_cvhtr_pz4qcuwpsx5omx_rx_nsroq9vxx9rmx0ox_r9wzd8q7ubvdqsdrdykq9visvxatv26zrpgcgnp31sl_b1r399lzljud43xsgqd6_dnlvx5izyroad9ummo67_omg_rq_onh2dzpd_zgrjgnphmqriixqtjdcgldebpgw8lbr_391_dhjmevosliabr3_wgyxw_g1c5bgl_kxfctvn5ksh9zzoq0wofih_1j_goldaoq9egn0mc3w6j8yle8laoo3yrnbzqbqndaf0a5py17jd49ilp_xzadepmezsljfi9ak_9egld_qlvujn8ag_4mozru9ajqnzh2stqw4ftaupygb2zetjswvikbfvrm8okgn9rn_j_k_9e_xhxrrp_qg8vapn_ip3toe8yzu537u50o2lnt32zlw_szxttn9rwiuq4ca5cnekn2ej53puuamsarxboldkgvm0yanlbqwotuhuv6cm1_54mkkbcjthzh5gqcrzwowaufqaj_k5swvuiu24yunqfp3bwgqeju6rkhuf8tbfdbqe2oz8kwvjb8adm6juofj5tua8ywz2gcz5xzccoc7wfkutgmlilwq0wjfpbn_gfyxxl02dwgodlp8ltpjt0kbl4d3pke_bvlu1qw6fdfrwanenbl_aoew5l_ghn3_jhddatv3yqb2fkwale_fxo5i_29i96tvk_ohvwcgk7hqmd0xecmnaooy4upazdnvetfzfbfuisjj5_ysohdunbzyjddzxrf9rkqqt_shuzwzn6uvnofdle1r56njgdyjvdp5lx83ll668dnfw6xtp2swfb_olhl5z4mbz4kwloxcjtxu50kq9xofqk32ibdqan3juaquppgftronhgcyxeiuyh394my8fxqnhnfpo_ampn3jpv3agqxu58em4finlf6fv4jdgbz_4sikdf8zq8iofi2maj_bfb4sllr44wnd0rkbhsf346rwfne4ztegxviyubcmhsotwvafhsvoor9_jtem6utnnfopbzxucofzaspye85jhdf_yjv9sc2ltrfn4bx5rxt_m1maxz1z_6llcfvh8pfzd6nzfpmg4le6qllbzdf_pp_2neodp_aiiwulqkfuctzmj_jrsbstv_uzv1tcbyhbooexunaeglvaaimoacjscazibq9cfo2r2qn_3paraandeds603sqibifkjjlpmkovnddouczgzqmnansgkcftefygvlpbz3b68eh7tvrieglwkonnld38tmhnhj7fhdvuijr1e1gkbc5ovhwtikchbvw3dsirb6xm27jtwpu0xxn8illeb21fi7qob23rnnshv7kxbs1_7de2cpcody5l8ueb4dsgybj8hiwmjv2lnply0mvpi_pcmzraxcfhzpul76xbgs79mpzjk8fft53orwsy8sthgfp_md_vhvqu5_a_aw_9je6w2_9tfippvuqaw59zjdzexc_9eu_1l3ifa_o_skd2ubsb3gbvvvqqv1c_by_enf5p6y_5odtbnh8d7zhvr5mhpo94innlhhwzish_8epfrc78847u9tvv30y9kmnfkgpr02hhw1tnjb8b3nlw4ox8vuvxpimd_l316kxln2hd_w3_vst9ukxez8yfr1zube4vsad_ccd6x_l5kffwflpkxycflwgd58wxsbh1teila1e7crnsknfkgdgujhqjmvl4fmvntz64njhnpl6fgyx9gmjnxkthcrhbrzs00b1c8ethjlqbk5xcocn_spcgaavlz73vocvbnwh29oh73m_53o6f73ord1rxvoaisxurfv_igp7bs1ieagqx89a9coht3rsk7rnp_5nwgpscgka3mnz1arxi8dbwcc3dliibjidqhtgfhacbqebkocaedmdqmcbejx4qe7axv1ds40oawnadaydxqpwcsbaetwxypd4jwwvaxgzexw4q_aur4ah90wckmbo0dgosjgmeft9ols8ug96dn5ylcvwjfrwbe4poorgbymvc_eosnovovn0vle8_zet_xe9_y3v7n4ijykkjtxpi0feigzds34qe_hgq9vw5djtj8qp6_5oelgqglv4961kokr_tqe5e_xcd14ygahpfcw6thpxdqhb9ethruddttt036wl0ecjfoivwkoh0ih1r0c0wvhvxc5dgx6tbhjihwqeshfuah6pnvroqld_fkwtjf8iy3dg9605vk4esnby3f_z3fwt44pmqdb_prvj1ghbkxn9p_tgmwhxhtj_vagx_hjzghzksv77vx26tjz8wiyhg7p_qjp1p53_u931tl0bcaq0pqrf8sl_x_k_afeidf6k_sz27d2ls93bqyx6py9_9kmnfygh6idpnlr0f8pl03fqlaa89utz8kcmpnfzzicdt5_rlzw61pxwhz_8_clv7nthopjv_m7vvf1wgfp4nnramnqn_lsaku_9ply_5mtrm7yzn2qcfnsgvm1bv3ipqzzeoul5cyylsdbihvbkueibya2ajwe3hrtpyjdyxr_mexdcupfmxq9jkxvkt7_z_aib_7nug63zkv_h9s9idz8eam2f2v5czreszkaknawaa0w6qtaxek6dzydncbomlkuw1rrh_vfu8gwmcshe9jznpkcmiemzjcghjy9epkmrlgiujqbquxmts_iyhdg64dlitspwj5qkurnivi_6dtbkjkoblsyadj_q7ssvmken_cqz9bgq6vsoixovwwoqx8lxp3ya7o94xzuq3eqglorrfh7czcmpq7lqlohcf5qrv3xgwlhsz_v1nd7fb06_qkd1rdjponrqor3ajl_2hz3qhbndwimvpu1qn_sbc2zceiex6x_gnfkhi9lloxe_x_3vxy24kgf8pwsf9axnfr_h1g40ktn9aocqluxxdk6npe1plq_npjgwnm7jcppc3igv97xm_jxqhva4w1lzpb3i7my6pgod9rbktutjnlygaieoxqcnhkmxrs66katotbi6zmtbuejusbrlycmjr9xp05lolraicohfn0htv34r33o1t5pxhz64acpvjqzw_jx6z_6tnpaellog0i3un3_toumtzoxg_48vszwkxc2g_xblaa9qabvi_4gi8ohksde1_yhrrtcly57y5hs2bwgqzpmzoppjytjl7l3ve_99vremycnmozr2ttzd1kmx2s7owneirthavopz_96cwljdf49rncb3vb2ya40ae_n0lddyfjaa40yaepduncpfci01fkld4ah1mgt3_8_e1vl3i8hotons5a4w9pod95gofobaffyid2m3butabgvjc6wdhn5rrphvz8ijye_hg_jpwyhfxccstntxwww0vx1hymktja7o2trytlwxm_ssrkwwv3ohdhysm78me9rcti0eovhx5ebn8lobuj_agqmt_prdwlqaxfpvmnakz_jtdzzjdw3whc55bw8e3jj27nixrvtuuwucn_rqduutt24pd1yzbu67xdvz6nchrztuuqnyu1fqjo_u0cztdxw14pfnwdn1tnsdhxsdwrmfbhcg3uqpc_to0wpx6annynsnzxbz9xfofoyjunt2qaenz8mldk_d88ybb5zwr21pzdjtvs75yvnh_ljyh4mp7f7ouebmm28ugvabd_hsxrzpunfbrrz_wottzcblwnq1g33w3hbbbewdb2lvlzq40doomxbjwsbxlsae0qcnuufihyrrsx_at37orom0vm54aef2e5fv2ymw1bxywkcmxo04raunps3tgfvbhvzyhbvtexvlrcyvoothdfi2t_e97uszccmxtmtdu_v5loxtmxc3zdwpxocuvz90negppuvcr8q1dbc8sn7kgmt5cjd517fkbe_yb8efpbkxysjlk3lyzths8rn_yk22tg1pwbqa_2k3xmexmieqv79d01iyrpa8rn2szkx4sljnwvufsiytjfjmozlwpsveo5wykw9lwbqpts7dcotfjw64lvpgiieuvrlyynhzwufktvgum_wri_wra26rpxitiqympfspyasfxkvbhfi94zpdhzrguczkhimfvlrrdwyozvk_ppxqz_y0wyolx9ael1zhlrhpcojpxogrd63ostlnkq8ufznvxsq35zkmdriuzuoyvnh32iaewpvtp3t5wxmgnucnr2z6f884dwm_mmgei00dyr_3xbrdrjzgz_a9_nfmdkfjfekfenip_ow8gsf3ufkf_pwtluybk3xyyqzogqescqwfoqw_1wphzo4oj25vb_sdxnnqrhs82oeh6eq6epokfimlpvzlz2ltvadm_aorhnwixyoojgv0elrlf5cp8e2_6c9xq3foewlpazpm0rk6_qkrh1htjhdw_1xkea84fnnnbw9wgk8bldcubduu6dl44mnpvpjowloml3jrl50g5etz0yen8ttsq071gfuwtjsukvuw0taenribf3kw5_xwqevd4pbngt4x2dcnxpq8dm0t_zxyjgh9pywa2j5qf3aepxh8iymx2guwn9cmrwseb2xwxm1gtsd6ce3pb3dkpnqd7fj3h_pmspsjfwhhc3xkikaqnsjkigxq8anvts_36697cyraleu_f_jtyor0om7styg9jgwtbqnzyf3xbi8ncv_bkxrmsmq7gs2nq6pob0fb4lnrsohwvdnhe63ywwulegl6g_ngb22esn9im78dzpxqzhhuh2uejt8tgta6noffn06ppdx_kg7oxunwte7f14iuolfldqujqtjujr5bv0_cupensafvlfoize5ux79a4du7upftfj9nvktvl_ajvtuxlm5nla38r5jyr80thwxsxwyp95qczxzb65hu26ggf0xjylmzusubyhkfzdl2s2cnctvetnq_7qpeoscw9hd9tkmnpvejkhy8b8vr88ctua9ylzrbq5uj_ccmpdrnpzjq1y7bmhomv7jy9_yvvo6lzzlu2plmvnviof0umxexepwtxbp1ksntofdzfyfdz7nzmrxucr9y2oexee38xw8sth7sqv4fgtakmhhl3x7xp68993trfqs_9mtdhlbiptd2xrzoffbu7sn98_rudbx2ltgmk1bp4mtdmx7lxxp7jzf2fcdqu_hgwbfb9owgqoaudeilfsyszdzj6outhbt0yj_vd_n0vzx3n5kjzz45rbw_1z4_1lb5e_id5s3ilwcs7dzyniwabnpvy1swjif6l10jueiilkwurkm8rhfq2vccpm8sdqemnl7dqrwpst9sxg_hjzp_y_jlrko6q_gftpcppsukfvgiw8z6diwdc9zcxtkyxxoeysvty2d_1ehbm58ul_1dgvq7vnjhwzhpn9i0_o8i4ipcmoo1_kv590ve3qnzb1_52m9m_vt4wpzt_2zjllbx4ndxbi4vfa31as_f0gd3e8fvfk_pg7jfo1zyqn8c3fkqp1lz5nkwrkacqlwjb27rwgzgnic2nnmznrgb31rikfzwmt9iuumwt_fmk3oevejf6uxploub7gjd_hu57c87znk_l3965owe_msssvwtqo_4hgz9ck9y_xrjclhzs9m_q3luhxqk569omaevnowfhfz1rb1be7lrpjkkrk_jrhrdk_cdr_rz9fnpmzs8ufc8get4t25m46hok_hvjyshfhso4kv3qgt3dowy8uzncknube7k_xydxtazzgz2x6xyzyofdpdjq7j7fvb9ox89sy8oolu3fyzt3_wx5e6tdpxzbc29i2nmxhzxumr5uw9v0rqi5fpa8civhgx6zubhr9svd4e0pjzjl3n6kugahgiqaqieierclz_3n1fuauzgqheiairieaengt6ohkyasqceyhabciqgcsi9efz2yyvbgqieieircactwj90dyznbkbceqgahgiwgue_qc5bmmknwirieaeihcbj4e_aj5mgolabciqgqhe4dicfdbctmgfg4eircaceyjak0afne8mjuqgahgiqaqicbmbpmgu27dcjuaeihcbcetgsaapmietriiqgqheiairuixahzsxbvjhriaceyhabclwjnahzznjixgiqaqieieixeagd5rlnqxwixcbceqgahf4euid5smkkqheiairieaelipwc83kkfcdc8_caaaaaelftksuqmcc" text:style-name="Internet_20_link" text:visited-style-name="Visited_20_Internet_20_Link">base64_ivborw0kggoaaaansuheugaaajqaaal_cayaaabxpf10aaagaeleqvr4aezdczqlsvu_qy9epkn2vsqxuaqzbfqfnejau7cgdgkqkh_uve4cioexbbfpk6o_pmikigoiqghqqffaqexfllk0qhznaegbkbxqq6q_j9p5pu_f5x9ql5vv_f0dpe7daiim_lg3elgjcji5c00tdm2uzhjfpizmdkt7by9290zu4x8yjcgdcm3qj0wty0wtcdualmltc1whi2w1wx1htloyz8_fpguzs6fvpxqmrxa1ajtc5y7fpguam7dvruojldggbdogvd2hyk0zto1wnqcuwtmltc1qm8c0wvnzydt06kfphaywmbqgakfphy49ywwf_6jfh5jfpafktm_7dnvzmqbqqwmfpha4mk0whsh5sls96nwuwtmltc1wnqcuwucvxy46zs0e3shao99cbbfitrb_u_cgv1nzrq18nm2387lpz8xzx3_gw_qf_mt8u0dgqbqqv2b4hpds3ubtztmbxa1ajtc0wtmlxa1alxmwvseydmr99zafb4nzwzznfxqo0up7tzkvrvbsy9ixp5dyvxod8a98mbcwv125g_emmbzqahx9patzmtoudtu2vrsvfyts1gbudhk_wzwrx_hvx126s_o6uht2o3_jtn4_3u77_wace_wtaief9qet9ixrdawu5djvg_btv5rp_v6fdzkxrn_yh23eqsvfrdvntdd7f00y75xg79zys5znr55nykz27179ozrl_p3z_fk_8_ven53iyw5wxn3tixaxovjm5y_504_5l26p6e0fc2e8smswbt5lpdgm_0hknbd8ddu2f5a0ibq6s3kfxlo9fpx_p8lpwqzzrkh_ne3dr_tjeobzmqrdun_1ow8xaqco04ti92aohyfsv89ee_xvmktv0259s5_beyt3s90g0uo5wr_vlf0ddudxnfazsfd19xgeewcfjtgftj6e1yhk7_msalkxp_bnz767tt_vdkuw43wnvugtcy3bhamzqfhuvz9eradfupe19na7zc289wjwu7ncxpwniqfmd_2lvun36r191x4ziu26znjvp3dv0_pb6z4ogphcw27cjrslfq0r7mr6yu39neuihn81ig7sf6opv13rf_tutqvhp5ejx9yppk57j_u9k3w_csl2i2c8abrt0zzznt07qzmwp_bjj1b0z_fnkgqfufd1xbp7dzto1mdnzu04fv_vit_m_m1lmm6ptnsen0zpuzyr_inylf8kb5zi2gd2lxfn_m9ryuk6hubr8xuerv_8cisnzgrixgss6070jix76cb3ornlcnyw2fda6xb7b3yypmstok9idtnjams8bwdp7ad5y1zt2ys76godumsysyctc7l6yekazhfb5baqcyupcr57tufpoizds5ap5fdis8yjvxbl115_3wpdpudgufwtmubfkm_kvlowpkzxmstr1yxpidraacxyvblxxp4fqxstve_hmrmvl7xt1uetxzipbbyh7j_qbghvc_iez27xfttqzzrh5p0nds_tj7n6u2ubdkpuslmr06zcshvc47czwsk_qbv1_xjam50slirjvrnk8so0votwvubmdhapfbh5_8ce7eu72xmw7xf6y_n2jy49_ek6x38cj0lyhx_nvx_nfqc5_ovapz3zeuf75t_fg_8beo_i23rsvgtpqvtc1yyfjjrc5rrk9kfiiryov5fx99wxhhbps5lenqwykcyblcfb902ozgjy_tnc5utw9y1tyzdswt4mmim3ig3ow2cnngnwkyptocf_ejs3qe3vxnwzsc8gzxyrfhpse_ot_in7tetcka_p_ukeu7mch6xjgx9anqmpbvwx6e2yd7atmijrfm9z4skujqefn_pd5ucb_qd1qwnuxsbm3t_knjdhz5f2ukuhadpzwrhhbsi_nh4le1y_lk5z7b0kdb1_yktj3ja8jyzkzs7vudwopytzpfnllqtbslyleoepeksevkmyv8_wja1tmkh89ro0upslobyccbph2mknhbtxqlpvzsgpjt06hj21vlmp8kczpoipjyvc6juqg1_meywg4fr2_4f8ixddw6tyq6z2stdupexaudjpj_fyhdw1vbkdr6pwovbjcurk7xbqu2nd75fjwxmy6_t9j7yvycrgbaf51aqhzzoprtqjtzsz2ptd1dqvkoilblkzlfyor8_79zdgjr8ugx1hyakqjr45s0jwdwtcbekameuv9h8_gywrdmv379jdhjx1t5ufmm431twga94bqzexbtuxwvzsnur6_0ezbt9wcpna8mzubaty2uu4ykczpzxz58mz3yuzm55rfpfmgxp_85kckdmxwqsfy9r9duryqbbgti3itlsdbsu8aaxdtqsz70veu1myntd2qycuai9m3anlyovp0lnii_iyhzy36_otwxcny0njzfov46d_19bvgh4d1jdhu3sl8qmpyyro8gbbrmvlxl9nwx_9cra1bzfbepdm92ennytto3ukn84xucft1vq3_zn2tly9bner4o8pi4mkxpfvoh_64cl77qfolpaxm2lfjq5udzqmyhzx4sfldxs3xof6kuobrr8zixtgrmw4cofdijlzdyspkwcv40szxhz_chwa64amcjl8ubuho7wanmul_uqsp6za4gn2jx_glh8e7lgle_qab392d8pep8v6_xd7o8s39or08nlsvb8d3ncztsuvwarxx80y3s_69_xexrfeo3va2oe7v4qqwtm1hhfpe8pa3bi4ft4joalic3kbt7zyjfvvxor88xydqofp_911zjjqdf5tgt7hezpcdqs_ga_sbzf59y2uncw_8b3_72zef_cxnmk9_tpn4sjykrefg_dh_5wc_jwoeygn7i04b4_fljw28ucpti07qy2yrhx_bcgoc_swob0qhcwfjt1qqiysv_pgnowhjywl4rnm9hod0n_b6duxt5q6y001fddqlktx_yfzc6gb02thwxwe_mn5tvn19y3849v7lq9_8re_tb1xezmk0smoue75dwnfzrotyj1lqy4kqnrhzl6sy_9tiz3d3zga0uhepbfprattkebx7nbdw7q3oqmnyn1xjhaq4xsf_wvv5y2fjvxxnvt0a5nwh7xlt7trcqlslv8v_dlbkdmniun_itdvy4ny_rmls6ymzji1y6_olmqquuag4dottc9ra3lepv4gvfc2ttbnzjgzfvf_7c2ntq7fowzd8cj7nz74frkrttrmztxs208zmtfun3eoyoztb2qfd0tjs_7chpay9_uqrw7cxsvhy_t_6_nqbnk6_4k5vtbtr62270bz_8pxtxe9053buayzpux5hfaiffvbpzmzzwlutl2q0vl8xls4o1pelj_fm2m_4i63b_jrw9u23a9s8tbanv1e2vtu_zxe0vj_i2dn52rub7jnnhfrakxywztk5li7ottdapz5tm55q2szmtfsm0o9fozcy2s83mmke_kz0j35ibbdpx6vr5ouvpea2p80k0lxywh23yzmfufnjoxljnc3f_yxiubz_ol36cjhpvyzonu12awmuaftpex6mtyp_bjwhz1z5pfyczxztndfegru4ungaj87rqo_vov9ywbjiz8_pd49d42zl_fvb291q1u1l3vzy9ojr450iwddgg3l_ate9ar2tne6u5gxdvtet29fu7y8xplopfzxj398e80115s29t90f_3f7_97lllin20sfw6fdvvxfb9_u2f74tgjjxx_xr55zexgczoirfbpdo_wdfmbw2tpnqra29961tlp9z85jdvx_617crkyvtirmnglb4fpsjh22vuokkln_xsesynlw9z5tnj9lrwr_1emx7g7xnf7f1xiww42hl7upibkxuqsexky_rdldu2x7mlufw5vjxzc1gd7wg7hof_erz9dvxf13cdnlv5krrxnqjk3doehqtb32jbfbtwyoyujr4rm_6robe6mqrdxvlrvzhuojzlefkxk2ogwf3n8vly2uxp0dy0yn5osumcqom3haoj_ui5_h5p5q5zvpuye5utrvgflk5wjt_rhhlye0lwh7o3zliv3yo_nva91zvjvv2eheybn03hcep_gvf_o0pkjktzfgzyg0n_h6ox6yy58zidkvq3ls5rvpsitljsaotphzp3lrmf9i97ngp5r73vw_zrne9q7nooovkdiscutbp3759jrdzjovij50edfzgjoxyzeylxkw6kxbfovm82iyd6l0uy_qaa64zxucady1pfqyhp8enk_ux3nzltlfrxe_er_2ln_jlcpup2urq7ziplmv6fp2zwaw_oohkagrnjdny8arojm5woofcgsjbdsu6wddmzs01n7zhdut7bdarvjq2e9zi8bzfvvqmuinhj5u2bv2npvwpmvgfatjddtllxacfm_sm1cfzbsbqtbzb0u45nyrmkagwm8njfxgwqtrqlski4_p_rc13yjlnbozzmsqfpfd9w0js4dyse66ewb0_k8o2npfzwovuw8mzmchblzxdfcc_nsln0fh8xn8gs_r5n3kqr6m8t2cxi6vxydaom7mru27csoqvl2amahozyznsmqsvosbzjzdc0tzrxvdqnvvc55yjlo0tsnrrzzwd8yhejtbyqp7xauzhdo7dvzq_b_8lrsvpxzjrx9yt6r6ga5i7jl3qstom_ato8jxbglj7ufgblcr1bwb_i0qxoabuwwqm_67xfrjgfzscq4cjwwgirhj1cu5wsrjjmwfvd6thamgojsv4wt3zxyvuckvnybungyhwun70apfgo6bglvfxbbvlwqbcpd5d_wtizjlaivha6h60exy2azjedznirj58u_bnq1307byxxdcmlsbpt295x3ps_lgs7nrov_znxgojyjmo0nh_soir2dngqbmed_oy_z6hjo71anmn7nn6hmcut1oj_lsdfw8d_uykfhhhmwkjmn4thhf388mrjbaxokzdlets2byf9mxfvlzz3ves3ntm95urca7usqv4xq_9oadord_wemy_sq3gmic4lqwqa1j_kus5_18sv90b5fsh755zigxleybh75oyjleff7hl1wbcxq2i7988poflpzjbz6md7m4th8o06bvn7v_ej9t_6vlmr43zqw_ommgmaamisdjob_ajjiqs9dhxflkxjlrguzdt5g6nxmmgbmysodwjkwjsse6bwph0vg2vdwi5bsb5yrclz4tzw_ugwzz84unxacsqsinv_dqh_xb8yg_dx0m_er5drzsytsi59lxbozxelqp_yzljo3z2kjf39qfoxjgyhp55zcxf7f7po_ikyaq1772tc07_odywnheg9icizohv26t_xinqvzefe1x_m15sh8zp_7mefyg_5vemmbmn_9138dtjgyzmiq42zpeuyngb0ekydqv_lvsyt8dhkcn_u5n9s88iepbn7ylrcuxp2tjvycmylk9bj7enpedjfjuenmunhdfz6drxjdyje0it_87yd96jxfreue3exk6r0eamumjvsy1bkfp90v_qdsbvodz_7szy4lr7e1anujg75kqp9m8mekpqrs9n9zt8b0qtpyzjy4bahqh6ehmoa4ucqqgqrx_odjc_7glaez2dnyholana1lbtw_c_tokynp0bw7vtk95btuam6jlilknuzgqiv88srt5dk5li93uztbor15uawyxzdjtoccz4pggmfoj_vf1mm9rn1g_4fut6wzaw53u9s1p_vtp9xc_oy3bxygb7qf_9jro82tn_zksqapv4tdv6mdstkny_keso04fv_3f3_z6doxfp8emolhfuzhmre97w1lakrfwcrklg222hv_jgboiwuy9jc8ouhnfy4wixye7ni4t_ngwgb0qscxt_e5zwgpj_5zagmbsjopnr4smckpvmq7hua3ynght7owue7ilybnkrl62hlki7w5z2igprcy7kav_u_q_qf_mtzcsghq7e1vktgaxtuh5z4lxb0msrtzlzoccubjrzasecoehguqck3idm8e996lplq31w4crpam_a8qonqcb473vfwwacrqwog2v2rjy8e5i85zmo0rwrdgpt36exanfsb1cuvg_z7tby_pymabiwmppobz7he_vkvk4zpvtjfm_cw722hrrytukgfmpcn3tcxslx8mkewb9xj3duzzpizo1b083xjj70w193c8hd4f3fa7n_f7dfrf8le69x5yh_gaw7biky4_zhbltntrrvfzvbnicphsotw9mjw1kpvppx6esf_ibjjgw7anm3jz70thl0k4_tb3p9zoju_q3j1fnuoh417y7_5tuu2ts0_vh9miywnmfjk389lpyrj_zmwtia8brualnk_593pg_l_n2530a_cutmilqnwwnnpzq6xlve9_7ln5e_oixl4dpta5osgkvrih3eartboxbreblmytpou7_7etfav1srv_ana70kzofhgsvw3y4xwqbiu8fwn0o0rfpu7hog0opfoqjy2vwxlq9klvdhe7q_map_mdql_agl39ht6c_eklz2igbe3z9ymf_ujbu6c_8bltjtiatzxlj8kfpbftmxwhtv2b4ktnphw7wppano_1592cpt9j_q7vo0y_vt_eqohs2hkwh_4x5uxvvslztve8y4_ajkf0h_mng5hlkbqpfxregearq9uqw2jdqiauzkgddxbke9vnu6w1g9p53xbun679jveajs8990ctlv6jlo94daxlcd1ffjxzcflxz13_tqlk4_3omcx4wogatmnp31tcwzhjnigwzb4egmwdsgsfj03jqdfli_p0vdglwuaafhwjkcssh3gs561mteiqgwtpid2cbxxftx2fg_fktqpdc27j9by0758y5g2ktrzsww_7ou8ne3exkomlhyhxcbbne_kd6vbjho7qsc7_qc_af_yjv_s_ovf_uvweiwx1ndnj_kkt8flxpjs4l_sxbd3nhn9oi_samqxzydjvqwe3aje_7ite3o7eqgu9trsbebhv86fohlnntzkiq9phvawh5wdbzyz9ixa0ljgsvj83_932lfup2xcccyvnnnbja8fyv_x2zlihlnzzfhoytotasu345e3wy7vgldz4hzfkgzxudzqkkoixhzybjqboq3lodgq31yg1ekzfxb1b5nk7yqvbtqvz6yzy3atxz4type0mehi47iju86szetzuck0zefazth6ivfhvoou_pur6bfn_48dpoypjxfnka3lio06svlyup88jmsnxz3xpopj4nz89snfid2ay4ept64etvf_oap_mc5mqahscntasfvmbqwlwr5hs_lrqyulot5ojzu6fbjvv37y_4zxt3elzkiyhtpceazo617ntwoytptcpzsf_51xvmcly_nahdo8vfym0vtzugd4ywlg5okiyrn0cqigo2bhuf_kttm9bo9i43kosybw_czghpx4gepeedzez_3ec2hpvshcl7x5zi0yvou9_pw6_olfc2_39z52vfr0avnlfry_x73u1_znd_5ncm3htzron_getbp_c9_frno03_kpe0gpocqfq820s74qh_ocrkkst5b4farcz6jdi6fl50ivggfx0k1pty0u24rpj2ktnottgqjhv1xsf0d_en142he6gux5ikmdsl6ejwzcmas_gvua81gnzamcomd9bc0g2vrw4de4wvrmytaxgeq9r29ynibu32cqmcx_4ynnyxvocpcrqdinz0zu1txjb_emdk_wyvndev_8u5w0iz0nufvun30vl_y4sfdty58mt7r_xslkhrf9pu_5vtccpj7_o_a3u26g83ff13cbbzpbgvouwfywtpfa2slsgotg_ezz9yuyo9l0fojhw77aaytubnjv26s3w4fnndqp1vbsdp6k8o1qshewf8jt59e3wbcsuulmhkzi24fpew5w4j6ymzn460uk0in8c9ya7qxsvbtqcuwsziz8sk7053u1hzvv31v84ixvkdore55jl7tnus7lwkc3riywrbtda5_9retkaacz_8z2_du_fuhgn4mfgg_zu_8zjamkknnetcbjchrmainwuwc6jr84kitw1owxy8lbmb8uqh1mxh9cx39iy_mjpo0i7zktgdsr2e7ushxoms4kghmxnbmnuzp6fizaftowoeokwtyrpjjaxcyraweobyztfcdq5fczzagdh_pfnqgg5rdlqqdmw3mxoz38mulxqf3igzkpek_iuw92ydvzjcdlms3qt8rqmknhtr8q4vvgnw46fcydpsqeietcgqeavrrpsw4agvifad37zttdh06up6foxl4col3fa1_bw0negrj44xy8uzm4uoffv_hf_mwvaj923abma0g_ufhcgdnrvtpx86mj9u5s0cn_hxdiq2kmyrf_px1lejpoinktsxh_ghurkmwzf3j71sm8mhbr2zt5sjcc3laxxsbhyl71k327ywsz7ekr1tksa1uudeof9yto6v_7qva172spc1h_3or0szzfqfde1_jknzl8ebhzuurg436zg8kswmrqpzlel1l4vefjjoii36jm4wf3tnszu77r800cw39myglzqo0zucbfuvdj3jbptn5w2mqx_j0w4dtox4wadhm85oyqwdwlj249rvnlwz1c71k_qi3jief2lzxaxn_wiuomekz6f7hui0ya0qg9pad9jmzobdf80sdaypbrtayuaqhy8yoouqxfdjbros3lqvuer12oshvxfi_4e3knw09r360agfd2n5rbe_h4_rdjnohoo8madomxjamkngbk_pa9ioqpjktxf08am9qisk6zq7qy_dr77uunnpinv_fhaembfiswuixw_4wcgvlrks4xnwggi0fmcl2m8tltfw6qzncz7nc4qpwlyu1_ml7bpt7nz_ovxi6ya30pyo5cmv7y90xm3zqmzzxrfn23_t8eo9xqvtfj_rmxnida_gl8r67frn7nx5y2dhn_b_eygw4tvoxymjkxobfudftyz1cz_x8816dkbqqadt1u_iudofh5rj1yewy3lymepdsqn17ne_e3kjlgsa_orsnselyjt_kbxpe5smm6rqdipquymij_kwpz8xd9o2lih9quc6bye0xuxwgquvjtsza4dnliau42hsaamongsjfue4vooxh_rrga_qsccsk7gful63pzxj2gartn379phjsr308bfdvrdqlsgfttqwm_qdqn_ej_w1mqbcorjmhe2amnandomlzgdklaf84nltlt6iqcpgmvef2uf78irfjtdlerx4ind0azq69fp_gej7pl7_ppyg5dxepwxyp3grqw4a9eka7pdonaruvu1sdk8c5ai2ww27wv7oddd6ojpjlt_mk3xdl7jhfv3n2cvukyvdxxtddjkbashbssibzby3fqopkwusy939eohul6r7anq3dg5vez7gm1cwmncze5ofr7b75y2rgijxyiadz1ypm6fnbnl02w0rpvhrmmzty3rr2oce_pq4bl8fv_c97ymvbt_60y8ue5lxzmywm_vd6la3gsrhf_shorm_u7a5_0e_ufojpgqaj2tsefr9tppoa5o1lhnfczotnd3x8e0a39_593_93keokjtpzzqwuooo09ytptpxluukqmktcztzvvf4h68xcp9yofal2wo5ahnne7j_ce85tunpi0jqqz0szax3vgmb2iz_btfm7z4ogsn8jpwj1cvuvh1lge0ghn9uptwqrjzl23hvjwi0cbhtt_xl_zjxz_ojpp9_av9_jxf0pg5pl_2t1vuyvhxm1m5lrcuerwd_87j3odhji4zidifaqeevk4bgffsinjruwbg4l6tgqzmir4we_klf9tjbjbkts1gs7g_ux5z289l_uxc_znzch76cvwzacrxa5thcqzu05j4xtf1edoycczcyo7kcjstpza8rsrupvyor1laydfxr7tckwcqg1nwkdfbi04d3dgibe50rfvogxwp58ndl7lyryxgd3y6wgsycb3d8upq9zaewvit_c0x8g7ektch3naicwkvb3392jz_pg1h_9_1mkww6cohlddfdxgntmgkk91h1grzym8kuuecvnmsq7f_gzoxsxg08_9vt_uvmprxkfo13tr49sfqdwuhx4zvrxjk8mfdo9_97s36cuowcqgd47u7_f_efdqhj0_3m51dl2t2vermosbaytb5z6jeeyznzmcxpksyifa79nuxb7_gx_0kbjwgtemlos900zdbeieia2b3c0cvijnhitl_kkeovqwunelg6vh9s_jnxx0qe2etnm5fcjcnnk82feczulwuhtsurntteezstbyabu9glojvdrrjquouq4_jr51wx1m3vqfuye29jwustczyve6_tjz6vrp8wyldj65ueysnplutkt94bopvbwm5_jlovlzmbazmzk599uu4dcbxvkyqgktvmxjotw5l4k_ye2h1vxpylihemvf76empfg7sdq0g2vl_qi3gebcytlykx_ow9_wipbqm78w2_w7uk9zxv9tpnxtz5r1zr1z3lfyzmznngvtrnpo6jfmbnghwvlbb5b27yu3ovydpnccwntovtfxmjwdmdppzjbh_aia34aztldrdngszsgzo9pmembpodezzuy706ytt82bgxexy_ezcwulbnnfgwzpef_gvtjcycxcfcshyps7xk2wvlf9_gk3vw4a_paozkb5ywttpi6vnci0ybyyujbgadfyeqtitv5mzq4k5dy7zfo9sv5kmzmdbxywl5udf13ip7cagxddxghpayd08zdgydvrt7i0r5lfwgpm5_zl8gxl3i4qvdfofd5wi9fc_olgezelssblh2wxxoqe_gyhd_z4avopt32mvg47oxwaacaasurbvamllvnwptfbr66dkp1xfhwloxr8wfkahbjoyklb2rfcxhrzzc3_gwfklsj9zwv1_oirznfpqdep9jbq0yehtzbyij3qpovddm3idoobfk5zfgw9mzlbkhkzo1_scwkdb8wv35kvd3xavv_arcwmzkazep39fko5fmxmdvkfpzs7jtvczgxjlhwkw6ro6kv5ylwz3oqvl8znd6_y_zyjyesvcv2zy_umuhodk3w_9ym3mstb1tbjucrp5sy6docb2dk5ts4g1tebsy_pnm3tnzmz86vobs0sfhywyop_kvxexcxig50ty2tp1z8ohtom_x1_7w11fijsxsb_k8297rxpcs3aez6koumwmrmoqsnuf7elsmptnqxswtjgwankk3yde02zjfykjaotswo2agddo0qzvcdfbzge_2pfexjra7yj1zk8ucphgmpn_axp9pu5tp3hb3otf40a3corr1wjwvowfup0atowkzi6rke5irb48fbj_wshf8pdmz3bl_ablowqnplanfbcsxe8cv4adjos0baa77llvojnnijjcihvji0hoppfmxhrnkr69urmlja_53zoztfjqe7ibo7zcdcpbtn4zrxml7cctlxyh6_c5pn9ye5_m7jjcbetowmahjg9stueczonocohy4tqh_itkbzk2l_ft9xon7mlmhe8ctbvaygybasl_pkgnzvnxvfmgyqi4f3xjeg7zysgvjwzymtompgdlaq8ots_wv9fll0b6ocy65_jkygljptw9aage_bivwuwdqtw_9sgrgfaqvwb1xgz4cgo7btf_fufdapqswxyayoq77xjl6qjbj87yvpiw_i6fnzmo2nnr4jqdhdmgkoczykrenav0zhdkzhfpg4amt4kc_yk2nskce2ujppr9xlcu4b1eu_mgrw_iflmuwtvolc8u_2b2lqvuw7yo7wtmnavrk8364coj_vagowp9hl7x3ea4zwvylwehbkg4hfzeryewcp7k7pzblqzgugunotz0wiu6r2f20y_sgxn1mt5vbsiyhbatpmxzg3j9qlqldnypjrpl6gdj_dr6sfjb6ifu_jc5smkhti0tmhp2jbucj4ahpehbzctf_vkih9sdosprpldttzl6fmb8oesfom_4u4widpej7fbrlsgn_zrnj2wdwrgdcapea7dahms72hdgv3dhps0zhoont_unvtog0ivoke26zslibjzid_faytaxmvnvhisdbk08_ikxl7xkjgy_1kyfpr12qfykn3arov3c7ym4el4gtmrhbdhav9fxrcbe4p_o_qvnv_quaffvw45vdgi1g_fh6etx8k5xzzjgoozrq3z1jsxdozw1_1euhlovtig_tpa9_cnwy0g4pgmts9ce7i5_okdzrdc4hy3lwuvdaa8ogwghcbzi1vcoji6mu19pyu00e0pdjoqbxanjar_9lu1qn_9n_8alntipmwojgcxlbyatgyqnn5d6vwvf3352qz28au08ndunnwz2moeyhfyrwydhv0bqrdb68orrxwgyucrkwnyiljpfe5tfnbkqpqrnft_yoaqcx4e_okth_4szjulzmpufetbl8bldt8jybsstnanizz_c8zr3egj8hde_va3fz300v3ucpdcx4sclgdoduixhv3qu6ytndx5uqqf_hkuxmakv2zlvrehm0vnqc5bhj4m9s53vnniw39rl2chcrfdbm5mfix9fjcmljloyem5d_0k_szd9ra3ld8zufrqq4vtjh3z_faz_bkyqt_yvl1y0ue97ngpsrhen4700y4tp_zhdzdxxxvv0ukzvegq9fa3v31pf4kf9_dkp8dw44pssnfnbolc4cmf_ncxs34c8aedplyd81i4xs_cr18kbvcde9jdztyanjrgpxbuc5vbng9_85tlutkykrno_rggv_snq0kcqj9r1vrz3_1dd0_beoyowz8oj76x_1x8u_9t98td24bzyix_wzfq0vssdho3zw_ve_f6exefiw8uw2tpqbqg1qqxwdh5jhbbmpycc32emzhwuoa_qkxfqphedj3_wud5wfogo2agzldvrdmt_hl3hrstqqvngmhgte2ixlfrn_skwosnn_myxgzg2zzmzm2u2suxunm3mbzbvu5_xrh6sfmaat0_lstcvvzy6dj9bcbnpoz8_2c3mz7dlsqrhdax_4gpytn_h427br7crksxztbbwkjy219vdha9s73ohzh_ghd_xrd_xflmn_vqv2axg_hf9y8cgso5cuvesiov7w8l74ogptdw5wafulx3qf9lgp_o72ve99d_f57nir9ujrw_wydops_vqj9qqrptkur6_3j06camfhpvkr9gepeea7ozvbliwsthnzc_1dhvkq9r3vfw_p7_7r_6r_aysy5td_zb3_5bwi7yls8utbf8vfu0f_xhl2jb9y129fhku7g23ryb7td9f9_7fe1fbw4w_jve9kbt0tjs8zehpvcb7ste8yr2_phjq1zkk9bw1oqs5jwcs3145stfwxtgk_v27sv9cdfffxv99u_f31566axtix7xipbjh9c_bbuxsvhoha_aaxxhjh0byumcrkystl_wc7_q3uhgn2rrzkcv_divbf_1x_10is9p_gjtxt8ph08qgvco97xjvbud797u7y83n7udrdrx_oa15r29t889c9xf_vxd_vaxfws_phjsy99bpvqv7_6pxz4chvkyjg6atngmzrw9ls5urpa6l7ykpe09773vut_hdx4sgu3ftm_p99_d_yaz0aadum9605vaxzzmme397ne_9oorrigy_sip_ejhs244n_70p4cy_cef_ef7hzvcocg_nzpb9tnsmzp09fryuhyof352rl2ymy_9_fu_tf79ofcvzorz_68kehv_yx7pylx_il7yte9kkiaz3qrn74f190rewkhdp0qp3whz_cpvzyhxwz_p9nxxadodxkxzxfoem3vq7wjulh4uj8u3_cvt3f_fyml5pnfgpmep48apl_mirq61xbsyli6urx0ts4z9petktsj9fx_7u8e9k1kjk8_5znpktzgc0nf8jtjrr_gl5nh3_3y0mbrmc98znvxu951yommn7lj_8ixvndyhn34dl_v_eb665of_oqq18hll19e_otukrfmphgftpt3upc_tzvlfjrfgsie_morr2xvfetbf9psaz_zv_yl7ba3uex7ute9rtdqb8c4c_yhd32ofeitn9g_6eepah_84ae3x_zlx1zi0ume97j2qquukrj_gxfgpe95t_uorz1qqi_kkld_e9_5apz1ytlb1ypiq45icy0yst0b3sssvam93szkp64tpny9y_axfz0km9cjypsqwmx5vet2x9xzasbinfzqnlhx9ecntlwlmvuau0llm6bnzg7mz4_8wxoy0uuisrafcvhjynek7og6tospcs2h_28ic3p_mtp1mugug6ogbw5q6wxdkqi7urjlmrhrd57bs4nrdztfm_0nom_z_z9yxwvf74quboi4aqml3vxlkmptustiuw_kxsm6mlpussgwp7nkgzqzc_uka54dk6c85snnfe9738ld1ip6tsxfseqfovbn7qrxe67w7aw88ylplfvx5hjfyj6uah74h3_4_bmf_7lyjuufv1z0kwa8kyahoddqhj1xvz4o5qrxx3_8xwsqpe1eoboznbm9gxnljwz705n9xnhj4bgpxqz1bobcdgnbserqrh4oa1_xfv_rfnd3fve5gim7vfagj37aezjzmkp4ki0ubl_yjfuhh_qh5m_5m9kxynhj1yufvu_hbvho1eid77znztnp_vzhy_dgn6p3jgz6ajfywtfirwb9oahp7jxderki1ylqlgtexzwqifebrvyk4wp05xpomeprvybjcjj5ymd_z7xjgeu3q2_azf9lq_thc4bswoustkabzujfmldya_759evmjkygb52kv1mxv4albz0e3a40cancrp6k_6fl3xhet6fjgsgi_mhcubh7dkcxb8v94qnpkh4dp5s52da_htag6bdgg_qgx3wetzjhlf80e8lef6glxo7_etfhf5stlbloe0crjgbhv_no6bbdicv1bjepus6p3tilzxvp_1ptyvyrk8y8u_2ng7oou7bw97yls3p_uzplt3ef_7nfy7_fh3uemc7nj_8z9fdntzwv_xez8xg9kwofxn5wrgmz5uz_j3fu_3ml_5v8uvs_2x0n7jrvmnp_lln_crlhgne56uob1f_81g1cxyauaj0bujzib4kifmuwvw_wwtf4os4wifzbv_1b87_e3vxckempthee_ablhxuoxragtcbbiob3ehgkso5gobt799_cfhht_ixxna2epdw3a0wcav5a8wkbbk49ld3hev_zlfm_ly7bx_wipsb6h5ayqdcbs9b4ou_uubl_7ily66gfgmnwq7qjgtztll0cnjgh1bu5xglhcgnzxbmkwmubiikla46rkcgugl00zsbxjetko7w2nf_7vfwyyst59mahzqflp0qvc_0qpoc2aciaczlmklfey8bkpcotz8ye6w4dp3nd768i_8mi79mmmxnimol90koudm_knhy1w0kox2w6arkgrbzxhoem_wzrv0npkrw_pk4f5phdtjb8n9zaglo_vffd7ynn9t_0qfrznmvmxec4ssnhp_5ax7kzocyu_wfo4e8hho0domsdarr4hneo0aufybm80lrdhe9yxp_l3_5l_lzffuw93x2gsxmqrc07onu8e1qwid4azf4wa_9nphjuhkfkwt317vetthxue2n3_wjcjtkihmfvgnsghy7g7_fhuzn9vakybnyad6axhd_4rewb_tod76qviezc_3cn_idc7lxc_amjr2jyweb8uchw_fua3e2itlzefjkzhuoyouczcaxozwm_sytpmppv8sbvtpolvr_glpsccrufmt7_eqp6p3jn_gaupwhlby3rqew2qln_ikmvmc7xwhehst6zepag3ccykdnwalgk570pdj4orxwfrid2gsfx77244r_q_wbv_mby2spbzkdm4mhl8vei7iii_jgi0ayojywpbxf8dxobh98tm4gg2sc3avhmbnii4_cbchoaut_ojp55sepaajvoodjk_14ewjzp_zjvgepcry6wgjwgjd8bfiloosvwudchziozhj0m7nsfv3bga2vo2nwm6gtmgxknlomvtby2bd9zvlsp770ufvghd4ln3i522hrkaatepopy_xo4akfn5tmseiy3ein7md3thmsksx9g1ktyvag_ki_j_hpiw86enyjvnn006fk4hrmqbiyiozk4190i7p_1xan6ipfjho2n3grx4qjxk2tfw9jgnwmd8pkkney_7wjczhok8uxocgdyagsnabeceawumtxf3wlwkbokc3h7afs9461zqu6nlhzltud_p3fp_6vtmverz4auob8oc55zfberymlfnlpqjiqpmukh_h95ej3bjglgje_8y3fr9ajg34ljx37dmntzkywrngp1pxpgvo2bdleomoym1hjyxywwa95zwtkw2madhrgzpyvl9obbo4lqa702z7sehs4j03j_6xbwf4xmyjhme3obehefzoom47yyleyurolvrkofnglxltagdfk9qs8z5yxq_ga9je2ygzin2gd2aewd3hqo1_0t2flpncybc6rbu1fvqzaoem_fifnacrajdhk4lstc3bws8qewmknwvhyvzgmbfzvax9hnsg4m6cwldjbo4cfngzgaofjjdqhbw9hovvc1lru_pibjqwweaahgwtxwrfdmcjsvwxgeaj6epv5_cn_wrso6hla6k29hlejwvl2lpqlkb8oiazrzmntw4nyihvi5pwbd3ygyoxqck7aivznlwem5ewolwgvzdmrppqcfvocwnupdbcnhik6cu2awkrowwsqugpacgi7dxqdzmald8a_wtg5rzd6xs_4qvyg5k23_ag5ymgo2oegyt9yabsboakicxnregzhuuo3yagppf7kzbe6xhcsoltbnlssamyszijzewdwl_ynt3r05fetiyiqxqy7kwewgb3gj5ezrdqrz3fox07a_ho0vfhzhagv1w4b5m2nq4cpdb8bhe76vhds_utdctxaoesm5xzh3_95cfdd4g_n_4jd_ypotzz2re9773lb7ka5n8albrj_tlfbqfos9gwurfip2nt3ihetp01_fax1f1ixn24tt2y_bon3brs7_wew3rczgynpdgywao3ph4ktzl_hffin85duuxhfjwh3dyx_5c2pouhdmzhya_kb_g_dip3uhauxph64y_aon9ib2dywegerz_lknfizl_pz_kjvcyalxuwxnip4mjtr_ket53fgqwt_zka4xcg7d_dybkdq6uupvxximwefrbzkaovucpqd1lsn3xrhoi75fabqcwbknb3lfovamjacoq9cgmuek5c95yuuat771rwxgajffzi_4i8wwgl42ouvendjbdaikoqhizz1cgsaamtwaeeda_gjqatupqi8g07i5_zpmmcl5gzvnzanfyfoegq3cfzjn_xj89rxvrbietvh6basz0fyeu_saggjichhd12lplfp2s1qjr6aybhk3rxnrugznenerg9_mobe97znkuwgtkq_nhz3hkgspdg73u_93vl1rv52cwi1rh0p3_6p82rx_3qckxxkxt5yeouaj3ie5nim7e3pmyjv2n80nb3zk2anq1ws8wcq5_gh4crfc8zjsbqu7dna5mggya8fu8hpnehc7uqu4audj_90z9d7vd_93d_d3kuh5xorm7o5dw8yitl_nxqmleaykanuf9dwr9c0zobduizfzm2anjqykyednjth73shngdzjo0c6x8fd_3fqufd22149vggcljwzf8zmbtoimyhlbyul4tfopyxxl56mpv6okk3q4tv8qtb2pecxhugf76r_96iws80alvq9cnthj61pmrpwijc1s3ty0fbenfcr8nzweotjcc9sexhxr_9vd_tfg7h2dhh_mrhyn_tgf_fz9id7yyinjxxgmfrsc0s5jb62xd_cd9xoyzfze5yu2keh_0r39uds_uut38qec9qoxfdmjx4jh9tgupixk09yn2ibxw_qk_f_exf1hosg08y5wvufdwpjrxiqzcib3hsvtiynm23_wn_vuqbmba_nyzafxn613hmssmua5lonmbbzlsvsxvlsjpmpriknbtj_5zog3ryxjtg6xyxrgcjsynwu7v3d47_9_3_axmdg54q1vuczbuxtdlfpoob_a73v5vf1gmljdv37e855xdgbhgfdwpwbkd7yv_aqfsvaqjaqge7nbbbl1zia6cxvtgnyzsr_7u78b0iuxxptd3e52t_lqsucqymr2zskuynj9kqjey_ysarrkafjqx88b_pef_3ghre7uwxhgyq3wxmmsjlmfxplfe_slecodx_mvx9k88pgplmhpuxj00o4vxse34w_hgsldwxbz2mki3tmlwiit1pqtypkwnhi6tr6fv3eg9gh4hw546h_gb_rj_exaf9wrxluwdfofkfufevj9277t24a7hmjxhf3l3yuhokufn2dp086ub9lu_loi7vif_oafxk7603mv_c0tzzujds5xf_vxnyzp_pbfwzh7ats_js4pfvcdhsz6usbbn3zdn2wix9tabru94q1vkp7an7_1w7_1phru8kuj9pjnf_zhfxr_rxcn4ilt8niansv8nndjz5mg19fjbwpy6g_lqatj_wrh7jvsf1v8zth8xcmeucy5e_cjpssgysudogyadmidvdnvrpwypkowppwaozulcx36act16_pyxijnk6ptwbzk7s91b9zocyzfnjngcq1ati_ggpqc1njgubv48azcymljtdjiwuzx7zrgh9dwimosht5nlhxzdt8uszgbvvtoxnvt4clfogdda_p0q_yafbl94cwv8ekiobmkbjbz7bzziailg9ppqkwrnsrrfbdkbk3c1r8cnojvfwmou_kjht7klwmtky10cvvitnxdowkhl4gcxroiog_5q18_6w_n5hcu73mcxda7vaad_izpx9fpgb8ir2eg8frhn3hsqnkkqmukz0gdfv_ox_gxwdja9mojzycyypt1obftng4bsrftibnqbecc61e4src59jhjnle6or3fjo_cxlfthqc76ftq67ebvcidt2t_wac_1lzuda8rcxp01ksjlzf8vuilvmg4_uwx6hsquw8r8wxafhyh_b7v9g_0oapkhmjpr4wtnbmhffikebh8dnvjgt_kxjckz_dssxicpyvmzvi_stavffv3f_d3zxfmf2v04cdkpxegg7qd0b_og_jodvxtlnjepapgoj4sw_ieutifboghdpjeuybdyp_u9wsa_vhf6ni912vhmjgahzaadvioxxlnyafoxj7tn4kmkw_mzhbz4gzklhay0dkxb4ylj36czy1u9fllik9bb0yjxvcy4p_f7wzxxfaudvdi07sv5zhcrhbnqtnildsryevn7cxgkgcxt3dus5k69ne7in3zwjubxvysgkpc7sf2wutbw7hochlqtdgpaoo26oaldwguggdg4yyw0fbodgkdu0bpb_zijq9coumr6fwibvgvxkngqnmprxpg6xxfcutfcjj4odbbl2vb5wtk0_drzhotk735id0k9zezozrlm3qdof6xx4z12vyybfce_uhebvyhbkjp9svgf3uesregbers7_srdvvptu3w8tvs7r0xmw52awqh3r_hfmoefapry1fyzzftn9gvf8yyufikeginyejd32y3uka322olf_4nmtbeg3lvoynqyvj3fx3hsz8uo8fnzfkvh9q5jj1n5gixn3s6vlfzgh_2qt_zp8ixoem25frozfdvxnahmyrtnynat1lqnmpn9cqz_mufwkrvgl5oh_hblnzbmx8mfe2twi98pnlngyklggbchrzfow7fdnltduz50stpjnpyhontctjozrltr_7gd_5g41ecddsjr44uh4_tgqjk2s2bsxvn3vd9u6tgv5guwixhbonaade5goncwdjhd3bmo7rqe6s3l35ybfjcja5562ly69egttt_g3jmkmcbbd96mwwec_od9zjyk6kt19gqvq_guoettnaronhtl25fsrfbw83exvymdpmjpugph1x1aa39jpaamiuzqlliqtm6cj6cjkvqze9q1c79shf8t4pa_vgb4iemc_zgcqtw6eembmk0ozuch5onbsqb0oneancy0advctdlmyhdyvgecx638sw_elabiez6x5_pj_kwh8kiu3b6go5y9wyxxqm68tpf0dgerx05emt4ulcvbb880h1ne7cy1_ixddn5xdlsqnlu4h_8r_bhz70owvcw48f_gvusqx_jn_p_wx1rm_iok_qlixj5_sebleb2we2begatpurehla7mq_cnmuuojbi12sf2jn4r85ywdy0yt_kvt_8s9l0zs96rv_6fcrfwqd0iejkuc7_kiun8vlhx9fpzaek3exon2eotpnz6hv0pq7ccjo32nrw46wlugoxzhdu333u99bejiuxpvumage3blkx5ezo_cusuccbgy5pgzobgq_cqbq_dauz2g4fadoulecun8qeqzj8kk0ghe54acsbs1a2i4econo7eahept0tnks4ohqbz1ox_7h4_ju15evmbrqwwgsapit7qvwwqgnaqpgjyceim_npe4qeuwkbugcilbkqdoru49hdknh_lx_obltifvoaeoy7hilsiw22e9zecynbxpjo_flpywe4esltsrxjg9au84dp65uvp_gqkubquq0hiyvvdmfzgzoj5773oewj0l6xki5er7geqjfrrfghcuh7eb5ouz6x_oja8qd7vqlx62tr5wpr_ah5vcmajmfddmnrwbz0jv_5cnxldtohlzfwekmfj7f53wy0be_pb32y6m6jpch7mizsw10il7k4zadkhecyzjfggdz7afhum3oq2k4_kd9ru_41gu1_nv1nlgmx_wo9pgtk0_q0znfmcadw48e2o_txyuwu2u3gf54pp_1cvqxdwii39v36qxu4yk5124kiwtm3kezoz69o62cjoufmymzq1zxrwidh3wbwvweky3bslzn5gs04kgxnwslnrexpdlnvh7_iqpg8eoghbg4n2iamnz8yvpghrdrdjhumgtyxvd0ww52zfo8o09dxvezwqjolysdwdsbxb701z4uar7exs4fg7srfxj0d0wllkgvtndqrqcv2blffweiexjgkas_9xuwntgxutzox7zzzjjdg7qzqciju3kglmcjxkvib_wro2mcvrhezmu0zkb1rl2za9uyutbgxb6jx3ez_kzsdm84kau5qws9if1_fq0202ut9db27e_11dy5_ktfez2i_5gi_4gnjlx4odj3_848voe56_mk0fz1mxh_yxpmxpw_tesvld1qccxktfvw1mps6cbtuhcdgnz7tlo3jfnvyfc_j3fcgny7leolpy96rwibruh9qmrs5xi9_spy6xts6ku8fhz65axkczwczo0pkhkf_6km9vuflda7dpr3wozs5vuhilhvxdfqrn43svgyy9p2zr_af1nnrcuq7suxmlccm8d2xkqtydkilx_7pbqxpp8wusr2e_prnyvr3t3heyhnxm9djc_i4u4c41vg8v869hx1b0ryhw3mea8cog8wmsedxtkeciy93tp17slbrroq6tmglqcvyzwjuzqltbmatltpvmfl1cxpyzhbsj_do6_rbvx_vtp1o8ohd7wtqdgsdwvi8gqnjrocbvwpvmgaaiabjrefu7rvq33trroaxrax0ia18lt2pqsr39oga41agl63aduhhvtdboe9nhtkgdfiuomujdsrz3rk06s_u_rw8bcmtjsadyi8_kstxx9qrc42cvin_43yd_obo6awh7figpcm_pevoonynkynv9xa0bwf2em75wn_ksh0cx76o_ud_o1yteopric_undqhxkfmanox_0jkdpvxqq3myysiy8fgzs_wymtjvtnfjcwzyudb9jsj9_kuvgyw_o_8uhccfvpn_7pn4z80aefuehmomus_un1_nonjvrvgmy5utgkdodf5srymnz3hjuffhrwgzzs8pwl_iv_xpm8ed45p1t55cn37cj2kjwt6b_pys8fqqsb7athq200m4lc8oswi22fxwvv8q_scxbax6orbv88ccn_8e7doxc2_g_0opmuek2yxmq2yslgr2k7wirm3v1uyuhtzqfazqfwyooayy_tzl4xk133j1gmzptlvqxubqztpndlnjd9yg68o2vyp92tlmcx2rwvteb_dmfutzuwnlzmqvmbtekykg5sgac6o5_liy4_jebelkeq3zxwby7cwi_o29cdzvm0hiqurz7zaiotkchdt7cnkvtzsnj2bw_xxw_gwy7p56zc79spjz54c3bjcf1dnnjtvqvuar3y5z3a5pzyibv5mggtjkbhpkehgrni5yecopzydepm4qeyec85znlfxapfgqyfneucrs3udlwtu_arcnktq7bkxkymgj_bechtya4tq7qblpidg9edzrtrg5tu1cqt_lx84lskxnorhcbkbwgn_nsmcjdx1ipgpm8uplgxdbk_fb0wntxlrc6zpu7jk07s9glskvtndnzxqs67s_xjqivk8_pns3ctnt9p2ygz1_u6ffzzvhlx_7y5ulpf3rhr0_5dfn0obbymrnqi_94xd4rxd4i0pfouavapzuts8slzfgv7hbj7fxt5elhm2t18gvl6dbc1kdpcafty_y_bjecrlwucxfbllk_3_7t39bzm5cnu3jz_id9ikvoahsj8x2a18ofvv8wzftipmy7epvkrge_gf8xtkcesd80qpo6utas5g3rqupi39k2iqv25yjy3yjf8yw34ko_ia6w5p0kx6jxvjppuxpm_vshr7q0xouzii7i5zejvied0zf8f9jxzm6ejmn75tfdmfcpucazbo_q1mwcwlafmmiqbtxxgiumv_dl7bbnadugyacxwqkzjlw9wguluhzsmzpdwsyi5icw4lpemkjgc5qnnwfat_udqypno3wxrxdriz0tidn_diayz2bnolhnsaummonuie_g7nyefb7p279_ls4b3uag1q7vgmwqxw7nry_6gqmfaueveawqsy9ne43ph9on93zlz6llu2atwt4imq_pcvja3x_z_waotfixsxefqi8gzclgj48vgr3zlk8ti2e9owotq_jhjzd0o2ee1jeg7yy6hxw6iborsyhm4nixlfi82h_938pfz_fque75klrfm5tc2shkpinb8uicvyserck8si_cicfigmgf3_awxpxqdxmtdu3lxr6pt95nj299k8zaqnfqsdysa7pdncyczmmnyrgjvg6dyxiurxkehre1j7dmrrrufqtxf_8lix86jl4dztxodx_bo6jr2gm3w2nrxczceiaftjrd06f1lopsgx6emqayg9s8htf2hjwgovaiwvc88fbixztsmjrfg_jpccyafs_h7ov7p3y2en5jbtnqu_tnp6fbaf9b_icwb7f0p9vectbys8i_kqxn_duwdevwbnwszunpx_44oorygfn_mq6l1vbwhzsy9cu2mvhznbbjt55sks7k8l47ekfq_puky_klwu87qt4chxymqjshtfhcue2bfs_mobiclje8eog3o5cdqut6_tiln0bdy7fnx_7tdpj1_lhfkmf2prfsca58vdwdn1vlxicn64sdac7d7vjhzsa1n1ugk10ksn1ekfmcyjd8r5sxbvugcjubywb_t3m6nup7u8nn9cid8gcw1w0mgpt4k4nl4fdvbbktuwcvvelxagor2m5uvcmjtbd1n73qkca4u0wixytfhroal_xh3ilptgvcft1a86n_albgg0z0amikcvtz56fcpvxgc94rvlc7u_5e823_rn31qwavd4jynero1fjt0a_sb_4how66ef8lplzzmohph6t2dn8lc5icjtialbsdtqjawgcxt6oh38_grz0pe_tpw0rz7_uanyu5rzyajzdcs28d3edbdb_ycsiyt_kibxz7tjqsi5zwz_u_vvgqp_llng_rx55zydrnrnt5vjz4rqhfx0trxclpys3jbkdacerjmk_npzhx3s14jvbrqkjd8gu8hoopth_nfx783erojgkxmvisgnzdbxyubqt5e9gnvbmo_gam3ccvdgjnbngwmvs3gjfnukdtvbpz_h_539efipcwqcoyoener7ykieukx0y4c95mo9ugc5jsvfo1odwpra3c_hp_au_ah_sr_xbux526_axj31s4wuv3_ed39hkk_4wwhy9wali81h8zklxlcxf_qvfavw22ote9offx1ygbpjwykr3dfpkdputmb5othc_bdvv8jq5n54e9kahlykmph_ifzz5fm5tc4hd4g5_eu_axcif_dmfld_jcs439ht2bugkf3wgi_msitr5kh7qgyf7xvm_5stmb5dofnl8sx_ugnectt6zhop8plxnpryttftva5kfozxbdg_mckgojicbzjlhuzupk5wdf215yna0ikjriim6cdw1bbgc_ema8ep_omighggawrp5m0kzok4_lnptrgpwgvysyugagjn6exkajjqdow_nmadqnxljdlfvmwnnmwbdeeddbqfvi_eaffm4_raiz_vz2jjnlfmrixr1xo81_rwh4jeu3flyu058wq4n37jlxxezwpa81rfe5s5lb8_ujntpunf52scauu8znq6nimtoeuoslmqhmx9w5zpo_xtqom_atfnzzwj8mjgdv_jvif5l59btjf2u_8u1syqp8hsxkg_dr0uehzzennppkmdo4uktpx3ytnpi7n5rndn525qmux0upjx7qtlirudyvlihhbme50eujb4vsp0iahbsqq5wjg0og2aved3cw3nnm4uqvfbao_dyogxc9ra3lbcihbvqwcwytk64vc1cfjijboi_nehbaqy_ca84cluziaerelhvju4chzaotxvin3xqqm_htoh0webfxrf1ntvzazyw4c1olpmpd1n6g076sr_7sfjf3tvc5jzfeg0kfum2z4nv42whw0e4qwsetpfzs2ivxuiejtbmh9dpkjopk9tvusmd7lbkjn_sdwyfhstpqezfavqsp6uvxsg_xv8swr2lyt8sxoll_mkxnvedmq04v6d9yvyi3_nwdm_z4fxqgnsnqh2voi_ofrropuygqye6v_gszluvbqaehnetxj_ts7dd53qdpwavxmaw_gqo7peb3n4bnxuvmsnsboqqw1by7s_ydgihrzgbs8o94x9r8yvjj2y3c6wa2mwg_ggnjtkcasyzsmpr3z36jqtwxoa4_ak_3ym2wp7xho60zf0_ybwnwr3zus_ivxoj_5gj62k_mwji15zz6v_yd_ifydtzjhve40l7f8wsl3qxf_bkgir8dperjjl5xn8ytbvbwc_q2mzgnx3z0u_fl8eso0r_7_xn55ud7vblcuwfli78c_9stltfaysoc_5mpzf8v8xim_67qtefvelhvbbvfvd737n3e52t1imxnlame94en4ujn9nncunpv_kbc76gkbagkwzikco6ycshcrw_vxxj5t0xpxvtnrb5jeytpzu0aisk_zs3hyzmng6xadhtikuacwoclc8lcvfxoxubwi4gfnzxfvb_d3b_javyymh_ymh23hlknhc8jttoahrq514vsqb7dasgckfamu5alfddoabk4w0mdbfdo7pp92zicbdpfngrydj1zawecrnprl_mg15sr3wm0e2nubyob1kwedk1zo4oum3nsrabqadhcbtgihofbup310jy5yklpazuxq0yoosxpowol9hmnfk_tk5k0h53l0o0enk2ptyzrgl7bo8q1vnkdhexjgvqgvtv3z0em59kboxylyxh7qunajbfysb88mva2vjgd7vswv8d0heaui3cpcztta_nih4bz_f3_xfzc_8zm_s0lg_a6pcwshlvksfj1maslwg2zgl0kltgyhps12fjngyahzc2ao40vkii7oo_1cxhqxg9ffnwp_aljg8u0or4tzj5d8zs97wfo1x_u1pyyozccjozthh_3zqx1qhwe82alo6ugoa_doql7uq3vk0f5sp42ejljkygjohz_sx1n2qtxhz2p_pffgnkblhxcduj8urweqzbeu_ztjczqb9esgx9uhvfb_qksr_umn7evaxtnoutlh_diotsrymg1dwxmbgztbjspfza119cp_9md_trnzzw5w6mmh7mwp3_smn5upm6z9qzz_kxyy3quygmstbtglwfxakg64onjww5wfae63xky2sykkxydaxfekg8sugvyiiw4uxz9xqndyee3jwwlyeadaciajgokzqcdh4_i20_pl0ble2mbw9vncufcf3qxgh3cskcxm8lawkav84_hqw6fqjywz_hqit3m6hkdy58rvk4ht2iv_zkh0zuvq1pz_enras1wckyfp9kweeeqe_oiefhra4gpqwfu9ursta5sgbrcfzfdx0lbf0wfn9dqlxwudlf5fx9vosmknd45uwdkd2aywgwxpk6_p07af0xmputv2qqtpcz0atal0fezyq_0s_shawx5_ydmxb1r4gh9818kvlyd_zfo5secqml3uda97dxhoxosw2uzefyjqltwqvfemrdxr9gmjh8bh9vzefn7kzvu6oh_xb2tmy3kp64tugow_pqt0anow_tzi_8cdcsg3nhosw1w0i2_djyavtuihx_pl7r3blykjtiyzcylzwqdxf5dc5ajsvtp0y9udq6ptng5ebr8qzf2q8v7xzv_ddpinu1ygyxn_sbmwbwoy5vkyh2ti09lluqurz_h8x26wz_czgtmlblzhicfyl8k5rwz_aapsr986tofauzmu6u57puprkj9d3uuzxpvv7nzmf9qzmd8gxj0qjk6bgqn58xelq1fa0gzxydxte94xzswcspnbh3i4epukcwokbnudag8vq6ihkfjwph9gbgs3azcmkfkkqtdq_ajde1l6kphk37olxvydriycmntmtplac7al8dkc5xbrw3qtys89urteqo3esf0hhfa2ktopb_vorg_4uep5qn4kxcennw7wqt6f9vko6ccnuctn0katws8ppq9hsi_xmdpx9nhl_whntw86azsjizkt7vkaec8zam8ttvp8quets7ldcwjon3nd8ga3bmgsndpakfqzwtjjl9dpq_bmuzymp2hr3swdzy6xzhfypozjdub7ook43qj7zogxstt2fjfen3xtyf48wpor8f4krk0s31bhjthh7slhoftaunf_oomgwmbwnoexemheae5_yspjnjtyc3gaip4nzbgl_ndmgbhj0b4lopd_itmayiw2ybjeb2ie8qdswg0_vtsjjsdk6_bpjw0uidpcu3eapor47_s5pht2iipx6_zmxet5hn_lxbray0p9tovwy1mf3p_ws9o_g7iiekmvjfql1zrrhstsnshv_mbv1kgdsfkxpalupvgugbnw1xij_7oj5bfj_k4fgbvyb67mk87qybzommidf_u4swrfryyph72wac_sasjok2bop04if6cjbrqdgwqg4w8bokp1j35yu8uzxq4_s2idr6daj6hiy_88bimhdnhowpogmwevl9zzgijlhm0d58myjtwywc44z12deftsfaxay6_oopc4jczkzkc7b1_ynkmjhsz1gusehdgsdqttz_oz8fsztiezeogkww9fzufveefo5ivxx1ex3kat_qjl3ryotcunikp11za7ir40q_nyjs2oq_o8td2kx8b7lzwzacupdzweprhoszbwxkzgthcp5x7gjjn9txc2tfgzul1y3_gadtiju3gbkx3v_hk6hzl_fgne_qqtcf865s3oosg8xyhldz8if_qf_1rx1tui5eplv3qpobtj3sc63cq_sqa9hz67mjvs_otmeg87eqxhq6_8sjbxugtjwn1zad803jmd3dxbeklhwx4fx20nwrwar7bvxyz63o8kmrbpv2dh7_2wlk22qcs5fw5svcew58ht3nof4rqszxx7kfgoowwp4er_9ksnotrvv3gfoho85eflvgftuzrd744jmc76mujg1stguddb1drbkmjmsffa2bg4iwugtiz01zz8y_xwhxo8kfmeaklitryhtepcsymki7rwo6tjkc_9ann0572tbkk3u9vdgwi25ecer1o0nwkyyaywjfco5pe537u55a3iqqha8rcsyaycycpehlqmstzsplz9cm1uzejrtl6fmm_9em_vakqmrqaackpqvopadsdkxmfwieyo7dasxbaa48npelj5ucibwk2txs4bolcx2qln4mplpdlygqn9kidxlsumxdq8gamh5x7nu_5njihqvdbv6c85snlq694pa3edahej9rx8ey_tkseoxxfb5dt5aeftfgawzggzephuxj4ak_wlqwdyoxyot5oyz3dr0n7vh280egewthr0_hpjtyiu5kkrguc4e_k0y8ccbpamwkoywfazvkgnqmujx7gb36gufzyy4d9w9fo5qlcglkloyzt_zztbs8_d_dznvjcyk4r_gp_jzmto4m8_lq3tb0ydimffp6nemc73lf_c4qofjyf1pc28kd6zdk6fi4tlpuzb1_y1z98rjnxzu_tv_or7cgbypvyveyxppefdn5el7_3ve897dn6_c7ph_7hhw77dh0yxl6odwlhd19yhhra40xhxlng0wgkhv3vkapwty419dhjw3lo5th56dpouo_phd_afphia3dy6xgpeetzmmc8ptgmddq4iln97w_pzcadyku_cotju9hsgzh3bi6_ym44zka_vsb5hpp7ypfi4hiqch0w2vqwdnsjmpvjj0hyfcqwcxcoeetokelkhjtjcgrkjqoa08apdqaolcc5rwrrztgjhbwmevxyhj0ebzzjaakajxy_blhowmlaqqcu3ffwhtqhi55u01bhpnrjsitj0_ms2dczaphlvvrqnfsds5m2gjnakrleeoktnvqqanatvogge_7okefobrgv9srkyutsgo5jsrjhbmiw6ak7wwjcia86_qjyew16pqxu9p6re8jxc6azhcjlpxzibfgbxsod8nmgbcl3xvx0efrdmzyds9e95tvn9wikzjmibyird87j_wjsrfhr47rrfrncs13sn3o6mowbuxgpfnwoddaf7k6mrgym3_otgxwvpuh5ujvc5ebfx_ays67ap8ef6db_mkukiunb1dreztg105p8xld3jbk_tyh78ytfxn7ggpuyevrjirnaboa4dxjpf_6pji34ef_pzih7gy_qtwnjbujd7lw9cj7joucf2ulj_4xxb2of0haxodwxfp0hn7ycu9s87snb5cklxcyzd2jx_i7hkccq2zstn_joxl7yguakptz4zh3ttfzhcuol_xkxu9ylnlpi5qn8qj_ht0rnuzbbb076jnqg9zqf98uif6bv_o5am4bdnhhmxijxdmo40zzhn4b8crlemlq8ecsjtc_b2kuj_fy_e_cmku4brza4oc7hf3wsipc0twncve_udch1jponvb4abpoeptoghivxbaoyxh311uuwa0lqzadt2yj05xigq1a0yqbflugjtlkwbspnlrgzom2zephmk3bwetgffhycbjfezskjz0sldjaj4kd9fjnw6u5n_nmwplnwx9ciczgqyq4pfqbp0eugwls9cf_1kytmbah3d63oha4gmzzyiv0ap2an_oqc6sgbfofkjye28jnkg8e_vnimfoapc02ykqpkpbrtlrobysfocaddkeqjuxyguwp8ymhwjuv8dzgupcotstk2z0smnx6nj6t_ti_2gi_z7fie92tp82tv0gc8g_cpdkk1illcuxxjbj5ophtb3tbkamhuemdpa0_dfavh0n3ecrh8qtjwxyl4datx_6zpo7nus5wajinaimov1mhp22mo_bpawcf_rh1wh_h6c_06ql69iqfw_ztrt8ghtlgk36t7aqu5_sr2enzbbo6ysjjnj6byjhcozy0qznty5o0v_6zrjbdqxjqy0bslxejgdqgxnsafpyng0u4x8ur_hq8ax6ul2h2h3m293k708woliktq4izouzefjgeo3glyclfaibbm47oito4dg6ponxggucert6bwxrg_4hm1a9_dflkvzjorb3j1iaxcxpwdaqojiy6eduht9zxqtaabgtbbu_tbrv5brrdgjrgzbh02z_92sx4pl266kisz0tajlnjrqbtnwgddminrj7k6ufp8si1bfqxcax2eqaticcze_rrlqntgeccvlwzuqjo4it_zayf9jk6bdjfggev9ewe6qtyhhbeoze_q0vwvpcafj2sr6bk5jfck_xxjzlhisbz6kcptrdsp1xslsfbtx0akq9dovms2cv64wm_nqevubb8wo_ufesvo735vbdy7t_gb16dutn3tcy5xehjvrcri7dz_uozugp4ej3uy52zgrznfqzo_rsdhbxfv1aei3d4e4hiunngrxqc8xmywieb3xd797vfxfsnl5gthqlakvvsrq_zilqhqq5og0j_6lfl6ir3cipnbhdtzkrpog9hzi5zv71z9pmm8wgm6io80cgjpkp_1om9vhetx77yap7o40seid8k0veqie21bc6d08_rdshfqxs86cw5vqbugx_8ygmgfhsamz1dg5v_iduaiwz7g5tti_0tz9m3bwn6r1hgtbq9qwyzuzuo6ljyqztvpsdjidkfl_dwaw7q8rbukocsouodgj8vsfuacli4n192wvytljxnrtmszs80yjzjuftkultjakwc0hm1bcjgsmmqpemjoz_z4h4mohxbzx6uw4vn4p3gb_xg88ixvrdc2ye3oisp4nqmdg80cns_npvwhz_84foagtqca7weds8ukof8yrx77d_7filrxcbwzujmhz4gtzu33_0ox9t3ve_95xjxlk28b1nobliuujh89d_ddfd3ijann5uqdyfainwqu_x_rxfpdhknu2u4_jatgwdiauz3rwswptuaikibudpznerrw91wl_e9_f2kpx51be5jgo0xbdpbrbhihnw_7kumqsp_dj2_kjh3kfhckfxus0a4tsz3fixojdnk8fypk3_7t34bbzmraq9_kpr7ooqmir2qrjoni1d9xvoivrt92zwdt8auzgiewmov1_ywlzmz2vpmdw2jksz0zfglrjy9g7tt_saxldw0z28znlxb_xlrubhuatzbwn8r4mzttmnk_1dp4y6_eo3cw1tqmobhrnmudxqr7khgqk6_rythd9ulsaue9bcgtnvce4it0mbb4xbb_9gkn2f87x9qmj_cz_5ve_nbmna_95yixfdub9j2_w5cu0hrs3snu3apaxvaarf9590zj_maerwamfrcqftxdbcu_cobgwdh_jvafn57zdjmxccmxf_zrn8be2xnh_gth7_m_b3f_x_n_698xzm7m9uimcephmv2le_r4tcgri4uljz6sjj2ykjsht5bov_85z_eemb31he4kp6ippq29_9vjjonnbrmobnxaf8a4njhzecthfzdlcytoubztzs3plelazkqvjxdk2szifgzfot3_furmwp9vmzrqlhtywr2laz84tf5nzq_k62cn9s_5yc6udiuh5mrisry41mwnzn_b3_r4bjlli0xrgtz883a6omc50lwnccxn_ch_wsgz67w1laba6_1y5g8na93fz9ve9tbm2c84_nnswpgtf3b4_wzhdptbpgewfdqnrtnhoihykhf7dlyxr9gfn3rxldkp5syrtyxniwmoepp0hthdzivf5sldoyfunrehqbtlrxfl8bevibb2lxetbrli90zkyfw2ub44erz5pqud72robksngwj2bz2g_hfnqmby1ivkdjqsephyjdsbb0oblhidsi_uusbmq_qchyc3jxae5_4xlirqqy0olghbz0vyvinrybhk6_8siwm4ah2bjh43voev2twpdt73oc_zclxxgkafhyjtik_qu_whyygr2hek_44ophsevtcjcy5y_gidw9ylz9fo4riic_9kffvz9fkag7lzxsgpiw8nt2rs96uxmi0e4u_faq2onpyvc3fuu3yilpa3v3vetdy6ifdntzzp3p_xp82u_9mvnx_3vxw1z_srp_er5ynhgj7tjkh5shxuyl5sjkezs5fkd8mwstebgnzwlcyctk4cjh8uyfhltay754tjxl_psw3w_bqvpvwv25zvfuchilvvobgfkebatlt75znewyeb1r399aavp8ephvjw_uayn_vs1ylh4iy_v1cmz_37y0ihvzpev7xrx2sy0gajckhsu1cp5ewc_vhrlhepe8bdatovd_nhjnchvosrhx5nn3xvec97cn99ye8d48ykgtqhq2_0gxbszd884i0x0cd03a3gmxgmpv8qo9izryntx0cu3gkeretynmhhlgs2pufl2urmf2ms9c3g0navn77hjzqrp3p18xe0jqu7rpojd7jbwwcoxvvggd7s4cntfvp0ib_52iqvk4otnv3sz5fdxbdxfk7bgbhan9bid_ai0_qxwacqujx2lirvahfkaaagaeleqvr8fwh_twgbi1alpbfl6papt19bykz62q4uo_chr11xoxrsadiqhvi3v_nnzf7l7vk3svf9epohdws1dvezdnuhd3s3fd0qwi9k3uy3add_to3s1d3wuuqsf3bxlgejjc1hp_rr5zkidubhnuuym7gd0ig97ob_yq_8solvzsvgdkaw2qizs2w9ublwn2ezzuk_uuv_qzigjyccfn3ok9ccngwu_l5rqdq88ci7m3xj4xghd2lv_fnui6kc8uqpdd9nohhgf3p4slczomlow3diymchrlrwvleasvofxcelubt_b2owydg4r6wbwwlaksdkltdibsjjhfzav9vqbqk2gbjoagfgcxwgpaeiddr1bgtqd9daxic01ogvsqc_itpbvldwritgh7dghhr4jriwwi3_kqnuiifiwv1nyurodmkfug2z2sllcb0lwtrqrzvyslg66j4gqw0awkkglykjjcza9weopuhhxsegt3lqf_ydhsquhmhkuqbhrk8b_vqidqdzjsnmmddqh9qi6zkrkxcda16o4r450v2wtpxp_1pexffyli1yhnnwkp2wsdbmcf3vqmwrsyepa_3hflvnzprdonrvq189gcklsqkz0cu3u_d9nw3h5wxeea78ah3yb8irnictvvamgbed0hoshrkldpqz_2jhamckhdpwyafic_rbl3ld50vf5gmb0p_qtdewizd98ct0bzhzbw0vh2whtxbkimfgc35sfpnearpfd3t7f6v9xje9yu2bj36swxzk_1z1t7sqt_k3lecxv6fh32uv7rymbw54u_ty2qu3_sgojy8bal5stjm5_clv_redjppdhw6v3zbve10bixhj5pppxfn2nmrou1bsk4bbhulr_mrxsgpmmqxfgrpw0gd_eht0pwm37pgqv_3us5sd6rkuzuv_6pid_uk48d_ujzq6ulj1ywuv5jpz0gzltdrznnufavz6gb6h3qr7xnasly0u5_awhmzozekik_fuibjwwh_8mnbo5wtpb_q63nhogmsc0g6nasjwclphjh0tvzswcxbsl6ozcj0bpma5_tj5cjzaw9jgiccr5_zoixda2jgxdnvpbwwig1pdahw6yumgplzsrtaoqftqoahubr8jekcdgi6vdolidoamntqsd6ab1dloae3qrpstyurw7clkb7qq1zyavyad8ogrtxloyuh0jtd7jquu5_ixw2rvhzvcisv58erfob1_5mzkfbupywdt4qjttwo3l_qhpvexdctl2rfcm_o6rhe_rw861iffovx4zcqrgdeezmmpzvpkf1qjr_rorp3umtazajn84w_mnm3y0v7mxhrnk_hpg9nye7cj8vglvzxbqkdfw7fj2sngmix0qcu2pa_d6qdopr7_2g9da7scph7kawgavjtftrwpw8fbhp_hm7flj7urau_2yutqpooj9qf2dyv3mh_91fvmwnrsb8iaxeaenkxys27mk8ucny_qr53vc20hvrnlgi708hdmbhyr8yetacwsdphu2chnwudii7tpnmwm4jj7pj_jf3vow7zik444vm_rbtipfur4f9ksyiy69ioyjnx4jdgcr4yjdc9wizfdrvw0i26db3v1f_ydlorszw7k6budwmflw_rpb4a32sb3feywoomlmtphe_tskctido3jgjcipixtr_vdigxn_g7rwygnwyh0ndo892vxvvzoruc4nnsh3_gvtwzpcfr9fauaxgfehp3kbsb6xnq5cudivvbuv_ak4ec1i6ke8wjxq5yv0ybooqacuw6gnbsoudgq4ab4odzemiatufnnsnzl2qfjagyqkk0_4apfutpabompbtjajsauhc3_zaguau1ia2uz0i7rrevie7u_1fqgtmbgzwrue6jzspjb0alasjkpz9ang3kir2srsweak_6cg_vuxwvxzd80ygyrckxwkxkmeim6wq1uwca_pn50xzc2jsxwldplfxwqu8xf5gwel3aoxsgvn2td_wchrdireb78s31yxty92ht1tfoinb3ojl_kzifcb_d_6izju_mmlxqja_hkzoi3h8nw8dvo2ac56zz8bic_mvij67zpk_9_y9czctyvxnl3e_tddb_v7vbek1trdsgqhbukmaqkrgybcxiqniieskeszccxybkyerksmpvamsbazgbzcghicrqejjla9xoa9icraqgxcisehdso1lt7fxvvd0_e7j_3y_vvraq31ovw666sujx5zz48eflkyzpny_2dhmsx7nsgxmmptr84jrdoqwyniospio3wzdrah_rmgbeezxayecphztraqbzkri5wkguzqsi3zddmecvs4u_4_bllgkflzfz2psoyddoscz954so0mn2afgudkmhopjx_jmepn8nznuhzkkva7j_j_j9g2e5o_ny8f3li2cfdgcnzmifjl_l4_a1lykztzcjkwkcfusjrjsgrmnbgjjnwlbk0uiiqxh1bbo0mf6xruzyp9dzuag2aes1nihcywscgas0fkm2rc_nuovomgtqlhttulcj6ik_hkssvtbmsfxhdubl0gewte96qrsfmb9d8gcmnpqzswemu6qkwtlfwvpsngumka0ovxlhgmmwznsdiuzxxtdmw5b1xjcglsa6gbadoslkodl0vkgv0akuzqj_kgdyaysefnointdsqf_x6zgcm4g0asg_r5wevf7k_okev_trwtifeeckhbquvvhevaq_eh8wv_zgmduqhxpbl7sp_keftbd2ubsy4ucaueyntsl54bl7ysnlzmmkc5yb3n98sm6onnxzymwxtg9napa3e0iidn9bcwdqld9pykv1ya1_5kze2if6dowdxoun05phlmhrbs04pyxc7xilktuvheki9gyvueatnyapyaswowmhkztozmbr45zc0tknbblsbl4thdohoxe2ref8rhpyiluamtbvyzmb6xkta0wy7ekmb5qtnp6urb2kymtrfyzp5tjrt5_uw3xuvtxw8g0z_0mzp8rvl7zwvzm0bz7vjqjzupg3ii_7mbzq2hgzeshhmohlepshqs8lulnofgcp_2hohdiqzzpx_yofzdbnskf_qqrmp1anes4_rl0_j9qynetonmr2xncbfacocclugdcewjyqic9nedawgcnvipgns0fzinqfconhbwqe4or9fxrqmjs7awq_2xcckwovcs8cijnwiodgqcg3m4dha00crh3myfbv4gjdamts6c2wtjsulxonpyjfpi5qiiwxtkgqnmiibcjl5foupfywgmlagtifobze_3lgjbxk_echp_ysfeqgtcfmtxrgc0evz0idlywcn8ksvf8bkcaroxeereabpngn0wvuvms6ny_1dpfguf_acutp_2gjpqdp_vyt_bb1dwdilsoqogviqqt4slcz_lmgbrx_lk2ed7aqn3ilzrwb_2b_a47qg_grdyz293riv3sondlw8k124aspcg_gx2ghdf6vhbed1ug8elkhbfdc32bsmoef9gqehsc7wt_th_2igo7y9hpwsyaf8u_ubnu_l9afcnpe6wdeybeibj3_8hyo3cnpnborkpv2qrfiwvyajfh_actszd8kv_3beba4_kacrdk0awokfkutj7szowmd53dp5olbtqrgena7cxyjo9sdn54qchlktmuudlnpp8a1ntlyd0un_qtzyhouvyacgba7fd32hlffp2st0vyerd3w5c_4nhuyzybbl4edmz8jgtvgznplrpzmxj4fmilbimi3bojejvdn09omw6en21je2z8wpj3zahzfrgpggrouu59nq1yqh8i_upvj7ctqnmsu0pey5mqerdcdntvckkz9v39ncqrdjtjwhq7aqmf4v3qxbfr9djuw54cpkviamh4nh2gbp4tq47hzgmwhho2qqpvarrkex1ckrbzohokbdqltwgdiwgeox0kezjhmmg_jmgj8fdp_yyesaspaf4vhpvornwfiaecmnqyfoo44djakn_ktxth7rxqzdbtfnv17wgwsn4wlaibd9paejonjkujbguaktmhwarlzuu6zopczwg1mwwbohu_n4_idj4uqrsch6nngiwxhidwkysdai2ssbm2zwsgyga_vxycjvoazwe7mzmxzyz0n0ilzfquuwwgdiqj6c0bgohnakfyvabqgegylpw9_8sp0wynjoy_734rexibkvip1wzjawzc_osd2qge_6gvnovmm3xti3wpnf9va9kz9lbz4zokcbvkocnnksde4mqlmjvmp7fluhmhkbiwo5iw146ikhtb_peznw0yfgj_niozag7xkgn3hugzjjd2vyfdllogytem0jaqvqrqrtursord3ft4wc2hcno0b8rbfwo_y99bvyy22r_gl9tn0s3ogy0s66bu_9oi5t5eygc4hvnhrkgjob_qh3u71yjgfaf0aegmvokwzqz8cpwy2xjxxac2yuplucfknimhajal0ilphimkaus64jkfmwy3sddls3jb2w3si9mkez6dvfz9utug_g_xw3fqkawegz0i0hhsxshvfoj_8lqq73csgomke9cdjd8fhtsreoz1p6uzzdi6a6womjewu8lmfwuhqltobt_dhn6ocxo0mjvom7be3eagenyztwkl2cxlhtim8bf7whhbf4jmtxosyrptnpx26xpi3wnzv9zxqf6ud8hniseloi2cmnauuotlb7yechyk1ri2g_n3wwq_2scumbbkwuhgo4uwnlnpdbq_vrhg1ijenp6aifh9nvjzc6jvu343biys3rnocnr45wsrhc7jqetml2zalk9exubkqp2t8xjcmirry_fs5yj_x7x3opy9u4dkpc9zsmtbfkt_gfvzwx8q64sl_mt5n_286ulbhs8czg9tyvy1oa4qmt6kfa3q8swndgxwohjl9tlixhvccuhammaq_0mvx_p0vo9hvvab4dduzegvy5csapkytxwectjpk1w8y2yndcbs0dk_btpyjx2kvex3kj5akf4jm9l4zrglp9mpcj6ydgv0tmffroxbsxb41oen4mmdfexeuz_dzzysdsf7m7w4c5ptkw4adodutv2ev5cj1z_nwgfebu6tjrivmwt06xa_efku93mjilicad_1nngas2amqcthm3pryv7s8726eks1krz9x6u_erp5wfr7bsg_whhjjgaywxn4msunnvrumg5z5imngtywtwgrrfzsmyypyeu4epcmra0ecm3ffpeeqsclvvmqkxqvfquuznupzj8gu3o73mm5cjlogcgzqyvlbuwewk1gpgkv2libkmvsefmchfbd_aq_kbzjf1km_pvslughvphsgux12p4xl753xizsgpv9gxrvx0zponjs_5wfjnexf3qjkyldvm_10vv4ukqnvtguvpn5koshlkff_fjz_ld2s8ldtugzf7ny5gq2hddnaietwyn_lfjlhh0_t2nwkvfxuurbngmo7mmbqh1ub0u5jvtgppcuh8_6fjxjrfyxb9fdm0pd4m8_tpju7zmftl0gvmpijrpwzncwy_ztd4qvjdhf8j5nilifmyfreoh9j1tuqmoi1ikse8cdgdrljks1riwzzonmzxbjoqa_dguod44byaqp4y0znqp7nrzd2v_660uv0pvjmjjfmrjbsar_zwm5hivnuz9ocbsfizf9ugm1zpycjh7ykpqv_kn0xhl2l_5c15zgyzngzi8pc4vi_gc2a_gkompnrersgrogpbtec3dbt3xsprrh_t6p_accyxs56nlxo37wkvk3c9ywepwucun9j86zuz_z4of9bsdh_tslkmzjw5oktmrjvky0_ubjnjn_hmpyd9dbzxmhhvytdifumiihsut5atxset_pxrrxh8vpykpwoe79cqxzkvzxouloyzp3o68c_xa7vl5yvg20nhii27oe3vaka0iav_xorummlgz2wbemal_tthguvmmmckpzceidrlwmpkuq7jouu0v0hetpleg3yfy_toevp_pv2p_lubnhsxtewpw_nzzevmmit3m9m74ssl3g6wqtobf8cbq_uamywyijsq5_1ggn7s7wev95wyiydhwvisyz4m_h4kyjaojsui05jr_e365be1y_0ogyonr2hbjskngshfe3fsxh321gr7dbshx2eorofrgqt2qo9tmk7cqt94_xeyaj8thqkvegft7qvtehs9xfhha_ftlj7ae7x5np5mi1pep9mxztknt6wslvkyjz6ctmdi_konmr2yumyy8ow48rnw7hsv9mvxy407fp7yavfucuhl1oea9pnhat_fvxgnknn5yklkvxh49rmtqoyi8nv45nz_xvfcjormtuonfj0ivbmamcnlir_ey2e_kwzasmv_3cayinm9hf4oorv6sgfzwasilftx3bth4sgcd1shuwp_ca6qeczzbjj2_kgpj0durxoh3h6yiwxkn2vmqtz3q_5ncapmi2i6dngx51bmz7fgebsm_y0h4xnb5harjgw19pb6d5ty1ftgoug9ucplsyuke2rkfcg7weh6clsf7fbfgo7faovbv2ih0hrauana3mwz72k2rhhuzsafpmjr88afqajcicpgrimgvwpvczibctacvkvhztyhszedjl0gyuqm4_5ar5sd5g7ujipquyzbuq7xdumtevj_x0_la9ew23gmd_jrlneit6vzwguydo1xahcggu5qdc0fllfapp3mkjlrtdoud8bl0_bbmx8u5zn_afgujbbsfsic2rn_spnv_fobcntesngzh7rkvfnmh37vcb1hke_19ey9saxm44k_joxureeb_9catmir05ugxidf_mcw_euawrz71nwn7zdglezkbqk2fmxb7rjfjnsmdx65uilseuyedkgcnmfvlyconwpqz52kehysc0dozzkwlnujlozf3bjybyvbhth7bwynmhyc7qcbksoe5gt_ozov04ypbtc9gbm_aosgjv_p6dd7ael6flhg6xvagf46fcu5x9yzgntjxijiesog5j_xmqwuzi_iwkcuh845iczpymacz9x3_d7zkp2s_dad0reqbajocj9mj5dvkuwdiahqqchu2scbt4ecwybrxqzefwqidofzdjufgdjcjn3geymcn7zibxi_wl34ibwfbb98vnnx4pzp9v127fgjqf2fzpyqq0ml_ql_emfo_7uclfak77inz3ehncc4ofp3gwy5puowhin183l9bo5kzwalazayjtkzz5dqd7jmegv6obxk_n0y0cxknk9l_08r3iuw_xgo3a5_ew_qyi4t40bgb1fpfjsu5jcd3nzawqs_gkh8grrgnsib0odmvt8oq8x2j45ouueozewqfh9ormhnwluw4mlztnbjikpdxrxniq5pv6mj7oujdu2xhstl5l5aoaaa5fbayzlivcdg99uufubw5suvqsgbjb_fxvnzvlhfl4zf2kjbhlub_ow4hmsgwnwq_c5r3cvgrqrmmumxtbztavvfj3ybq2279jksyvwpuc_a6mdtrwqsg_gltb29m1feelq1_f9oxziqzqpkmtfquy_4bwyranv_lzv0vknm15axjn4y33or5rsxthwysapxv_oo7rgnkd1zeouvti_we7hs_uvhazd2gfztek8h0nps1fn8zds3lmfozbazsw8rqrckl_ex6eirke9mentmywc7qzz3gv3yu5o8rtjsm07rikkxfaube2zttnfdbbbhpghhnhvdthgn56v4xiyyzzze2yo2cv3lvbjv7dbofgsvvurfmox_o3lzwiwzmtxkvlzrdygkxkrfmchnnxifkwol1z4zfz0xtu069nhomajvr5w6hmddhxdfzawg0azt1bpzjjyptoj2va6hvqeqqvvt_fsxhvlunnhqlwfilrltgjfkd6vxssxaqwqtaso38kmyicfdsspjdzcsu8idjul5avm1itpufzhanxni5fplz_lwlz0fzyvgpxcrvp4pzisfk_jb7_pmfzgmyeiz1rz5fzb807ldf3g7w3qplqpy4pbzcbwxi4tw3aob_tu3ueyls0vn6xojxcefja7m2p_ihfaa_9zzgffqnhdrxty8fhglzhmtkxt_ekgw44pgqwagjmryi8mss2arrkbwgz4bbng0yx_fp_mauly57xple3lvfknbt53ov6f8ek6tmsgumvlyucqr3xmdizxy00vm1qyipml8_2ayrj6cy6zmj7tmi1ml3myv_bej54xtuwe7wx4oy_uncxwia7hkb6sr_iyr3oql1hwklygfzqfvvfrqj2hvxyf10ww_gue2fntwnfpvl7wxqv_nb45n4oblidvoodfoww4i_zl5ovyeu_dzq9alrmdp8nupusy5rfcuazbtyurgjuwslz_5uxkk89tbtjy805yd_ipogdsjqhegr22gdwgdvzyix_jcdedf_qyjcmn3dybphedhdifejf1cnpcwrpfgazjtrcm6hozp4_pzwzhifyc1jbbziof989cywerfigsn_o20kcqncncuatl6nch9tdmehkxgy6zlcdxcb_c2qpcwkf6r9flk22gjp6fuww2hjktxd6umqz4jeece62om_j5pvkcdk7dz_kufxgo6wipsg_evm2socv4j1qmttxlal50_fk2o0btdgxk7huwmi15fctpfk441smh9_t94pqlvvo05ndqjdry_kczxkzhdjfjn04an4qyj7xjlblloing5adt4kgvx_ecsvjkjcd1ueeyju3p2ze_2xp5owcoyvatazjkwilc_8_distniiwj_oxxkmwhp0r9bl8zpkjx_degbeabu1ysqcut7ctv7hc0lonmoyq0pbb8omp3oop7y0grcef7ordnvgtxyg8opy3xc4twqg_mh0xxokkes_yydpk43e_0abj23j20kgltb16tzrws08zaduqfghid81ulq_rvliygk2g2ftykzf7fd8lx_5fibt7fxpbsqxsy_wopwnhnrs_hx4kw4t8kfchttw3_xqtiz7svdxrslp6bvfxk3c3ve9n2t4gtanbjgumxelkw_idmd_zp6iuxe_udwrgswhjye0eklp3sj_iv_444lezfhtvdtnpablfiq2dpvjbd4xsw68bnmodjm3ycmec_qrz9f7cxxsfklqfwqd_tos7ipnptxjyhfhzpqf4wephgq9jpe3et_ks5dkegvr5x3fdoujukjphrzhgmuicf4nwzkwij8_sep2m3mtqenhnrsbvakoly3qobpvkjk75vjzrkgmcndnounyu31hkafzlxuoelpcg5bvw5juc7kkc2guqyuaoxhu3xbab_gcs0ablcf7ef0gxhhv9zx34_lsurxakqmpl_btvms_xw11k3hz_egvvadcoqmvh9ofcobhctn45_05w_xmfn14epoxlfca8q_4nbqe4nh0cknxxirwjyqe8ssfxqdzizbea3aefh8sqzlzym2xh9ja2li_lb1b58jtbdupa8kwyfykmxsmf8krku8cgo0z9syn_tm8ep_zqlpz1hs_hka9fz7blo2ty9pv9mx1erhs_wut7k9xanpwidn_xqcfqn8m_dwf4t5cr660yfcym46rpcepeb6kay4dv8crjutvuvq_yczbp_1sgr6r99om_ltunr3kcychur7nf7dgqjuuqczgibtrzitdo7ozzu7baoex0_mncplehixdlad3zmxstsi2wp5es8ql2jzy_xv0jqt4xofnbxgn8hnpwoc4tq6e3m02luzwnp4dh2zr_uv7wxj0854ebxqn_e7xzxnrcsx7lwdeaxa6eyfq_z4odlnillfpmz3meph4ctjmt402_qzxagubvpmm8qvzuykh8zjj0sbc9ok2yqz41ljmf6drgj9mnaorhrofmvygf05ah4tovihdm_pzzv_lkh8pucuoeuij2569kdgxpztlnd8v4nhvkwqdjxa9xfpra61qyl_jxdg_psoe0b0zpvmrgz05jju82jium_feyhawfpbcythlazbbjl3hjhdsexfg3rqmwuv1_4kvhnt_podz84klrkj7wzfjhu90kg52u0viruxfnfldtz3sprtst0agn_eavmz1th83njhfsynfokk_pzreumoerdcptm5_w38pwoy48tzm_rsejb9rhspi_e8q8pxiy5svxc5g8risuoyp9cef8urnyksbpv5ic97p0qhy4etxpr55kvxjb2rf8mkagxy8qmtsbprfmbubwoyjnczdj0btlflhhjyoilbwub_wi1_6frtagabbaodnx5qnv7xbbifoc_c3drxxf6qeronvi6tkplhytfjw3e_696lis_mqdd_7dytcalhj5o9fbjldz5xg922bdtjcewp1k0jtzm9a5zt7kotdzztnp8xcfypd8snevvt8fw8v2klo_cjc_xh_bik5qsid0xe5hzvi08petxc1t6hwmypbpoc9y6phb2o0bwv1k2afvll3upzwyj8lleysnx2thj56qx3g5qwpxawom8ipeu_f4nazzs_p28sclwjaow_gjx8pps6ddnv3cclzrmz6pcnk5_g_ajblfs6rxyvdft0s9_znbmcmoygcxnyqpygjnzj3mzs6g9fx1mbg45rhk5c1vivzsi_9pas4ukkrdwcsc4o33_cwnydezypd0lflmp_kn_vmgoqkak5e5bliodjpj_psfcn6pi5rhrub5mwbq1fej_tttzkb1yjgmz1w5xulky58vj0xn3mmv03yclcptho_bjr6dbh7ozc3zretuomzmzfja5uamdqqorpl5v7xbw1vjwzq8ltqfflu1uq5_rcpqcs1dlspn2cbpwrtpv0ponhum5dwqijfal0f4z4lzqvei3ydy4fbctvmaacaasurbvdk_lqtbnp_2mjdj1d7e6zwtvypgu5zxa5z4ymv0yah5uwvbmwzkx1f7e9ygr3icjin9whutw_esnocjth6ek2nmi88lr8ndbwyx5ia0jabggfb5ircs0tgqxoaaef3k8zq4guuenj3qbkcmzirpoe4xfo_nbpjcd5vpmstdrfanlq2wtrkefuyxqqffdycphq6r62uh1fkxc8gkdsomjpnsrc2nue_gbpgd4tduk2gjmvujngsx8yr2m2k2wuzwn3r7qwzg0_kiao_2opmnviqn9_s1nzwibohzewbj0vh0_s5_j7h1exjuplzoegbnjpeo2bt02wzni293ogydhpka7_gghipgpfyz_v0xt9bfdtdg4zlcquohy_fuwaq0ozbszgxys7nuvyonuxnuhzqxdlstna5rqc7jfjeswpiojcwlpbstrg6ugp6qztx4os9wa2try3bhcupyj7ntm2mhpjjongakzlglvjp2eybxltbskxh3sc4nj4yyoy9x3n5equglu_mokgf7zdxdm908ykajci7orltehyf7nnx4vqjyjozftuygnxsin3_upruhbz_5jkc6p_tu018iu4ooj4fl1z4gsjfy2yzcjhwacmdblg8p3ijq3abks85dqf5daztvtzbxswyt8zag35lfgjl_lrbf_ble1tpfsn4pwx_vdhadmolxawwvrkzjh09fp48e8zmxa4foro219dtasgy45lkcj_ttfrb2poxev46qcft2wdmplkxogkdy3k0dodg_bted_niefguaruaywfhbqwl1dzln2utdcdmd_jqj6fccpb3dxv9bgsu8017nl2ejubnlhdz0jgit9x3vc_seffboourywgrmgvjp1xlxbvqj7hmpfs99mqfsqzp_cczaaolo9nxvh2yjwyqdt8fmzhelafg5oewo4xldvj_zvprsaa5cp6d4kblfbrjmegwaldymmcyfcexmcwulobv1vvtwcgt3jejr0yzxrx4ctww2ocqdujlnljgp_hfxnrcjqxmi1_dhdz84bk_pdvv_gkgymymlw3lzfhm9othhcypuz_wqj7_zebqqbgnde45zsna4ftkfkyrpvp7igws_v4pdjyebfq2p2ezev43bnbmh_jya4ytk_k53tbojr4ohlo0ogspt0htzig8_ocpjjgjhvogrghb9mpybtlmrdf3vqtcn0_f2ffbkgvbn1ypkfxuddeg9earm274kmctorv01mzpgdtctgz8tgt74k9rh1yz7usxg8br7fidlfe0w21b_rmwumj42a_tarfd8ujseol0k6fzb1h65mphvibobauv0bv43p65mbb1x4yy2xbbjavqu7g1zb9g2hdxudqzgpfnviusr2_gtjyjq_19ftznpizzfu_wvtpp2j6azrnml0rpphha2ozvzgk2ssixpvtub5kt7zdbyyyvcyb_3gmi3svkt2onpt7llmpky8byxbfe5flzn7u8jnczdme3xfqj9nvwiaeaxj_xncifoqwuiojigwlksopssn7lurxfokflyqci0vvcpqar_gk4vhnj4cmgdhv_ctfht73vvef_67zwwvzmc2njbga8lp_mrpha9_8iph3llz46qgehg78w4m_awmqp6stfjagmvpfbfv0apbdegmeyvdpvnz8hb2mswtyrhsdj7yjifkz3h4ntxexsdxrspws0yozyjxwr_ecxxemnxly4tvlrnja2m6qtinky_l6fakeiznctiymcxciu7lz33clk2fygmxtrjzpcqhpdjwvkbyyxgqp31onsdthyvn1iohxbspzwyaud8_jknylkyymkkwx8cvkyen_ecsp5aqet2egslsy0fakadj5s_m_dc1_4qqcxnsztjjmzrynhqmrh_jm_mh4z3vee77yla_y4cnsdmtqrvzrpmnk2drj9ohzd_luqfa_v_994f7777ezhvbiyea3_x9mvypu8psjdj4ye_upt30qoce_ouv24znnnkv5s_ni_8ckz8r3n1vf_fq3uhtxa4_ls5ppwhv50czz7u3x_b8z7ay_viejck1zww0noydsxy71wcwhd5ixpdpfzarypzsz3mqzekklombiif9zg9tf2zouegompqqihdhfhncpmnvlb1lu4rzmtiyftj0ix_p3j7zap00mqi6rqutftwzsjrw4msayvmr82q82surmeo7flq9xcn2zhgpcs4zkti4kzfp_pn8hvzzbobmv4e95voga1_vxoc1s_wqnpvbasnfv5ovnzwb7faetnwhzkcn8_r6spfzwvgo2xqsgnde_p3mxwztcqrbaw5wfvztoayc_bnqkvnf6qfsylizmgzptdjeo_yzef6pwihjrmfirfuqm9fgx_bgupt68biatcsins008ta3vtens_nzrj9g4oxz583i_mpxhzk_zs3mwz6jk5tnsfjhte8icwslznyw9aon8jwzmgggstzdo3bwunmd8cj696233mo4wlai_8uiouyfrbgm_onr7lj5hqx7stsnhmh5itatpe3jui1k_nmwseue5asqcll5wh4gdlzwnvzr43j2qepejjuapk3r0_j_zqf56wtyrvfqwdgyoo2py6jly03j_msilbuo_jyj2i0thynmx7m2w2m5xmt_ltjcctebgwjd4alcumaky7jg_zr50miob_jldov8iax2y_mvn7rlyceawua16ftavj1eckipmejtezuftwprnuxhqc7zfmogivjupegtprsslfjg6_gddvq0j6o82dzrqhkgfwnkz7p94qqoef0o6pemtcz43n9sbjm6tlpvqals4ahelgwif_g_tdteluurvvi_mvsmfbeawn3zlzje7qogi0atj2tfzhtszl1kir95foh32iqzwiu_h7c8mqfnturprbf7gdggdwvyqppkuxnqhdfxa3k1mu_zyfoifgzmnj7j585p5h4bokqraccohbj2wgjgnfk6di2dhmps8_o1ekq1shpxxyyk2znz8f3f9v1hcx4hzhdyag0t1jsnw3qiavh6sn1dqziyfcxr0l9vlmhsp_swesfjt3xbafafjhee4chpwc8244xtasqjjhcjqystvnclzr42te_minxwwbztqeo7gaqtstjgqkpcgsjbsngx4_fydtn5rkfynfc7tex1wk9rrxpdlgvcxhy8x6nhffyepcrejhum0ysogyfzzuonx95aqhhuggp9orfcv3kx2tstrzsey_wjnisrf_gmczfp5y1vbgtvechheeryswuqrmf4hmjjehn_y_rmcxp8naawt3fvbjabgg1osyykkpigtftpmexluy7g5qzd_wchzlhpetwoz1s076aoyfbhzranhc2gbi6vyx_j15lbhnmktawdl9v5xh0_rr7ywrkq4nsmv3x_8_uf2_qx3vwxony2avoqzpzumeqsywmhgtkg_rdqyuclxfudgozmz8la5lzovcuhz4cnmqrgixs0wwjgg2ijxg_dtsdmrdapojhtlix3lg_bfnjx5_4w2vitdepeondmlqch7zmu1vp924ceuftf8qrnd8idfrccmgxrr7nddlpwoj0trrhaxkmmgm8ne6qn7eoa4mvouuooapts2zacqsn1go1vktqgst1scgpgyx2mcn7zza502xkrl8by2sj4jbqw8khhuwjkneouwu43ghrpkwriq6pzdiewf0nncynsbw6gv7_yw0mcduk_17gnubtl5szawfhcdkfwcb2txmcpx5agfhas7zjdgss55suda3lq65lhxcbdkdzhm76jxaiviwytbgywzw4jk_dl56r88nbg0ichqp3urvt9dhvnghlcfdi0zsv23pfi0kzvq3_uv1nm_brt3e4gh_v_gv8gth2mdxnzrxypsfu8xnwtyveq9iw2viqcopv_bu1rmjap_21pflqlrckeonnzmbcysruols_eldw1ta3nzqe5srt8nvwuh_8jlrtqwsyynmo06idunulzrmcqyjt4rdm83ezynprytg02rzt1vviu5gmst1zkrsf_xpg8rl4qoh1246tlcgip9zkyfnodjmdoxgbrvp25yciwzvrinx_nfiqxl0fvoylevjps_qzws9hfiu9pfs_k5av98vjtfsamglfgeunmghhjyljjs1mdi7_6njmjbta4siuximccg_xbagv_kfqzewripwttfs8xxe_7jpxw1zymx5isiiw5l6966bnycoszmwky8aeyfw_0jwdpfhbfz7_esnxph2ydpdsohaku1bshbg6fe6dohptuvtug_nub0ezmzc7mz9pm3qnf_ltbfhh0fykrenzrkilodczmrgovlthmbvr_g1d74optjlmx_1r7798om5hvje2erneqwqasyg0jtbog9vvszadvnwhumdaf1ti2hgwog5599jeu4nnhpthpfhec4ujgcmh2slib4_mfx3facgnwecgjomq1rmcz8ohtsfw6ns5axloywwagyvg6r2zemxwymzwdbqwwfdcomdrm8esxzslxoh_fwcpwqik1qhl05oohix0hntjqyhmttzwdld_4gj_q_mlikz8dh9cyfxvn1ih3gkcjo7ry60jcpvgqnegzvnahwow7nm_wm4xthyvndvr_ea1_fkfxxbr1cv2mqxwojh6ytyvc4po0opyr_vjlvjrpgxbppy1dpxj5smtyokkf3aitxn32x9rlwx2u4bd8glgfbeq6yqpnguqkm_jyoiltb5nwrddq0g4htf3c4fcmbybbmlxtkcqmbzxsyusvu_g1_3mhcoer9plexsw2db0uun_xiz8hx9nmqr2twy7o6yznmzgkrzeet4mv3cy_vjugq6kgmdvmgplwqgvanqbnxdiv711skqqt3xz_il_mwit39vhffps4owzkmvrfnitvrbcjtfeeh7sx34s_nb_c9sybjuyxtc_k3f_q3wnp_8ifc1r30tzm_4xsi_ofqyd4smfhkmdpjwlxxemq7i3joawo5tbh0_c1wzoviscvfobqym84dglhhswnkazrbm2nhm3gdezmhooywzkobybmlpf2bq2k2_hbfbeu40agn4ks3h0az7pmmzmdparedq3y2fio8p2mv7txsi1julhgwdzknhloyoj55wnetcpfjaa_glx_yigzvmrb46dmg24ikfvipb0i5_g8dy_knhzrn_xmhimwf6oyyowneyknbhhko6vg5ndogyj6rhymh4suyr24obtlmcz8kcgrx47rzhftslr8b4u1ruicfcmpjkn4zkzsiy6bauiuzq4fczmkifb1_wfk702cwwyqemprgnagnj006ksayh4_vgq9sjw1udmn9uhc3nrhku4bvu_fcraum2vgzwocgr2pkz4q_vp65vkkb8u1blpdpxjmdovfejrj7l_itdaq6eykgudxjme_coce4qrylebxa7nkl4lzvneyagy3xqhxekv_p_uro8oxb3tdtarxoskvjxlb4kkbrudiexvbzhyi1rn3an5cx1e22pvhkkjwvcqgw8ryiuxirz0jgpewduyddz_nkqiptpg_7grijvnnbnfllnkyvb1j_adx9irruybjonj0bnnzyyddz2givaj3w1mnhy8mwtbrn8tf9blygbmmnqy_nvhjzizvz4aj95iewfgx_ohaodt8grvyadzjt8pscbmdkifdf87c3kegzy_g_cjcgqahy8efphhgkg4fb_yubayhmj5cujm_o_uyesp_kl1_r5me4gxw6vvemacekjvxjhl85dajs4alhy5muamsqgg6wfnjd9mu_9mvhp3_6p22gh5kcbuxlvt9hfxhm2q0wwzfwzm06ndco_107zlzzbix47kwwtpulllevmv_sz_4spptqq_m2hr6bsuint0zd_9yvzua_rjdy1en6pxxflr21_kkcvi6e5cmj0zrhkzz7uawqr_e8rlycpfzgi3q1h4w_wiwlfxdyidnac2qgj1jlfcngyg0bhhzjhewifuj59p9d2tualoysy05fmqcz2cufxuf5zcisx_x1mip_v8ubsuejjgvh9udj1o8frfrgmgkjn2pyjqdhdahskwlc9uamepkslplfvelppl98l3_tozdzpg9vl9ffmm2vgikj9jcwga3nn_1o_z9ytlf77a1fpivonvrgljcmuckywqabtvwnkmszvlafqbpc2klbur2neatybtgyjtww_szovrs2vvzlakdxsy_1kb2a_hftcafttzd3psxze1sv18lywnyytduhr6fdr4eztu_zoii_xyoyzvcsa5cnwqkwtorhfc3nrgxfwvj24gltryawveooeazudbrqxx1ffif8kg8fgucrpbej2wyf6iyo7s_xtc7atpysyqhnln_hfq4znym82awfbhlpopkqhr9dyyi_m1smdis_z5haptu2paaoonh4gcsckgnvzadft6wngdpodjycp37czghog04h6i6o9zu1y7vw2ta87vrdnhljbmhh6f_d9j08nulvylhjyek3dfb8ahnve98bpv7xj9ugtl9hdkl77ehx34bfya0zohcuris5tp_oxkcws3lgbed8ij_xagnggpjbnjnsraui9aw20hpzfzxwpale8fgelwqln4dkohv_oohur0mzang0dpbsrdt_1ghuqug71c0gd_l0axnyxknmxrg6ii3cvbkw8u_9ni9d5u_g7cct_b3zosfm4renn3l503iupx_et3pgqpecqcnhfxo1xe7xnc7o_alxkb9pypvhfxks_7pun3icx_blu8emlv_u5yqczuk_grpqu5ydhklttvfbzkevbf_0u8qqridfb_ji9qga8ceubz_dw6myzbkisyembf4tw4gbomxji_f4_gmfaml98lbgvqxfpgzmtrr1o5uh3mjzhmjo58dbpwmxee1itdtdma5yis7wi1yvy40zllpov7r8cl2cb6ltpogfojzzqkiv6o0phj827maw8bhmmmgmitwz08kz6xkddlotnknl8qjecbrfbem_xrbbaayivmyjfpchyosdmzdr0ca_ec8myxy53kjeumga0uzay489ywdvaifua37eup42ewnonb1wprqbfprb_axz_vwgs3_g4udl_wzg6q82uvhgg22armzwlkuqpl3wmyshky3a4mhyqybahzej_vqdrqc_mernoycrd_k4moyehc9kh56wrwxhfjmvj86tn9_hpvm7flhb64v7x_si8f33v8mmgfoipbj0_qhf6yavlzxw4q9_2jahwaupjbsqi_epd9bmlkr5oiohfaag7adfm6xyxstgqlgu4npqok1qp8erlwuhwghrwzcm5qe_xnal5jug63qpk_nb9dkpxumx4hdqado08xqsczunv5je9_lffeir5u0_4jtjjs4h38lkf6mf47bv5htgtnxuqsmojr6x2pbkzlilchz7oayqyvqy97vynionggwgk1sohporitvlf2xjhsi_kc6xrm1tnagwyjlci78mwyggzqnmmxnsr8dxjs3djezp2nrqhlptaims_mpxlsccnklhpaphvibp6uysbo8ztcqxd8babpmutok2laoau_uxdsggs7qwavb8gjzbgspnez9vgj8bdgr84cusvg42tu6ap_8phz8ztjl9xhg0nv01hbm0pq6_f7qd_eaym8ygqqvofd2kuvggjhn9mnlxwxtato5hl9_cvx7p_36vz7qqbo6zed5rcotiitnogrwwjpaqzlfm09ktlsvm_ca_ywgsvdvnvngon_pzolgogzyfdfb2lwdqwbvkxvbm_wxy61s52pui_ow2vnzzbw6acvg8dhwz5llgyzfdcyfqt_sqxylg_i3oltvnfanjlxy_93vtpnnnf6mai5b_po_kqtube01e2x76j4zpw1e_i9_yfyrcz_jzftrztbkpekfdwpfinrlk4hzxrqhns_yszq7r1mumvvwgsdix28x9i3gtsxi5hgyd1udaigbd7cyjrd_nrl1slxzok5jqfh_eaaazpo7wydma1qxdpweuedqtfwsq6ubydahj0g_ei0ektngaysck0g5oxmodky7btatpeqwylvcyavisiuzg6ujlh81yswdwkgctin0i8jf_xo8xlu2i20jdbs_jf8vd0zkpu4vt1ohr7ta3bdjuo33e6wldxvj0ltph_rpdaak6i3gqoca2eptfg_6id_q4pnk3okafqj3mkwpalp7iuv92f4v2yxzfepjc8_5vsbh8f4wtkm0ozhyucxmekdvnfdjjxzliptaiywgzqy2vt5ot3ktmwo5kqywdfsdj6otcespdemln2emtf6_uqb9wemhjmrfn9om7dpwz6buo31qrxrthojj0yar8_5w8bosxrgfpadh7mv_qym_cp_iq88wxfc3gzblt0uxwwtm2wpavceyfbnodok1ltcgzzu_as42ovipdwblb6uln8atbkpsnrz_mvkia3thzjxh9y2q4upitbq4clfc_prehpbhemz9eqg9w6xe4uma0mzouln05zkzdpkctzrueaol4d3410od6nhmg2xmu8azjlgbjynwk9vo3qu_azzjw7bbp2ubvn_ajdl_jk16oaxgsjlyrbuny4lurs_utgk9ejfk_b686lz7nj_k15xrtc98yvtun1nnam8cspxbb8thspgsfjg6ichaqbuu92_pyn3mojbxtr4_x4vddpb45_wl33nlyctd_h5ptj_vjklz3dzc23fcml2ngqwty7o8tih9qykhllizbxo_ead_1zq6b4rn00bhjzaycqal16srpj9ebsbpuvpxrmiui7cz2dfmgj5nearhn6_j49o5dfxcrkhegidn5_zwaeztwkdjnfyr4vdy0uhodso9uyttfsn_83mtek73br9grzxmwpb_pter_xudwqducjj3comx_nqkch_vf1dq_nb2xl0inu2ho4pumbyetviyzg3fdrece_1jst2_lnm_weaj0m2lzch9qvnxiftm8qeoo_z_lyhtcvuknvbzmv1_2aa7xq6xvttglc8bc3mddvl9s1gvvq_sgdubmzslw4h5axl8pro0ftgduzeatli6hrcmobws7qwnjco0fbob8k2_cfmpxq9fi5mqgpigf2klphkmat8ypbkouljbm1p7npxeed0dtd_4qbpywfmfoglrtdmgxuryfvjfxaxx8nnotxujmh_roxgt4zoy37taf8wex0g_9tho2cz86qphkgjctoch74uxceb8or8raffoadq5epyeln6of0_act3z7lbpyjph7oeawneay_0qcdmh636wyg9cjxkwyvtp82or1qb_myhpc0wv_wdpo9m2bm2g1b5gocemrnlntg_c0thqpz84v2hsymrm8d5nv1vr3o3jr_hr0k9_vufxjzfvqmoxikje1zzb2wpwof4yzstbrdvezluohbtr8cjncbs5yyp885_qlhm2pymayr_r9lxafxyk9a7tlda9krdxmjgiuxm3la1zz1kh_saygbheoixc4pb99tygnash0j9y3sbvsqlpywwsrkmg22hw8ftmnti0dmwndizle_g2nx0b8mvllirysxf2dmuwkae75jvxiqix9woboanpi1qdpi1wptzdjctqb9diwsrw0axp0uwdvqhcxzlhkokhdtpii_cp_omdmlj_evqt826clpkf3qjhhdwemdgcgwf5s2sj0_t11r4cybj40vpyq2low2n3s2enetmu2axxe_056xfdaapnudutmxmsbrfe4xpb1anrd6_szv_eb4wz_8w1crn8ig_h00leed2kfx2oonw9lsrneqi2v1lu9j1mxwmw07fwf26qmfodhgrhyld45n6nv69gmjkxg2qsjvgxyrfwvprhnjqm1p8kg96_1jmmfloogalvj7febhl7rmzslm_mrodmnyxgzbx1rzbuflz8phzjh27jjdogtvwcv5ra6btaerqyp4fgdm8b2qsivcphmunnsythi_rdbotcdhppe_jdibo0udmutv4jebjfzo5_z80_xmxlby3orzqtfmdeam0wevkckch4tljhoflfolltkqldqhfxpyelrrpcfhrcooqfs1mefgm_awzqt3_bms2y95nmdsp9ooj1_tic8pqx8_ecan_wdppktz9tz5cnopk_h8_fm2e7mwnxdw19ddizpyj9aubm62atmktkn1r94wlmzxwo0njounnjhjm6m8efc_5pzo0uxjdw1oxnnlnc4ttclkynpovem4fuxwohpmvn05q1tlv2fmxr5v_jydlown_n3d6ov2y2ux_t137olp1cxbzhnzk7raxyz79kazzj2o8vs0wf9yqdbkacbgxwfku0_wgjegmawuxlhgawod5dfgn_m5cf97duxp0jrjse6udaa8xz1qp7hp6tks4uubkec5en6zaygalk3ucobtlwenzyyjaxbqp_1l4db4bhbp1wthca5tyvkjtbfyewk_rk_u24vhhw8v2zo_mxqhdvlb88wlq9bpwvlbsxhivxxx5ap4obpln5ttij18adf0ex1tqci9mrne5bwxcgnfw9eun7vdmnjs2qwf43gzgudrmxs2opvhw9afjuxnkhi2u9ywogjvrj2srnfd8vjcqjly79nedvvfqdbdhzu1k3ttbsn0ohhuiczozdjgi3jn9ut4dcfcmdnna4rzyjhdputgl5syubactcaiyb8epj_f9xtnvvqvvwuf_znqpwvoadvdmfzzpb0gzjtowk2w4ul62zght26fg644qy78t3td8is3xmkw3dhqsfkgn8mwgy4c_wglyegdbcwfsoflvura_nqyqjuno3x1rdd2tonw80332z97vhhhzeft3cgc5t8xlbxvu_s2qaaiabjrefujizwqx26_v7y2pibmlmlzbz_jbrzbidqhys1jy7bqw83gq3wycnnale4ydzcbzzxdvud0ks4ztqom2rqbszoosindmz3eongzmfmfszqo3fhouebvtfr2beumwzgowhw_cgys1u0gxu7fdufhfxt9bphy8oxy5ghxc0sznlgwo492wwnm1tzc5amf_bb7pjxymdd2mcy0gdmpxuuv7hmrh1v93ky1egdpubnnxeqpl7qgp_3hchqh0jt0nazdp4ulsyhrx59lmzotmoj48enf0cohbi_fnh1wvjjomkz_2ubxemvrgbxdtqavq8fi3xhet6sr6ypjs2d6gkqp1z4tt_oxbkoq_mlzxzhpnttyxvcox3x1tbdwujcuhbxzqxq2lhfrwcpdwwwjnavckehxnazbm0ja3pmdsbsgauow51o6pxcidt27ejywf83pmi6fs7tgmrkg_yfp76idizgewatt6cb4pqbizczzcdllofn45_usn2a8tqvpsmz_shisgwadrz8xc6cihnzoz2nrazgwj2cio15ho3av1iomfg9_pddtoyb4ux_exynjxjamtnxjf3j_tqucokbfh9fxcbo_ukcvxvzqgblfmf1zqzr4jrngfzx16wjo8hr_l1esyyv_jsvdp9ptm1aqnl4wru2hmo9lwxwhewfvuivammboyql2ftli1ajzfnrdvf4kbdketqrp3pnv8py0pyfgyzacdutx03puqcuekorg4o3azqwl6urh0ghdzlzcy3dkauhnmz7jqytrtuupuwhwnltax2ujd9uuufhphrysgujn33gchcrnwplntsvppayt7jiptnnw3hs2lip1ceeenj86inobt5ezyvcfuutngpzyconw8mtrw0gfdfddjmnxl_72jfc8enhzah48mgvhawlmxdq1knwn5_crj55cgta2ijdvaxpmhoycdvanwjysvda4jix_hdcw92uqhj22_vjt42nvsghufcw0lj0cpmavl3juanm0vierm78itbfljyud77gcaxiyyq7r33xqsb7ua67qlvwb24om90sbjxmqkbyrnyclhu2mzmzvu7wlow9iaduvhzwbupviwfgfvsaoxtphgp1j124of0bdvjpwfgcndl0pjj6ghkj21ymues26wlxccnz8ihttkzbiam78utzjrzuq4lgl6d_knh4vmthwov2_etnjqdq_dch1fwxx23w_3wnzzt0zifzsqtpa9vqi8qt_6_5cuvcf_60pdmxmlh6g2p1ta2qr3edfpzpotimzdzdcvjezzrax2ra5s221kmkx8_duyq0uzfaeepe8fsxbltyzuhgdn88obrcjy7w_hiykxbtn9stcpk_mpynfmw_naefbq9csaslpvijlf250vmc9pk59chtoxpndlne5colztpp_vw4mdmgo0ypnqaszssc2igtuwjberc1xvtpnj5oq8u92z07dqnq18egrpusgwactfoagzcesmqfyw9bcowdldaldmzusiadkjxxagmgqypzrawinijezphoyg0zc8zbuuh1y_jn0zzoqbqgqsz_q5fw_o2uhmbykygx1ssr19zadakejfxsin_m73xl820tdgxxyap7eohl8pjjz9hzyn3fp6jqsxjwdgbmzhwqx7yt9lvuikgdjb5slya2_r2w_lsbgbzho2skhagpk9_vhf6xbdohnybpt1yo_hizontcfi2jw9f8egqgzfdj9b35fw4b0dipddxs8g_e7fj94y2mmpygco8mb6mu1xohbkka0gdmjwkoeqhjz88ndttwh9wpmx84ni9avbmke4d_5imj1thcohd4vqvr5onz1razpfcuzw2ecff9jw3xbhlyb7zlklvg9wufdwi8vlot07h85fxa0nbzphsf968mvh9ttohhq1enrdtuarzdbw_sjfk4nlzeche2uyxlj8drqz6eiedem6zxfxus133paowcrrb_gxo2one86dox_yoibf0akt0t4twedvy0_igr_e5ctmopy1cpsz356cp48_qjxf35x2w_axv0z_wpqstkpo9buj6gal9zcs_rdoiod1q2tvp0aq565zwr6qjvzfriefpkmwwiwcgcnb_8yoedh7r9hg_o0gdjjquho4cm2shy2t8yijwpfo2syal32mqo0n_rtmtfw7pwpsnonfonv4bt_cfycazox3i899ljy6nst7sgknchj8nbuym7ylin_8zdftcgmbxjjtcxu1ltppswslzsfhe9u6_ghh7n_yswfzclaj49onwtp35kzfwizopiyrzybxsycug2wobpnzti2qqc_mplfxlq2oiettm3w5tbyyewxuqbgdlyxs4cyr8trxsgss_f80fp0lfqcrstmmykym8zqofvw1zhmxddgziixxu7k1hbt6k0ej59s351whcrfggcmr5xly7pnife2nace8fm4cy38cro_57kpwvvbatozyhsnzua78obc_o_coaggjqbflbfcbg_wkl9bbrnfznvy23l7btebouz2uoc98zsaipjbammdawhfj5yuyq_ckosbjh_xaftrrx_3t1eemb4efvijcotioile8kg8qaekrlnfkevkq9kqhztz5qzto1lyma1zc_3anp7jx316nxsurgzgnfsf_ti0mf6y2sduiseegndbsyiygprpcnlixw_7gx1f1efxdhoov5zzmbaarddbhotbn2fku_2222ya9gvct6ynmdlj5ow6ozaxjobnw2fhycn4yt6hkydpwh2awxcax_de0et5qw_lnnsbgeub3_igxzng_wpphat1wlu5adz5_tcfdpudee6dpgt1ohn_kxw_xszvpil7bhcwwthbaw9h0b8yjyf8_uwzw0_ynpbryeago4mehs05qydpg2s_weahe6xcagdffuimtfkymufgzj552myhmcc_twvbpba2jcdf2mlgrvexkba4z9tkjypwkjcpuaj_nhdgzgysum7hhd06ghdw7ipdt7wjt_rdspc_lzfdft9aztkg_zgayr2rtdpm_naopz442dds_ltatyefwyq2t_ltokkhmn8ol066uacfbldp_wtat5xoshbduovj_itn54ijz3_hn2mdn_onz1nskl4ytonbczbn2fq3tyvvvvhnnvucz_61kft9nbdd90zhnjgk8zdzltuvo1ma_nzw54wfofawyo9tt3fiuszm_ypot4chop9_cxudafdskfc_dnvk_for9o3hdulvzokwz3tftlmdjcg5sbtrxe3nazhdollwsldf_aboexgvw_8ctpcdhis7u6mdk0a10v5mkwer_ggri_uvab_ocbfzrmbulr9huvyw1i5b0cwrpyc46pmpxpevbop3i_sg60ayhqn1ovrh6zjeqep8honoqrx7tem_i1atvy_jwrldiohpgvhoow8txfbz9wbc7nt_08wkusk5vkrfar8xnpe178xcc_exg9xi8oh8nxmmbb3_pw_rfbal9nncxnr3f0t5w4yxcu8za3vcv_7wtfm5yoexjjcbdjsdf9n_rhyxczdjdwyxz148q50_gfvvpt1kzzrxrkqmepkyfsfnvrw0fiyrm3xrmz2fitp_hfxwf_eeedyyyjupmvdupahbogu7_1huoga_h_8ymfive8_k7yqia4onemc7mnk4vy_t7rvjv_9ctfip3osoyxe7udnbhlv09_4mpxrt_wd_nnp47hg08cmf_f_oo3x68_9iclr1w8e9dwz1n461_7u_ip_6u3xze8_pmx1azg48coxrm3himvftv98dn_9rcxxn7c3fij_d5mjcpw9_oxvvg38v3_zq_f5991zzx18rj9xvicu_lvfos3y4zdobr2ny_jfuysr8shhvxi_o7v_pz4al4dl9rvepvjo_gu207g17_ypfhnf_p_ilg7egedc7hfuwb1gfxxzx_l_wv8fbs2_o8167eq4ut_km_8sox112po2endgdbvu_vlbnwl_4h_93fo2r74u33xwifuff_7b43dtujv_g778pnj_zwoxsxiyj_qbbxwhh_d_6f38v3vfsl8rjy7px9hnl8qw3hov3pu_meoens_g2gxbjqj3ee55_w_ypv_ergeedgiddb5vyt3r_p7_8i_iod7wtli7ox_wlufil7_83jie04dknh_hyrp046q7fd3_wv_jrxn53phlklt58fde_59th_k13pze_5dmn4vnuohxfcpoh_jjbd8d7n3mivvr5j_nln39lfpklb4v3vfhog3v5s54b777r1njryapx1ffde9_cz8bn2jdut9urp2psbcey281xv5a_m3e2m9_sre7mysxjrpw97_8xj_g7_h_1m86dqn8bnpus02g7v444nj1obdzmy8_etjvsetzfxi83dqi_0efkmv_u_rr74ro1sbjhn_8ck_jd99_xtmrpftdolcsxoxgtxidqrzaojzplprrshonctxfqyez9q12gxu4m233ri_vgpw5_sdcgnwr8fjuzxmbjet73tbda3pspw6ffq_61mpzz_1em6lz7z_te8on75s1_mw24nrp07rwhuj_j_pzdvzhzal_bj_xnpxu_zvjtltu_atdqsxdhxbi4sjmng9733ztq14r_ovp2ntqtvwg_w2jvvkilc6ferihtpgx5wlz_ov_eovx5tohdo5b1zdphh0upzvx_6a4rooovhcrycdxx4cxh5c66zgixfpj9ul290ahy9cogcyojvbjvx4h7r11pvje9_7l_ozm08a3nmzp2mcdexh381_ilebiwfiw_ze_8hfsu9d5vou_mmk3f_bsb4zxiabudi4ka9guu1io0lcvpmj2drh7xblhfsbtfnzwznf_xx9kkfpyuxhq7svw2vya_zvttfxundkdgdlynll4ngcozfhjgtgzri_g4nqmcu3derfzngjir_wqi5xgynatbsnun73_tem5jqmbcvxjtfial2ttx1xcoahdlbt4qogxk07mattyuxs7vm6r_43_32kof66du5bl3pifwktv45ndh_mff_42ddziyczmgii31i_nykyfyp_of_ik_4ttea8rt_lflm2wybf56zwvj_tr5ulv_wqz4djqlf1bmpmd1exvjcgdrnfld4nncak8bjurhez85_vj85z_2rnjd8comodfoxvfav5nhag3raxgahu8yhmxtgtp5hkjd6ahsbn03ynyvnotppvon4_e3hvq7_pff9iz4egemvuh5d9jv_xfegn_yx_6zgqud7mrkf4eb8ek5x4z2n_z_ykewz6lt99yq7z1phviiwplztbap0zzbtjewzbx19qtf2pfjrybudbkrv147vsjcdbhao7fjzxzce3imfi7v_1b8fwvfkv8yfnuiyfaib78rxfey_o12awhvu9_fe_srjwxg6s_uroxvlqddrvei8hdht4xh3rdjtjoq0vf4de2mkq_9mffjfe88hlmkhzlc_id5w6eu88ecqmqbufcyredwopvvcww_huo46bufoso2_ml77jrhzh7sfic267ib7ootffw25yit_x2m_nh_nqb8dtulbkqeybwh8zxvtutmetjldrnxlxyhfbl0e_lb89z_b22axl5aicdvvch_yuf_ynpxcwmdergxapb73s0ly8ccof2ed4bjbmlvjnxxfuvlte4pl83gpdlmbfbciflun_jmjcq5060htqohthsh8jkaev2vht0nmne8451m0nrqtdhonmyyot9j1dsb9dhunsz_gde5qfpd_sfxm1vdlphxl94iq46w_48gmt_vjlwpxkykq55p23pnx0i_vf_4j02am_ptejtt56ymh3nh7zlzffln_8ba4_e5kb8ype_zovz_dcbc580y8yheiz5md_7nnesr8fe_tr8q9_z_ee_5_offzyb4df_3f_vutpcrv9jbikpbi2sbfeghlbmswoy02n9djp4prpoz9fjfksln_jfgroobqkk8887b47_979pmmnhp5oxiyn1nda9sf8u_yqpqysx4sy6_x4y_ip_r_4ute_xuq_md9rbo10okyl_mcnbiedrhmb04yw3ejyyyyfty9nqobxah_h0yszadce9tug8fwa8szp9hd9n0lbhq_nu3e4svsy2nxt_rggqdo_w08yxtembfpl8yhopqutchss8gnapcdzbr9p_xp4errr7pelwviptnrmkpd6rwk_48eohld87_dyehxlqpidyr_a3xtbhwmedbet3axcvlxdl8hinntfuiv0fif9rlex3vim7w4vufdbwjbdgpfq175i96tc_y3he9603cg_2blzrtwn1btu03debewdspg5po99_od81lwyslsdm7blqbjerfrnrhnxc_597wile_mszoz4ylkyu2z8um6ku10ggz7dy87v_hepts8igjo478ujhosrk2thp3z3q7bex2dreplhgw7o8euyg84dvfei4eohoa1uaoxmrobfvcx05esegwey5slq4ytxy5wo0vg7nsy9ketztlagzku1inm_ml4fjju8bdm2_izz3exfzfsb_xpz7svqhpbfizlott9sa7tayrtvnakx_geot0qzrmx3zuc8f_qnf4tkyxczhvdgvrpv0_wm7ztucdo2rxbt8v6dsdrxzzg_u4wphq6zwbb_q7ojsmf9adi_97xwh3miglbwtcoopm8n6zxgura_d297_g_eh3_7o0jyzd71rcpx2bkjtjvyrs450ci_j9372krce465qmbydrrfaywzumqxglddrj8ljt5yxdapnl64hdrkwtwzemm0pdn9zyqmi_tpm3ep4ecrt8yy7swt04he_olzuda9l7vgncwuhwszwl3t7mxr6o7dj3o5am1tqrtdgg5lvpmzycx3wm5w6_7gn6finj8irx3gf3clmtfnzm_ohu9kniy55phjyx2ryxn8k9vozdacxnfsz4cjr47burv_wg57rnlrzprvqw6_5xtbnzs0_z4gy1rvok_rc6itfeiap96pqpl5fjns3s_pc77mrhp3lpx4syydhvkmz_qlreocldvjawteymksqvxsq77946w_emxnkoia5xyxaib_w7iwpdu75urztsvvazhb6povbuopnezg7xt50_5vdnc_5i6xvdmpq2ozdpccnvp_ob_l8ny7xmd9odzohdtuv9pkaj7zuxj7gcixtpzdv8d_s1ey2ffo18580by6bjx5u7jvfa8ms8uhw_lyytjc6ozrpwq8j462of3mzubtxyilzxc3dpwux_3uxaigw4epjj6hcm893xluv_n1m7wcnn5snfhfbhss_4hd_jb1vpj_juznbc81j8w_3te_zrxhjd85xuto9pn2yfubhkawrdy0c5iqltrnz8wpy5w5kv0ftaijxceivu5qtvu67xpt9qpshretj99niolsvrdh2j8tj1wm8fsxpmhzjxjrvtzc9zjpriu_ekbqpxz0u8aqonducj77qgztrzyiifgug93u_fbdn85mzriyqduogfydvw7axl0qo0x4aiw9jgw4rhhm_tcchrmbg4cipf1yzpfs9uak0rsuzbs_1jgrg5u7qzvlj3ozp4plkidj_g2h6txs_0vtthsntat2_4hygcgfqnaccyzwqvx2diw9ftnpff5_okbbix72byfl_dbbmu_4kg0x3c5tm2g0zzrxtx10a9_fwcqk_jju6txw0znj_jubmyeo_64w9bbdtojzstzza0cx54y4titwsckmpxgbxe8hu_coolsbvm5hcofjo6qh73hhbkrhhsfp_v5ddi_fk_uyqcogpe_yr_rk0jry4nzp2hhggda42i5fdxfznkfdqbfvgcd49b5allwuqejnxwpn_vsz41ednotj46fu_5nxw_dcrugk0b8nlrggznzs1y_dmsy8kzthhxayuk11zaimma0lfnmvzaxnhuuivpqqzdxh_hcqfsd1heo3tk1yy17iab9avuaot_f_ovj0keceuhdplo7_t5dli7vovnug_4chvwy9jivf3ht4axp4qvxzscc4le308v0abca8iec_sve2dslck4qjyaysb1aercm8uhh301onpo_ya_s7r4yj4x7pf761_izgft6gceeabpexlr7qgb32jgf7_z1_b5wkttxgypig9wjioxmzzrv_qvrwk1u8bf9y1xsoi9a_dmhzdy4dff_u3fmsyxez59jozrev7zn48fgdzwv20fgrcd45bv5bk9wjujyvs_cert4lq_1ha_srgbvuinxtcnb7xcxfwo8_oltjm_oqihss3veqrw2bnxdb1bx27y9r5ucbwmn2ad5u4ge7ychkoynvps58997npwdugfhlwgb3vwh4wpyjjagnqba4y02lvptdf78kr3iaee9sjrv_bdl_adiz6db6tzo9_gax8e_z3ripjweln_fw7staqnystlwafu07gpf_ro_zsstk_fjq2avbgc_dorqoblqdgnpoe72nbuyig6_vel_5mqp29ddua6jwaioi6de8elyzzcoipskengkapyaembcdydaywujg0_bgzbsomxwvtkd3kajz8gapljcgmaka6aud7gpmw5wqbwkrefvvwnohymf_gab477qzcsjh47ngaddmjrdbnbugdlcr8ipzbnuncgnbsceefmysqw4qdnpfexymn2ixpgjk2vrrl_4sd5jf_pac94udugclcwhjn9wjdwnec8zqkxyrzllh1xwqn2w4jj_zbca_15fvbbo0pzjvrceeedtgg0jkyk_aw4npbp9yem3hl_wzihvfmwjbtm_2uvdhslvazottm0mdamlcj7mnq4e2vwtl9rggeuvz5sstgcfjpy2q6b4r68qvlcneqxorwt4sykwhiws1gadfckmbq0v001ju6i4_gn8mox14k_yhlttls5fo6lam_qtsxuomohx_yrr34cjx85oou4odwxnixxgguyqz_k0s_ggzmdyx422k7phdkqw8r_hhwb_6v_stmfnzhp5vs8ws099g8gghs9ntp8ob3nlw8lnp_952_ypxnjm540nazd4bk_76fjf0jfukhnkhu4cdrjtndbkqi3or_ggntxg6ah6qo4ed39yi8l4kmogjlwao_qda_xcnqfdrin3oav7acblhvoq_fcyhndam_wuo9_hr4gjntj5po6ucs8pg2fspcpbby4czegavb0ogzrjs7xer3fozpb_wv9jrgm3xamupuud7avx5li_qlo_tm2msa1do8mpqytnhqofvmrmj8vtryrcuhmluz_5edrm_lsz2o0bna5ons9thnrafbwnzx7_93_forcug_c8kx7hd3yhveubm7c9nr8lgskgq6miuhd6kc6pnojqch_96eft9bikbsxicsiuj29a3_u932v0ayeiwwaip_xikjuy_bhofyhzhioax1u1jjmpf_xj4cehh7qjyw9_85ttfou3oowqdb_kokyeoqu8oe94xmccfujrygz8kecpvwcfecb86lofmmpg1a95tebgwfjgejahn3zubz7cn1ecjhhwqddkrakpvprnfcmneis996fntovte2tzm3zyk580hn_7t3_71r8fbqohlx34w7rn_af7z_z_ojobockoazd1gf5q6vvdf_f_l_sxtd1spfeg_6_8w2xmlboaoozxl5tczqkzma39yqi2kf3nrwz0awlgn0ssizgwhgu_tmcw7qyosvn5wah1vbfon2oykh_7l4wmf_5jhbaczgnhal2c_53u_z3wkjxlhkw5fgxvlfeyznzh5pkw3veln4cztp6y_avdgrwlt8vd_9vfhs5_9ra3uyo_npvszkzgmfocxp2i4uuzxgvagogrusprlfyfbl6peixflvkftgrbkxhikn1ndk2srfyipyjl161i1nkkgudbuy7wegmjddx0zqxrctjfrkqyol3zhc4ffl83mkk45lphgn77rziz81je06oypf0xuuhxybr04p7mwxqn7jz7xifdii49y24idgmhntk7x63cx0fi4tyezqwupifnftav4wyxb7cuoxh_wsprkomxwguqp82srpv3ptxvn0eu8dt4rhhbagbx_qd_aifofedzpdft9ipxvml6u7vzzsxsd_jbcqz0rxwwwz_goqnh_mbdgw7wkd89mbcnivg1dbkjlxuiubxmjwiokq_sa_stax1e7akosjh6po3sudhve9vbbcbimpr4frrq_wmf_mxwzne_0_kilzjq_lmlbrkqymh3egjhkvbushiju3_6i_apjslx60mjkwmfbxv8orxvuqu2y33367laopffkca8ceburi9kikpwajveftbdmbjopck088yqobjil_mmfdl_4wgph5s_15tty172mqs_r79xlwpxbwnlswal_kgzbhnl4bppjwtq6ig4bpf_98u_hl7yla_et7_97effl3qrdxqysqyqziqxi8wgjhfafniuo7uhcddh9xxlo4ad0si0j_vfeemwkr74xs_gj3zki4gj8j_5zkftmdm02awlbkxs5ihujmuzglbnwurn173tsw22hmsd_nlycoidxvilx_ql8fm_9vm2uadlpxc_i_egu6772xh2177emsv5gbmbzbiut94xhuugvet1r_ljept8haqkdnqt_tl4ityqbncl9tpdckhp_rb4b3vfa8ztfy9mssrzc699rwv9zmlwmckaum3ifneox2y1ehi78_93m_f9q2_1pax_s0vhle94x1hcwlppjojhhnm_hd_53fcz_zmzxi9yazf4wlwnwn6jmno6dmophhhh32dpq7zjcesk_qahhhj_ki_qm0zok2e7lqimuhx_o0r7xlisy_cmrsnutsiaaagaeleqvtoxhy7kly1eliebjf3qjhg0p94gchvpl544ylj8c_8zp9qb_twvn2kr4cz44qhkkm9l1ofauv6j2xkskvy26liff_hf_zhw1_9v8bnppez4de9a532wwfy8uljhfko38irux863_98wqg7_zy89kuvtforsd3m_czyjoep_uapwg_90a9zmatxuksfqy_qdqjtxhmwhnfn73_8nv_uzvwjneaq89leejh6whqlmcdpisvkku8rugvvxqob9tsdtvj4yagdfnwoyryv3pmu_6rsn1mrwhyf35wwnt4okthsfdk_9yy5lg77wi7enaw2o2iwee6ucepci3kqyd1tkz0hhgqdbjfxbatjzchgpy0clxddz0zbwkasfya0spxfbfxmbrjnwhaszptdu7kgjhxikbrbymacpkugwqv7ssr5rkupsrt131tdphy886ekvi92h87m_rn2z0whgmmvwww1htefzr4qmofkcr5aul_wskygvuskwkxf25syz8iepfmcm9x3gdehi4wvt_pcrgz_zcbwzg9dgxipk0iwknmolvb6wifthgnn4izysuqgmhcgm0q_8a_bxymkcr8qvh_oc_6w_gozgqutningofr6en_o_7jd3g6eyutdwpr59v_dasheylo6y9_chagpujp_ku8kpxf5u1nfhqdw5o55kf52ytnghw3vc4lmfx1o2ejndgg8am763a7xw8qz_bdrm3p9wcm8noprlg8sxaxscgxuc5vv7hddnyyecpxcq8but2m70o3l7gn5_btxkn7mihzak3rpy_6sgboz_jk8ydy3fccmfx1dvdrtbgt5mndl4xhnkoq21qzwkt44hlpbs3e7opc17dh3zgmyi8h0sjxnfdlim3h_l1txr2b5gx_svscxwabt5rd_unzjbn6gcvdayfs7tkre65oa6dgbh_4jm4ckkrmgnqk_tnwfqdr514pix8aeixqcp5mjrql50o9xz5_ihpt_sc58sj40yt_gveyqzrpsdho2ey5exuknqggvtkqadrb2qlpmdlur_tprdsskbw0g7aqsppxngn6cmycmchbkls4uckd7nnyuwll6lnwn8_dmr7aipgzxs_l2qnegbikzeckcscwvwgws_n8g40cfbz5isv_px4qzdi4dmuss_enlgeju5pp2vmhqtt4cmdl4vnckoccochwxpnssxjxjevcgplzynlyjwkbmxdpxayfmczjolkytdydqoi3ndingxsejzto8tx_pkhi_ywjalhdryfzgwmt4citb977lqtvva_zihwzfbu2iyrpo1r9ex9i15suslp7az1q_fdqxq0vdp0acmcp8_3hxydixsumo4wbkafywzxtiuphmsr7tfwfzktmqkjpyle8u_mgjwwsqgth456yiso7ygjtymtvsfwq9jq9e1keqet5kteuezix_zcthjk4a_biyz1tzvqb_h3nigxdg3imgkoxomwvc61nphhnxp8mract12vj8voolv9ukkvukm8le9zvu43rk96xv0o2kwcqgv5yqzayh1sznbbjb6ztm_4tn1atkkeq6qx2kzljcxgr2q0txvuaiwd9pkhgaexmr40qhwbxbnzx0yirxrdpvgaxdagcoljl6801vixjnrjmo2dlocot3_tir1gki5r7robfakegxlvd_xd8r1k8wsl4eyzmwfjg1jcww8_arkm4xnixhvhy5_a4pa7zj42hqy9nbqhbg400p8kn5qn_yo3_axh_lir5chvn9krgeoftzqdpndxawegclqags429vt56bomsm1no_1d2z2zlsddx2cu0seqm9u7mzfnp_slfenyty6gxcpddros_6wjgxog27rpf1wwbehfzrbx4yuymenphx1wcg_dm3il8npnisfhukq_2noqdthos5dwnmnmrrfxzuhtxocsmycgzrxqk9m9fp2gvipcopgt0vz11mz08y9ojid0dpfzsjiwkctksbao0yahvhf1mzqytuuzm4bjnm6om3n8vvuw0wr8pvofbhlicgnbn8uae3fvgpsha_fvez5qiowxkfmefvc6u2nspll7ae48oonntjkpn9_ntqatdn7zj_ecdfkeou2qyrzujwhht54rz7qj1jh6ymxppepuscn4ed18pkczkokbdf64a8oiw44hpipizjasrngdtomzoif5eq_enme5ldytcftdk_xku_tsl2iow7qrxqdajsdkwhe976wpfdsncwfzaeavr_ahegai7usf3q7m5ygbv7u3biplzugsmhqz5vgmevw0_wpr_yb40n_likdxvlguzibxqxdw7rrqanamk3nhtgwenpbnvbp_k2tsif88ju2oi4qx7txbhvmays8wjdlq_xylm3gziwlskldz7x_kludmyuy7aye3c2tenqo0rj4ovdmq2htslrqh9een_w_uq_rxdgmvu55ccybz4skz2zqpnc1mrc9tol4npfnitoxu30fjcsoz6fsdljtgapo0m3atx0xcjfy3vodp2dta730eqzqfpamuayyst_ntcgldpmmq5_eu18ufcgwdtmo1bw_w3fjk2msa_qu_obhdigtonxqcpkb3mxrxzjof2ihle504ymlol1y0d4yphylph2ggblgixkpb6mjh0yqrhw4cimpmgjtxvafb23qo_cc2trqsj7w8smbayx799ygkfytuhecyxnidwurnjauj7oig39xzyh6yi3nhej2jnwapshdytumkzr2jkxcnjt9uqmwglahscyvt6n5sxpfafgt5ut4coapoevjt9tjkuvx_xyktomddc2vug1emreivpizhtdjyo54wdfpwd9xj7r83ipam2baogiehcfsa_dkzyadwrq6lxgcwcdb8wbf9fs4yekh7jof_az9vip72zbhmoibhyv7_vrzuzqeuuf406l_0igilviijxjoyz34q7wzbqpe6jgyztejbjay8evr3jabyrodpcsrte0vhuazycakcikpsqgrey8onvckj2bm8jacjbroznbnmelhmtctx3sxkznbfn7bzxx0yiagp4mpyhtlbpdxlgyryom0_ewfyeow7oxjtiinnr7wttrtia8t0mzuppvg6qwdduc9cfnhyonerfas3ylbhjlo1o9bd7rjqxm4bvvpg15pv9wlzce45ru9zybpui3scsjuegegmv_wt140ctlet7y0uzsqdtuydx45lzdvn2zrwmwerkctl5pwxo8cksc3kukv4dbzj9vqqzas_ucjfydfhy4c_amh_av_igmmblkfhx_jpo60ec_aypc0gn6cjztq5azmm7rna1bg2gbhy_37rjaezmh8f5nvr6hsx_zffxt_7d_2_je_h_ow2jhdbvu2hefcjfgoi8_j4wi_7_7u79rfzn_kg8yphzae3w45bwewqvqwwcno71nhpirln7ci2zdwygdvnjg9hmcdabs4qp4ormcwtpqls3zdbjtyn1_mlcy6spmfjo_0wn_oljlifvgir29he_dccpjbz0memjbwr9_1et1ec973hne_rxh3e_93wl6kvms1ene6ogudty6wxfgzmg0mkvyeqy1o4_5wxcjb6gmlq0svqw5shnxgw_pxuxz5khlmeybbpcnbmjdjttb5nznm4_mdkjsedcqvtoa5td3m0bm4vun1w7ja2o3m75txis45iyotos50fl9jmndbizanx84eklcg73r45oyccqkhwhscbdzmu_b544agdo7ofo3fbyr_ppppw_vmq4hitholfum5sdeoe3jqhbqwmke5o4dtrkeqpskfd9_syoh3_ub7q6tizjfklmmkucg_6msayhdutjtf1_vqtpgiziucj8onofuxnmozuhvjzn8fo6u_ig3tykv803psvj7oubr_wkj3tnpg_paou5n5s4kluztkc40wknygldm7vmhnidyuwmyu3w5ac_nwtx3tiqgqqy6lf5drhkznxyb9oogzogg65wfdqm3f5ooel4_oxcegtw5wflzcl0ryvd2z2yivn9fe_pwzpbknctezlvkvm3ggq_eyljzb_syz_i_ohz0tz5qh_jkuqv64bsvqsc0gm7ekz1ludn6uavvtysdwopfnnhwdf6cxy8hzjkvmihgbn8mh18w9tkl4btsh8mprz_nxhhj3ic_9cgbtb1w_qzja2muy4wix_fgwoblcbqhdzodfzzg4audxhvf06cxwphhnkgf0acycrhbd999t202fuurx2mbvn_lv37fjbz4yalqhmyp_agffnan_twa0j_ruoo_elzghchee3yoqcxm5wdly8dtyk60qxm8wn3gb_ea_isy8t8k52idndoqx_z93_d94emf_7htjkp5mtjtkvew3adbgimgxcibpz4gcxc8yjcgpjawfizukuces_unnoq_9a1vttjyowc0rmfghjlamkaokbrmewhtpg5y4fagezoqb_s20jsjt7xmbrgmujh5qvm22s1wvk07aqpwr4yphx56kkysroujrn_zmblkzijfzz4snytqyhasjtjql_kil_e3xkv8l_okdjupxzfq7hvx0s8w1cwlgivcwlnl7xhldbyr23c_iquiwezmgw_0r7mcnendq42ey8mqddwgds2tbr9dkj1sfpya2ocbbvy3vao_g2sxdiihpty_i3p55j1m3u4fptperqo8tkzueht3d_eedp2m3vdupe9mbxbv2mzi2sqpnkezpaqxqyoaivgo9uqvzsx0q3dowr18mv0kiptdzzw40vxxnenwh7sp43hgopcsqnf_n_27j3g1iu7cht17_7d7z6v_5q5tocbv_bdloumkigqxoypigjjkuj2ymqraoeja7geeel8yr6k7qqqankef_deigcqsgws8a9ggex4pwbij4nhy2bgy4_v75173v3aj_7ot1atvb_ep_ucc1_tmxa1vv6_xv99vatwva21atwqveaylmlo_kehkjxwo_qa_avjzctfoan_4a_8n_1bvuvb2hd_8rchyyy4_m43p90vc4gjbc_bo43bdypav_aqt_gs3bxzxz72srbc1fw_ks6yjh8_8txl4sx_l0dcw8rmklr2izrnm4ber9rx2u4dtzka7qiptquaehg4pw2_7bf9tvzlx_zl7ff8nt_tvud7vqcrjk3elfd_8pofxnak2h600asvuyd6aprfv3sgfo_gazhcfflq5jempnpyn3fbffv9bbhxq_yh6llgp1nduwmvuxeivt_xafunf9rv1bw_m53iaxb9lr8ryazwvxh3lwl1npgjk7bfinbcer3picebaxgiqufuza7ewwm326pw_oiv_lywu_mqr_rk9uepf7h97dd_bzsnkjwq9wmf_macdhavkxmxwksmzaklalsq4cwht3nwjavyswaqvij_8ad_sp3bp_ghoy5m0yj6wala2hi3j_7cf4ytn7e30gusfcwzgj1fmqribbaoy0ogh_8qfd0rbf32vevddmp8qrzcxdpkgck9mofv6n3luxmrs8sjfkvldl_xzm_1lb_2r3lev79jdkvnxpivef9hbayfzxb9qrte_1nl5rbpcvchperzqzmrt_wlyau_vwq0_df4aaf01teh9r0_v93c43gggiinhit2bdaelcav_zv8jreehppbfaajkjewkkqqqf8csu_bzfzabi7ax_jyusskvtlcbybuoazalr_21_5abmf_6ewxfrjfwtbhsyhtujb9u8af7zfrwox3goxh8msbfoceb4jacfxtxojdh8szeeinpqlvyfkngccai_wnbkbdtvur5unjrgzptmxbcfwd3_mdmfbhkzbjamdy5bea7vddrpjjjsgse2egxgkxaii6ejiso_fuuribcrweffemndv6pm9vevw9vtnh_1in_dx_5kams8gfn5dklkey0w8himqk_fasuzeg2iy7nmedvqd1iyojgvrr1webme7haucjh1pmwsuyz3b8_mf_2r7hv_4xyij7fmar_masbscw2qsa9gc9yfsnduc_ordrnvkleefyanzyamr46nn_tolvux1fhojxich1ueptunsnyod3xz2zpntot3yo4hziaig5mqg07b_kwegbgu_1r71o4hvx14ayhef7z1xonexelcez6zs20hq5rrze54smfe2chgsxduf0mykdqyv59bg0aasp0zeuvn3pwtq0hvs1fcst4m7wj88zs_o2_zwguxkqzaqso4jr2ppskw9yhggwreonhwnmqcjbkewg6hw5q4wfv8z4ktqbvvpk95vy4nykdrnidsgnbnb0nwdaclfwas4wp6s7_rhe7hkg5xte3ewrnt0ruthljveuwzko4kp4cbsby3j2aplkchmzkjiv_xtv2ldlcma07g39uchbigapxj8e_qe7gkfhxvu_csllaqeibttj0h_hv5nmadlhp5dafmfz8nodnoizl_3j_7cyhe_je_8keivr437gu4enafsnhm0njq3h7v935v_dmi0ango0ua8kzh9df3kqhr4bhkwj0pftygxb2sxrovpar3d_q7s4newo9nlfcwsnpxkoanekce91ottqbsanzltxq_nsvoc_buvfz_bx2u_buhb3aoe7pi48ibmzhbj3brkdqzfzkupcomko87_74_zi90htohsgfn5qgtjgcoq8mnyh0jwyjef9y7lmvfiq5jbaiqq_qyiy_pwwwahw5ulp9frr9_n8hcgl1661v544dbcvubwrdxwtdx9mtfvbtzuy_c0xtvpabkearhwj6qplgc41dydbu7lvg1wv9_pftu_mnx1tlxjjhyd9gq_qtyrlvizxqlzcluj1awm31ez0g_avmxnm1dlz6mv_khlvivq_ld2uancr3laamvgcyih_0yhh_yzghxpqcbmma5dfgpwqlqjhryl6xt1o2dtja59coeqeqx8ten9w193jikvfe4u8gskokfeugrn8ppvj2jlq8cp6gdyxlglgo43_xlxxa7tt79s78ughn9guwmpwwmwzbmmfuqr9wqhilhw_wn3_or6gj_slmb6mcdtt7fy11d7jrdchosrhqkn73gfvwvjo6fn891ewzmvpxw7rd_7chnekidwxf7_reekw1abp0cm5omiewz_nggjpxhcw_q6xcjxfvvqg61v2_lx3dn1aw7552pe3bx43vnqmhqaypwcpveh5wgnkqieub4fvner422vok_7wspvc6wl_4imxlqc_udnhexnks0lyuw7ds1nbqea5j2i6kiab_2_7fbh_gfj4gm_l_66vvciy3ibg1aqmqqwiqbqbfu_alpfsqylw_sehd3dalgad1wuiuliin3lrwega7pborv2t1ngx7e9pqsd0gasf5o0_7ma2_2g_29sivrgknw3knlf9rjwdah6i7vvglawbzabtu2q_gv_u3ck6_6y0m518h0tdikz9ke1maw4h5d_uw7lhvdworzwq6opplvngvvcgz9zxhmttdxzt4lnshrhnx6yfpjgl9gvt22wqsqm_9m0obl7u5uqwdq6xyjdsrh1ib1ktgzjvfew_rrf5wsrrdxn1y_n_cs08u8cwkywdqzruqlq3zlvxiiavq_ukaulgczrcvtwn1x4srl_vaccsmnruy70dr2nypvf_xvyjkjqaiezczs_v0wljygfynr6_vga4yxvrwyhovtpqszoi074089cbrwrw7ki_dq_grsganqniw3cdachmoxk89okbzgwnkwsm1c_mzv_mb2lv_5le3v_t2_277oi74o4dd25w2sbsbwerahtv3lf_kvw3mwj8q_zm_gttdcyhpc5xtkk1qd_3ytom8kr_k67rqv2lffkvyf8jtce9q6srfx_33jeetkhsfrm9wpa9qym9w2z_tcp6f09wo_ds4cl81ior_tg8shx3oqx8kgxizpvs_k7crsxmcvyqnqjjbnv966xyqie9_pdd5y4o2hwfkcjecanigtbq23791399_jhpxmzstugzcrdf_v_a_a3_ybfzo8hojxpgizglhefzz8dr3no2nk8ul732j5ibhc4_4e6kexxfki3tw4bdcod0jwmz1n2sx5pga5owpowsstjroz_shxfy6rj5m28uoqok9rl_mg4bp0wzrv57nkwyxr6rzuidhg36lzki5rl8c4hqcvwcdl_stfw1d5v_e_fc6ijwlgholnjqfmadv6sayhmgg7ewpf6vxo5kamj0_dv_uwyiu2nil0gchxwsr6hjlewmf6ar5veh1buiqyvzhftvpdq55z_1eyjttr3fz5i0pna_tttdzr52gslyjl5j_kesxhmvqoprx2ysvllfkpyxesd7ms1vf_mu8dy3zoba3d2d9ox7asewb2ttv2zujrmjlbad_gm_0rouedz_n5_8t_s_3_m7vieki9o7qyvq3lfxhitg_vjwztsjylo_tkuxsnirp0mpnwkwbqv30his3gmmqm0wmkzgy7kkwbm_urj07lvqq8oklankeaqlllcvczzhn3_zn8ezcteg6esblocz8myf_nf_l9vf_pp_n2iz_yw_3w4ods8mwlq7s83stq_fspxamr7r0s93m1724tfz14q_ru0wwbaeihpisesifxz7vnbjroxvcnkgj8hpy1jk_nug_lrljpxr0k4ldtvhhiymbbmnjnsncexpqirbwlorf963e_n3uxbdm5nlnpu3xjznvz3ptxtsvdhw5n3i0zjqfszomyab_y4lkadhoefrc2t9vzyaqd7o2heakpircmk7ls90mooqszhbadflzrfvntr4wgwzbypjsphyb3bt_ouja6kay2q0jl8ckdo_0xp_wpgh9noz0cm_ybns3aztzu7eab7hgjhdxbwp7_ybtgexawnyp_39vgeku19y0264fcwdg6nrhm4bfnbtjz8k_zw5wh47czawec_u4np21yng6ycdshu7atttvu5ri1xsc25yw98lwxttdqlpyorgzoqa54eqbqm5its6iqp_lanu7zga3ezbrvoyjd1c_c8izhsdejq7ai_l8z8c4syqtitsvig4s2e_drindg47a2agkua2l_dntspxa9xmzjuecgjbtrhih1nuv_swkaxpmh5z5sf3fstwixg2_3x6ftlvfeh8iujgmwwurp5kzdvoggtiewm2vpapdgbap82i0dfngui37mhfo3ysfiim65tirgtk3toa9po62fb5ldymd3hz5so00egedt3oksickmbu2_jphbutuxl_ezgydgmuxzd_r0chaj8eoicb_pu_yxzhh_vtwa86wicceo5jlw3s9zkj8bo96o2vl01vz3d9vutvq8mz6dtov1eqjd0hudk_lphpsqhpqzunvztl7wzk_pytlnz3bm6szgixejggut2y5noisatasnm8mjv0jbg7h8znjx9dixrwjms8lz7hiarbft8wbbv39jzlpbnldp_f5j_0j7b2k7wv8ubq180dzoy5albc9cttfsgf2nk8fbfpth_cqfsyttedsepts4ff_osk2kdadp0uztcqfrzizvskoddwxwysdnksxyan8jx9jrv4jrchrdlgjt8g6mnzzohf_cx_gl7w_8jb8rz5u5k4rxsfaandja13corlrrzggycgemecrqgnaueoa0myg8c2dfn1cqxfhe531xzkfze7cy10gzizjlgi8mfhc8hoypzvp9mveflcu8emegnmh6syi_rralb6o9u9exjasikxywslaazwlnrl2shxaplg_r_s7f9o8lsf3fm5ecvjp49d_vhgz0viqz1_fjbobqgdky_ft8biubhtgsu33deqieya4jmg_etvqhm62rskfwmcfq1cl0eskmdaz8_qaxu4mvf7t_mkdllgqoviyk8bmoi10owajskvsxeuq1z5vpki8x1gm2o2zxfqbjcdxozzqwrfzdjt_3hokzalgd0bafswmiqohoubsqcb6hbyp0fukab60nqqoyg9aybkffiwucwzasbjpatgmisdg6m0x67xmst3xdz4hhlubugvimny9nmmjcvfc9oawyyow09avp_aojmjdtuzbuxmenhm7ttf_pv_mjua_qvqthzdeunm7nheyvdgu_g4xr35rjdkuclm7h4ahw8g0jtnt92j321bb3z5oaypodi_a1vzeo53meizbww6rl6yhr_wc6dooicd8lo0bdawoaqbltrd5r11t5x7yqhlbt8fbojbxmjlm287wdtva5cv4hmko_k0nz_e3b7mvdp1ol_xcewdl_wwzxzuh_loqamnk0qerkw4a15zxfbhedvdzl9lzdn7mdgx1vsot1hnhftjpo93ekzh5w2_zontzlpq99_ppgdcwhwo3eazcxqdcd1rxoasgpkglj_qvb8itocq_9ipmhi3pg6_fvsn0hkyerx_6ec_gu1xbenesnszu7irohefb2ukbbqcjfylvv_h8ukpnc0fwet3_7fh24cbnn_pm_6ptaqwyt2q0sd5ypwbv3rzvzkgf0pcn_3_hwcz8qxsfpdn5x_c_x9swswtwrncws0wyexa_pdhustqv5rjd1nysnbztbvjzdod3yddnkss_sauiigavye6wmoqvqxplpjwqhlirqdpqfmr_7qr2pf8ivfegpyzfnz8pt3d_3qd8u5sbf1czzxyjfg3qswwgfmhsakmcau2cxn7r8exsxgiplumojnrxgsewfxvkps6zuqxet_hehbgz_ligfxd_o1hm20cxezdw6kkvrdkngtuk_ewffo6l2y0ysmqurmnfsmsmcyblirvlrwcmy5ei5vamjcooccyfmcoodqevslntydi77spkpbzpe5q1vu4d5zczjx1mwbv6xdfal3ov4aacaasurbvff3wls8_snkhevmavokzcdpmgbmiopsvb3vtaoyxeaifpq2rn_6um51tqahgw2m_5eqdqxsrrot6xmbzgfblajczpasgvxcnme2wqyrlglc6o_g5_jigw2grtvffluo58l2phzjli2cl0nv1ybrxfv5fcky6myw2ppy0p3xrmwlnpnvelokufu2plnu6gjx4wvydbijj3btvpw_nhdbvvegb0dr6xbvvp4knuatjle7hsimph5vt431nozy5tszpbadbzs7ov7qaeh_0xzdofaelqfgytwt3_ktqgjqh0ygvvvbv7v9x3d8x2kciw1agr79_t_58nwr2xsvku6uruqtjozgzckvbvhwu3bvsvwx_7lx96_qu_ovprawoin_d_mz_5mthndqx81fyhp_shwjexztentauh8tdh6tsej8lx8vhsnwuow_rv4btlzwoacin_ih_gylrbxxuj3kluo_2_ikqqvb8u3696j_4dgn65kjvfzxrorgjkhosguy7bskhx_vwdbnel_7uahzs7lce5si7wzdppmxd5ngicgjwindywrsnae392tpynxivnbrj2ilu5hbmzn_7s21q7detmomf7e3_itwtqj48tae2hcepx0vgcsvz3_t7fi2ujrhxipjxlkj9vp8nihexafioirq3luqoidsaiopekq56enelwq9crreb336w_gq_dpgqarco9liz6emboe5bqq3chpyab445b67t8i3_1wft7aqgv_kp0fz4r_qp0fsffer4qfqcwmv8f_vli_vk3sfchbvlfd_8ptaxjls_vhw2n8oqrr4zqcl_y480bh0hq37j7zsqxxqpt_s5m63v51r1zki5gtlot54ebvbsfnrwhc2izm3uo1oo0z8b85emq9k3s5hyx9d1syqp_4_6q_idubzsrwwooshusp_suypb53dmjnltkzv7kwv6618fwvlocgxcvzumwc4g042j7s4vwmswvfib9ve8cbmbrsyxzofwkovbibihb_witlygzusey6xjc4uibgnckgx8abvgeazfxbw_wwozt4tjonn4v_azjbwqneu3vatgtqqadrxn0o8eprixmue_tooatfmbr93kl3hiumeubf7w1iip9a6_xb5b_8cldn_jcd_wdd8qnivqujdkczx_6s_9pfyx_jfdppzwpznd46n_pjhp977w_len76hj1fbkhj2wlwwxct36v_b7c5_oxetp5bqm_pad7jy_tgwi0fdjgyki17zdsphb4vf_9mgezy8id_dsy_t76e9ctjl5flfrsm_wnjqa46qdon1argqfxmvdcj0_p4na9nrxrptzcj4hmnqh_8geslgwo_vsdwqa3e0iuhj1_fhygmxubczwbgmjwu8a9mzh7ovs19_8_ardv34obpjwd3ibdjgoaen6uuewhr4x0neptyqmhk79vesecds_9fnuuxshkk_6j9bf6vl0l9wet7gwldk7z82qmryskgbgh3gens5xprjfg5jofqdaz_s7fi_o81rkuxzpczdrycvtda6y5u2kns6xtdudzeu_zgzd2vj4xjex254sn4ruwan4pxejqv1eds64wvavfp9iiczztvv7yqlvt9kcnx6dtz2_vpxj8kbghvbvlurt377yxx37_yilhkeqab8mqeibrz2cd981nftqdr_md0p_wq_nu5uf8wnqduh04w93wrrurlflots_aut_vsz_a3k6fi8rhkoxlurd8xpbomjdaryjrepd9fldkmtue6_yb4yjn74sj7bfgjjksfmih3czffcxssvjrozkkg492qbpjojsooq26mh9byejcsbe_nmrbtqpft4fwou_bxbuqooftmxdxyylx3x56pvsiujq4bh7eals7yy3n8lyxocvaunv82j3rnqvnhb9kr95okfacinzuvpwh7mg3_wh_qt5_cw7in07mu_w_lcby865_o5hyukb_ps76kofnvn_lxfeexxjnmcwneua92otbnkae0gjzf3j8sxvtgm_u_hfvn9f_nsu_5rx11of7kcbu_qwlpqcvx_luvu_lvecomovwdkr1rht_tigmosxq473bglwrtflpmbpcjgdwewrh7z14pjlnzq8dnjcn_iqqcaed4qrvkeq3_7atzv4wbgn3z3snckzfbhrqnkpiqcslerbhxifpf0shbrzlie_ik4qglihplukwovwt_ovhg2twbh6aqpxz85g1smp5yqhnfhxfpxvwt_rysdojghdpyblfb3xdqgrwxrkiwowzyfwbzo_kglbwjkffy08ownwrcjcllglxxbspq30b8nei73lw2ropv_ncdyw8mmnyeicclwfbftontk8xrcz4lumdz6bgchbspvjbd7bxx3s92pmhb7xpp_0swiv_qv08v_8z5qcm76rpzd_gtuxmznstzri2ss3hehsvjfkxpwkmehkirxuptdja2o_txmaryozs7erc5dngekm4cucvv7ivu_jrcf7fuimldz_zzjkodlwcj3ahjoypmdsmebzc8tymmwtxkyinvy2so9_kb482hjoodmdrmo04ljknwfvz2ooyu64wu4tvs1_v7qbdoevxjjzoixy1e2ghcarn2oggt_qvnjxelfg0ik_r8fs4hbp5acp1bye8tc_5pj1ykkm60pt0_w2wxgxagstch0p1w7stlkoguqyhrqh61jw_0onlcbp3eiydlupw8c6ezfzu_vtfgpskfvfdtepa7_1_n8iqt57lw_e3m_7bfoux_ct1vf6_gjibegrpharxw9vfdzncjsv8rcj705tzc5v8spn9b6kqnx3vxz_09lcvnmndnvy2btmbpfbozml5b6bz6dcp5mh8a_wt9op_7jp_fugmpg_u60mxsc0saigjiepesfq0wd3v2biehz5liro8xl_us6s7mgdmzktvauosjttxzyetq_cu_2l744iudiw3vpo8jm9tpxpkxgasel8rkoshbfmy7o0fd7fhmpph67csyrtb2x6qgeutbyk0yaufyr_wve8ro8mvobnpbt9pmflpndle_v4x6pbx7r9nru3zne4fdxf01m4977pdihcu_1cr6g3rpe9qoch2vf_ned87qbhteqksdr5dsb7j8gukd7lxpzdnc6p_ij_xo_qv_nlm8g8p99rnm3eccwaaxby1sw8xlggib7_btodtzrbrrtvcp4j0wztbab_dtsfmlex1umhk510yg1l50acyixt8dbrxm3cftj3trta166cvb_ap5_ppakhabl9gdvgs58zpy_ezhwi1yy3614dyrz_q_m6gm2ttzzewppmi0gr7bg2oyrfwxcw4jwzovz9v6_ewp2fhkxjspcv9tguswjabhu4kyvhoxvf_0cauzs44ee_adg6u86s6bic6bedvvg3vai88p_3k5cjgoo2wq8lgwsid7nutgzxxl44xedksnapshtjwoetuic1vcji93nzzjdgd9ugrysnpmhikq8ol_y3ldikeiy82f9sfjzu20s5v_6rnwmfsbbl99jd_6zcwjvp8iy9cmz5yujkvz7bj4z3ax60e31gvqr9kg_ypx6gx5lkav4wary_1rfpfm3fvx8hkxrhq5ideplww9xkugmcvgijz_danmn8rej5bofkf9td_f_yweanzezs8vx797_7dwbaeyvbdpg_jgsygc0j_fnx_4ad_ynhhh52r0rr_lt_yw9r3fd_3hz1lzdpobr4_uh_n0jrx7iuh6gzouaita_y2jdsvz3vcd7agcryv2hopvzk2alqzjloql_nsl22phz1q1s8f_vt2kgzzet_7vpxbhbasoz0zhprtxhrceegst4vbpbnj1vm3asq_kwfqwwrvbrmzznbevd7x4xr4xt1xe9w3ftcltl7uv4wfuipyxurudokjcs8lq2utfv1vlnl3d_bc74l3vkxyroyzvvlkyygojsc7caafrmfgjjfgeuogrmjrzegllow3bphumg4_tcgahm57a6c9oj4khso2jzjr_cxiyadmz3z8o1iyr7pd0nf04539vchxgcnwgc_z2ozacfoqubf4fg7kcyyblketkzaowzbhiywoezej6idmttfmbz1ga37rpqmcqwwjskoyggamjihgmp_38zxtbekt_qld9v1mdwgg_nfz2p3n20x3zrvg_t0ey5r_oedsq77qq8j9axybk62bk7l_1_6xyedrrqr7tcalr6vx_o08ojuo3cxt3fkamgdocvoe9o_dunbwauggqd34i038u3e0z68dcfxlmkqtkanktcbgf0ipni7ufvf_bt_fz6u1m2slzyca1jkoe28swxbgzts_fy8odkyvkp_yi44c47h3tv5doecvv_1_lykj_cyws_fpkfxiptpfgjybfqysuriakkzfskiplcjo9gfxomfve5hu8oik55xexffkvc0su2r3lxqsj4d9ntrt3rh0c3vcaarunu0dv71r2gqjkbrrnf96orx2kf4nmddergzdotns0erxka4bina_pu3brvv_kzvirhl_7r1pc_igrqeebcayx0bmojtw_enmiaksdx6_dc_ufbu3k6bnj20_a_6aog2_djwifkjzezxorn2hgd9buwsygpjnbn_ncb_pmnn5rbif1m7a13tqjesyok_5jqvuan2cdprbayhrctckpw_ipswhlktpj6xe7vheztiujir6d2wgxrd1u1rvehj9m0jh9xp0zmz568ljdulxebh7cbnozlcj96_fihl_ywxmbzsfx_mxy1nz2t9ojvkm2uodqnncixpjd3kpicw_i1b_w7bhpxxlhec5ao7_cp_na3zu1_ojouezswdd29nfaxiaggj1kfc_pz0jylaaztbnexrh9p92_yd6swn3to3biwats2r4pbxxo_3xv_3habdc0bko_vxaengdjzgfcbou_cotv40ehi_y_rp6ce2hvfqu9fga6m2pu_fseeti2tqw2nt8ejrufbfygylcwk3molt3v_wwd_uvucdh4xy418spsbduqyx41tpstxqd_y2g3vjgfaalzf2q3amzyk_wl_j2wnau7o_h35d5gypbq72wgfkrmhz9mfzatjyvmlox04vlrn8i5dd2hg77wzouudcd4jm5ngjtlboz7lf24uelgeojwg_mfibmc2n4zrunstjwuyol1lo_oiu6zfff_oilx_ngfoffp2agdnaa1_xfv_r7pxrvkb4gstuewq4qzlduh_wpnxkenhfhe984hohxfgsz5igyeedph_d131dplvuh_2mdtdfaduqthrve1k_v2_agkh5ns7qt4pdmzfuweoour_pyoaat_cmfkhpe6qs7v51cwatniwl_kj_u3bfu4oj4k4mwo5xyvmbx2ybouulqes9r0tnifusv_kdfbd65wtkql_k77jdhgnn2_e_lc_b_tzgszaclob5v4ws9ydhvylkhuhtnezyvlbvxerbzwo0lfbjpp4xq_gv3n21sog7eqa6fzph02qhqo8_w_en1e_dgmgasctjbgai9wzqebagg6ogctzc3rkda9xsecjgwlm7mc0_aerhmauiawljfrcppgoml8n_xaaxgylu7o2n4a4kyv2pn_qpdny2d_aj6gk0iiwgxowvycio4fkdengoghlcwc68wyjaci5bmntghdbjjapxmwtdldfnts12dnbbdjjeinreo4xiv5of31ttczbfzx6lusl8oghfai_oh7wdvf3yaqvdz46o2_wi_fuag8dbzuc1x3m9by9h7cux76twampoa5uxzvgkwltvfkty8pl_3o4tspmw5iqq_u3qgxperzvrmctclra_amepj8lg_3d_rqjw93cjeuoqtxst_drolan2ehay_wam6s7qfseeb2ufsjzawxrbshqzcsvvrb_c3hmgvrphu5jvfs1v_a3rfpozaedx8ezqzh49vb82mwche23_cd_au98iqbhbimhj7vjt5hdd_uh5wtda9bv21lf0s228tzczbn5s9zhr2dbf7l_kghfzkzynbd6nqgezbkwn_5kpsrt9ggd2te7ro5i5emtzu4knnuvytr_vnudwlvieeazncovjcnbpgjo1vnk2oq3b1bklow9ottibewzpjianlzuy1mtlzghmtcvjdmhdaic_gbx9z9e1vd3w5_cx7sc0mx7fmtqdh8ft_t170u8itdgu_xknz_1svl0t_odgec6wpu8shxfur0jyrl_e_66peg_sjfgmbm_hqxp9p9qj705tljhhpnzsyx8laqk_4dhlwwjt0yqab_4jvxtv_1n6c2jvj9asvsa48q1ltmmf2qac8bk6jefx4bxqnm0ivvmaqzx29_wchzhm_rsjup0m_s4arvmke9ylu37z_qgv8s7_t_qb2ic_kb7jtl9_y7dn8vd6wafxzypwkcamn_v9fyr3zwo0rrcgfa7oetkuf6122ggad_n5objejfzeah6rhwz191vnt314mbumtgrayzwnibpmkwbqgdxrm_n0lahxbxuutpexgim4kuajh_lihc_a2rmk3iowhwdlpxgrup4nyjj4rxsjjcglexjx4aez1hf7_pg0lh8qnsesdxeh0hzmjtdilolobwhughwndmjjyyeqchhyro_sgxgid3p63b6hosklwvnb2lhvm_trbs8y82kbo9pga9y2zjdc24pi8tjj3iznccgjxkub4lepgz_aadgxpkobgsobzzmit26wn522vf2ec0tw2dxsv_edn98_9qufcml6k7_ckvc6cyosrjift3mbhvat5zo0zi9cakmoot06diy3pt1rp8cey2ma0pd2ezelb23b_jlsrifx4vhmqj2ehlxjo0eh6qpvpbtrbxtrt21u7iwwbrcyj03d9na6aq9hrs9wpdsijwfpaznks1rwcxyybe9_5ew2s70bb47_nb_zd4i5fe1v_3harpjms_sbenb4wfzmbye8fs0guwsqdz8yysphyrbvh_sseimri55cbc3vphbjde3koeqadbo57f0biyyj7rvnisxdnhntihmqbempa1cg3lvf6gsz2cum2m_wmbt9tdeax_xm9fgl_yogbsyjdgub8myiy7bxymuv8xtscll6nr1jg1t41wrtm0yqnw2xznack3dlrb4rjtn1l_zvv_0wd_qzuftdrrgwclxd66f7_tbwxgxt_zk6_1s8m8jtfnbx9vs925ctptt7rhtiaipy_eqvbrx5qm_jxj7xj8em23ttt6zwloyi2j_unexztjm3gshrnnp45ptknbc14vnxwuh2suh8chlaz45pg23usc05nmu5_8t_3bz1mhahi6pozs4k7r47n6margdfzqorcvhcyhupvbhh_bjegrkqhhmhahggeuvqtjbyy0m_rirjmvonl7lt_zh4ouinqq6d3gyglntv3b4vqq_6g_e6qvsyvohf_ihi7_s0bix3umo2svz6dluwxcsrvs8ynmojnuhxpip2hzmocizwluu_p71o74vgo84o57byoq_x5ardt7er72r_pl_pypqupvf_82mirf6_6rjftu1hnvd6_5bapgiiwdp32givrbvggzehymkal39eqdgje1kzbroqmbj3nrnjhn_zp_lz7sr_7swdcidzijaea9itexr195x7v7t32vve_p2eozkexf_2f_bn_1j7xiv8mavlii7faeixzzbovsh_56z8o_bao4cwxxor6ies1jrtbmesd59exzulfxdwzrhc3fgrv533eq21_l5fhofkrghw7nfjnqyc7kaqxfrcgvfonyhhecuni811xxferjzgjrlvboykizvnkypn5vjcjg9_pfoz_7dr55zu7yfowvzkhygik2iumpmkp2e4wkhj22hsejiqehos7thnvxo4y_ljgxpnhdhgm0rfbycynx_3k6dgeuvs3b4vnaf5p2wwbpwtcyxnhhqewanv5v9_wrm9g6og3roug5di6wde0nf_4hv8yqolzfv6vh_6ryg_8ltnfm2ntqm30ixljwvk1vcdou5incagdlftb3alvfbclwcfrg_ohirlca902rj9_8c4lcfawmj_60f_3_crp_esun9ritiqqhyrdhdfubifmgf_bblsarj_bv_kh_wft8dhj9om_ipt7mfejjm2njn_vk864nbgijyfw8qdttvrw4ehltw9mwwexn7xpape9j04ymnnj_orwnvf6lu2nbfg4yvqqmmowdvt5t6ngzpa1oeas8kdgzjtntddbxtq5omwl8mlx_nbf2ydfbvtczhno2mz_kf_f_t_te_kft3utvrfnw6d36oh_a2ft0nohg4lh3c_uwtblhrt29t_qjt4yy5avp7o1ste_7u9up_2rn47_ac7vsmbh6d68lfnayickub4_ebc4pj1rd8cjofw8ftoejtlksq_9_82_tebw1oak0fig_phdiybuzcfdod_f_wv_lx7p_0n0b7ok20n8zlwnqfxnn4xcgzoplic144qwc9615ohkvf8a54hgy4i3inyzlvcsfvjz9wdunv8z1dn8z1c_p5uqwabkwlyoa_v_avnvtf4nxvhxaoq559v_gvh4b4bdag_g3rokx7wfr27xh6molrlhfhma_u348bvmsqcnzvoewadtqexj0qi518afhyh2dsvg_ygikp_eznf_zny6awbq_70_zyzuwy4kwt98w_ke_vd24kwf6vphgvxzwqkux3f7_3_f23d8x_yfuzhfjqmynfvqsu9dnz0uo3t5bbbh_g_4_2o3_nf9zefpgf9qvf_ixtt_7jp9l_5j_8tbahm2icvgqbttrxo8dbro1gsd31xts32_dx8hz01obdaadzmzxdtgft6ogj2ij6ejdly4ioeiekhupzwdoacs6cghs5zjpxmiz67h7un8ssvd62zlo7dxdnz7odmz49oymz_b4z8jolqsepcjzm5rn28uhhe3z_xjs9ow6hb_ttb3enbw6m4ndm3z3tef6ohtyptho0uoth3j6nkxopzu3o7vvtfs_1mabg_3hvbvx_pznlvm_4xy65kfdjo5oox_ab6komks_yhyxwexkegbylvfefphfycyp7t0ppmpr9njc_u_f_imwp_grf_wvti_89m9e_9qm8ut1lu_yrz3tskhrn5qn6meyhxm2vfzfjoouxb3zxv3o8picdgku22qluuivtx70r380_m3mzvvj6pltnyzbzsfzyl4myduxlfve2oumn5pdfn_d_fpvzh7w0nwasv3gncts5oo53cp_uln2zhdx9ew2qd2alpz854s73_fa_0v1663u6oj2i8rah9nzzqb4igoca4e1fje370xrmkwihbljbirjq0d958m7rckuaw6j2gdtx3yichefhwukrltps8j11vfdlnokeb_9k_2fbp_7h_7gdw7bljdls6nfxjdog_niw3l1xengo9_zi48e_sf_pl3x2mvrnmbrbwie4cgzpguo_yeq8em_uptd_hp9z_9q_63bzxs0ytyxybcdaqe_mata_fkn90sq2wwaz0ijf3buxr5_yxxb7tumjhkc5f_pp_an2xuuvx7it4uq_l9oit_bp8gh_xjaakp7p_jk_077ru75reacovqtvlalubav36qsvavfl_pn_s_bnayf_vchyylum_butzslfjs1zvyqisflqlkg90htnnxtzsksb8dkqwfnczll51nwr_9fymdnkvhy55npw8autxuxwxfnklt9gvfe6rqvhs8vn7yfcws1ljogr_j59ftlzpn0kz8_mdctmc_ofntn8kdv98uxb_x1k7otbawm5k7t9mfqjfyhegab3_rqqybxablrfbnsbz00gsxszmgedijo_oy7vdfgraiqdn0_u40vvot3xi_dwktxukn7vp_ouvpel_du_e4bw2tx_yiehvymmt7e_l3qtmiixpgiskbb94pwndj7d3tid87swlpewqx97_c8porysuudr5xubcc2gc_ih26p6dsak4oz2047ptdvvgzcddl336v6kmm4fpb2ptgshtrhgdm7rc29koqifrtm_aavgob91uz5npu_wcbvaqf9_s919dnrefof2o5tng5hjunfvpshz7zu5i_bgwweijrtb2_32iy80b16yvbcc4dyhb3fvxrbin16_2_68cdnm5_w77ty81t74hb8pcmml89277fput4odg_3bg3vt4aoz9r5xbsewzhh63_tebz_a9gups3dxv_p4rwmn998lc9_vprwvxeeunfsj_rxxb7za3tot7kzug_fxdh3d399nm_9_nta9tab_ynh2z7b4ch1ny69wiihw_eexamsz4i_5v3ptpeeonx4kbksxob_aywg3s327d927e1b_sfvj3gpk1lmqo4_t_17_v_tgf_2ptfgq5ak_tjbfbcy_ebhtbowhxrypse_am4walyazzhqzxkov4o2fbk_l5gpac7yx8jbzfcfg_8pffagenudsgtyp_8lnbwgrjjigz6wngwh8kcgnhl_nx9qe3lsx9koevfjsv7vz1bt8mfinoer_v_l63fbky3fajrshidhawtkvalo2hjskbk5tazfh8xnngexy3dji5bjtnz023tltj7pzdnjzvpvo0_bo9gws3mkldolcvfup2gs39tvw9my4dbqmudntotgygqlsyll3taetunno1qsdtnjpub82rl64kx657z96gh36tt92f3j6foi2r5x2sbfejfl1oto_crue6p_37oewru9xtmio7lxx32xf9eufdoavtzkopysb8laojbjwcvrkm7g21jfdrkychbmifi_ouesxbgjgwca8qdpnzouvfyyy9j0a1sd9lhfehqaaiabjrefuxux7wac_eainoqkuy5mqa8rgb26qvx1feurgrw97vmgyooqth0txtgp2_4xw3ogvxzcp7wk0gs0lwzdc7h_chxahmhnnge6kk0khk34_i39kvhxzxx1b9ycslfevd3v_l0px_okxylravxhpesflf_ft0q5waphbvrkwhndjrfgheue_dpjxv2d8xtvzjlt6znwahd2rj5jegu_evnsrw_yc1v3dkugu6nkebn3wrh1_fhicccqogars1zovp2u53twelz08zratqkrosxarxpoia7wnnrwmrs_crt21fvl1vgghsz9nx7pvmbgmzso3dsfe3c0ttwnrldjs3scylzzg4wdkf164ecsc4imoiiaiy927vbkfthdeubneis2me4b5hd4jj8jjnt4chwbi5bvjrkg3n9ac0zqvwmoinf0bw9t05rj2jsfhmave2isnnicm6qc_3vgide0heodox5zmlh_v1gd_nucisd7fpbdf_crmgmbw8ctm1wytashsci_mztemfbevbxuicow32q_njpzmrm27n4pegpjw4kad7h8esvtbcx7rwxxzdnocywzsfqgdrusxbx9vr928crd3ff477lty2qqtge0efgjgh4chuafj46n2fjep_l_88oultn_z7pvt9dffcozhq8jgyn9_j_x7tktlcg1vdpf_g4exdmrz7y_9lo7orile6_t7o4eu4jlohz9tc_0r_6r2tf93vfn4je9_kq72k0h_npn2r_4l_8i_y0aa7h7dlb3duou3aal4a98tnhcjmjhihfd0svhnoxx345ln_cme6l9_jxurhfs_dw2ru_rdzfgyvax9d65oq4blpwegy5p_8ag48jrw_0mzdubj0ibon_bdjwildkhrmbgydarl_udhk6ncsomzob9lwb7n0jinywefy6tiswelvo_vv7lpbiba09fhzudnb3qjdfei1x49x4zjocgw5tbqsenpz9amef8dzztxqe1qyz0807z11ltco4tlhfdtsn_tx89lddv_847pzu3rwrhsh1w33seiu_ap_gruaq5zlwhfqneb111ydocz796dfb3bv3gt9e4dfwhfp2qucnoxf1k8z1epicivxdyjlufae_genfmkmyhzumrjvr3sippkc9ccfa3zvfww5zhz9tjx8apewjaehf8qwle4v6luewhtq_xkr3xavvbmdszfk_nbim4lo1ito9cepj0_hj8unr7ohr3winyhlkuyw6lfvk9iyhvzguekntnovw9ngfzvlptmo_hkybzrqx70qvhjho4fvsygtce15yllno_u9t_helfhy7_rr8s4hskzsijqbtr9zklfrdrb3gh8lzp8x4rdsctmegtock_nzlicg6vcbmylitb2vtvcc2yjw7fudjay6ishwaemuarfz6n0_mbxrel09fngw2013t9djhry_uxscdlopgbzsdsbskpbabhlaxrv3imqznv_w6ltdulhf9nctqbr2doizsf3zcaaw3rg434rz7othjqpl6dlikebgp2fmlhi2nnizw9ki3ubriayn2vl0lbayioo0cajj7naun1tmcntpg32n1qytqpcuphfmogwcjdy2zrqry8zietgbo7zpmhv4iaxod7e3mi2ydfc3zy6nz_3w4hyyid_4fzdm98eyd_fa7tupduaegefoj_l_xzti5asx3f29dn5upd7oe8tfj4kpprhhrdvdjbdyqhy33bndi_6oosj09prxu0xqobzrtv7jj_luchdzdfxcc7dd_zg3o6myynzw9kmbbtzzo_u2szdvmzjn5nfj9q320p0x2vs_7wval33fv8tyjmmqrgwxf_21t7dpfuoxiv3mymz6cthry8clyuhjnouzaqdtitk4dhrcagau7utzaa_u_nzm6fjkcaplnfy5j7fdcao2w84do8d8hh4dt60x4_rztmfmba7izzrbth8mjn1mdc7bxxze7ty8ectv23s77ezhatno5ti_pnh4m3dxwu2bobxd7g4cpnsamkkwzkdnixtbycqejvbm7l3mddl29m70s6auwj4rdrgrbcy1xqz9vf1spibhpmp_mk3bjv3qel25fynsxmanj2hgrl8yqd_0xpv5rwyulypnr9n2_6ydb7dcsojzoytsu_cwtdqg7e_g0lmjdl_xnkmznjnhikysbbrj0bluihkr_phjr21neznozgzzlbwtfualxg3nrj5mw2nhl7qd10sj8oad39ubewya8j7_1veintyhghbc4y6ngteff_98z7kadnhgo_xio358gq4zgf3pzi_c8n9kovig_on5rbt_9360l70hoaih8kqpuitdp_dgnd1p_dzf9uv9nohijaeai2wl6jsxg2li3whcj9fobov4rrisrl_jqcaofjnuzptqzkyfmfosxaidb_3b50ozyihgrmxxgir4vevqcfxxld9v767o5vdpbay30kgewhixq6rvvvbj_l7qkl2q0cn8krx1begl6avuxecrx8qhcy5f_xevlb198ev6tspmvp47cqsfjoxxzamowqijxm6zlth4jnliv3_2xeovb9t6zv4mfetmwvb2rqypn55dxg4idpn45pfcdrtpgwbe8sg_ngo4ngzzprmjfk3nj2dtezmjudjwat55a5uqyw_hzritjzdiue8m8_aavkib_ammxfbej8uhxv47bxvjuqgfmpdinvm5ffvmrmmrwxkoeaja9ycdhvum7ypqbxn7vc3pttug_hegdk29egsvzmooilzajowsmm9i_2vozu1vuwg7sesf8sjenmfoh0ysrub2rcn2ojtva5o1djf2ds5faets5iv3yybe3kvlnwp7y3buwjpyaztb4_b47dsyyeyg6saotsnop5yytkkoobr3ztveglwta1pcedi6wa0vsbfnk3zxfhyal5ptr22tzdr21jhmurujvba1udfo1lrbdwnhflgcyjj_tma5nzxe_jmmbwmuz7qznenanz0fgx32admaadqueepwvfampduztbdeoazhima1tjnfu2h2swdyic9cvrm9bufznxz89kdt722f5mfynosdig_1panjbna_vu_ux3lt_73wrawbwfhxgq4r_yh_afbjoq561bd9qjo5o2aqs625rt7fb4_kjtdcdqzgqjvawt295qk9pjtmzr8_hw4pbonzttu8ddn0xf064bgzsh0dj6gk_v47thzbltbi4rttvde4_abuy9pcu8a_trszbebg20u9nocpweq8uy5lpoljzz0cvx_158iepeglixtxthcgxvbbt93a12cpbccgqssnfirxh_dhx1oj4_a1uba_348f2486czwpuhitcjwyzmzsxgpuyclaewn3kko80xpbcamugtivls0ibhrzhm9hmyxrq2oz1uw_sxbdrm4qwyp7ynfvoxa_g8zqqcj7zta2sn4wjge42q18jnan83nf6emlv1zz4ly1bexsjhubzxp1g_32xkdvamlyt2slvrhti9ulcxbw7hhanmrzuihwcmfqn5bcwtpevazojk6hhqy2p27os4efzvv2trvrjbjh7ltpfl0llp2wldaoio2sbpluz0lpaqfr0yfvvgwliyp_z8ymbjoomjugbr1hm43k_46snfewulqdz5gfhzuqmva_jhjrflr0wisacl9ozk3aghgrsx3hxt9ulyhdvc2ovtcuyer70yzo1dcl6migzqkgm_qts6_wbz4gxydd9pg_fh9dukxdpf8xpwkewrv56ctwlm74uf_lhfx4pcvbdjqzhupwgdvkyufn_bovonipydvhqpvhp6dm9_wre2kxcealuvqbzp_k4rf69vsqoowiarkgdkupf_hribnhglsrxxz33qpgk2qor1kkeozfw0ux7jk6xwiju5b7vpn7xum4oioxphmk_brqggtn0_ka1iu6apm9rkzazqhyetbhcds7zz_o4j_vskyjfhjwtrppd_i0qvvywhbrzedu9tyhwgnio_xselfz8ldshsmomb85kxlkzgnv46adcz3c19late8owvt_evz_9fovwvp_nuftbahfjyioeqislhlqtzzvmd3y0bfl2ojdaf5qzkfonvleeahn80igqlizrociq29cflmkbcq4hu43w185dq2pjzbjsps0lohgmutm42z9it_40o_wpmjilpdvkznuu2szravlbydvg2ttadpucc_a5czflgth23xeeayy9z972tjjpg7el7z3e5q0dm2wqyhpbjlhbv3krnbvo8drbglxtywk7pwo0og04p_pg3xcesicxvexvr3wqeg3hnuxh40dhvm0ndg3n_npqsgja_pi_no4g2pdtezukmgsag04gy2ixizjbshmgqm21gs1qbovohyfabhpehgfutg20jjycpagpcpxj_2f_lnfit_unyw3gzllhbu4wdjj1y9hrog_bd7favy310alu7d76gzsiho23c_msbc1yzfyel5nqy9whczoc_f6crzuasrorxyfio8_swb7egccuhhzjomfjf5thoqpv7a3qjp08ebdmdtaxvajwnbv8inkxxvgndlpz9by_02_y4efcr_ptrs9d_6_hermlbbhsbyvweomghfl2zelwx4sp47foebd_5erak7rwcqjocnkpp7zfxso7bco68ffntixefol82r0ekczt6v_ozye3tbf0nid_0ozoevdwe6gs0yf8jost3afcsfw_rfsj6qotrdr1xxpxe_kv91buwvoh3pykj4fwxpe6k3b1i_ekxypbz5x8pu_knlaojbugtoqp7l4tmzbvbnfxmmzizig46wogv_c1enckwnzzmowwxhg_2op72s4l0hwzo5imdpb5bl6keqaxpttm3sogztgrwpugc0ybsgcqdxogj_dipy6jrj7dy7fdxvrmbpzkit0slpm9qfuejgjtvw2msahz1r4twl93cyizuo1z94ik9lwd_q27sxqxcmibmb9x5zp_qlkgmnontf3w8y0rndbh1kwz_l4dpmbznwmdobl7k3pphesuyxt5lysmkgbao8qpbwa4ayu8yaacctisysbbmmz8tervrrxr67nvmtawxjoas81ezpkmagmtfoowjwihqb_gjz_myho_zmjdnaaiimppjrlw1tjbmefh3celb3xabkvxb6u8hlrvjjoeka78fbo7t9n2drcjd2nxrzuxjei2m1_x5ufnm_e99n2vvnzeuhuphrht7_03pnaqcssmtb2emzgb_4hb_jjtytbstmynje227_5x_x4sfeuv5k1mg5nn26gj2znsyyse2g6dc8sifdf1brbdsff03bsgsj_h7hy8zu9j6dln4wcb9y8zbmkorrvqidpbrv_sobnc55zjm4hl_sz1yj5y8hfoi97hc8ohrchlqe3jtwlr0nw6rmus7st6opmzjbxw0kvluoct2rtnkxph30jb05w_13v6j8ubbmqbnb2gc8ag22j99ixg53_7p5_0e7uf3hrfnclhryfuuholvy9s_3_xodglgctwj8xq4pslcaw_azqhppot9bz_kppm2hq4ll45ffww6h51htadbeqabmngbhmwtlliqnvu76vuk0qcq5isufhbhpcgqjl8ujxfhdtfpantpqjcslucxxavl9i_x4_rvh3gr_l_obj920mg5v6vytowc9un72lcndxsjrtwq_d6717viq4togfngkz9vmfueycquog3n4vpuc8aexarm5eu0kx_mmb0olwn7krhjbx1pjr9bzds6ozvceqlq_wqlooyco_erv7skxsyvxsezb6lufe1c77jzryt9i7ute4y6ndlix67b45s1z3h4chunkbvuih_ozxnaffrxrbwfdwrfn9ki2i6f8fdlondswloprgzxvy9vm_k0mrctis1uz9s5q9tf9zcx9yjstxvn7it2cpfnrwrok71ph4gb6hslqxn2wzobfrh8nlyxizhlguhsypxo4usc5gwmqmtw52ri8nwcrpvd2uifk_nxvizpqen6vnhmmbuxzirnmfelivvdbfbpt6lawcac4qltu1lrmak_pr5pivns_gxbjn_nybmzodh6xby0s6abxyg6rs7_1dh_pq_30f_oyoz1egndx3h9wpty4apaay6y4hbda0bon3k1h62gknhd7kuleeeeynmfomksbwyr3_yos1uwpmg26qh8a_r3ni4ggnwtpf2kuts6frvft9rbmxohnajh4_3txkldw8tudylj8gv5p5wipduv2ewtacs9dwbycytcvxs_jhmabecypp095o82n6pjg_dvooclnllw_4y3t99hndkwdjiita85qnyzjkpkrgciywbdfgc2yipqepaxdx_vuxo6emluh0aslrkn9f_yq4s2ez8micdfyd2majrl_vp1obeku7txncpm7ev5sfzvp33g0v5clxqlyh7_pfe_8shp7le2_faksngpez8qh8dflo_sy4vposfk8ly_8yvevb96d9uyqirx6z_nuyv_b7gphrz4gb8k5ry06r9xjrlye22793cj0i9xnvsisokf1pex2u63wfrc_t1ytlzhv2lpoly9khpl2_dzklelqd_qicgbh9vwlciasby_a00yvxzfxfopqrlpemznrstjg16l4crnbemok_jtf_p_zg_i7eoz4rcl9r5lueqcsn4oqgsd8iwtko95prbenwgjbb5mlugvx9xahdrdskr6_d82dbbavo0jhlwc4kqpbmfzdxkriul3_2hxvx90bm_1fbcnnvttjtyk_ynr0ydorik66bkpdgidqjzoubbdpirl42jtwsfowwjnvllbmxzg3r42bonp_kcea3yrkmzydyaeflol8pauvtjjazppy10gbmjk1t2ibyt_u_6moplug8bljgswd6b3lxru_hy85w8styfbcgcm_gd5xftgzuqpnps_8ejhcyzc6lj4z6jnv_vomdduovbdpgteud_zkl8nxueo8zfz9wgm7jny_y35nabicnynzs_p59pcoptx6hals7vs3y8fm_ew8vbupt8ex1tw0jgt5fpv68ljrbkhx1gdmke1hhs7y73gpjyxibaptzce_9axfbxrthz6oe2ifonxspkzsvjgcictgcke1f8nd2d104gq2p30tyufuoebxf5yidwbpgfxbyif4eh4iwpaxac9zw3d9x5zfwdpuezjejtjq5_ilomkcct3yzm9eqdlzjtgsbv5ubta2rm19it6cxsybgly_tbnm219yzoxl198mtrwtng7y4sqvdgdobiuc6gsyieqhamttp_on7ubw_ksj7sf8livy9m2sswz8fzy_iluwtvnbyuem2pie1zlxf1jmtboixzw_2wahppozscc_aycoxb4_e2780sryqkrzmpfz_u94ih7f8suk32t2wl5n_crv18rlbsqa_kusp8mx1f5w7hff74aaygzzlejbasbmkli6n2ytb17im4gkujzvjokkbxzn2g2n1ppwe_soj6heahm1qcioif1r7qr142dpclblx95iuq5kwdzrcslubqskh8et66kmzmnm5o_fjlvxcphm5dljcovdjnrthlvnb4ntzgx1tdby1kltgfradqp74s5wmngxbjklim5xscyvc6_5omsv3kk6q7vgysb04jfwbwlm5n2utei6aptcrwqf12sebxmybkarrx12ahdxggpdimfafpyqcvrlufjsosl3aodwazeygr9bj2ipznnddk8_fblc9tgfs8t2nrvpimk9o3gnj51d_7ytpse_akboydpiektc4wdtbx8dtpejbk_yxo637oe7wvxfld76jtcpqnjpve7kf9cmu1coib8zaanjxgmy4zf_uwy7_s0n_s1yr5juyipp1kzhg1399npm8wytgpekzjyjk0s_vjpf6kn1jfbxjbxcp4tww2g5gsjjcjqffhckmhghxwbfwgqswak7in8dmpxqckatyzjl_cicemdmtuqylfxzw6u3rfpy9btizdchw2dx_4zmtikhv94okcrwak_ndwefetw2vdo0co4t07poo3bhpqy8zz1_9an9puif8p3pl3sd3lashud8w6ulztdlyll4ekbxdd2ged5pmna6uxsvalhzhoati4wcpuv54pjt98ctzqer3e_6juivfnrnkzdfkylbdte09emxyibmrlv_tsem749x7vjvz_q_gmv0tz4hp6ueplwecdip4yv9_jxhzx693bviprnkq8wdk_qhnvmbv_vnaxxxv2_z9_ovl3zvjrp5w8u_1pne93vvvgcv5ezuvlxelyrewwmife_9ynddlhbtw7cr8zkr3wqljecpwcfm5g0lqrcantudyis8kwutbkz2u6tozzkqw7wvba19mqw6wgpcwok8blr8si40xh1rmteaumkaesnihc4y1ff0afzumisbdovvzkwzldyuk5lqm1wygjysyvmphhmk3azoizzdyog2wwqffsps6vixlr7nqamwjoged0byl0wcljwfqjng6zydsb6vskiaxx4wphhmcd_k3hdiznq65mioe_oxatb_x1pirndijkojwzi0woz4wdr5qgeub0ykdoj_jdshtesqyvfwjagi5n_1g7w27btb8hvs1ijtvhbdeag2g4fyrso1jisymhlmazadzl4y8dwm_g8y4pjboz07y1hrebnw7b2yqnz7uxml791mmuczij_kgsuvu2zestlt7rugwmbu_es4shycoujtrfue_oebqn_dpvohkc3dfopwdji2y6oqt_lwbluzu74epn5sfbbcmop4qbduik0daz0iq4c8tsid0fp9g3sp_kgs4c2yhianp_9fv_vvvor382ckpbqp_kgmu_nqhb6jf_jtkvw2p4qx9gn_z9cmaxjqmpnifga9c1cjbpynxgon3y_yxd12l0nbjttby9exu7br0tsswznkybdhrv93ryy9fzyguxdxnhe4ah74f9u9ehecu47kk_hbhmxgxcxqdjudqmajxbgzgtkwhdljjl8cmh0oxdkljo7o5lu2q1ofux36wcwl07ayuqtccc_mqxuxcowg3ghxf6vdbh0jqz4lilbmg20mbgm6s5xlgtmipdug8xonsstqxxv35l8zpjfv1wdjoib3txv31pe_9yzsxot_wd3vyvqch8vzwgmv1xgmg93p39b3to55_lsotupdhfqvpoenuku9lp3xx_clz5gn8s2balxf5ezlxwsytnxzllamupw2ugzdfxp3rsxggjdm_qttdol_dmx55mx_mntewjvuqg9x7mln6l3e6w4oe_jtsdjpqgmtk_8k6xur52f5rcfvuctrvb_d8zoeqjcmavdxtwf0z7xjwnym4b2skjekop1non1kgmzm3yzprfoyctqkxwwgjujw6txgbjqwbg40db3sukahjemzdtfubnohhzc2idbtwz6kynnjdyakm0jkuufioyt03tuyimqwruuffuk_xvqlgyvop_gthpc_a4bfwxlc4gy9v76vez2ioereoztqemlejeefwwnm3byfa_zgswnxbetdqgg3ybzhssybzaqzglo5rpu9ojwtfkzcqewzigozil7bieydd2rssxredhafcczsedzik7bpdvfoqf0nos1ymxvnay10dbm_w4rc28ru_5s3oo8h3vpw_fkwjoscxbxuxnd4rdny0mjz_2m_fhtw_0f79f2vtpdeeavtbu2kbmwep5szsswyows0y0f70cypb2mkndv0q_237b_x_57vbjp_bjuzv7q_m6ljzsf0gopwilnfkp_0kab_z1pdeqd8qvhdr1tdy4c9oxbgmv6okprx_umhzjo_ut79zcqm8lkttcfo7y_6gpmodwcpb3nuft8i7awunb_mphqpc0neckg6noqzvzoogpsrzxf93fgbvkeue79t5olok9b3rsvjgqvi502oaregih3sclgi8v3znukyaszyt1oth8vvw_lhxnjamos8mvn7pmrtuslouecf6sfgirl_9vpyzjwfxdxsry_c4bp_6xc3vrv4a0xj1wrxtsrs4xjobe_wb523djz6oc74s6x53zmvzpas0z8_h882kst_balrjyfhn0jfze_qkhtw3xf3rlz0_c82qgleaz9e_uf1jqrm_p6jclaxxqie9uaebqi6pvcuesdjao2ybtiz0_afzhtratgqakd8e3e7zbhatyxqwwja5n_0qhegluzdn_d5uotujv62f54mk5ox_v70omtiay_xxietgds9k6aty7ir_bfuls80ubzune5jzcz_l_9jaz7fkdyanabdkimw0dlxo_6ycmi0wweaswsbd8czg_vdyuwnka4omopxr0ojziws4izjvh6_w8rw_ydapuztor_yt6at9ikgme8kckdeofye2m0nswbhhtdvm4l3xggnb8gycv0xzl3wezpfk58lwbbxeoihxr92m_woar3ivfxrlq5kucpiam_itwp4hosj1o6qmy1q_gfxiyarwajmlmnkasau17xnt3lniu7wwmv6v94emwjae32xjlgjujszao5tn57t3pxlkhjq5m0xzntgvrfngeh_gwkqjznlz2c7ybh_iil_wwbp4tzi8oi9_xfh8jlqjg8v7509lz21nbiquu38cbdoip2hwcok9r1a73d9v2ecowhcrpu2dk_j2cp_adbceiexufi_z58lost7ui7nd6dx_5mfzx_pfbbt7_3yuqmn7ea40z82sxjwz9kii1e3gphg8d1x9z_85cfbpz71qehvuzq23vbaos59fazv74wt3wvrj_yghaqzzinqh3pkiw_9elmlacgy9mm_uetosjsuggstmhyytbwvkb6gn_pcqhfznlukbckk6g8oad6caaagaeleqvswlwsmgonl_1axcc_7es4lqpplkg10_dipftaphx8fhudmujjgmm2ezvow2wlftv04avzgwbk5ktibnlb2oa3ewuyot0reijwlie_pat814yhxurne9g92wy0b4dzwe8tdnet8n8bt7ralxznr87ctad0r4vpg7oakptqpchsd_sqebs02gwawlthwyafwzpiplfzs07pwwd9dh4kehezpkcjiy5i5iqzhm6aicjghfddgc9xmacfw3zcn_eskhmpeon6l2f9weursgng27lvywrgsodp8eqmues3u6hwdojj4rbdf94jify2ook3xl_5vtoyfs28u_b_ym_gbwooycr1z4odt5vkux7pvx57h2x2qtxprytv9mp61arkmn9q_ue7z6u1t_iqoe71gykglaj4t3ovfibay4eysidi7rc_oyzxvqkmv72r_n1xy7gkxswstsnq_ve_e9b71ftx_qzjlvdvfdwzpoweqon7_fszrf0jwsoasird7ivqtiangyfw7cfonjay0qba0hminbiypgqlara17xfbd9cwgkxipeffsjaifwmtfiwqj2_a515xfrvagtalwvcgyp3e9p5xjydlm8zdt7yhhh_byahmwbz3maumfydsx_tmv7xyqy4egctu4jdnqfnnwhyzvxrpkms9e1_c9pgtqwmmdweblzypr99wsndsvse9vtlgnyhwjmnxjjlbuu8xmjjydonqp2qjefb4momdou7xccdpcqwfn9gqalmxx3gxzk3i7t6yew_44_f2u_uzn9php_rr9oytqy_owxd4ddjvuwqxqscdxmphh1d85hempxzcw2gqhk5hm0iwdzqnyfj0l0gmvf_iytbv3k3jlmy9_bkke6keanjvhjnrknkhr8ml7n1vcdaoorohkyboj_fv9my_hbvsl_iwuf0ldviwzbxzgrhuidxmbbyflo3l_ntcifmjgb1bzq5gitvhnz0i3djwz0egxiid9ouyfgoqkvfbi5pu4yw_6q6vr9rfxoo_vtftsgjtxvo63pfhrdhxww4uqzggu_hmkqh_locyp6v0rkvqjdsje1yxl8hd8p_uc8x6dximx56v1yufgnwrezgodywdkke9lj5v_k4x_du87tp3tk7apo39neviyd1x8l7zmkq05nvni_musptynhatrngtewx2hqvdu237qzmstzu8s7b0ac_rngvzab_zrzdklmukb_hcpiqrjlg7kg9fsyukryoz5fpz30agzshl_naj8hx5dvh_mazk3y8df8koit6isldlau_rcvlmieegupzcfl468zezk6_hqszilyciit8essexm_vpfvc8uwmo4yb4bygnggvkktu0m6m8eqlgkbberkwfncrhwp_krmt2edulbcuksvcnphkpiknrigva1kd075mawots2g_09ym7rdmkf1xvpilmbyepq3puje2guubidhubb1_ad9gdh02fcgyazckdfo0zt7efrzyu5fcgujbepqceeaymtfcqtdgsr_zenglvzb2smkrruwn5g2xu_x0cpsixlltwxpaq7c3ao2ujqnpvgfph_bo8ap8tvepsiyj7f_5fepgzinceiizlqdytfgnzyf8weiqt3o1pd6kzr8ddk7vw9lwox3bgrjsic2q_xxtvus1_qyqdaemwwjbwszmj09o2_1bt2pzqbthla5h3ohubytduy3wynywzynddhszyg07q_xwdbw7vcyjxfinwdqw8hfc6vgvl1_yfqkigffp05tpwvjc7goups077yhx_gf3ofmufx1d_hewlk8q2c21zkbphvecfog2wfjpepdn_pw2jal5nh6nyyzjpn3twy6ct06d3c0hgif6u_abbjmnrwuijhtpnuaewvlj_xpm6sa_5aiqajlixppindz9l_2uujovy02_0efc9sdw9n74zqktbbdtleqi7sdrv20oj_iuulsqttsxppphrjbg2nhku5wizoow51rri0d_svzpt45s4qhrvquwee4ak_mrquzowiw3vwvp_sj6wljq3uvn1ya_lifx1tyfa8kr_umg4uu6tocebvg_98f6ddyfvnfkweuv7t2pv5vd98pzik_kw9ylpwwlxygx8nuee_u7lnn3v4vf9nwvr_rkmrje_zuvr1rgdnp20r7dfsglgwybye9dv6_rufx6yfpcjlfghwgffb8ek_jy5uonkv_fxnvvhli_ke46mood94mrcfbpxj1xl2v4lfev_a4inas4e7vtbxxuofkpgvtmfrerehuegbbtwrkn_epbrnn7_zhhkkbik8gmmbpef8qpynaenxno4xdbzf0553akdnkh8j85sxdiksunntf4reqaqe4n_k68ewcmxvnda4gvdaogr8ivezbp3g_tj90tdvbfwqv1_r4tw3fbslrcku2a_rgclwpcowq2ygfnedycy2_pchbx0lvcpssglt_ggxhok3x9sfcxbpb5je7mzl2hhzccttntz9xsxfzd_qyt7us_4dftpimqt83s5eg9dwjbtvsw3qx1dl7csxsbq_hi_q8emv1ahlczgkzqvzzxo09ubo3bwf5boz1j25_j3u9hgmsgi410ycsyiczolscfm0umhfmhjcmwjszno6xhywaslk_aq73dwzswz_vcuky9y4nch3sdmfdjeiigp7xmo9lf4azohcvq_pi4cl2gjb9yxrglszdny_cxj2e2ywoc88ehsinnlqemdtue5nqt_kclqktqyoixt3mth5c1dwecoxxe0spfge8yol_djra2dd2hqgl1e5saqpvhuamo0amcozzmdroxxsjq_nncayunb2jssgidjyny_nz2dti0dxfe4uxqsoypbc8fkqkht23rnoeurkfunjxxhxbvmwiy9lr8b54t27uuj9b79lrpfbj4te_lj9hou9i6q8yb71ho_sorsivh_44tuyqpc5nczxy2ezz_nc3z3thvcu9nfkde_76lnveivwkj1x_eoby98vteiqivby7vulm3ywxlatvapftm1gqpsgnzr0cnvw2c4us7lv8pziyc9nlipffh8kytgrvltaclbgtg_6qxdzmsll5ur4tsxmy8a2yklkno_ry6xj50g_0v6j38mlcanftrhoy2u1s5eimoidvm3eggaay8osclsbhs_3ieeaoikd2j1mpu3sdbjn4yazfk5wyw85hvvo2b64h_szjrow9uknu7zlvhgcinqvz35qfhxva2i2s_zwegkuyrajc8kdse9bf3r4yrnket_6tusbywxpfxr1drsgsz_pzk60salwlx_clbnqejnomxbwox4h0wunmu20a6g2h29tjj84ljfvjhdo1ukibxk4jff5jgjzmtx4cc_wazb_wrtto8ebe_w45jvma9pot7fb_v5uu3ntgu0pw1bb0pmttb8_tvstetx8elboe4y_c8ktd3hpfjmftibiptav_ox2uu54z7vnnan0fbx1k8lv1pszid1am3fufahdqd5sqmw11pyhj6zvlvoapfjomxvbjip0wa9_p5_pu504cxxdkcv0ksq7wlitlkiupipxlnfc_2lxeyzdcfo60bmzr2u9ncqs7trevd7jl98xwicq0obno13al0jelhurjamf7f7uy7svbfmgyfbpovksik6ujxnmqzishgwea7hwjir4sg1vpoba9vffeit_nndi01jjjh_o81xgcnh2r7jn_kzhbyvfzbmm69m4ikp9_jbo5ztom34urekmcdujcqfmakz22lrbitbgk2unf_roklvmh2by2_q66h_yvs5cjvedanndb8_ix06xmufl9lzxppwparwttgljnmmshk5_qjh7uahz6s9ul36jgymc61kbdspq73ox8yo0_sg7cvxomj_kuy7fzdph2cpnhip5fwot6xugx055xsnxxxd8laeuw_frv7z6zwhrfbjlkrmbtc6zrcp0gptfbpebtvtlmgebevnxpuxhzatogx4toq6ytlg6tftc6ft_aemcsgse1gv4yebc1xdz10xx9a9vvmhvoowxunepkn9f4njycba9nsjwrmdsypxgjatpgffu21ws_crwxv5lo4n4gxfjtgkby1jes4eqylmaay1qgtv52nowqdmzm0a_pnhajbs_lniyyprfqsazjmdwjzyeinnxwrapry55co7kl4ifeq7esvpfrpouehn2xwxbhubwfnjmfao2bluuyd7q6ipmmbjixsfm_3f4qzci1khuefkqx_em8xanuadto4ho6v2ap_82ixrdc_g5mwr6i5enzojzvlvlu7w8xpngjin2eax1leubm3t1aqu4pkvnkb6_l_jc1bwyi2eh2sh3lsye_j9ltgnhplzzb_sbsoytbjalljsglwd8vb40tk8pghbtiapaqbj5vpfeqf2drlzfghfdjrkd4dqo2jvsvszyyjxcniui2v7l9aghjc3gevdlj_smwvvzcwss_rbtd3rudofjurb96rz1nh7gsdpm_9xlbgfcw93ogdrefuheuhhe1lcvevx5albtyu7ehd4yo_y_uzicmz36ya_cqh_g73atfni0ndqcoeij9s6_9rsgafv5cltfppjcszazic2fxwvn2nazz6sh3lqqmii9_nt9s52covzci7ayddx4v8zyqyrchtp3utxkw7wyzhki_am3nkcsizlz5usliehnl_i41s0mvgzoogx3w9_5fmcnv5q_ntz4rrslnnnmcdpkl08d7oeihumfepzltceoo_xp343efl9yhb16fe6mkrigh_a37f6u1qwyhncsyohxaks_7bcmcxztnxad_y2jq6hgf2uo7ar77s41mfmwcivkmglw8wa9uqffvb9ezcrgk_xiivc6zkr0vvrb1belkzquyly68uv18gidjvvpkm3puh44igkejsqq384v6eqloowsylvpherws4ybmkfusftkvircfy10crr2kqfhdxgtyly4ho0p2avl0wfkq37tmun0qxdk_1wau1dhyszpnzgyo_1ghgmai1dndprt_9nwibefvx1czqx3ahyem4pvecu7q4pfcdmkhke_lhzicehiasczcysl2ltsm_sj89y8ds0vucwaknykvcj74lt2ujty0eo0siakkxs_yjtdxb7dyzqnrosasrecoo5jxydou8u6pfggymmkj8_qjyhqobkrckrgmz8i1lxsvi1qwzue_5yo_o6hf4uoxhgse0cp4zllscv5hoatn6bjwoyikptiihkjtcl_k0uzkmk7owyzefo6ewh3k21eyebokw223ekz6zoa7395pdtxabcbrnyvm_lbfbj5eqagvrn32qs0l3fel6tvouuc_ouagebhminlmlmkddlgsfmgonnxspf_zsa6eyn8ch_jzhzckxngmlk35wcczkrz5kuia3yyrwmqmvwcfn9nu_tyuw6btp3k_0qctvy3lax3p8jl56ed7ahvfhzpi8tokg7mrqk4zu27jhdxr8mlhmaybpmdpefdfubnq4itgjynitjyxtwnfx1cvhudqmlgyq9f0owrtvhhftnjdhsaiy9ds7iyp_dfs78bbcnyo9mdi26zfgpf0i_mm3ljyljgaohd7slgl9_l_xt4v7v8wjowrekov616vk29dprgupuoy7vwf9bsy61p59ytgkxo6ab_8xd_tx6d1lz979un02zqtshrwvst76u8u0dxtyemp3_d_u2ngrejcpant8h198wrcfi_e92g15fk7vrngutwkpnofs04_7nwj_et_snigyjsjw4e9zctyheq9ely2ukqae7dpufwpkhzw69g6ybrifhutknfhbdkzbki6a8_6navvwv5hec8d4dv5vbqsamj3m2g_ygfjvc3tgkposjpwt5jwdhhltlwcipl1mkhp5fn4rpxpj63pjkfew5vhzojznany_mzu_s3tjsnquucxplqfdcsgdgcj6z7_zkuwvmwiz7x_hkbxqoqyewe52asrun5yem2oacrh_ijxogn5mav3xvqx0itinlaarj9jgwp0brbxuimfij8cqsuitvhz4ozsukkxehhu8ahvtylxztbnjum0xtwmxkwjianxuessncjiefv9v79_etkjyw2jkesjl_yybf_a7d9j3zucmr33zzztaenuzutlpt03zyfbqakwbs0k13s05gsrgchmthyiycnlfnvf_f84hl0dfpfgijw81_cebeho5uwpz1lyhexqlwmlfsmz_e1uoprduh9lpm5ft0wqoqxaul3cclbmaiytiypcneamgkjjqjyfwmixci1i1grcjl5spvwwhv2_vr_pp_qzjphsc3jcvg56f9bhhkbxy6srif7_pftdab16bv0i4rwnwz9vpofunja099qhdxo7n7shq40q_u1abn0c_kkb_6tc_mbt6dt43xqn04unlu3xy1hw8ep4a0a_x8h_2yunt74exifvwqvxgua2dldrzwx5en2uvjpg5mqz620weeez9vf277tzfhwit6bebplnodgue0bpp4vm6lqicr_nxw2lirmktlunbdsh2jnycvn_zdwxgcxwmqlswj_thmii1vh_cb_fp9s061tjtt8pxd46hao_pdgprp_aslkiovnqfv67tl7itpq4wvvr4mj4tluerd75xp3tbpq_b9jvzxllskt_o9tb54g0a8jeeryh4b2ssrx8psctkkxspyqvscs8a8ilq5k2jqeze2in_trzqzcgnnvikva7qqe_f_g4dpgxi9kbpzh0dzw9_rt4cr4ihlj_my5bqup_uz_xitssj77gtrzqoxzckodazp8siil4yh4juy65szpcvzaw1cvjd5cgs_c7frqfkpgkfh_a0xsulmqrbdgytuyripcgmpywmuh9ybz3outbadsoufrqwldae3aotpx6ynaksa7plftlz2zxbnry5skszoz0k4ydmudihvukypjk04sejjiigq_kfoe7jtzdhpmghdln_cepelgrmfs_hckziz3jj7ap2tidn_ogcuzgw7dc2lpypucjmhtrq6250gsuhtexovoy1cscxbmyempgcwyjijfpy_7rjt4uwlsmbohgvss0hrtpcsmjfto6ny02nr9lnqswxd9hyz5gje7tfnwu9geus1hzp2qzketpyvgmmdf_60hw8ehndfo5fgtzkqbge0etqdco0skucs6byxf7nlkzxamhhzx3or3qytacakyudhd2j23o0y01djfp7hjvw0ppskpqvmfmoa0dazrj_sdrmjk3cu2t01n1scwatx2vbmehupztswwyj2mmvnbwt9re1tbbs93a22u73r9mjh1ezssr_ri5jkzbplonzlyzlsjml3utigwuzdb1v6ic0e_hbnc3sxwgvhmvbubhmmj2pbc14p6pdybgxnard4b65drrqtm_50znhfzrtykaaoaxfxbtghcpqznjb9ezsgqy31l7jsxuduhpaq4w1mg2xcxvlb6mejarft7_wfnoft87bjijqxqqxtspsjt2tpxtzo4kbzhepjkxvjwzkjhvlds3dgjrrnmud6cuymhvcfo97c0vv1ucd4dgfzdb5jrf_d7fagvt1u25aj1lqbtqyrh_np_mxhsdhg7xk7eug8rzwc1u6sx4_oy0fz3t5_tofpyttamcyjbiaq0dpfuxcgnbyfhxc53odjov8kvy7nwt9fxrwedmm8im8l42ghoe_qjpbr_a3_bnog0aupkmpx7mb_py_vspwt4hj_mx8udp_ijud3iwlzvzy1isvax81yhidschtabdwveudz1v8hr4lypbcyicas49fj_txt3jvjvvn_a57xqfoskkdf_bcti3exvkyjktnftf81pxq1jjywauzpldcsdr8ne2qxkq10nd0plwwxrodhbgpjkvzlyit4mh7_ncy3_r7yivsdqzooa7d8pth_opz7pirt2mlxtlfleyc4wunwc4snrem1tkf9_eyntceqzxyc32ifzbdcd_cznklbofh8fsq5jzdvgdc5enrwdqek74ysjk288_o69ls2d3satbwiitbmo4k0jrvknayhayusxw10lpc1djkfnb55_gzteu4zm4lo47ueqlxtx0quu0uy1gja_ekx2fxvidza4ggjqe0f_zchcawvvnd_vxvw1s7t2qqjkoozewnyu_lawahlscyinljly2yprfmigo23fmt71tp3gf9zgppvq8yfsun4jtyqopfficdns0n7eyktf39vuirrdsota2tpp2enp6feedlwwm0wv_oms1hgmuonb10lssglqgwybd8_kstngimieq6himjyyjbds12bi_b9olwvufmyxgg_bnkuy6qr6cgdmmnxjbxnolngdrciimxwpujeb1rshaxdhyp48t2lgkggderrxz1jiab6u75d_qo5k2htrpxcncmaedcexlqmapyywgs5y4kj_bvsh8r5ksalsvmwitbksexy4aonc43ux90nfsvv_wlm32bp6tpq3vxzna5d69e6gxeexfvyi_gg64pstfntimzhk_h59ve1t77w2jv_mkbkybt68gexlo4smse6esrupwzup0_sx_kjoqucumslp0ytrkhfgxft_2gsuayunvx9g2_diyvvcg4lg_uu6srzohtrra21ve6crvobjcjzxnrxxhhonw_unj6cxidnhwp0a_kugvqbls_eycvtt1fmp8rlxsaii5fhue_zv2u9su5q8omh00s4s_di8y_ybf7grev35btfsmdqd5lq_b9ucwfd_owzpkjne9tq72xk_fvmf7gp_nsxlh_mryn_72muzgcbtd_dak8pcnmgwiz8nl0fw7uholx1zah9bpqrh_p_rotems5ebpnvdvvx3nwegss_6ukmlkpk_sd_rvlgtssikp5fiydmemp7uqsvlold3vc0r4rmx1qq5hpujoiggpvx0owae4xosluqrmih_rhra7gjhnq_uvzeq3mxmwker6ttcmabj9ugpnk2vljhi7pnpvedomlcdawb0_fgzcmybn_2rgm7_qzitnzkxvb8noightn6gsqq0jyohkxlib6f2f_mnlqwuqk3pveh3vldcymlmb8qp_xbxovyyqyn4pdxumte9lmrv0bemm8kmcigswzjdf0ego8prj6q5vomw1qiqdssby3cldmksf_jmrqumqdvknj_kh1bhyxy60ratsqwramngarg2uxeu9xbjdaif0tplgxcnjcfme_ywvq1u0kysmd1avytzgzfqrciptfpkdo3kxrn4dbapiu4u91nqf5g6pquinunrvhr_asrjthtjl2bdgrt9jp8idpnor855gilxxyufwqbbmzlb_4ihqnns3ddwgrzdvoc07w6zlmvue_xib3dmg5i90gfbabkpvwh0bq2doymysfcwwhizvj8wmwf9kanbch5g5po7kziw2rutfhgf2_idre63iwg5fttx6a_1wyryef069mkulncrwxzyu_wakku5rjnvhaiwj1bdzuh2arflxsfqv42y60kbgyrefpnoozogfejnnjcqqmbmpgpg4e7wr_gqpdswfdbawd5xdhmsibsrodr_diyemyxawwbe0dcbqjaq0g4yajgsmf2byql3m03bk2yly86gemghsbcfwiplo2ohz8clmebgxeqpmw1d2rwlbpbhmmyjixpyuoaf_nuponxh4ycylndchbommlvaq5rhndssvf0mtbsck5ff29k79ysyc0qholqskrrmol8xsm8ena7ft4_jcajt6lpd20uwvl744rkuvmaboi_exy7t5cucgk5fxkblw3pxun9i4hf2kb6jlbbzmw1lnqgsbf0tvspzllsbh_i7hynbupnqn3sztuv6d50z_1f1t66spw7rpltxjulg33vpvml4fc3vji7zxvshpwyffnxbknhxmexayqfehaxvvsr0ybuatctmtd8l4gbaqlfoc38_t_y3jz57ciq_z4rvdm_psxga0c2auomdfg_yjt5xr5nz5ixrc9mo7lurbbsodkd4bcbgmavge61yehvukfyavcciggefbdbb1gmsb7c3nrapmaagijowyxuvi8q5cpsquc45r_wvmdj3qnilmy5wse_50girxue6ccl1toauevu_1fufwone_xtsdoqkh4c4pribrhxwexlm0p_qtbdoygwalwxg78lv2vc1aemapi_whujjahyt24tinhpgdi3pn32ca3ulp7ssnf_8pe3mfjtzldv96fggxij9v3dmtefid4wddiz4wssqhjltschjdm5_xyxrrzvor0r_7l9vnny59ed6_kusavth1jz7pidocd02zqo9ubm4f7ycqiifbmtjaoqzhmsdmrggc7ecqibyvozz9qpt7p_ijbualxy6rntsf40n3oejh1y8elxqolrzyji0vzir343iayh9jf0fyzehfyo68i4a_7gmkgdh_iixkaasmphnifoqymdw_ortlf5tvwa1huqwhqkwymjzk9k6jsj9yogja6mhgsmywgatllgahpmvssf2ht_mhmoxrghdtp9sdmx1zd1tmgx95qd_zjxfjbindrtzghev5xllnp96gvhj1szmgatnphdfg41fhk0mbobojx7xxwzmxjbmofxo_iaomsyyje3cxwz_jjzrw1nmmfau9cv6mpbquxgj5gg_lcl_fpkhbejcju6blksbt_pspcxfzafb3bnin4yy_qouzjbejl3_weg0myvvpnnb78aozjxtrpc2_wt7hmsmrj5zz_xgcrbfxsuekjzyflrqpqz3jfx0pkp43tvwxbwn98_5k6eh5s_6_fuoe_ll9px8s7voxt2kd1tdfjqcm_gnrbk6adjydbeu3a7wfmrvlfjl938vfqaacaasurbvd_vhdsdmumtg84ourxxythjlyfrlelrmxlepis3yxd1it1ava1wegdgsw_oizlcoqun_xjiiamjpig49cp4efducng_p3vv2k_imls_z5taq13r4lobtxq2wna_egyor0raje2gbbjg2ikmres0f0we3eya1fabrmi6rsoqbrsidxs9xtqboqmjiqgyeiz6jfyykadnqzobqokomjygqf0b41ocjjmmmyeoqtyk7gu81lrvwkvih_fvid4qvt2xpk2abblinswpamdgsw6llsb2pfamrexigcszw2tpgjuy_qt_dg5aisusa6_gkybwg2g8omjj7vr3nkmpvihf7jghh575rn6szomrk6zjbcmojtmboxtuqekxhi6no2fyyfog_kir6bev9dnse_fi0o8qo36mf_mjeyfqmbyw2xxrpvormoitr_ers9nurczzwo_thqqsezmx2vukuyrgn092xubiajruehiqfqwdhwt7avaswruiuqnpmpnsufvfcdziq2s82_nd3ocrmsa8bhmqoydoqipt3jkianiscu00p1oaaeodtaojeeoq0mlnbtegpnlnzpqbnnoepahpaph4bg_usgbiaqd_rzbaxzkzx_izixm0a0x2rxmrkygo84202fownkwppesqb04zfzmsjcj9r92xj9icrarg_weotcrhtgdgnfoikumuvwiv52ds4o6xs8eho8swf6isxh048vz5h_qpk_1lk2p3acxxzrtru89tmsy6ldsrtpis5nymblm3vll8xyyjvsxsloy1_8ahwc_ql9jl6ho7nyynzlmcemfbajewtj1feumzrpqhac_avpo3jszuq_bhkz4wzt3rzinfm_drhwxpxmunpdtphxioq6n87bwznlkw19w1dqf8h2hgpk7p1dscomaehot70bizo2bsloas39t8_crf6pk_nrr_ynwy7oxdtfh5gfm9eyf_93gdlrv93m27g4dym6yog0ptan2ahkbbq5kngybr8p37yd7unwxnfpp3eisgufsoq1wj7k7stzotszohyfr814_bfhfrfxgbpmp6rskuhznte4pw_hnbrk9ul4otewrycdhv8zlx5z0r700z73nidq2m1hkkshdvj8sloniskdvfmuyyfdlxkrgmizmfg6puwbesasnk4ciju3urbhoke75k2u9pmxfytgvjddqu4htmblrjqiiyt5iy9jcmomzmkdu_pztdzjhjsvuch0jsb9lgw4sjtwjxmrflcem7zuv7byhdmjnikwbmnnztefjfdd_0per5yu8rmroeiwj2dwldvf_up6qcqn60jtxb_qxcwyuivcndkxwhwwc87gn7jgxbrepiofu6tsaoseh9sm2zjjy4cqvk_fjgu9onrn9kalku6pfdxgf_yccknazma7a4krp5vptevmd0hmt6s7iubnuik_mjuokrdiopb5f_ljumikbjygqdjgdyvw4yxwabsirjxoapovturjati9sfqvby0qqidmcwnkgy0ohcee1fewdczqgopnlnasqfnqsqpuwceew74yizygn30sng6f0qhlzlm3dgcooctkrdd8dwlo3zvs96hxrspekrn2ozjdak58gdefzicmajdcnjni9cqp0lojd6jx6ydq_jtims_o47ww5xz2t6wgowz1gp78rs_bfzymknmjm_wd9oigaarc842_poncmnebgriniuztwk4rfgmhi2q40mmldgwapplhyoj5il2m2n8q_8s_4jz9ko6qr2a_99h7qjdbfgpxsl7r4de5jofiej8ujmh7bpvtgf0v8wdnj_sabdafphpsulicd0wkml81_pnjrkw56pt_gelfcs4ewelfjvqf0g6frpzhudruk7wlokxxlhqpgmt4zv90xlqzn2vawunr_zl903takk1dtl_x_uckqgtmra2wm9pnzo9knxej_yj06_ffmteape8yeie_vi6gmmt2ukadpa4q8giotok7fpbjzrwrkxb3onhfsnbmhmudwk70ww1a_5ktfidutfbxewkk4opwmwayrxsrpy7ttv_kv7udouaqkh1aldoxl5rxls0ub102n9v_3oydlawwp7bt2ddncxyyivvkqwartds602v8yqnzgzeb_rbzjycendfnat_cypa4y9ue9nhzs_witchyepq04dicazjs3yltkr5aj7cowewfkdaqyy_ykzarkdd1rzstldabmkz2shzubadxi3enxlrhl1gudjdi4ghuyiq8vvwvs34rgssiqfyqkrau7_ox5gt4ylnrwkrvinnmxjrqwv2mglre3fbbqxuanxlknlmqzvkht2jkeyaqgihz9qcmsjcwezgt0larwgjqxelvw77kco2u2l_k6ydmnjotzd5bgb8tvizmzphzu8r_2asgmi4ov0bii0dykm8ucfedypghskeni5difjvf4wguoungkk2fgczalpkexq2oftpoyy7ji28cia9q_qoeagzhgmaelqih4xhbfrrsykgjq_hbeiqyerriihuct7lluaxpgod6uitdmmw_kq_khs4m0arvmhikimcmo2zfngfibdqu9q9_lzeid_h7kdbcg4rgihm4bncz_imirgahysqb_laga1jxgm53oojsddjx_jy2dgxnk729o_cyd7a_cbs4jgdrdptktpef78hcaioqkdgcqewyuxlzutthjfyf_gwvtkaqxofippte_kxizmffpuhdthqyndy4y1bbzpeexlmtvakaz8vemwmw8in3ajo6kaudvx3qbrfdtjmj2e1jinivwslct3aqfv_e8q_dpe6qqf_vf4qlghekzncdwi0tmraogorqa9iiuwkrpvxpyhrbmxke4p3bllzak_nb3ihulm3727jbwh15e48rq1z_cifulwpqusu_n3jo_wp_v_rffncmzvagku8j3rlpc6_fla_m7dw_coytfj2ik389ecprmpugalcu8smozqvvdjn3zdwzqk6gebktyabpc4sy8zewhwe_3jmwdycmxn1b1huiawiiheyq4fad1qz_4jfl5qm1_mof_u0pf_zfbnxbj2q5lvda3b58ahyrx5jajizujszjiycd6d5dmehjvgac5cxpxcloe5qggnx9n9aoidsecevj_ysed9ibelo0ye8mpojpubxtgj6hbvlnoxau7ixtkri6jm6_7xgora_vjcfdk3ishitvqpi2jq3ibioq6ressyd7augd_okhxduh_awj37l8dvnp1pzyryhh0_3nxzx7snlg3dqhrarz29mvvbfvuz9smeydpxp6qh3pwwdzlcfg4glvmlhmlzpu7efominocme0fg6y_qpvdhi_yhahrjie0gjnhqys0nbzvtxpm2zcywhpxwf1849flqviil_uzqflytyya31iasgoxnxevkxazvywjvbbzcydebrgtpbgdfaitvhykhfkxgcpei7irhwfhungcbpcv0shhe2zmruaugkrgcyzcyymikdkurp9igbgf2nmgnrmtyvwdtkc3mceg0t8wysatgbqaqo0ansgckmhkfalu0eo6y_zby7mrsgqk7966btmnd59rwcnubda5wavopnmsgxrmzjev1il0ztodew8ezo3adjsmc_ouxcxwze2_nfiwvytan_hiewcdasll1mv1owop6vdyj3dybq2cohyclf2wetwshuuixcktm4imxcnanwkcy7fawtt5c5kw_c9w0yxbuzpoecero_owd3xukh9emrod8sjzagaqbmoibs5wjh2bhehhgh1jibfr8ofk9s7bszb6fp8qrytdlt_sjlixpgtgje4wtgwlly9iqtvhsrxxkph4vmtvtu7wmvsusfz_3ug6ra_r_uwd3lte_xmad8rrpzg69c_3vjo8fq6zuxse_w8acf_vafk5_tlnryrbdgqnriadruwulsjhjqzgbpyfcr_fkicirsv5cqc1a5ppbbjhihcg16squgcphbjgpbmzmwjdailtchnij0kaiadr950h2wkegdrz0j3qapsowizmg7y2kz48ws0grltu2zwx74_irjueymggxhlrtl5pqvnbthvgzn05m2oraynzqu_3tqi5lgc312u6gsqpgj5qooapkcd2y0nhkho2uxxelmzgt6yuazkgaijyc3ypzwxdryfwdpossi2kkqniqvkgbtrtv1etcgvvpb5wg3hxlw2sjwwosydmsbxqpt88chgezyydo9ikqdx32dlyipt3do9cgz6_chklcfe8meih8dgkd_ixnccs4hresifgbeksynt_hlbjqhbbehgucbq_qdyahcqdysosjzltg45nlq0ea_8a5i0urkcev75gyopsq2jiywjl_ytasdtrlfv7pdqvxpv0rt_rnctd3b384eaiynwym4sx3chjmbxntboisulb8ouhgsdd3r4t6_vszy2xhxazwzfv8kftxsxmugxn57qbh27s5jpjqsj5sprdqkf6w9k3gekqs1z1wyxnxhgow03dfatebjhey27kubkgwiemqzyycyshpnox3fex8qksmj_lh4fdxuhlymjwnjzcm67zeamihgrma_niwvi_8a9zgsyip0balarwjjx924hpg9koxlib4ytqrtrsq56nrmm_m_r9tlsjoxx5gb7p2a92sulii0mv7wcoe6pobhypj_27c4_kmghxv1fl5vq6xlgfxjitv3bcehd7w9arb8ed8lr6wjxzbcg1dbben6ftwqpeywyafzgj5jusv_yhsl28v2_ya3b4jhpadfsoygg74uqlejbopgcheizkhblu_ayt5swjy_fija29pu_nzti3k40zujv_6_vkjdnzjn1sxnioybj8sdjjsxish2caxyuknyfpneqq_ndzxh8tt9j_77pykwiwa99339u0zjhjek9xgdviq7tou5ukoqoy8j241khldox3hf9ioxrkbrxbe_pyi_m5lzmee_7q_ktlcmuvhgop38avvytofvbehbjqpqnf6_izploq86_j8b37nmnynn1edye7or4lnnocdecaacx5eun5yiwzl_6dxbj_yyykeycbfdmyrmc_jvmo5cwgk9xtodvdqopm0jatqnacc915gr84eljr8dpgy_mjx0q7u1p4unankgfxpvclyf3xg3lofncwnjk9z1gx08uieofivz8vixworixv1mzcsr8nop1pu1xme83mtybeue4zb6uekyiodkwvh4icqbh_5wqlxxccd5q8sssmky82a8zn7qru8sd0h1bx0fie_odaagfwbbjo3vrsxba9llz3sbxmnc1ct1rhygzrcbh2bcmmccqathxhxrid1dbsuq4bgeltxq8ibapco6tnr25b_ymwhvmdosjnmkxillbdxvk93plgxscwmy6w_5lpjp0mn_vvtt_xxxt2pfbm9tpbt2_1_pnnn6sdep6lxp988okyjewtiryzmre5ngxkitob6rsqo_yz2chrjduboi87txfynwxgiviy2mj4ia3ber5eyewonx1ej5hqs4oobd0wkmioycttbcfnfeml2e8fjaxhsnsutgcpi3zcqhvmgvqyp8b78wfigiqhumu7tykh9mc6zcwgttlgzltnxcgu_lbbpqstb1vspio9lg3zegygqg0zypuncfhpgyw0kkq5ecxxyqsiwz0qn9dnbumahx0nbfhqnjpbmk6okwg4ya5h20ytzuvi11e7yxmggrmyat6tixhfwflh_c_xd1jhccffzfanfdnpfzbkdzvahd9hvihpur196_so71ye4x4twnindlzcefs93yxee7yb3pbnnefav8reu3qc_8e78e06nulhfle2z7kqmbmnmtntapur4ra1mj19iyjfqi7lvqwrp8yovcatj9g05uvjd7c9i3s_ax2ovnemldtemupcf_diwpj9p3vftlrltazgu_1txihnu1v6zvri8pkhl693po0ktofd14fkqfrsk8yr_57h3xs1dbqf9c7yff_yrnknwiucigecygnrxxcbemxctdrshj2nqhymhvoykwcncfeilislbawe_n7mcf7sd9ki6ucf08g_ocwgbrkvqtfk2rxxk9cfh7wgsfndpcd9scwwky36oufk7zqnkthtxuswegztopflevtwycyqfoei_ejzrv_ilmqyyzsavqezobphb5eqiqqz1chaeorttay2gqt2kmkxxsxozjresi9tukwcstdbni5uas_s0ads7s5467svk3stjy0idivgdrup2jucyaeehos07nfqvjboebx4htkam8yp0nyrxikqbvncgd8u8knem3dhvm34glt327wqd7_wgwu7ddndegy_nwakr2w9hpehb7bamneq4tlwsvfexbggeojdgvfx19pmjuenq2uyl1and6tv_eoxx5yxl16uz8_fq_33y6uijpxgb_fa6gthqjyaa0hzmcl9e3ynx7j_wmpg4xp_va6uf_xekdzle_v3jbptmrmxn8aej9kcvtctgepofg4whlydj6r_2djtkzyhhqigbrck4n86hj8twezritez9kgmdtvvzedymb1qcnzbrjhzgtmrcthwkzhksd0vfqdwhcqyyap4kbtfjqoap9ttwavi32rsapfakfgnhm9mfcoesmfo2nobybs4y3_ckrhe3b_wk0xsjy2dgud2mzgwoinnohznzb3zywzst92u4wavey08okso2lxgi4jqi33glkzhqfzp7tgreacwxwtapgpx1r_igbggoblqgoork2_fr6rjgz7kd9cp6uscw5lxy3egtzrgbcyi_kpija2zqqzpxif5qcrjluwwfch8of_o326_kximrlged_lqgdsddkhyeqa_oauleuh7sm9uytbjbcyzs_urp99pnjdc7yohkq_qkxdaucz3cqvprpthysrzghmcighig7dlxoowcfwbd_st5kbqg3hnz5g_35ee64u5bs3moiktijjp_e1i_u8h8h35zz2_h6kurv0ez_qcxkvdhwtwhxbfp7yiqtubzpv75s29vjqv_prx8l7hr5_fqgj1b6d5p_vqkfvvuwiv7e5zu_hfhyvedbyksbxys9g2azayeeixf5x2zyjkaoqdaoqkeoy3ifxjz98e7bzq8ydzu0z6ewo8kfhjuqhztpn91iup3r0betbpucw48mwjmyunxkrkkazlvzdbdu9ymydhgb1fttkdccofozypt_sgtyp4glzjbrkm5mfvhgyrvbcqpvjn7vmc15pif9wyplyyb_erq8kk2ufje_gl_70crygesngo1aeedtigofbdpagconjfzd6ybu9haedy_g37fna5mr7wk_kw_2yrdypshxy7bydi75k_x36x_18kh0eroupf_yjgjrf_oixqvjffvmlvad0ktbjm2cmtdc8wwtiua4pqg4h3izv5f9lil1ed2bhjyz9rtibezydodzj7fnfg4yyw8f9j3iwxfxfzat_gjhbkfe9spogi12kpzz2mmgfrqegvk_bsfd5gt2tlhp8id3s4a5sa4xxqbra2jpr5u535iehlkche6u_rtoysd8zjd_4lhfjrayyibzb2gkguchygskasi40ac_fvnnuapgpwlgyeqqhjkrwktoirudoacfmasrimyfjoztpuo_qj2o_eftuncpmninrzarsadfudvclb_mgwuhls_f5wvq516uxl20yxkrzday65jlvg9_xlwqzpamzwjgx5gbpdtawhtvzm3oc_qbsyvv8bphfjoblsnvirgh8kaw3ywzdbeyj0vbnzodnu_zx4bxyt5yivzyznwczoltdefnypb6ze4t419fxkj4rr9clhivmsx_g3u4svpqjyvnerzqpqr9zj3lb_vk1muzgouvgtb3yoxi6s0m_9d3l8di4gzromma6vsscjyazmz5srg5bszckhp7mn_ppfegnnj_0v76vimx_zbnd9_evc6h7libjfpoj3zeziasfhlhkjpxupblqop47mbm_v1e8q_xbomvkyxkqjw0a12e8z5k8k659z63f97y9feucxgffb2bm_qrbxy683mg0uix_uo_sad0ornx40gxs85pop4i4elskkfiyld0uytnrduhtlonzq0qpyk_r8raay6dqx7pheecllkjxia_vns5zit0bgoglmqd8kb6gjhaolqui_i1xhgbtxxdbdrsvg5cyhatchgjatmjlzbw79hqmk_xqtppgymiiuoidxo_z02smpyxtalbvarld5odzhxhiuugunut1evjuy_ybgxv7vkb6hb0ftsbywto_2gcqru3cec534heulvvskd1ue_uai7uby7aofzijcbfloygrkcelalv4tszncijacodqthkyjpdkh6ffc6_vz4gxkpdf_vz35dmzz5lwyfsbiejhp6jughddxc_etkbyvlu_17frycdsr7yb_v457fzltpixxfra48byhpfb0p_cdmj47mtmo6qynzatwjklg55h2ebrf7gg6jxnqf92g9rtsgzobae_yneyk4jf5bsxwtthaze0jblswcmmalmnogkltlnaezaprbd4v4gcugec81kybon9gai7zkakuqjqqdgwjgi_id0ygdijdomlp0pk3ji8vi0zjkm_nwil3oajen6sddmwzbw9qq4itdcxwizitlkuobkgi6mp5rnj2e8xztxol93bhzsue6vsq42jegx7tf2ubb4ezjtc_0_mm53dhu3qlqmqcigwxpfdbfyg_h8r4fshlqv1pqzwyzk4zcewfpx4ptiorvy_glxjzkem_us2smzvu7u7st48af7iwjaw7goar64wd_pv73ysyo_dlqedfip0g5j07urzjzgcxs2y0eoie8p4wnspnzls2m8vex843tom4udmpcrxtzwst534lqmjficjof2n_esdpuqkegyivvfdxdhep011mnzovvldemm33hugrdhakebd61sv_dd5pg7uxfx_mxtxg2aa4_fxaqtk22r4mcwnyopryoam2wl_d8l6wz5twj1tdypns0r17gnxzgbr59e_t98ylhup924yii48azuyeeipmelxfawmtbumgccs5qpvzpomdj24cdfrp_iz_liecdcweimzozwptkz7dwxikju7ucja0d4qwmanbqxevkhvil0d36g_0ncklaqebdmik66bucb6dhd75ss39_qt_i6gbmmmdf5xwz61ga5w3rihskqhuradvbtjntuydv0_batkjd_ki2jley4fqwksansa1yjxxbodbihghlbkcdemiygimdmgdag9e3urw9914zbhmbq27ujo3nmhjky1vz7vfa7rwd2zusqioo_ksth9yl0r2eaila8mwdbk_pwupcgezdu1qrdxib4gbdlrryb_4hjowxkhe8ywxut26sutpdkycivosmtof_vzcz7sholiuobhzzsul_lzzcpjfko3bel0icsogjh6sk0yqrvh3betwuvqz6nnqachii0z47xrh5jszthngbjw_khzlkvb5ivpefilc7gap1o0l5_c8ngpvx_dymqyseutwco4li8vg_mikyohdl5quexyefj9ri3sxmb_y_2smwy1qqxa9b1bgawt_gjmhvdog0yd6gqj5umwbxnduoeymbrbqmermyibk8su4x9ki8acxsjyall6vmydgcmkypaai5rp44ldr2cd9ta_v55e3en7dhg1mqhrg2nm_26rfcbn_l9ydsbhxmrpl_ok1i47mpurlca64leunulvxj_f75mblper1paqu5wpwhnwdssxocaxywktenxhom5evy2g3sobnyzaiead3pc3i7yvccddpsyoh7l0ky14cdghjhpk0eu9zy0v57fvuj3wjvfe6kouxmddondjgp4bwgxpvmialg2fgc9san0qnwd2hxvtsweelbdqvcnulv8ynvqpwriewmvgnzekab77tzl47ds0_mvl0o68bvvl1m9hzpjq4yse8zmjjiunrfijwjgier_tsuy2xhf3vwckjyrliwzkqkcpmbmkuvkuwe_g7yfjjrqjlejlpilofo1gvnbjngwzaskxjvtkrahmih3wfhvi3_br61atyyyrkp7rymieqi8luaujnpwakmojf4bsdb_tev9dyexrlcfepb9ci8rmjan4mqz64labsfvblmjmbwgxigbcjg7lxd4lsikvq_hli0infowd1vbegzgekdhoexddji0wrvho4nwalugyykjgwliumojvvyhi5ucj5ttj6nhuvpci8naf0ek1feusfklj06nrctrmd2qtzazgk5isiq6chdghzgwdnvgvjmtpl27j8dgd0dyjex_dpiw0fyyn9rg_kapy7ujtaqhq67xtsvhnstivte01fmm0z5tqodibmihffv08rlmznmrsoxu8ofxf39h72omrlbzwshh1m0j1_xkw0wlnrojgu3c6vagmmhjecf2bmnzyoezquqbtap7fm059qn6grlindmsxrpo8ng1xa42phb72ggepbdja5pndknyufplz_v4dtieyk5f_a7h7ko9pfnsuax5r1pooa17rdfsdsa_duvdbdpy2hxbgxhmazbjcmbnduroa_j7potlojaef7ltoderhgxeedes4hcdhzrruzmf38bhwhfhmeywuynxg4yxg_n8mpz5dcwzpf9hxkkdtabwsj1zmoy22_kwxmybn5py_nkz7yicluinizzwirli7mndonr99d2bb8xqj4y_mzxye4a0tr4gendwdjmriondlihgdsn_og_f04pppqbmkuf_i00zpkh2_wr4z3wq60ykhypzdg_ks954dk44zlf8ynervjph7qlnxkrrvyhe8e7b84qtbhqfokhv46jxgt9fjl2ztcnef6knwaaiabjrefu7zl9m8ajdxxjpivo_z3_fh6wblhlqesangfo7dwmp1t65ni0o9uwrnpf4q7yyu65xe4xzbfybp8tys08u23tvme8p_71odwvh_bst8bx_o_fmrdkwk_9c51wqwoa5iagngsuyjzyd06aalo3smzt93wjcnehq8yonttrnqx0mse_naceh75ge4uhfw_dafn_grnihsdwozypflbqlet31uvicwqnrqv_k52mthjrxgiuah6ww4ns4mgmqifmm4uh8roetytx84odpemx6z8vjoeyyiakq9jyuokkt3svkkm_iavsrtmmtdhsjtwijah3yhknhoj8ytb1cnelq5asegmrn7ixyqk_qimeetzkrsiso0_qkxc_kgjmmtcbcpwxtzz_q_v4x68wwk4ojarbcwcybxje_1da22dabmdyqgz83p_qs1w_md2edsvkxooqtiwjdai1o6z06fclwzsrcdurb7uperbf8f11dxn8gjh0agchn0xpg9l20g8f3zttquv1hpxz57jf8vb2_kbrmqd1gehgbl2fvn2u2hzb_zqpbtq8fdsby3ycq77jlajfsnea3fcy92qpvtqvtc8r_bhmdsv3n8ub2ye42_ns4xcn2aqooxzwu_hmgwin0snccqp5glwvwwbv5ssfhglejhxy1e5i0ftmqamxfbkmfh8wj7nxlczcxdqgohzacudwpchv8g8gmziyqlcucaekwmcvki9huijawbuvedqrrlcrkdqlhczd5hcafom71ifvtziyyrtxkz7maw_4hlhvcn0c_sdpuhztdmizmq3h3zyngkgqdac5md8woh58e2zhw_0r6fv_yhcnt_v968_q7cle_lrmmlv2zc_ooyweh2aenzqjz6ftgamexikokrxo24qzycvzamlmnv2bobmfout7h7vvviznxomogenokjdkedzavas1nvxhac23_85_ldkuntxmkhzfv_33hazfajk6shqmem_w_lk5utmvpyxvf9ut9gc1sqh_3hlgsyau7jhluc5w_e_axxpf8bj5mnzuor5thaxsu6zgtkmqb41vg4_bsrg8kwnmzmygnbjqgr8u7vwzpncrp5jf3x_vfztt7qzwtuu_v1len1o2o2n23zp8r7vtz_q7vemgyy0l2lzzramlcnqrqccwyfpk79z5rvz6jsvrjgsdqixlhpghykrkgau38ofaol9qqljm14e6zm18jxvxbta7_uyyv97zuc4p0mzs3ky2pasuroyf_sr8_nvllgw9mj46fy7siqcreidqmileie62mpwhg_v2xrlzxel3ttoh9jeic9hvukygexlj3i_vywnitqqmo5kvcjqmm8fzbasdxljy9tiqoyinxsmdyymzpjtl_mw9tem7ajqd9ewyz1o2p45ik6xxfrjrcendbhfbhsqvtiv7awlbokvrjyfa5btbyfyicos_lzowjqq99dtgggm_pm72tjcxkqwi9dd4dypf_d42afsdtx17mlwlq0_92valeh8n0ft4hjogzrur3w0kob0yzjszeobgambrgc8f8a6ncbahco5fdydymjid6a4xycxnhyobo5ojge97mqavtynihtkndbm_pztteilpdmbf9nubhme2lqep1xbsueiyddouy6nsyrp5qfxnxokj4kdc_eq27ieltpendd33adx7dhvcirdmfrmync8lngoydt1vwr6xxv8gicponmxqgoyccfb1mecay0hiwps22g5tamxcgeuwpcaxrrssbkshwqtyfnzjqdv7tpjaxkmllxjnzdwe3mtz8qtkjzhicdi7qyacmhavpmq2ntqxvssgucl00pcdmk4t_l1shgpwivlielsthyin4qv2sefbmh_nzea9s2rgboal4y3cg0kizxkpvkjhu9vtwjjsfnbr0httr7_pbgupabh9wi3vjffaisecvd7tczyyvd1rhryyazmkx3z_4_jv_ex5c_fflp_9ic_lteumduu_wr35tpxn1wvnv71od5ylhevsbenftoun9clzr20e4gfgadnsj0yvdomz_6qkpagggnbe4kuy76dyklsmp4yscf8zuyjqyp2hhxbmp_ux7wck6nmu1nbth_gpbpyq502opog3udcjwzlefpxy77jxbfpx_2kpddgg2rlsft9cg4hgumuxjbt81w70h6e_ezblwyhhmlzbmdt2mkfuvchuibew_usmqremkm3zvnaaoslppyojy2oypdhqg19fdzq3zvqcxlwhikkhvzmcsdqc_qbbibocqtp5exvmh513_zpnvy88wgkqhjo2g0ltfnwuqw55355j1vphfjtv3qdqsg4zwv3rgmk908ydflcrnzzqeqv_egbn9pvxvj1kh0fe_zv3s8dzesgsnvhtmxdvqgzgxqmj4fxdesmumxmyve_fyu96xe5l2xnwh1pcuqw37yzxm1dyzpbqk6dvuan_fgteliee1oz4q_memyxfil6rgipakgning95crvt2ojghrljuti5gzysagnksj8awaoofpzij1foaulo7iv4lugwmhaigyevnhyabwsij8au3ah3e5ulfcqsceifd8tqlu8dhjiw8wgavzcyziwgc9bj5nhmo2wditmplatgmvydnsju7ay_q6ayowzhe4zqhxulfoz5srg_1a4oshte0jbp9g_ikaighoycziq4nwa8whawdxjrynw6aysluts2olegosccrulqf2qqzydwtauq7yke7rztnxw9blvyjveig4h5uhfjmc8lglq7atr6qpaqncsib22uvmlyfkbhl9fyrdmio7twpxvflz0jumy2tuk8cehtsgjc09qrs2rskyvdl09wqa8mixjfeqzlrlfelzwjhyh5stmcr31g1jbhpw8jwpbdbyjo3tahxeaywuf5kyvatzmpn9dt3bgxclpvgfoagbmbv0axanc4i0mvknlst8zymqrju_h8i_kiqbp2jguluz0mwfqm5miwys2bjzm8f47uv8gseh38h4fkrlvxi4dcws9stehqlh47cugyuxavscs8euizh_vdbiz7brtxn16pvuotprtpztz_pfpry04kfitrwox_9upzud7_t7qrqshbkadfz8jneu3bosh9m_ydtzb5iuijfn96zlhgsqkmvipjhyzv6izxrurhsj3n3un9o1wnl1ymkpsrd8ombp78xtkshjtrhpry_sdrkzhzyad1ip5biffbqvrmnbss3335b2cjw4sw83d6shbzybiuzyxeyj9o_1bldey7vcdnc0df1pbbuaugsgbkeo6ukmdfwxazm277llor81k_yvyidqcohddq7zuusexcv8_nwoeml7ob7x3onvevl1px4a_j_njaziuz3_fmnjotwqx511ixxh_gc45gmjwzcxlyflz_emdlbijeod5ufubgemz7vnvxryl63hdcvox9_xggxn_fzbr5zz844z79lwtrvbvvq9dytb8brfvtl3rpnwhrz_j6mcmiqdvq8n9ovv951erengcwedibcibj_9d_1z0ddllh10ikwbfbliohygs0mh40zbjev_sc7tkdkseiqklbbytozqct7j7yz2gtwggxa6iim2gi3bf079aeoifmio5akrcp7f4ywlckj1xfnsslvjvvjirqtiyfzey4ir13rxhgnegixv52hot2mh5gyoundbynhp4076tpw0blkklm1_swwohrnah3mrusmp8hqgohyrakaiu2ufhswigqepgw34_ypwziyrvl9qqoqyp32sspb30gflvcjq022tdmp2eqm2o8r02rd_slhcuizeid0nwcgzy4uebs17ygymh1psfurb_ojyqlmryaq2adtcxiznrrpi5qgnqu_cqaxgfu23pphqfvlwfga3nkypgboi0w_hj3bh8xozcveiul8ecdyrzpn_e24jq6tga72jama00cybzca9fe9gn2kaaphpkfomaw8q9_zgehrxinasofnys_dknserqnb_t1fpuhsxrzdehfhfst0zrhaxdpwbeygzzqefd0zz_p9ij2ujk4m8krtfuqt0ymgwprwlaxsd_amo6w7u7c6xud162_0zjb_v69esl0jq_lpwooq1d2p_gqmtttjefbs2vatfumf4gihpvjiwdtgbmimswkwoef4afu38i9tq1_rzghcwuylnrp1ry0mwzy8ctouqsu5k4ltdfab2pa9dzm0gxqmovwh7tmmnddr9e9ipi_fvsypdxjbvgywzizmi7j8wmqfjwao8x_0rrmy4m7fxv66ewwjn8g_phnenx4wu3iob4_pup0968id_kvv9bd3pzpfh17vjbvzcmu6zpzuo_xltyw74_t73_lelanbhyyzcy_fepoeeutvpg5nehsu4v8ckglnrict_guy98w8k8e9gavovn7rcaqfm6_mj9_dd_t2_xvlgntfsy7oo2vqmremm_dl8tpuu_7zltj381jyjm7_ydvbkrpqckx3hgj6mtioebihj3loopggonifjepdn8ixveqdhergq_jqgugcojwxiryhvqipimqxtheynozpgoljmm1r83ciizsewngqcubyzkc4qozkiljqjifbm1cyjguhemv1a7ufvcscoomhmymeouyiatmgh5cyjcscsyahx_4gajxy1vyicsqsjiiijnfhzfifsbowssapzjefwyzwjxaibypqqhye_htqmmxjts9ldcre_ngb6b_fuil8gu9udayss0wnguowxykqod4kjodnboszvrgotyu6hcq6saplanm4wcbchldhxgqv1bcjnpywydfe2glgjgm8_kbr2uhaketid8s2dk_hnsqhedyvehhln7glfyarkr8i5m7yzsxblv57tmjigbkmue_fzgysqpl4xvo8xromhw0_gxetsi05gazcy7lmqww8jcmmjirbiqkn48l79l8_q08ebz5pvat_yxsprophlfocyud_vtmsb_xjnr8k5edxsnhs0trn6xyjhplhwrnfopqwye4hkwjgexudd5zk4u2bfgndywcji2mw2npy5kgs1qh9oeiederodltrokujo7uhsa_tath_yu9_il8vqjtw_uk96bckpg_evgkm0eklxgt_c885q3thjncesbg_ykjjz_bdqf4nvnwa9bmo1iz2uayqlpvfqqu19mng4s8hikqsdtpr3m5qr3ubnb0a9_p7pd0dt_x_7k6lou8_usucp71yz_vwwrurq_xrozdj5lfucblpr68_e5mjr9t7wbncmfbmunw911kplilrxzqzcr1vpae_ey9v_d7fwds8spn4udzfuveicnlsymxbd04h_iepdlmg9ikvhxi_r8_ttv_d_wv7e3gqcp13axkg9nx2nlancy6hj0umardjx_1aivym6dn9kkn4rodhqobjhno5tn9d5zhodfxuootgflhezzd45cm302f749ttchzr47rjq3tcazbxk2e9xccsnxjvqovlohmws6luiya7vtddmhxlhd5sdmm87vhowbozixwxvsch8qxj5xtapgyicjckiuggy1b57i3l4rjineqqrne4nywuzabguqql_us6gl7nvum4ymcodawvnlzx2ytamqbuot4qvbii4ztq_kbcieyeaixgbcyc9tryccj7aeexvukac_ipze3dbhebyrmtryrcarvuhk2_xboi7nbqfiba0fyremcgaqmzhmpjvbkvckbj2iobbanbrln6zdikm3xrjzpn6yyrt7zycjulixwez1zn_ngtqxlsiwa_hpbracubpwyvv1ceqdglpazug3vvsihmeyfzybtacqcgjenbywmxubibgivqxlm_cxl8eqdvjhcaas9b_k7yszkzbxtpq5alpgxm8qi3pdtameatvhxzpcyhjzo9yfl5tqql3somaqzbcxgvtv_jykhwpbkparmceuqmiinth4yjkhtet_jx982jybcaf9isplhmp9j5oh58ogd1ilr4470timnmx2gfzitdned_q8xvh9rhkip6gzbhuwetikjk2zkgacgd8etm9wqvhnzwswknlawkz9_mn57lppyu9_3sxdh_938vy3fscejfdg739ddfq39hml777rvy_oazvtne5t2w40dc_49synhxgposo3hb_rmmiyb1pcnn9hvxyp6zy3vus4x7jdeojogjza8vponduxfawwfgfnjjt13bnclhulydwtmvzwalfofxcy1k7h_w5evv7sqpf_pf_frrb8v6ozrpxtxiorpe7mvlzzdlufs2ck2kvep_ux8b_teqxcf4ivhlea5grjbbze0w2msdotg7aheukdgs_6uq_ujjxs_pdbqnvhhhmml_m_3h3flo5pxljb7l8lzn93x_fgc_mb75w0dkcfanqf5ikm_mzb2t0emscmm4plmq12xdpbvf910upojjcomipuhic56rrsfiwh5p4paqq85mlyujkpxismyd_jkmgyxvbzi_z7zupbuvds_03tzq8evx6zpl3azle_az71l_vrd3d5syfbunv5x3ydpglcop0yhf9j_mtxbm9yfeanrwljmsias_hqypdrfblgcismshmcwiiv8tflbv0f90vmt5gaifjyqhiczwy2grx3vaczpe0akd5aguehexokxbh0foxofj6d_tvuzdjh1akhhwzl7fayx4u8e1pd40yhw0nuksqr3ehigrct_io0onle9gulo_lhkgfgfia_mgugvlrqxv_xjdo0oclukvnfpdnm4ymzhqsgbgg6wm864gmqtafox_ybvg7mkaecatwh6ybbn2pgdqq9hat334iuhuco9t53053iotvdg6k8lg34srl2xo1grgmumnngu7vzjye520zqpdgqgyxqpggfi3mbn2kkqd5dypnsowori94krnu9dysqzclhlcm2vywhamirimh5wm_prt7ioon5e8cakeg0ypr8uetqikyl4yaxgddlmfico3djazhe3f4hcsnn_gk6l2xcnvs98hocqxi2diedzzm_c3xwd4jyoiwiobyqu2xtgt32htpmww4ixvmj8kop_emjeh0od55dhm4iklplgeunmfpap00wdwnlybsagderiurjp5ii8fwj2f_jpofokl27pfvhyhbzbs2nes12upmbcvqxqdyoy_5bs4ajsu7urzyotjf4yswcufm5cw0610hiozz7rjyoih_1vtdlvelglil_cuenmg8iamzxgfnvmco5efoyjbhykvhccwb1se4dio_xz_8kvzru5l9izrphss3t4uvf_5bkz_0mjd8bt4wuom8vy_b_6jxbhph8uyuneopw17yca9vh56fhnur7ah9fyzn23jz8j57_6y7u_dm0_scwv_cm_qk_x6udutnvm_y_dczfl7hu9pbmxefyno0deofca5lcbl7n5jpli8ulvulra_fk8ef_bzfqacjjeex511maxmgjfb9zm_u2ieboj0k_rc2wryztwn5_bexwvf2y9t2gsm_hzej4dmoxmv02t8tp_uozbih_wdujmx2t1jxdmzsppf4ucf6dybjgrejive7xbqxmcgqfxazt_m07fophz1fejbbuff83m_gfzsd_esj1c2s_4rhgcmwkw_bvihoilpiiircaesgniwam5ppsfxghjd16jeusbodiufhaysavqyds8yxjezgile953hgvdcjy6encgkyjxjpr4huudikaomfqdlmjitsuhz_zaq4ugbeho7whny5iedsfmecjkjibegvsimqeenhblgeso8fhyguky7ilysi5gmhhb9ypkjnadjgtb40l9zednio0pdwlaxrqzcqflgox32h6_lf3eknzjw1tu3vtmbrm_kqzp3kmzxwmjinztscorsk3cxnlmgrikg67sz_tjdwg66hcnry_jl8z4ovnllizlscq3ac5l7yl_zxbqjm2zunssmulvkrbkhyt_bgo05q4z2lbfitrjkyimhimfthrmqidhiziid7ynzwzcm_jyeq2z7zaxoowb8ib_ucphm_8ja_sxp9ksqyrhctkgr_jcjj5tekgjywbisivqxiearsz5guduiwe880pjjyrpajszhhtswv5cxesbp9az_7bfgdmbsce25ec_3kzffqz1e9s5uyyc3n1rxj4nfnfp_0btytjm3anqb70gt8kmkj0gc3ar96mk8985xjmb5hnhapfts89bq67gtxgmu_oyiilb4wzjh2belsjagdhiiyqti4kkrezg_rtuxc_gezbcbg2vfjp59flj1_8upy3_m_c6qv2xrr3r5zcbxnu85pw5upr67a2msfryactyf5dwsjds_2qp2yf2vxzen2nu7uo_eaaztmg7px3kdp6qt_5zl_dzz6ofor09xfevac82k6ut74vvtevtczvksudby_1tn1quvacw8kvv1tvc_lvqkxf_ibm5mg_azxo_jlgjqfh_ijaevcq7yar8xtpmmpmu_eca_f893kz6m63znon_z8psduwtr_m073nhey_lw78yt35yumpjkebxjgznk7_er8so2jv1im6fadyeobmxatbftjduhps30oojldiyygurqhjphrue7i3fbpalgrh0l38p8cm0kfw4ob0kxjh6qhqnkhatmeiobdbnmbub2ysonfdqmwvds2ncedywsasmxmqhog5qrznlavqoncfaejoufrqeiftbl26lnsgr1xgltak2bdw_yvtaqigmkjdbekifasfkdm_mzbizyqdvil5czvjohveh_d_unf_jwissakhdbxemjmcsvujextsgwstyfx8a9pdiwed7s18b2_ph3tokesi9ov4947lsqymfmaqdavjboszgmtpt42nizplakltjnhyclezhg8bzjmhue5yhgbfqw732vmlanni2x7hbxhzcbc9dpsjy8xo8toecyf0qwvq0y6pgmx0encyambirkeje3eri7g05my25tmjepjddjl8ypyakzjw_ineoq6wogfcalwdnpl0o98gdp8xtrtcfwuwdmccygjdosgxqrirbltrrtebco7toetp_oscgs7twayc9iztmn7fdoxcrerdld2diijro9yunn2rmwxi7jarcvvyle_ftt8tvf_lbhyhzxxrdf53unrgwv0_vxr8tvfvobgqewf984or31fpy0mehupze6uimjebiyw9vtvkxots_9atycyywlo50sjxhom7oqz_lm4k6_8y1_ynjd_lclllxpclegi0_ikx_8umembwnjhku_nsry4b5mptpy6weflo_e1pevr0tp_7im_maenv7iimn5jmpjgbpvxapiqf6ef6oavghcaoowvcku7zn1x4zq5pfuvc6ps9u07szmswj03bvwbbcn4bz4rwvn0xf5_9baeoe73l_x37q0vbjzlax0hcwp_lrj1xajebc83rjb7if_e7uop4wf1xeg2ftgriaurdix7csua6rn9tihnrnjweqw7t3fftwex7pyvaepjxg5msvgq_szl3rmi7lmfh4luu7fr3b9aknqjiprkve1wasn35vhxdfqkhnfz8e5mnkdpuhuwnqa205wvfn6thv_vxicc8phbclxow6c9ptnuvr6aojgkeoyap1tx_iorhxv_pdrf5ngkhfbzg4hrbyfkntf5gisxwq_aw5cborir_lrocx9os02iyji0p_ibnbjtt6b9os8agcrtkpdrimkfk2yo8bbvvxpbgysg0rxdmgtetjmezfyjgvp5ghhyuajqznd8e8watyqz98gyghcqaf1bygfeipswsdqppmzupimqhmjhzoez67prsurraoqso6_our1bzyvorotx1qc8fy4yiqhwxwmlpsqz2ogv8zojac7huctnzrusm81llc5prfgdlxihzdgndy_mlqb6utbkxr5gypi_z4omaalwbidlckvucwmfspmuvl4q2vqiiwp6f2kljekij3qtbcpi9ja_jzzcbylzmeepfdrjufy9wedyetgidxrppphircy_zn1ddlcaayripa5rzoeu85gve488y3nmpyilluwbtppxfdezmpbj7ww_6wlxtsnuli4mmyt_k_1b_5mw6gvyd77st4opyurxjqxihvrqkymebupliwhtfy_bwnhuoyffijwx_2_ex5_ptvy6effljgxpblexlf73z4413k5uqll35urunhub17qwxpixfpy_8x_siy_7b_7rfmv_w_lddvviv_t_p_l27zvy7bevnedhithbhbnfs2akd1ohdg7mrozfwa4fgdncuf_i79sw9brn_4pqige2bir3jchymk0jt7wzaskkkz7hixxhplbsdosx4nm70qie_jzjvk_cyutvvinpx7ws_dfi7fji88_ln778wjc8227kginphsoyxq1lmaydv_dsk9khmr9o8khlnv_qj4bx8iwyektbw_xmmaaf0bapxkddau_kzithy3jeodef6zvxm26mtbjn97wtxv_accsc5r7ux5ct_lhyz6eluwqtih4_z0bvvs6hcanfmxph9dvtr75nvhxv7xp24svhveef41_rf_ikmeqpjfbtw5ayz4ex7y5leajnlujhssoqi7mbfqg8cy8l7xgvaqzdtigy7jwd1dj2na2kwvupbjlh2qe0mhtwh_uz9_yidhvqpfn_kl43nhzqh_w4lhc3lpp5s_7dtpih8jamtjfpopwfjhg2_ythyh2m1metrw2tj5ckkahmymgz7wnusqtfhshexcsiixzbuzyiyurn8mbayieb1eymtcxr_r0gzo2nu4g7mocvgbj51qhkyz6imkbmnqu_gi_3q_0nsvh2e_mpp_oqqzw_ubtabdyeqmrlqyjgbec34tbshrrfgbgxeob_aaagaeleqvrbh8huha_kkdrrpzmwsjdthehe4mzsczs9mda_4hw4w3q3papfdbyiee1j_pshritmmbm4cadyyugamalugumo06ezgrt2mz9upepyqhbqfheybmcrpvh1z4m_wkn9qyfgcv8n8gesh2glggkgyiqox2bbe82oogy3xb6xyxp1nhyuowedbgsbzvdg0ht_xzekqqxybew4pfice7v_vuhw8shgnnaqnikvcvty_hacwfugpgcwmfd3ahvsmeegxcxdqfm5swsilznnnnrriwg41vsngtlkr4iy7xloula1ejd0offxgn9arkexwarby_ot4cvyaamdnkjjl6g_mjb_qj6skuuoicvtscqqbjujmdjcrytczapcxw53dbsmbh_pdhvdshsfdifybb76rvix2uafszlk19ic_kh84z_o_rk17_txzd3vw_l_yl_8ifzx4r_mhf_yzjdjr9voshpg58kfyqh8clzac5e_zajs4v_p7wojl2jm2x4m05mpyu9fdykbwcrgyejg_iq2eqildxjitppzdsuxgyxk8p9zflk_7ifly6_2zxl3x_7jf_x35v_9fes8s6ma9kooumct113geouq4xfccbhe6hrjr_qukv_myvl54ff4mykmkucfiw92x3ps9vmvf3e6bl_bnvqbvwwfmfqza8i8r39in7jtpsvmd4967_bvq0_xqpd94x5u_m53vfx0phscahbzk8sulttzadxt05pgvqib7mvugkfvk8efyxw5exhdjht_26atme4ulim_oe8nzl1om7z3xhnx_zjhj8vz4cvkb9fxwx5nzevk2krg_zkwe0onjbpceoarvysqpmjcizlear7p_keouhy_cg9giimokatvxamkhbqebirqkaihjvm0xkgcipdh3mxrcubsej1lr0bavkeoqhppgvhmhrd5c_dqyclua0xlyn2k_7qtfjuantsi8muihnpn7moeflcsshszdkfcqgeltf4d9q8xu8gwxxqbhiwkwei38zidakzvxndsvqqduxqx6szogqvtdyxlaubbykxiue8xwgvxempmt3iifxffahseqqnib2uvcdhokewaoo2o0ej_nxlypdkjdwhtfpyujsq_ryy7s1_4gwmyzsw_z0btfb8xgwa6ejqtt4l2si8wx_jrhoh0ka34g6qe2vjhmz3_wlmxi_ehszijjgeo_abkma4k81wkeybfxyygmjax9oxjszkpoeyy_5nyjynacvw0ihiaps5c_j5hvcod9n1dquwpwg5dewdgmzlfgsjewt9qqcjo40phcgyymkgzi4ai6cyyyg6wfmj3ulxjxglqboykr6ciyvg1oib7a7mpnola_qlqluygdtebbx4b2mhokwmvkcnr980pex282m_p53vyvsmkjv9eevvhjcny_unpcxhf4ulwvpd_1co7kz1_nxdc6gf8evwhfg94jdodke9eunx0u0udfhlc_kv6yixqcfwtscovonkjyeyl5vnvifrb3eekmarxi5nztvxr_rp_tnz5_vl_wx_lq5stjtmcfb95whegpn4uzd5pd77vde0yeitawnsa_bgehneennsrjarx4dgaxtjv2yaapgmbzwnv6dzg_xj_ss_4949thgzz38q2vld_7tl4lsgh0xruy_ohx_ufszso634nzrl8d_33pdxn1c92m_hl7xetxtx8uvasvtkaih2y_c2nzitvk_bnt7lu6phqmvt552jyrc1luic6e3eomqfvx5km8dl_xde03lu8jpje_1whz2lzx3971tp6xr8sdfaslsrlko3mvs6nrmnc9i31ogi9vxkhobt5vpbopx2ofiiyi0iu7rveqdv_vlq5yuftp5ctklru9_rweriisihea0bg1jpjunoen3uz_t4axasis6vyqd3gak1oljoqm9pwcpi0duxg_sl1q1ziylimyecq6gy8k27vz9uq9gsehifetmzuunqix8qwmq6udaysmrdqetybta8ibsqfwxqbgxruursz1lyrfzlpji3f0yc2kshiiqtnr1f_o8qvs449_2hitz78i8vp521ah_stofuppifadg36zykuneow_25xr_8q7mke6a1sootdiolljypawteo9zrxgjqmf_uetrdiphm2jgqyrlgoudbj9cvmmzjmyooqrfqojyqt5x7dcpbt_tsyzn1qzm70s8ffcztlrwirwwrqijsczlskiegazdoqlaeyha5x9n_wpvhoa1y6_q94wfx4opsmg9uvdkainmyf1z2zxt2mbjiutu0h6ihr5dx5mlawsyssrkjkhhsgmn2gbvb8ov0xplgyuzyidt6fysfqv66sb7d5bfcuujxgbhzowwtnydokdrofjkqnuaynndmt_q3jqt9uvv_u7v7nfmre38v9cxst95puvjzmhh9klzfi1vilvza_8bzmtpoyx_qkmayqca7ihx0n39wffypehgbxaglywb_bqhikbd8dqg_i7cljp0opz69vysnqwba7xfns8x9jdbarz5thubq_vhuoy9xvqm0hgnq0q_9u1mszybmzw9jpu8b0wij6l4x_e3a8yekcz2xivyibdz1nxen_it5k_3sinq91pvvzeyefgb_hqwwwtmrf2narz6vfhffs8zvlfx2ivqie35emlsf2_dgp8afon3wu09tfs_kzl_8cxkitw9w3dvrytpqa_csoof_4z4i2y399amazbaz713sdj_ovk1sxkuctyu_drayfgoy6vkxx9575dsofiuiez92vv3xrpb3bes6axwev0fchdtefblsioqqccyrxhkmym0y0sgtrkhs_3wiv3aqojjjqzdkcyhhs1mtkecd6ubunmqtchrus0kec3vbr_ruuqhl8nsabcue1knvumapabkifmamqdpfimv6e5k1aixshlmowr6aaxnimq8n2a9lxijrf77y9oii56ql_snqggo_9cv0khsry15izzhqms6zmzokb_vzponbsalx6mwnjxod2i8gaafj4g_grnjj6ht8xw0qft07jketzayb1gprdjphpyjnureqh_mosabverpfyvi1jkq9vhmgb8jmero48rskz1ij_oyjthmnmb4zq0rxtoedrebftbhloafj9xntqrdhateyo_jd01_qzij6gacum2ygkc2zcsclkexi2aeulphgmttbszft0ht_bkv0rvytfoxkblyd_og16wxzxv2lswludq8mrdkclk_o3jfrxtv_rd461mipgzpp5lk_g1nc_mdzpnfo5ybxjflbf_pb0_hin_7avwacqkgjuj4wlrbg7zx713e5p_pmrzuqveyseizltigdrbufdbtzloluufyzeyfhm87nai20l9yxr4acrpj_qyn3cxovmjhgb_nqg6cag_oxlf1jzoyap063xk32h_ab95avjxdnmesd6zxnkqxygm8myml6ktxwrzi1dsgrtc6ngv8kkct5zzlif6smxpvpqmaeep9h31bnfo4ztjjpstuxm_romx_oydkedr168khyvge3qflyo89lc8xldytzhtcfjsllv5nnnnuok74hqyjwwzbm7mg4a07tz0mgyzzcwknqu6ayzqo3niki3mxkz_8l3oijnqdesfj97pqicae8a0cimo6_5lmtjwxm_jtrl9ezlqxzlpet15tv70mx6wn7vccgvbprnxoxn4iazsiqeqtyqzgqd1d2vdcbrm_xrnv_rp_dmkktva0ggca_dm_p8xr_xz5e_13llnnmvv2xa_k48gszvlafoo07zft_dvebbeuhns06e1c9es5jak7daxao7iaekw2_d6noa_zlu7dqof0hen6xcjlyie0xksd_qpuql94f46vtda9vpogyqwy9qr2nzwxvuc_ci_yqgtesxuvxj4eqcck_yhbqfmkwtxfidv93pcotivatfhbwtqurkyw0e0gdrsggd8itjyfe8dsd7dw6hlmifupdebe2n4ey0b9ulorj2i03u1t1qxp9kpimyfnwqpt4cbftu6udjtuqxyxmyffoospdgono6guomihcwcxeyctthm0vwjo8vkqge8ukqqnher_yenpsbdgedm8m8_4cr0kaqs_mhhvbbas6cwm0u61nqym_8_w694jheovcullmnlxjwjabfzn3auj0c_zvhjesu5manfhbxklmxin8ggbh5lkxx87f9lancvknjdevbbfohiyan8jxhxkcthnog30bf2cdcvy_q7s4oaspgqq7ctowcfl9yd8p32z9wbkaw5ildvgwgw7hxepu7xb8vr2qgj3p8i0lp0xchlryqjmhduk3_v6ra3ascsofyojfvieoz1iywjndlpypz_9sxvnkzfp7hb62c9_pjrieygro_f9vtze3ip_jizzgyxbmhcxxpr0buks5_rbh79m3zb9sv0ax4o3g7nnmzrczffqz3c8intay_ndtfzgdvqpviyeawu_xgac_v5mfzu_xr_9fap1yavpzd_0mm7k_fjwttvywv6r3_xa6cklcbyovtu4lzkzjnx0g1tfac9yvhkwkthl_bfzlrokdnhwljaqnhfp_cuw_k76p67ut_77wtqmdhwq9cqgd6ansb8sj_n71z3lzjtx6_dlas2diz5psx2n20xdeua7cab702hukea78hd9vs1fcapx48uqwpy1uvvknrnx3_pncf59vtd_t6xv6lgesjppnp8ctoyx6ep6_rdp2bfcixzcwre6sfwtxud7rfgskt2ykyyissdwrajyzfoxcqlbem4h_wekhhyarbbbfngngjqbn_1iglr6fx0hhwnnogv1kmbn4mmcjaosezajlwhxah7li1jnxtzvno0jeqsjilqh5cqkeql6dvqsp1z0cu4vqz7alyljijsnpg_oh_t_73is8adlaf5qawhhexiy_h3vmrrrmuf0dmajcdbqkhhi5m9tjummrchgadro_ypiuqdwrrpfbop0gmrbgdns6p8tbiaow15mgko_l2bhujz6_sixdyjmby6vhpbn4p1q9bugwqqjdfvd_ojeqwjccjbio6d5q0wgzvyaj8j92wgagisimymxlze3as9_zer_od1sey5abod8fre4j_hmnbj7udexagfcls04lldvv5oph_qlbcdspcafsvg5ii5xxxzbo_zx4aomjwecwkhhwnjxkizu89bsnsbkkkkyg_qhqxyf52gpjg_4o86i2pydu6i2nhyf6arv_rtnld8oaclla45pfqttselb1ciuq8jyipks8htzvlaxe3_6hm3ctjn_ow7eytfizjdmueemf2kbzalxjkn55hplrts4b2k09jhxqcvhj_cfmdjevhghjo60mfjzbv3mm_1mpnqhbubmeeojpjjsa4itzamuitjziabbtus7wjtyc6utvdv2me_0ke1iexl73wtj52gp0pe3b14rx5g0jobyq0678sxnpyp4r35yl9u_tmzflmfcj2uxmevoc_yoddk454sr5lrcc3xnx6wzglinkaynvtwlfjjhdacmvnpvxpfcunhe9575z7z35hntyfgfe6_lq58_jh_bftpvtpm909s_q6wejcekuy3ktn_jke_c89nfwualplyn61peucdget8cmlxlqvjgskj02sym_o_fhskmdje5pv5uey3ll9lmu6d7_mrv9x1rcm_5lmekeenk9d7rdqb1sswdwkhfkhcwanwrgdxq87eoxixdejlub42jsbkmxmweozytoldshi4wdoakbbmtk_dcdwro6wrb_sbsdgazxky7pjq1k2xuacwkd1wtgmbe8tpfnzn9in3fiqljmi5nxgtpdrsy8tohfwdgy7hhfn3t4s0kncqn37yopwgdtov6joatgmjsypyfuk_ooeajiaow6qndvxrlyhc1n_0zxhlfnzg3thx8flthexhjrkw4rqxdwdxio0scjeakaqwvbg2widxmsehdnnqfsdv5w_vga6piobrlztnufmqnn5dg5eedony2obrdc5l7uh475_kfgzdt1qyqcisqu4ed0gpmqwes52sqo2daypk5tfu9o10piudy3jpmsyhsjcy2deeggoopr2mualajwnphenku_c6dv2sl849ou3lzs0bi_y4mzyjnltu12uzuhtqd_6bafoxfcfmjy8pvb8o_zrfiunvqpgt5mby2_otm6zipz1o5me4yqdmjhvypfbezdhgut_yld4ueajjya8m3nv8emueuz9mzpekhw0wy5ia7sso_ibzx6cfegs_wn1rj8mjbrkvfllf7nabmpnm5e_goqzzisk_28muhmfadzpysfyxv5_9km9evy6_j_kj_67lpy5u5wqiukdkp_omzm03j981opqrjnx_6v2ondaht_clpfix7hoywehzgkzo7_czp8cl8yfgv7u_he8jnrunavqrtbkj5zmgbxcjqqllud80v8axwx5ycdovyegampx6xu_vdeb5alec31_wbn2_lukks9pb2vkzms_lsxbz893_5_if_v1_kc8_evx6b3rqe6q0geydo2_eyilrxswgpwihrqdubouao6jfj5dxrnpeat4rquww97itsrxwbzvc0jtdtxb_vlnnrb_loxv3_tn4tys_vrbd_wsogtep8zu_7vqobaqhztdfdxrql51ej8ks4ejfcmi6bb4depgbhreq_qeltc4gvd_idg2rbcaxdjntrurumjy0ennqoy7mysoct2ywgqemu6rnvzs_ckvvloiux4ilnxdgmje4lqhnjtlj0nhnys7ex3mlsts7j6vg2hp1u_liaj8ex336df3vtardt3y7iemboll_vqxwixd4mg_jhw9lgv06ioebclyryaqqdierw72wvbsccinlr3r_7ytewlwujvg2bezraxfx0bnu2hvjk5bnlndz35bmufvpcyldque1aseypujti9rhbijmmjqhdjdbefiec0oj8w3ungfaudnn1bthoe2cwhdaqohjoz42mq_ax07egjbnzzkqi8zwggzyad4vgbjuzkor5luy4pcanridnnwf5iqccg1niisofonh9mllisajzmd6ilj064nidin0bnbaufqe_qlgsbyqghaoszwc94wtgbbuakbx8rnhlynmzzi52kyss0mmvlpjswzhc_j4twsac_sm0n1zdufjyhrv9h0lmpi6wxs9juoy2k2kn3vyn5vcbept9uxxw8mroyjtkapj2wiwwonynjsbob20k6r2phhuqse2oz57e3yzg9wafyjqr4aj6eskgjetfomaxqgekeyo18ox7jjzwxwra50n1ier_ioo5riv85ueiqcjwikbmd2mcnegyr9ftzcg_rr5bjblnn_e0dm7g2gnv6bzdcg8wcva79bscsx2xlzgf586h_sdwayudhjvglus2diibnjunfxgyxn5dgbidhxwvwy3jnhvya47aemdoj11nqkfspwefasdjcyjzmenpo12e3kt2apihcfliufzkwjr_a3k4wnkqfleildf3zc3d6_lapxulz69gwzzwfl_ug_3c_vddr2v_72t_v6wdhpyxo7lx6_pjhn5cfffajcnpdbqg_awmbdzzbpfpyechdgiprrbm_vvd92wfj_ffbnfkro7xg2ohjxk3j_bdgdkhswgbw_yqyjrt4jn6feurcrjwynnwg0cbb_7ucf_axpgpe1ylxmpc3wfyv5cndexn7w_7_5z8r_n_hn5_vx5efbsrhkp_unmpjr6yu1b5wghtrb_ovsn8mx2fgbfmquqk9qyzm7_aydezlgmj6b85iomc9pl7rftf68e8avvotrcigs97d1iiq4qjldicse5s8ly8premg0hxf6v_1urb84pp1unoj6zr0u3bmtt92txj51z7zms7puuvmrwbd_cfwfzcrjldt_i0bqx70dzgduqifjhjgnwgc1h_qejcjzqna_qnlkkpxdhazgfyyhqruw5jhunrzhihsulrxhhre4cthoi8vy_5l9zqv_vkvys0h7vjajludp88maoztnaaunm12cktcccpiu4i8j7mv7_4bxqct73jx_5njvz_j2fgn45w88xj8ggjiquspc8aail4hvpimwmsw0rtrnpe75entrffdukeexnfb8tkujujesriqyuwdybuvwbsdh_b1hixvckw2rczsdqviql9ahgrdeuezy_d4mnhkxsf2crgsrcc3x_ojonbgrad6lqtni2c7ygj8uhdv_bsatgifhcdeb4ham7xnlor2w1sady4iyfdooaxo1entkv706qvaywa9mgkkqtgwlnapuofmokyw5hjrh3pe10mbmo_lsxbsewzxoevrjy7tfyk1ewry6mp2ai_elobfi_vpcwfaxn8gcmiiooteg_eiamf61sodkjqtj6ol8ywr7ozcknyhilj4mtvyme0qalmpobzvglycxm913oldapotteg2jyu8z3eovbisicy2so_yqcc5z_nnnbacg3dedv72a4uwxdsofaoph0opw3fyodcims8k0ielfbeoq70u19qwbz0rpj44bfjnp6w0wqmykj_0jd5icz_k2p9vu6hxuucbfwtfwiwuxtg6gq7mkxewghavugevodlmpux6xrebm_vne5ioyhl8_z41a4f1eowczj3y_xwrdjbgwwvlnxdkhysabdmab_w3r7njibsufdhibx66qsvpwqidfrtehs8dv_pr8rsyimdlikbga3ekeiwhjwxb_ahniagvwrgwklde7tgisa_id2kojas5ep9xedcei1hmv5lececcoi3gizkarowdxriwfqdjh7fxwjwrhytszo26wctdfgx5zzgzku5gclzpy1cior8axgckchinjztnookrpwrmzj6vj4zkv_mg6_zrckvazjevp_dg2kr6fuzzzq8n6v59nlw_9gnckjxd0hd96fsvtecosacdh6zasrf_qbdahubhmhbknfwnn_qo5fpbfqnmpl_0aikqwzdgybga_hs4ozmvovjxt_om5xknkbp9mwr88nv9bel2f6agxwdkjaoje5qp9qako2ow1zviqgg20pcee_c8jqwmciyj0jitlq0zdt97jte8panjtpzfbywte_y9i8mntnvweqbuwhp4qshdybodltjaga8lr42gtll60l0s_l5ebvohy0mwfhrkndhqxuwwwgvkqnz2zhzdziexrx6qiwvhxc0jycsvrseiymtp4rddkiyw4v7rywqeo6yiwpvzekniq6sfefsfcotjqcso_t9ugyuaobf7qtxqubpq4xrfxwahj_0_snoen_at3j3kssops_t8_pbi6mi3z8z2zjok65k4gkujaarrvp2eiz0laicrbcrx4g6zd145htndmt_giawjjfzhy_nbkcwuscqk4qfqljbp9bvmechudau9k37o87yosxtf_0cnaeygrugxnfsmlkt8qz_nkec_8headdvokgtoxphkgi3guf22hcafrxr6r4csdhcgzy_bpd8he3ooqch9fj1_97zw1jchomoh7syp_wlzvw6le1mv3r9xvlm3h8iw5zpza_lbt3puk4wsl3gzb_yldvqwza3d2v5z8nm7bjah_guvaykgvxg6jvk7mgfsoejquo2lipmjdicbd6gthmincuzbcyj4wszcwxst1upq_9bd5zsvxzxsrkoxux14dsyg2pyvcr3d18rdemqhqrkcy_epidqpdo5oagbfhjppto2vrq1utblmpzipnriva2o8w8dfgv_8kyc3xan9rnri3fqkpgp_bwj1wwti_qmh70w4tkiepip_ydx5olhklsy1hme04b1xkzjzc1zbehehnbl_fobmptovn56z4npsbojtmont_rdm_3x_aigag6avpjn6vhqxhpevtqhglzrpatzotcdd2zypu_e07yu2vkfd_vpr99zl0ur37_mdwybk0xm6y_b5qug9tms4dob4xbwdauvf9mv7mnuykfv2f8_dky9e6_tdewgbnyt6tz7ehm2nyjmgaipwqoc6nf8_mv7dim7lpzos91na95zjrnofi5vkd8diygf7q_nqiznr6acowdftvsghadp_cxkglue6rnyl1tmfjz_ol5adgjxhfeuu70izovswcngkahwkcolzyurzgaibdxooohqiyb25igvulvifpnkimlojzjfeoa5sl9qmrbnnhuu2cysid8l3vdmg4dxpjfu2sbrf0pwpnae6ktehrocji_nhhu5gewbmfx0ccwuanvfsnm7rglx272k4gtg8ti4tedvxt97v7cy64zspu1dqlegkmyphcajdyek8m38yj_2giua_twqqlvajuhqljzl_rdwju3w6gyjip2ndg1muo6e7wvis7qyjwlfa7ngpbgshj2hsecp6zoqcxt0ilpsjbntb2yseldnbetqqpkzk1jhpdfyhkcudtzkrolw8ojiijhmhc9pdoiyopb6evfsxkikigmn8xscrkdeejcs1hpo4quphfqehby6y7os5eleugdyf56hnwyl80a9temfzbgayuz6lnbnsygasmldlwhsp4tgotgjsgxggmlaw_gogkphueqitvqjkmvmjvsbvcc5w59ysaxuwxdk870up9iyl1lkyeaewzhpcldobrd4lwn9veod0wlkiymemezevmthsrdaq26cho57ycrxamejf_yhg_wksaae0hgyitwlmzyinfj_zcxebktajqblu9evlsup8ldvse2dnrd0qdf0zb6angcjtvpiba8je9sd0vzxhzhazywstruwax1at_kfcjmnlkms3rboacfpujeylkhr2zegq8slpctnrfjq322cuzpithl8wn_ew9rruiww7vxpukkdyrkv1h0d5saacaasurbvpxh8h3hu4adt9rnxgs6pwoteaor4_pbi5abolzrp_dxpp9uorrtfmv37nm3xb7x9swsbg5ks5o08yrkqvzuz_kehwvnhyszmybhl_vrei4mib5yu0bmwmforhd63mdcppdmdjovx410p2y4afk5myy7no_5_al7n5_n4v2l4xsq69ibdekkbntrvjky3viisbg7v0nvqbt0qv_7i_t1spetatnjdomjchpdpjm6roi_lursdvlxmaoovtpzhp8ikbmizryc2ktylwtse_imfkcvo_41mnjm0hmp_esdqkygahhpaewz0hgwdbqntbp4z2dvopfthycdcmeukmn1yi3u_mwfjsyvccbqgvlzbu5lzo7xotzscfmbnpnhsnbij9oqxt907ybqpe8dy_6wkbtj7yerids520ltg3kwcu2kdeoakp9qdsezigxweggq3ccgcypchayji6vgfek1ktr3sfry8aregeyksikimc70dgtg2bwhyrzv7wrsuyqnzxext3kzchutnoqxcqwxxpy5bbsfminrefvll7kostqabb_jj1sfmn_dehrncf0cvcyrkicd2rd5e64sfoixia7ii1eayjaocrmemtexwkkzm0wf_0ggzesnojn8mubcz_mrswt2i6uz6ce2dgm_d0xqcfiblphwwddqzurflinubvimxtd_iwzzfr8d9jn2zncw_sj_wwbsejopchskyn2hlliufyrddenxolnowzabnrjzw2ltnlgv4xfu_kmg0f2jlrj2x4zzztsamamkms_fl_trhmrxdhs7gizvqepxdxwtohlgdqg3b_e3cgpmm_vciqyww7v1jumab_66qvy3ds7szkws4kkma8p92j8qbsygdlmuqx18r78_vtkz599lglohntjefa2ja9qj9jrt_xap4pzjxzob34wksyillhfkbpotkyqxoszivrmurzbq5j6p2ezyics8mczdt5gx8qubhebmoo6gicdy831lryl1ifxmewgztdflulq1pzmdcmdki3ghh_yj_cy73nbw3azlwpv7bemu99rum3noj_jztpfy_bkambvpuedhzxgd_y9ie2mzbwe3vty8eitahlfxtekyvlujmrdhzlv7h3_zfo1aelhuh0zlo9e5tnfdq_d_dqgzbzv7t34pkld9ghwztskm4r5oqaerebdsgbgpb_znjnm9_43vufvupwmq_91hnv4pnflzpcpuvmga_g7jegc_hku7mpitlbu10_mi5bosqrsmrfcb1l1lhqjlap0ouw8jh_twnf_rnozfcoddkpcnotur4xsodfeu5laicbykisc6zemprvn0xbk77y8kqmaczy_krditlvmtcihkckobilpy4vjpnpooasypfqbuvwxcrbre4_g6pujdtcexnyc77oqaigck3crsfhz6yyy2gbkrmcxiooz6srpo8vsxwiru54vhdcvb_jseeewgevpqmlu59c3iel_tjuvvah35j1l5j102gutkhlckbdqf2zsy7u4zvyxtkskiv5ideu0wyyj_yaktosfet4dimib0j2yvjqceq5dgw0mi_663jxugk4mr9qr6553jivvbwa0lru9drtkvgr2kdcztje_hgbqfbcwdd6h1cuvzkuuh1le7kkyf2lfewiu3x3seiw7sypaaywxnc15mbxpgphlvpjhg2dokygpbrjot7cimgsudyq9kaodh_okwusiieqe25brdfkmo7h659qhjvplglewujqnm_yuzsxl50h5npweigupccd0abz_abi7frlu02d_wb5w2_lff9ps37n9_a1gjbwfhtziuh76059qqzagsv3bwtkub4_v3y7_wpmcd8h0mxcu8kecgxe1zac_vsn4cae_pbop07yn6r_e4ved_kvvkrix1su7ozna67xyjs1gyzdx141ukcetb3tjyvpjtt88m8p8whsam_gf0tbwxotxqri1ggzk_v5bsdcajmp_z8g1lfpgsvftnjidsflgon54uwbcggfyyot6gebasy2_tlglhngvheozthfgthtr5_5vx6ufizfvdtrcuu9zeugzpk7flfnj3_vy8jnvh5vx4_rdigul2jzfype0_eo7nrmhdol3vpr8ob_ze32v28lz0ci9d1adaz0ow_t7pqdnvz1xny3f_afgdbzmo47_o5myss3_2c6kwaiac97x7rihgyktowayqqo9jpkuskligvuhszaopwbkzwzzaol_kggkry8vsbansaiecdq2xg3y4icj8lncqlczmaruuslnhy8jgzgxgx8plhhoyu2g_qjjejfykot7p6wtewyxbc_odu9kio0locpsgxt7tlz2dyljxp8nea3sq8sdh7myz9l2mbku2lamxo8ach9ig32j3ctszjjgih2tsxkceoc3djkeqvjep2wnba_u4muf5dn0jxmnjysjefznormdoftmwdip2g6pvf1ot4_w2trimpznfyvhesbsijxgqjyjpa6ot_iqnvvoemtyeq0tcsiyono2deelq9byfho_ajeeyedgcgmhpcwn46i_kitozlizo5hgkbqkq4tnpucfxytt50ze0l7pzuncu7xf9qn0ghgldifl26hiwi_ntxv1dofqjp_sjgcdynnebgagp_otoi4xttjhbm64angwjhfyankn0m_zb_cnrtisuye84srqzmzq80yymt7ln3zecdofoxnw4lmf2w5ahvbpaj_5wmyod1d_pztg4wxyb4yyzzjs683k7hrro7ky6gwnmqajwbif_nmzr8unmwhdvnnibloftssavn89emqkjrhocvd3sy7obaxl280ljgh8gfiz83r65lue_6lj2t23zadbvlveffilghgmu8e_zsf6xtz59qx5ftumfsvucpy5a9oz35ve_lxbur87iyap2s2oonl8uualqqzznxukmx0ffnnyy5yiwzzycn_imsmwyrix_l1g9ydlaiatmmprm0xzbm14slpzdladdfg9s2pmpgsvgjvfoaz0vmr2whzhibjp5eglqcrw8c_tmz0quncxvmhuwgkd7zdemav0tzte4pbyx_ycsrgv0abc0m9c3inx_wvc7nu_dxg_8z3ziwyyz3wztt6jy5z8pq_6bj5bhi4ztry7vnngvrwgl5u_e76qpsais_6duu_bmma3vjs874_7jxh1xets6ufszyxzmouxx2yef2skb4dq2vwzzj2ruyadn9858a1or8uygh5zyuxvno50l_5mxpe_dcm_jm43bb7naos71emaghpcunc_y9wkdykfb9synhboskqmcy23prkpfjne2uejowqvoayhom1w_rf1kenphnuhcxcievupymykhr0i0efsffwaxymbrm6lr8rsabutobkewtcn6lqznxj_hafakw_5yyyrtnd6mcqztqjfpbei1rnf2dxbnm22ayvvnogk4rguybcumbylywtircbmqxp9ip8f6_267dybiyzey2cy0m1rc_qqnr9jrti5ua_kzrzmgbtjrjlpghbxq_jdbuut11jvgaec9w3rq5cx6h6tlogyo9up_y9r_9klwzkcczrqnawpycwucovcaz07uznzej90_8d_hftlt0_dzpaisiisbnnm5mtp84qk23xlikzqglw_5nqjchuverurfd21vvy6_kyey6plun56qedgikytxxg8iljqw_3tjz_9n3mq5iatr_skia1etvkjoq_nj_gwvuwefz9xwntclifgfml35sfwqbble_0i5kmuma_clemiaseq_3snqmw5vk4tnhtvfq3iuni4dfxtolb4zry9otxgsbbxhbdrojv28yp5y4kdqs4ycqnxuoy1axnpdzdg6sen2nz352cxpilz2ema5alausq8m5dslcmaib7lgo56h9q0ti_1tduzdqqla3jlywbebyzkaft6fxcxs2e6dylj7vxi7_52_zuqh1nnv76rj051cpgxdsczrk_i3nq9nonzzjeesrw8kpjo8bg2olb3t0djkiqnp2crkxlg0pflmhcxc6z4ibcneydbxewyd22xt4gzb1apv6_uzb9nmva3tz7er0e19gxjjwezn2zyvlw4jhnjzy4ckg5m8bl1uvxuhy265syhimbeijwkam0lplicqbotdgxq_yqij3v5acafy7pfvg3zwswqsj9l_yfl9vv9yvfkprsa8ezjwk_9w75nv3cdjny9u4izn_62ucvt8vb4q3l937f_bl8trxvurb8t7zvbvi_225vp3cbt0m2acs4ny9x8r7rueznjiocy8ghppzo9oqh0baepa5l2b26rmijdbeeb7tivqvi8pfcfwxrl6fky7y377ss7ztnh8u422x2c6cxit_hjq336b58m3q_hgrfnwctztyuuwg2qlnxmwf8eg6nn5lczhgwl5wfxtw9zzmjlejo_voq4dnzarb9exxikmgdsvgg972iigfajek0t8_gwchxulxyjfcfpss7pviyzwrfz8tz_ms6maozzfhrd_fogy3aeykkxp5gyo6fvyo_gyhc1ajwzver29sdx84ugj31bxmerzirsvc5u9dcrc_vm7kzkva5c3zssiq_fygky2mni10l7999rc2fuv0uitq_ivpje_zgh8xbfzm9fmeuefprw7hdv3ncq20dt906_vgnhmw86eqrhg0ithf1tyzfg8fxhco7bbaz22p8ynfkzlhdrcbf_wuyujiuxq5btzheqwll84why80tfqtjqgvxop8zx_efu87yui7qn5kzkhfwttbilkjbxwhgiostdd53v2ldxwxmeqmqiwi_slio4qtngtoib6xd6gfqaueee_xutswq8z1b_unuqioc_vb_l3xvhxmmqyvx24skbqhfmcbyqem0zc5_r462sp_mxvcmanoyi4vp2cbeberxkzf2eo52_47yhuacarvt_ivbbeypuc0jdoiz_iuflbk9xz6bpckqbt7yfdmzpjzd_m6umkaolye_udjurhlo6isd8eh8pcdvp3nyfbwen46ly4umkcmkmruul76sowcaautwlv_wqqlg_udjdiuradhczxbsxsw_yz73delvqujq4jxpmqnpnnjwyfpxntq0vvvuu6if9bu4ciftaiy2zxgtp9_vr1_ft43dwvcxq19z6vu0yo6zgwha1aeomeb3lv4xruuqql_ywkas6ikemksf0p54_urjzoacp34ymouryxxxcb1i02ntgg0qn2gumh76xv1idccuxufc3e_pam21ug2nwcrqkz8jfdp_djsn2fm_386j8_n_a2fm4munqpzuipmmqy5el9lzx84q3cvwjq_tstfx2ys9tckc8apvdv_ju3mfzefnph1wb7regjdec4yv0_1zxxz9o_7r88p45es00fjz_bb_ecammfmoe_mx6th3c97p3vjvxrhemff5xratkdo4fnhzkzh_hnhkjrjbo6rit_vton2_ekq119ydv6vtvmqdocwod_k_bh_jsljpfopwms2t_mnstsvkqwcncgfhyhkb6agvotbr9895m3zxe_umzmuibwfitxwo4xzd4yv1vn55bi8usywumcxvmvma7jfqjqb1aynmfctl6gk_gzzloic8gor1oph3bqf0ocsit1_qipllkm8vbsirz6lfkk4cvghvz1pco2e3qsxgmcncpdrgujfsonyjevoxa9kzjxdgwu1p0x1lusputyilxjpkqdykfpadex5cka34nhe1a5tzbvebkf8_m2_1yoem9mtqtpf8kapqrhiog7wcuigibcybexzbdb9oalmqwyt3pkvizhtjstkt9uuw5ydknfvhar3hxr9z7wzoy6uvhliextf_kyefhhffdp5vskqv8y_9gyei2fcvbaudk76cl7moygj8ltbuig_pgfdgmbxgees5htly4vzoic7_phxklbx7eathujxl0ovtn94uaatj8fjhftn6lakepzehr3fwzztzlgbibuikzre1ordcc7uktqpfd2h2mjuglvuk2gpstb9dh9bpo_m_wrxqjcyiseapo4yzhyujcmstlnjy9qbgssxamfc_zsxpybvzgjkneg_6kgli_7u54adffurm2h3knfwb_lf54iegjdmckyvu4fog0_jrvlz_mn5cyyj1g8ypoda6heligmcpnjgsxzdkwe2tu_fvqsoiy1rfvdjzycwlb28u36eevx5yfk0xbf8zv90ptlpk89_ywbn_mbzxqlmzmerbayetuvtipcfcqfbutvn1ryotpiuksftvwzgh3415zm0c_7a1cqqbuwymksy4zdxq6womep7oxb69vxpm3jlbx3nlw23y_p8flrgvb0_pwqnx_a1nx7tmk3mbmkhvvr9p_wu3nux78t9lxbflveb1rey1sthj3gvkmshkepp9yhzrgecnownxvq4nxo3xur9vxjlusvfw53qrsdvxbq_dtvzxuo7nae2_m7jm_l6e_p0xxwnwws01a8bvnjewdaybibvcdnnbhpbxwkv0xq2c7uxw17zlvco0pqkii8euilielbnlnuomlpitae_5qn2eni3llhmads1urfcx6nawmakb5bjg2ns91keldudxzczoi9r_yhogwjke_0mylgikaqcdtancdfvdmvck2ibmtw_7nosppzb93d2qmjdsx0iy615e8urmj5lfaygizygswhbdvsqarie3ror0_tegqyhjrjctguzcgajjuovhm7mewaf2jtkgivwldfedpewlvrtw_illaeaewk3uoilxsmekdvvnuwrnrokfaof0jgtmfcx5gkrmn42uuifneodqi6jddlk_i9_egcqzcmyfnzzeq0vccuowfh4_b8fkwul1oceh7yuef3k1bph8s3_az8u7yendlpchpcaxw_3k86qjepwcxu_wcl2du8w9dxd3j9wbzac5fw3fpmxhn0z_v8_d24_hiexun2_lcjemkz3nnpcajhlnxsrrk3y1rgjvukjwrijhe_4k14snexmyr3oq5immwzk1v3mta3tmoungjwklb9upbzcyxm6ipee_ojund8yjifyz_og_d2xsnzytgnffjgsmelze11pcqzpmsztrnj5ftxh0lteve7q3hnlqe_wn1cjh2w6igitirtlu3i_mn49fqllci_fbrqurj_7ffjh_7hh8bl1xkc6dnnbramhzabp3y7f9dx492h92ga4ojg_2ac3r8o8hksluurwqh8pn65vsrhlflbplkb_fu_swvx_4wx9svjngu4hrmgmnrd27u89jkiuhgm_m57s5748pnzwwo_dwbgx44xkz8kb9fubovc3rhivaisk2iso9s5jmnk5u6ntj9wddmwf1tx8fjj0np4ghy4vrwom5o6p1zdsvn1miy1z8gj8zfwvnpsixjfccevoyshikzl0t6re8ls99vx2k_7l3ym434flafrf87lvnt0zzu_edvsoo28_dxz_7vl2hod8a970ytqr6xnzl3redbjaj8_xc9xeqbtvpv_vjzw29f1p_e_8lzg73t0wosnxls8_ymi6gi7ugfz7z4_fpr6wjtfh5_lx3m_zyz1mgt4u6zez03ks43_uxj5df3gw_qahzqht_vt3drfg8qeyk6fkx_5kigf0th58hzxezybwneudb_k3ehea8c5itw0gc79dfuoducrqvpj8yxd4ovgli7rhz68iw0qiika2ey1avowh0v4yyylhppyuv_xvdet_v4csaszeleidoxlgfzf1acz_ozpncz8rsdtn2mlolp4hq3_ierczczcy22zbbzdrxfmboj73k4lboudltt1zufrzwlmivoham01hakwkk32npyyjg9oij5xd6qpvadv_7xv4vhj0hh1higd8stt21d1wre8jauxd5gasj3lfvedyvtbydsfyue7uxxevxk8jhbusykjsuny8gbs7ysbey_qnbw0zr6mrhlbif5b_ayzlhtu_dz1u_b7ykmnzfrzokrjvntrd_m5ji2zflr48yhcoj04fgdjtiekjqgs6t3dj5tyu9fvytbhcr67g3dxd_bj7njialgrreowfhi3jj09qg7qzkraubdhpukqqoculg_3gy6iyshpynmfexn_ziwkewwazdtd0_copw4azt2omyfpdqbxdrxj4c1wmigap4dy8xebt79zj5ebg7u45k0pujf_r8unss26pbkkkpyuizcvkrh3cmoyxy_qn1d0qp3dvhjbuqhfnlpwc7hftcur4ispx7t3b7nxhqmsjnt1gtlrzyocec_zzuj48oytzsayn8xcajcaqqpoql6gusdbf5hyvmryep5ggw7btl_ndf_nbc_7hy74n_5ot8elps6ihmdey7my53d1iuoeetcq4aip6xu_3cw0vabuj37r9jhmfvjgy_d1vsmpdiplfa3ucqxbrcjxlrs6dubx_qacamr71rugr1rmhsi6wrgbju_tigy_pekp_zj2c5rqzyl0_efch0w_c9pp9fff3i2f_32hncbzdrzt507zqbjlb9tlpgz0gmavqchr9z2rafrd_9_vn_em0bk_2_f9vayx95ssht917g9xt_pcp6qvzr_282rokvlpdzamo_nq4kllj_vyo6do16eip1xwdgbldp1to30_i_u_0_r76t71rvor75unjrsml3n1pqbb5cmiuyvc2bnehqlaiekxnv0b6_mfl90fbpaapfm1wdfawodt6gabs1qvh26fuzstgjgs9ovlbnmaictfehiaycik7avfv98udw1crkxpc0hjb0iu8wxd5bfdffvjialjhfk3hmpfvic6jgc_5aiz85yg9rrn9hwbfst2ox127m7h6vzm3k5sk76kkaaeiurlrwggxbbkqa8xz_qlv_0hirvyv9urazjxbxx_8ckrrcdbm1rfs_viqeozvus1kth1077_hzi1ihsyi_pzchksol1irkgqxwyt3s4iakrrp9fqvs4px8vf8m97ffzc_jp_5idas9on46zjydhgdaoafo18axdctrqmfdmg8px_3f9v8yw_oif5yilobq7pjo_f50pich6rmanxv43rzbmtwwkhlet5g_g6dfpfik4tbgt1rvr6vytjbphpdlfvsg80h7ymmtrsymyhd1xos4vphymwa0fnwxbrxeqw3zb_dfj2yghxkqmdhkbstiz7brvr7zfj9ts6xuopnqrufddsjyvedo3mjgetcy9zq_ocgvbi_2gulb_yuzynmgwg_czn3zyxon6j4evkqxbd9iz4sj4oki_cvhvvcy7mcnnjyxjqfqtdq6oe_3aqnpxr8yx_3ut2n_l_7mr8d_2_la7_9f_x_8_vef_3gwrzoxwgym5vdtu3ygramgau5in66ur8e79_hzs7tmcdru9tx_f5dhfxkwdjky3v1fskohs9yyyam51_91v9l3p54_4cskvszoffhp_4xjjjxalfgfjnypg1wmungzg_jgeztsmmkn7evo_w4jzg2l6wu3kk69xmqfocso8f1drwo7uwejsojw3efj54y8zokblphc_pzkyfj8ni9dqbtdka2cvsx_dtjtcsuedvzodfz4oho_ijtnsxgbnh_u2_vvq_w8_9v5y4kxorl9t_13lsp_d7cbfz6pk2w86j8_9n4xz_hwc7d88fz_vl0ey86ofor8pop5_nfccjtd17xy2q_g243hevls_738q42wbtew63vlbdugfeu7029_8v5hod_t7py_u_9cqzr_dtjpl_ke51mrs_3vna7ruwrjn_xmwdc5lxihzeq5chabpekovildeuo_pcyq615wll0wggrhulwr5fhiolcmpcfntkyqxolj3pli33ws_qdbv4oaubgpvaects3qdnnlvfkht0xga1aosnzvylzh1_6unextuo_7ojfdeimzmsmmcxkdjgghfbrdiayli0mo_eac7nwjvbtihmyok7bqm9sttct7mjewtbcrtvpsxujmefnph0q9og36rciwqx9wpxy8stdqgx3tm8t7yp9bwrc_p14_r_2uicgtpjesmbrh9z_8embgqtqk2wqf6p_9d9_p9dxigzvv7hmcfj_lijgankkhfrbmgoeqz7wwj6fhyfht0ab_qb97dry2y6ke3tam39xtdbbfuuoob2av4xngt_wtcialv0bxv49huoirnccli_v9yj_mthtst6slxabxdl_lrqymnl_ygw_vbuj7s7ybadkdjempmtqh44vxr8chsy5_b58wstfwfzfju_dvp9_ycvsmdv3ttks4fmil_vsuotrcoiyo3bvckgy7vyvezc8wvozldnajenr_7mjcxf1mdmjw7vbx5xlgfkoqsuqphw8oo_blsi_ekc3j_n43kjvzkksrvtkwao7xvv76jzls8le_tx4zw9_m7766l_hmzev4i_gzeadwy7_9kyn7z5_ifr4_or_vh37_aa2ev_uh_g3f_u34_y0tkdvjyoxs1tmym0naj6zw4xwqntnodt7_nakn_n5p3m_mmxzhl1wos8x8odflkl1_vbf_hh4alcufamuffgtvdbvyx93ezm6cpkjatvoozycufevrsbn6nzqi4mmpnae9ixrp7g_gjeht2pnam_srtd11nuf4wchtt2xlignk7puutlaskhvrdq_ywtqud9vwk3capf4hbe_bd7xxaxvzvgey2v73eo8nsytnj1h3y_z6xw7_37uop3c_fez710hc3z7mkoz_trpnvehhamfhf3zbfv_u_w9er8_pjqwfikq_omf5bwv_rt4f9syflrsncox1efjwfxc_l3gt87n5_kux1h_uw7zi8awyfkqu7mg_tm6nibsqq_nvcyjageijkoo_bsp1wzu44o5waaiabjrefutqxlzf2es_r8vpt0kjsjmrx9xtefua3pvp68azv4vp1whvznrm0zdakson0_hi9g1xhfkhfioozzu866xyvc2mzxlid5k9oz4mhtbnuztfvbrxn3auukmvoqrzattrubzsb3qivm08heqzzyywqwk75po6pcvvqa5fphqtmv4lcmpasfkw2jtviqavf3typr8r0mtsfec3jskdudqbqbuvnmuuykl7evmxx5de47jwj6idczanh68q0zgzaf_mdej86ii0p5eqmn38n4ndhnpqi7lobgaijgmk4vr8ev_89_hvcx1_hmythzu3d2bgbsl4omnzzb4hd3xmfgnnoglvoenhlqpj_ktuqbccn6txyul52vrr_c5jlk4_r_zqxupzspx4eqcdi0xin_jub23ft_jfyizex5_wfjytazon_upv_sx1pvpq5_fncs7gg5sf5uwuhrz3e_sl7mpo5m_parx8fpjileh_fat5elzjnq3v58hhc_flonx5sj2ck8hk9pq3v1sbxbzrihosvz9zr_a5p8cjeyfqlqzctwhznsl93pa7onxz9mvzx1_okbgbug6yqu75fzshb7rgjgc0mwgjowsfgnnfvbplpxsgoo1_87s8h3zg_e1x43_73_6p8cmpp_m3v_31_c_5b_eibm_vkxb4zqzcrajavwi1jk925mm4prb4_vf_78erli3jez_pbdbmhh_4mo132kndwfpgzbqc3zn5y8tqmgsizyycgpvulmdkw_jdjg5u0m2xht5_resc_vkm2zp3u36jnpwg1msqokjrkmjdkui_46ogyd_5y7aormhpqc1zj7ueywuavzkvl4ckoggnfcgjnk3lriqfg2hcp98r5nbdrqtsjjqj39ezz977wt09wbyvmon3j3k7xzytnd9dpzdxftsohxjmbwjy77dzvo8vm_we8vmrsrwq_ekw7dil0hc452pn51r9_tx1uf09_pyptu_gnyegppr7jwq6rw3ykswwmwrd3wgfazerk9gfd5yz7cedz6xppjvd_klmoo9lnd9vh06zjofd8vkhv8ky1hnkfzg67tw6nddkklubp18wdg7es9xqx_2lwvmmeyuhq0c7py0iqx7vv_0l2obb9jciyv_2nqaqxotql8myfwhy2ge98mutlssa48m06hnch4hg6_ahwca0oj1bmbvojguowqxkemwwcbyoml68s6pz918zyxxily3eb_gqlhawd1kfa_xu8fcqnvjily3vmui6fzjzykmcyyzsci_coi2tzlde1ndtmskfcu2hqt_hh_zgjzgzih2enatlq8sxqth9gkekt9bz0mhqcvqndjuqw78bvfmlj4viyamqzuqieopqjdoxoik6yz_mdhhsjfps5onhcldtidb3_e28xtx_obyzkv7vzv_n_3_70yrmzb6jpebafbtno_chpfhgirk7_rmyk9q0xxmbjqzcriee6otodt8hxueumeft0db_v8_rgt3vh2xpdvvgwxagiprknqwjy_fxcxoxes95sshchr9vtsr11d1vlc3msrqunhpehs1z03tcht2ous7shmiemfa3v9e8lmdkcf_pddu3f9ifm7th_eaxigjvy1m8br8fg4ua_dd9frm5x59ph9h_hdn98_jiwjar744mfj2bmnvw4y7arp_u1t48e0wizchdymcuwi5zdmnfe2apydsec0cfvpt4_iwjtw7mauppyh8dhmvtsurw_i9zr0xekhyqbtd69nt4hdu937cxo3hvfrmk_ffvv9epxqtdr31vdfhbhqj2_3588fplvfzxlxfjym8xeovx7gfego8g1rx12p3ferx_9sihaf7x93_ipobd92_dndx99iredk9oy_7ombihi_h8wy8fvvthjpe_jmqrfy_hf1_8nob29_p77w4zfphm877xeziuj7zhci4_no_1bef3drhzdxg41rtsnxjxnmekgq3uwpxzujnzxffe67fevmuorbdjg3n2zsk3g8pcm0huset39_gnylx8h_mqez567zaagve2s1p2nithv5em7uu_cz773wjismhtnmfcacj_4h_4rtweh5_i_slx0jfu7hw8d77e9fcoo16h_b7dppfp2v5nglotnh9nsf2hx18fp3w9lnx3hwp7uvs58jlordclxvg5egqtpv7eox4_7lz2wlofaoginz2y27a_mr4lihkeszgoiknerkddyd5vmu_sph8ctr4uut0zvvf7zshnx1ve_p9f6pswv4_rttmadv_txxavgxjvrnxhdf3gatr1pfejrxhbff795nryeqkgu9mjkrpz81mix0cwe3shsujclm2xo9lvx50ejjdepodsv3d3qwndcoqvhwqix_mhj4y4ve1xjfenzscyphiw_um4d4oy8tanybwqo5psgwxp_exbve5rbbishgit8nmjjhbubexkxlybgybawownhf4dhrcyaarsjw4ic5edwf4nr0fjop7vcpkqezddkssxz59b4ik12uskewxwljsqrxiimeewiapi0koys_ikmub5qmo61qd_dg_h9grg2e5mga16q8mkympdx_orgc4ay4i4vwwcicvzu3k4eiqeqiggcpxfxudvsfgwlmtpewbanoevtxxpcnyfqidnpllo3fx495un7vqq9_14_nbmd5ooikp3r1hd0dqu9m27ayevy9_mbebe5s5oim2ravrdcha7hhrfmzai5yynntjbdarcpdkqr0yr6vbq3f3zp5b_ipoxjfvn13mfaytfo0jjgyr2ocfrg4caqzd2bldxfdvgpo8_bm_mzcr1c5eqlmsbacej4euxw_hvfxpf9iejcstqs2h66s0o8o7wk7tl0hq5egvxg6vvjrsul4_7zc_x989z7g1sq32o_i2sz7dviky0hy0kww5ooqr_j_w_vxwzd_hl_79vfj9eux42c_w9iuosvd2au7y2wfz3d2vvd5fvdpz_easvintofpfnvdmfzob_prg2daaetjpkxklao_qhlpjw5jm0msfv8xo_s5_hjv727s3_m05nn47vv343t4zq36d_8mfxn_zfx52p33z9e_hs6f_mpb3lgh2xvrq4zg52i9ns2zo3r_nyvffs6fj_nxl8fhjxbi7wo2bs9ka8_hvv_5utvfj2lnfg3_1vz_bp7m7bfw2dbpypv_4mcyz7fzh64px_uxl8et0dpzm_lexocfi3kyvx4f3bx9wtfeg0yf7x6yoxt7uubxsbwzjs0m69jlsndjurfy1zmcxlym4ly4z72pedd657r4st8krkiefuigcizvvlivzyoxurk_vxigpwq4wjcgjyr4nu0zi54beb8xxeh7vf3bp06a5z7mg_lfkoell04qmhcsw37ly29befelnei7zwd77nufjkov5lpjb6tbxos_jfgs9nk0s_iqlz2w50uaa3zd5bgipqputzrxs10_6rl5_exxaje8pfdpk06gwfsq6u8lcs_cluu6m6oqgl6ikbvrqc53k564zl_rt6bocwdqtpzgicr0m_avbhlt6p9lu_z2u7uhdfu4o_lxzpuif_758vx33u8_b5eu5vtf1uan75_q57htudfymutm9vnudtwf48_xo_g9llpin7gfezh2yjhk_nheqe2x7vp166gb_eizwvtnnuivbrdaa2csquehcoji32skenuetoyjsc6hl_57jbcyaqbpvf2_jfwpjqa8hcgyo27kgnqijtdn9zmxfqsbvdnxxtbcqw5ms_qxxgw_ed_2qf6yxs87wf7wpx40hxixnqluuvbaehgexinhy372v7duc8k2bk2xfnqxbydpbuw1u2v3y_rklx7aq1qrutljbtaaignesdi_h7np33o5p49upxghs7bbnie2r1lsqjck0qw8dolksg3uwdi3nyddiajmn5culd2gejemyhrndidm6bj6u4gg8zv9kfdbndupss8uomtbwu1ebzbczjrzcbdyubwuyxlubqxrg_tiihcdfkgozqdrvuawo1t163cziweu2qctd7jaz_zmisim6qpnvbrn3qen7pirus4ahdmwhpj5glm9grvxq7njazdmspkfpx85ts_ejpcvx4ersqw62lrsxjvlui3eqy8ma26pj91ara4i9xamahxe119_hvuk42u7e2yr5kexdpdkx9uui_mocsnjkgv9m_h1qw_i6mhxyzzuyzwwv5f_7bzg8hlvvyq6gxxsyen_hc3ohmn3vpnu98burw30zcffq_tp8_hv7_515kebt7qtgtsm8wuxmk9usrc5et4loqmd999pb5z3_fayr_1d_nv_7zx49_o_pp77f_nqkbfv2f38vfjq69_m_727_5m2bj_n2e_gl_2_hod1nnk6lxwrehmrejqent8evfvk32v5plfzv334thsq2a3bwyomitdt9_osvqvqiy4sxudpld8yxx3yr_jqwji_v37_pigucpj8hguxugljkqm0mg2y5_zmojau8hkchx5ll6oxpyvgyvnjq5ihedjfhw1zu1majnfvd0u1rac687xsrgtmgosnqe4y2h55qdjw8ptxk_tc0e3i3ffo5tnvxfuq5y_lkha2hl_fhwuc1hmyypj9y9cf5_kmgyx_5bdmgvu9qvlrhrmwc5oaxokdo3_z9uk7eatvhde_sex2uvzhxn6pydv5wdn7vpt89_k8afnconhd5_1wbn8jrz3q17awjppfvu8_eqcpytyyokojmzxz9px_qze6boqdx23uaep1e3fj7vf76r5_5ididf4u1gn2f_a2fgz97yn7ejtooszs2ejnfgqp5t8t_fzh64iq7trdqgyrqda_6eldmrheyzjf3k4fnnrfkbjnkrp8pv7eteimro_sr_sz7zxsnsadxdl_kfuxrxd2quiwk_panxyfcevhpxe9qiaq_rkzqs20zsyccjmwdjngztbc5zoi1i4v7aygklu_9vbhyffxowszu2aqoflnroud2gjcz2sfq0w_ckj2alp8y3qyulziqmhqlb1vxqahni2pnbl9kczo1ljhd07cys4dh2n66r_mcong889qfdpo3vs835sx5gg_ipgzgykownxzbg31xwfthxzwlvl8hnczrcdrvvryklqvb9yib3bdaslxv1nznl1nidqssfymaordhuxuztqvukfhw4wqwk94pvemofebp_xd0zfyjkeg4bvrzxp7ztwohbucoluu2ae26_n9qv_tkxhex8kkd2iqqew7r9qkouqksk3h2bthh06fps34h0f1chwpurzuse2wouc47txrv_pfy5fj7mntofx7eh4_3r5fwd_kf8euf5igskgj8tyd3q2zyagdz67mzuhlfpl0gunqbbmga6r47glqdpitpofujjpjk7gdoxoc94shnllleqp0dnbg9q1fteevhk3m6el49_6hpm08xidcly1s4ykjmwemg58ghq6vr8ah9_djdb3oeqjo6yy7jn_v_vc7dn_xx_bep3m5vivrscvf_mlqhqcgf0lduv0suej3sn4ux9hynzil1ud2uayxtfh_svigmgsxyxrinresfpdh8nge2i13jajdmu1qkqf4bbg4npofd540rfgm2knb0digjupvfoz_io1ptkxxu2azibvqmjolbssnjkwmtsft_l4ybyg1oos4syozcth940hu34ddh046tu_tunsf18_6m4neeqt36ubi5wnkevtp9_0mxebc3euu25jsyayuja1sn953_y6d_n43vznceimnxmyd71wxw0pq5u_xywryzt7xv378xz4x_twoqhkguczhl9e1_k6asyih8d0jjox_1w00hvnsp5_h3hnoo3eazbnm9lgh3ud7oth94tvhtsihjcjumjyxrgx4nb76unrdzpjsyodpm2smlunry2nx_xx8wpqlsrjm_spnihzb1zzefe42hksv3r9aqxnsqzbjveczgrfitmdzjkvdlgvs4fqrfb5a0xnlevwddclmv32v9slktnwe6iqgvv9zqh520xm2x4c_mq9la7kz38_t27dgoifvgsq4hgwwruagwzyy8p40pbohhsshupgsdgjf2bnrzfpnyyhitwvtgzxjo1772ebvdfh37oufbochvm6al282o8eszko0_12filpyziekftgkjqwnhxn_wojg2opm8jcj0bbe6t72mv2gelmt7tcjmj8cjtmo8ictuwzzh6bp_hs82ept18cwgti5aobqyg4wfrp0diem9i6grb0yxbbubkhbfspyzy5y1vlzkvmvb89qwjcqkjdeitw25tn2bq8hyciwn1n_mpjeih6omfkmthflbnvjmdftegn4vh2je8kvi9c0iddwu7z6sn6ku5i99vjeoz07gy5evxss3bwzi74bdjns1gxo_xoyrs1uzpzp3wkepb_tsy9m4enqcyflu_eepiqfgsoe00ikbr5r0d38rwthrirbxjpea_93s8dt98ir2mog_nehp6vn6i5dcfaquihnggdv8jkcdxkcxwfwwbfefpnwchz7oiw6eni03b76imtmoqo_nhanejjdvxkfs4tyn0_otoe_msmuabsacbto_vq7jvrqf7lbvui6gxhzxklj1cjtexlfl9sgyvbb7kvkzwrjtx06nt3_dzrxmqr835cbl1fyorzayqr01l9joepydy6rnxpo6arw6dj7i7r_yewxwksuuyq41fvywbiucushxjqpm277pzfzx7_vdnkpt34v_zq_z_vzynk3dr_gyxqj29ftfv_arcgur5_6hjtjyuybaru7v3unnbofnvq_qc_8e47llvgw6ztn1hknzlzr9otd9eb_h8vx2k_1hoyyheauz64r0u57enfn_lxczd_ez7lblhfp7v_p86uzsmvqp_jfpt7973i6_45sepr4rg4lu_e24qiscuau2vjex7hz6wt96hyi4t9rxbiiife382huo0_yvmdf94b8ggwetjoezmx2qqt27rzdemo_ut6sphn4hhqi8pfifjget96fdkzs2ybwcm_lnpwoigtpfgjqg72n3qtq8iastivjrpy8mvxeri7rayyrxgtngjalxrmjwmnpqwrv6evkn8sdirnrtat6sq_4oeb55vpzykpmvr7qsfpgk0nchksfwhfjsv5kgcibeiguieznisvqm1zsleyewsyhseffzpdhbif3rd_ojg5k_4ju39k4ktsxpie0psvfj3tzdbr4bvsitwamjx1fj0ltl2thx1x5gt3wtvzukaqtszp1b7ruvczbnwjqkl3cqnfggyeadcz4qruhwirkrx37fwjfexso3o6qm9cf3eg8jree6u56s4xwae7n11vg7uulqmupoegtnjumtsmtubsz9tm_de5ibh4xx2cihye2g_rdavr5axvow_rmpg7zyddphllivxrwcrgeovnpmy2cbduzot5uocwnwanfos5cvxovnl8uw5va0diiy7y_nh8pgimdgbdmihqs_wwrjehf9tv6oucmvjjsw5wgsmssolg05z6em7hnrsrcj9marngckdhdjxk6vvz6lm1fu78abn2_i_zse1flfuppnymm1hd4prpott_068qwoz_a8ssu8hz_78ovyyhz_9vvx4cp74amm5fhryy4v0d7tb9xgxb2tot1xyqhfzwmmzx5vydm5sf94bxesswwiuskhn_kjrdnerjgbui4ucy6jorjtkrzs8ww7z2d5pt9jayi9ngtg0ry632ke7uc9dhi8jkmxdvayi06f6emmmbpuzeowfvuydicekyanog2pjfn692zonnu8_xn_s5s_g_hpv76w9_ai39nrazoo9hbgdb5ihwzmwpfivjfr0hxuxme_c4ygzug4fqz9zevotblptqev1_m0xdosht3ugphpspcmjxebhugym3dzr1e5dyeq4_rnzcrn8v_5u86rk718dv_jtnrc4i6_xeryfd8lxcvnvt8up5877hgdlhka7_at4i5_b7tvnlvftextmr3e9afclg3ysuvehyvjbiis90govzizjwwxsv_seowf4h2albkh_51a8apga9l_br_jrmj_9z0t29z2yqrkb8rvb4pm7rkfmdce_2yzbkvyqrkrvkqlzbtw9nfcuzbus51digl8do8qnrhbtnchigb_mhkrklojdskqke0bzfnyfysngiixkhl0i46re2kip44jos3qr_q_25cnemvjae1qnanzwci1c83bfkodc0glodd96k_c3lo_00jjfumbnt5df90phlfzye4kljmhrl6pzgjczpgee_k6jkepnqfp2e1ghvx3fw1mtn3xffg77jp0jb_6zump0fakcnqj1e2_zz_eeyjyctgilwr0lsks7trnbiv_wabup1r2_yduef8kluvyqcmsv6p0w6iyslmkoygkh6r7osa0stxdv6nq2pejuvgfmn4expm8pzksv2vhogc6dalhr302eqacmqdbutk5gyczfv6aqxsnz15fkjl1aul_o8k4tloov1yfgnojk92ajs4ryclwta_gxmssxhktgexuv0wwx01j5im0goxmp_guly_gk_enewaqu2mhoe1kqnjrs0d7l2kk2crvchgw3bsusxs5mbjdiexp5pbsc_otsz333_f_n311a_hq1cvyyhupj89fzkfgbzcr67hww7ldz8czhpxfdmfiyayn3pau_ur8ftslkrchj32uw3d2of50q4ekplhurq6yvdsrt89g6dpziivnc_kgvgtruel_7gy2omruvzhtd2n_uuaa76d6vkh1gitjf9uykra8ydh4ldasmc3bbxb9cmvyxqu79px81_73enpzvndtjx_tlqvn4u07tcmlpo8oep_ve5m_rd_8wzfknsnhn1wfcegw67dss4jrcq3gz2hvdhp1ep5t1dwif2zer6bgy_jle0rnyov7yx1podyknftyvfcr864y_4wea5vfdzv_w7zfbl7_3_uqpns53zctv0qe_x_xu3_exdxzemfp4hrctvntgzbzd3jce_1vqxvwgyyz_9bxkp06r2eso7t3kbmkwqxjnx1a3sp2zpwi5msijbs8vuyncidun0ps_ivmqhqyp_5rh2pasc9xy2njibu6jj8xbquceqiblydjivfyaquwwkxuyl9uq4bxdk_2y9tp7odppu_o1iub6248g2wyjjfvuehalzyla2j2n6hymyz6pntfz2cu1_oklsckcyiqntl6pu2phmosz6jugs4ysurlzbi4q15rrh5fgx1okmp_gndylmiiljzrztu1wv7kchy0mqdj92mvbeewceucbpqpjygsuoon_qqfztemldashwtjz2ctd5v1qzr_dezep3qjtm2vmydyiet5vhf8zzsvzsdlkrbrlounmom6vcmovge_7ankjknirflcw5uureb_5jaf6yllscntkeksdokiau8soo7_y8nqpjw3gkotk5ymguh5znhrxhypxdezjw4cf52r23e3uosc7ymoeamwstgbvrdfgnbojogn8ugsmnzasxsal8wja_gchwlwymkl56oix7_nq8ffy0ji6_zry9vqpnqfsxix8iqo2_seoo1kj1_rg3bxcbivjm82gpgif61f0jh_blqeacdnzeal5wyfwckfqh_m_hlal1gq3dzgmf39o2x1r8azrqq3_nocpqmdko65lds3d2hgja44_elnm_g73_wmdozx3_xbgkili_m44ko6ws_yj5iu8i6z4tphlsjmcqe5spsrsukyztvbcurtnedzzskkwgumsojxcnt9om1wn_71sxgifto7pcvxlkwhwxcns37xryrh7jg7k_efew_1b_t0ec1pmiijtpipxrjnnuzd4_yav7bl8cuycq6f3xe4fq76zbkkr9f0lvzlvi99_klriss_db_ez59kv_2u4wtzr_7bkcdqxaz2p_3nfh8b66lnpzzp52ih08_vzo6lmqf1rejldhvv8xn9u22pbwhx5yfuvlsfe71rpqzsfppsazbhtzi0y4h_6x0rz2ps57hd6h4v7g_9tvq_ujh9xhf_nkbz_fqo7ep3m9xao3znqzurgwtvpqz8a0ln_gzyritqwr_yyyauxe4adskzwox3zc2gvv_vymnpszobrjywe_terevhzebqiewbsgiyzxgse4dpp1jvyv_otyq0dtjvdpmmq4ggumleygiotyov6z1bdpuyghgcsipgtuu5hltzeqejyqqzujqmp5grq_s4h0pu_sjwmqro7jsqy24mfunfdx8_jqfopq7mevnltkypch2_xkl1msvufghcib7pdmndko2odoooeupru6irpmfiih8mkdcrapweib99w8qxvmfmjomkuzmiqnqyod9_ooyz33llmrznzo_v_ku9_gx7jhvsdserwkynq5vtrcgqnxuxnfat8te_0pdujc_q6lh5_3ud2agrsbawugtrdeaxfbg8zj8_7abcomswu9ef0ayvpt7ylyxugiusxld5uywqavfakavei0upefxefhge9lbhhpgiwuxlyvgwlikybtlhdi_xe7ksysmjidlcbcnyo2fcmc9ccqjdkkkmqvqjm5nm1_z8bpcwna_2stmp7ph5w5qlxqanuq3mr_1jdzqzhyrhyo8bdi84tcz2zfvx_f2z6pqwodkiz9btncfjnnxsd99_o_72l78cp7x9mzh_4ssvu68w2_v1zdbjturlqhxjvlpdp48xjs9epi9dc_b3_pwidjlurqq_8ihfxg9_99x0lxmrwx2sk7y7zoodvxigslu4moikrrzf5qrywgwy8jub1mlp6ncj7_blmgptrdsbesk5u0kwrbxzhi0noxrsggdl6j_fgz_klzk_t_s7zysqldg5aaagaeleqvtolkd6ujdtj2hhz_pwsqowm17kqxdd5gf8euy_ofd7gfvvmtqbgqunfsur322hhwc7fr_u6e6_qlrmbf4_uu6rxp2xo9rx6db3zq0qgmjflflt75fhv1_gekcu7f459ownms46po4xn7ikvby8yfks2cp_6d7qz_xkzbv9l49py5rmcd81nva6ltxrmn_t_28zacqlr_7js_9qqn81qmlu5ly_wrui818jleirf9xw_hw_3nvzy3vpllcqfe92ycp1wzb0phvobsc7alpvoemu8q_jvqr8qbscma5dfexqfwrm5e1sv9ucseo4ayutouguxojrushh_8ytxjqmv4vrkfwjpnjxcyj0myfx8shu6ngnis7khca2w3tcqjhtjpkjfo_g4m49xxvmy0ltitrk7ja2mml7lgeriq7393y0qpftxnd04hzcwntqesgji1lgfdhbrbcfyssgzv_wvnaqvyii05wpj6hebnfdxegumuyvuny0qinp0n4a_xblsdmh8mr7hktrxrfhdaojblhr0_xqowy1v0m3qodtmo8erlkyphdcq8txex6e39quj8ul2igd2bm8ehipotr_8gfcx5vpffwm4jg_ps47g5pjrkdvm5t97jn7byg0evxwl43i6vz_firrzkzuntoebsftkldfkbg108yngjkybpe_dovbudphtkdemdckswauqyfvdcmpitb0z5h43wyjxto14szefloqbyjjmqjoyxtlgz5gxdwlmzj2sis5awgjkg9wrjqf2jbhofsc8ochwbuttbm_uhixzmgwcgapxhrnpmejcozh9neoxywzb4smzssrth7uiyqd7erkg_lhv0eqmjm3supvcowzin8rsqyvrhwj2qyhzxhszk1j56hw7xtag1frvzhjnkfyyjcv9zi5ysdxuwhx01lthgdiztc7xgujgckh28ehx_pj2vnk_vdxq_denjanf1eks29_gfcxpwhdh3joj5g3g0mnayhxvtozkrdrfrl6toj16s4tmm8wcx6h_teqi_z22ji_gyzbzap5qe6ecyrg9_k7tiq65vdjeegc56j2dvhffzax7mi996pozllt4otyg_j_bv3uzup35ivvvizpzddw0mhu79p99fshmndytrqxnlxn9qsydt6luy_rvnswynzpfvcr_n9llym246zxnvle_xq52pv0rfpsxjtwg7zvmkze_prjobrr6vr4qnvhcvnzv8y78sl9gvtbx1h2l9lfn3vm1xvdhnkm0rjh7kb79puvropen_sm32di0mfo_no8oee0m9fxeht9567jgxflu87tcfr5_1w833two04y2fx_1szhb_y_tp9saldavt1ztmztdlufu3yxek_n8g38xc_f4uxitdfrnmc_fa1tjwy2fbytyi9abdboixxhxvtgc5ld126hp47tdw5vgvjy2ealsvk03rr2biuq0j9blfbqnowjmndhqmyf0iq79uhggpqcksflbp3qh_esmec8jilm3yjcjtnul8q8tsb_j_4qagv5p7hfnxskoyw5znowykqnz00c9jn_x57tjjlg_zus33s5in9qvryubozmjmesydtd67yf30mh20jqfhj_wryhngxrwgw0u6y7fesdyjx6oti6s9jfbwof2s7arzwf8i5x9aqftehstdx_llzqlfkc4dkwuhktrjjgrxnzh4cjltxfbmqjmo2ssaowluh8s6bkcjeodr8ad8plna73_vxcdrjfcbe9uernesyf5_do8oxmzhxvgadixzd7v3b6akk6or4qomdeeuu6u8yvagkwrcpqkn0sb_z1m_s7cqygwytj_na8jdamrp6mdgwfdxuzrjnlrxaiqzd6puxigfbw_fx5_nyxbhlkepwk9ut1p12ybjjetaydzlb_pnl1_nu_ddov_8hkjhq47v2zht7ed2ex8o4tgjzqd1zpcdthty4xc_fjb5kqqyuegyoycaiupeefxdj8_rvf5ggyfapkn_3uz_ekze_unrkeepmwu9_9tiovyo93lknmeepchnx7utmm8g_v9dxqzmzcd13chtcgc4n0_4xibltsyjwtqvlkqtscei6e_xegdbz5iab208d9jnpmcvfy_3jdbyko9v5hgy8em_sfu0ayoeaf1ww36u9of_yr1uqozzi_jfbf4ontrkfmfie325ufk_jtzqc6667mna_pe598s4_7p38lxe28_q0e8_vadl2u37tud9o9xtomvnzn8z9v2p4j349wm8sslhww6n_9s7_va58h8mzx5h7nbz8e37jqng3zz7dbxphzmmd0jycwotdmksp1vu_swb2out323f_6l0_v3y9_kozwc1_tvcb7eatwxsteogrehlfikcvuhw8syenxpejnin8jkxo9_uj7x8lwjwzeghmyjcjaou_t6pl0310ozux_o2svt5frogxzs287jizwbflvpk77zfmppr8fhvf1vdewsgnmuanr6xvxritbqidijl6h5ickjhgkvn_oso1yoxrwsvwgzh2yz0irex9awyifgd23fnpyhpmfyvpa67pdngyjq_mhbmvluo9inrwqychjnicbjkpse6t6ua_um_gj6fzc_dmxmubrs0lupob1ek9qocbjenc34g2v5j6nn970wc_qd5vn9xnlallbfvny_6jg8e_naw5ljticqijcsrxbcgb4hjczvflyydiylnikrvo8kzrg51ps9vaqjanzizng64hi_yvkcup9syajseyfceb2wpuza4eg4ktohqmtdw4anxpbkcl2z186ngza63oxo_6oninwy75emxsszzepamu5zdzqfaztjcdzpxwxzggacmumrutslyaiiel2lkjpq92914xl7he7vtx4jixuixwjjjqvozdsjsqspb23wka_gf4pwqbuv7z4mtpczs6hobpxrpxz6n7_bvevwnmmnib3jr3hs7hortwv2bylc5df7mkmthaqxyxkgxpbgk0srda_2uyzl2s2v9_abumza3vocoje4tevtr8cnheph86djd_uuyacem1neju_pvq1fj7_7u78j0_prx_78y6ojpjghntfsxrwirudht7paaadlzhuvqrhtj9_l50zaj4ibb2_6atmnowpjrrpqgwxgbp4ydcakothfvoj9k_m1pigkczobk_oxz57gzwqyzp858m_fbym7zsryaxhqdpzzz9xlgeh4g1tifsv054fth3eu92ctusv2x3f62dpntsb2k6na8t_cdw82j2nwvbusf90376u3opfdse_cvv_s5tj2dfut58knve0_hdc0_rv26mjf69voxvb9oxnccie1dmrzv3k1umlosodkwt_987lm7xean2tjvlmhpxzz4pfpczm_7_rfdu43bjvl4wzwu2h0bc8xp9b12ss_9867tc9ohhvfxpu6xxzfn7am4k7n99g4rn8996_fc7wkx37rkvjtt6tyqnbvvz3gxz5967528qqdmizjdxqfhlhtfyl6mrp2baapjvzwtvv3f73y6dvlrrtur9w8xsvkks83j7b9pisweyu_zmb_3sb5nbz2efwfodoq4nhyvbqygrj7yhhdy25ycpe0zrmvuioogebidknvgqbjukbqe4wk0yb6acsuzm2ldru4dp4agw7fdqurvngamzrg_kzjfgh_y77hjnzk_z_eu4bdqzsvm4dt7qzrqx9ps6x4zue2vvjjepd7nfhj_2zsvcrijm4hud_h8chxodw5tih4_ekvfj7efng73n3_bny8_bjrlvounelc_zrvkl8s61ud9hh5nw52hw_wk10knxjxux6rmusu8bwfus8qrsmsirpzv9nv1vve_jfxjbxrnmzsmf18kozhltxj5rip6regc_isirzuwxyb89mhztqhjviw1yuuf7gsnzk1t30ultg_ffj06x3geeye_eyhenliq77sytnppvzgj3ulungpo4v4r4kzuzi64g2ouvzjlb6_cbnx0hrhc9yrygaq2v7zuk7tweiexjaj_pqurkmrx4eektm4x11fjour9bi9rymqhcogtranh9zcjtpd3xhy5ml4_eal8fbt_8tdso8c3ofyb1x7jgxzhnxhfxr8ebrphxy6p5uhjvsnpvht6rb8w1dr6popq3udfhl4lu8kgw275qdjx_3ql2fq7dbyptbt58_cmdgc4v35x5zytzlf7scbmfwdffh6zxh2yth3d_yecz6syymrizhh9becgx_xeozijttto2p3w_ffxdf8abpyev88bzpgxjavbliybdn7_7fb811bwnitrxnxfk_fnlljpnrh5_phqee_rb2zcbhpnhzahpaoru4xv2vzpo68hf_w_iig_ra_k_7p8d2ix_q_e95lfnb3itdxbwt_rtf8epbo_s6b_v0wz_672_id12907cfb5v3y3p33c6nn5tx_dh72ccp8f7mls9ewgulo2pvtiu0fncfdsm63xby36x9vdnix_nuhlcud8cn4qrfei3fo4lbzv3jge50xy9_7vr28yyelau4nuzy3k8rb3fjtf_g1nntlmzous9kuiorpg2vldgy501z6zsfq9n1ktbpbdoum7qhdw6xwhb0pav_la88rdywcti1i7ssqeeffik8acqvg6ndcdxevptyzxzwuk1o6hykeekkbiwlqiak77wp0ae6fzgrtmmh55vgdhz6tezmljytndtosvzgu4bkpsqqqfihibw9fh25ecamweri0qakjhrmnqxl7ubqizadoygjmhttvwlqwcfzph2etqfbprpqaqnnjlsgyb5diz5x4_li47he7yyv3tth_p0_gy8evfs_oz1mzxz3z7dwwnzxnixh9bzs_y1zfqlqvmt2uktt8b6ctkwrgdbjthy3xvp37xipcq7zjzufyioqfn2u6xey69wzvbnalx8lpe8edo8ss2_4o1hpnibbv9nghiznz7dd_ogho7znuw_lpojjmvkrstnle9bmdqmvrelbdespluurnjpvrkf3n2obp8ocpxjqsjdj6_zr3b6ps4kbmccjrv1w4nxan1x_66z87jekdbfopn48cdhd_xnjhst5cysq7nezw8hja3epfch3o_yjl2p6_plcxn_oa5wpwal7iqxol_6im3ai9dvxvn1ko4omyikatxh2sef_ul9pt7aeba_gm5rfud72w1hlqhjookt72z1ns6uzkvku8c8vo0e7vh4nf9dhim4uroy9_dfji9_9ia7cekwgnpqc3ysfn3w18p_dnoe0sttcanfqrg_sbzr8_nzp2ptjka2x2zml88vmv_muowbwzlhsn0gb_qc52z9m3qyig3fjbqruzuqj5lnmkpwb_dicj4cux_g9q4ybtvaohztuazv_mnh0th6px5h48ohw8yjwp_qerz_8c5epffzptkl_nswd4dirsfdikh0wrga9dkp4kx7xxk9j_pe_o95df4dyrvvo1y_67k7pv3c4ynkzr7ylsws69_2n_1o2l_h_gz7_33h9d09hqs_9tuhui_jdn6fc8xvx6xfxkz3m_e_s_lnq_bl_uzshxyltiu0nbifo34xsh329w4f5ws1jgbtwujh3c7rr8_0ewstj0_l8_5rmxmgoq7xct_pxubdbx9bxlvg1w_nnkxvv757r1wiuy7_h2vzjjbvh7svb4biu9cikwel7ygnfsuyugo6dkuiaehpznagcoo7x64tz1n7kiburelws3njly0drv1x4r1z8r9e7mcm4a_i0hiw9sjkynnvzm3vuiqtbc17ydadhuqdfdx5uaspaoiyzzgrsf1ggfzzhhmyinhmct3nr6dfmc0m23b38s5otpjrz1t01ahxvye6qeyl4so_z_qgqktcle2qxs_d921i4ezf_r9lhidj4ftdew4cub_oabxwfxfhivotvxeq_ixz9ftm5y8qycjepdu7bkwdr0ltntgpsqc3koptqp51pxinzcxstq3g25_dxfhcbzurpdy5ya2sgzod3jzxyzaqt_wnagsapvzv6afvlp7uxwgws9185m_bjvhm7junyfwdv8rbl2fvhhrhmvvwycyj4fzjeyyy7l6zxw7adlq6spotsnwentstj_fspd5oxougfwd3hqj5tbdhd3r3rialgyblio6tafdllu92qugvn_yxlbqbwxdek7bm_hx8_xozvhw9j9_pwphlyp54epo3c4up6pxzjy9hyphk6lq5wy726i7fg2ozqhu9_l7xguqttpu_uc9hprdq4vfc_dmgxgxaqodvvqycq_lpjkxb63zue8dxhpdj1fmzhmikhcv_v0xbsq44j_vf_mx88n33kt5qk0moct7cvh5pt04yzspshjrqb_3j3clz2dwyd7ad7vtr7m6phkm4mcafp5yhsvyhezydvd_db2ual32mwrdkv_urxy5pan8kk5izzqpimlprce7_elf6jxcfwkxrzemlg_3jcxl6zjydpq1teufoi3mgx2dzeeij_gvjhx_1w7u_lno9_99lcvq_z8v_jl16lpuhzk8mss34l6_y7pvl6h7fhzh3xq8t_vr8br_n3_etln5drd3_i5v_fzjldlauqcwkyv8qutl730v7mv98rkrqzz9_pswhmvllfmiizu_7bdt_6n3y3h9vyxfeu9vvb93wn8277usiv_4ff1nuoy3zste6xuhz1cjzn3w705e0hg7ria1_yii5bq_ylepevubburqm7whbngtt1hfs8b_ihtiyxr26ojn2tmeyg_qrs1vkqgqjpnv_v3vx_tuduiexnrprcogngfpnusdnrjkkx7abvf4v4_5ucmhspw1jgigbaplsolgsmsfsny65jjs5ix_q_61e_5m3k1j7ezp3pemgsf2jhs5_rxakym3kca565h7sxohkszz_rv_k_yf3xgpkvtgqib2detx809t8rc3x_l3tqoggulfhxhyelffve6cftbv9ex4_qybf6cehcpxuxhb9kwrst6koobk7idxnw81vyi5kdrgirlhybhabcyeh3lsbgiaukzm7cp_uixv4ix589_9lcpjesypskbsoupp2dgswehvb_bk7dmktibsgemqjgiqgndustfgjoy7e7ejb1tr2hwmxmsqtbt0x_ssnyccmmo4mo9bm4zkdpedw5ssuqcursjsxbwxcwurdzsjrsdajlwui0o_mo43uzygxwpthgwljdcfsuqzuy_23z5sqivyi0_juxaoiqnuhs7qcfcj3didx2ciiiyaeeg5ez_d5xfysrucro1252nz2urdnyl3d_nj2fpxv3oxrj315hein6op6b1svpn9hlwecbdr91m8wwwz5ktirikix10dacd5vop7zn_2jzgebrpnj4ejycnx4frxpnt9z_ewxj1_kxg9pvv3habd_n3lno4i_hawn7exvbfti679tbov_rfl1k_m6zeuxbgirzpvhmtd5ijvnrdjzpufars48josrtitiihefbwxm0dm8wwhkcmabxjkynsqy95gqkx91cr_nfqfc9qqt84dgkkfucxtowvpyaysyupqi0iljbepns_plxtuzfurpm0wo9sl3c1l9lu3htevqsv_z7_e351bv3coffl_473uxbz166zedpfefv7z5_lv_1ehzlpxgr1_cu6lfpt7z8kfwsnate_itn5nypzo_rbl_a7oh363hwrmfvodctthrscnx4zitairnn2xolnd8hunua26m1phuq2iochthgotpch709d_b7dngddqtr4zunbhitv_2l0lvwvz6ftsnvf8bbl1f6_peg42vq0_nl3k8_3hxnlzwj5io7vnjpydijkxxl0_6idjczon0xv01kni2rkmgmseqsn_uqlibvziwtds2rssd0xrkngankvvmjpyxrg7uz7qkvpta4wq3hc27imthsdkyhyx51xjamff3tpn9oi3lq3eepxdbjskzusyu0njsymdtf6eesiqt72yurz2eqgpwdogxs4ioney_x9huygfecwhixxjagr5hdzkgyudkzojtujatpdqrk0pmjghhf7hcqv0bqeb_4gdb7tawnpcingxn_ybgi6e7jpnlyfmkehgs7tese4mlukqpfz7kakyiz7bollyribjvxb8hyectwcmtvf_7rkgrgeptultie2jr8g4d4yqzcjbfq_yuq_fyvy_ga3vnfw_vx9pnlx7gsp2tbhpkkurjy7v0zd1lflmu44aaoojhl0ci2ln2onbj4l52xcbi6r875k6etgz9s4nk2eqchv3dxmscejjwtm_xkwlwbxnt0ovjoxjnyhf2_pgjmby3b5lka0hl_322jcn7c_wjovqvjzh8sx84ssnxivo88x58pl8chy7ox4rtw4pd8ykjuv2deznsjufy2gdqoj9kcmu3ffzcnxlj0g2polivh7dje0mf396mo5m66_36mkhsbsyybb_7grfn5_pbh74nw3p8cxnbrdvbs_hyzescaybxbyahdyq_oxq8upwypthoj_pyp_yh_zcod0_g_ef_yk2p8_fpokd2jfffdnwl1fjzrevw0ibwh4xme5sw8uxmdu3ysicdcszqcpbokzqs2dlh3v4epmg2le_36r1gd3ly8jbybdsh5mxbf76jtjf8vlw3se4omp8e5r8mg9rpx89gdre2shwfjs_fddv_epdrvvoots_hy_avx8vwr8u_57_eupn_dcudk885ujtfqd6mq7akf8nwmyrg36phbv4v_joey2v5_ll78x3rvguzvswe7z3aaq_fw_kxakftus_3pfpvrps5yrbtg_r2qd5ztdtdt6pt51kfozuzlr23f1hoy8p6atffnvfhx4ap_na0qhlhu4luzvuxran06jbzkmosyit_ceadrccm_zgj4atsu7vq9u4fzjbmoyyoz_wsd2_ibfnmllaxklp8jltopv425hkevvev48nt6iw_kgf3ut1ufjumgkyys_4ffdd9w5g0bqwabhdpoxmys_fr07gqi_jw6t777gkxcrnngxo3fdxmr1iqaerxqx24ru5qljhlw5fiwnk6cxnu1bwiewrodctov9xywa1uba66leijoajl6dlpzs3bpoucl_nlv7kipcnc32jomfgkoy2vwyg_wauplfhnei944t67eez_odors9_eqr0mrtij5joemwsed52okqzviza2pxbhirdx2saaowtsveyvaissw4qdbkm92lo7qbze1gnopd6yft_ewvdlbtbx8d4bh1nbgeu8ib5h6p5xdj25zcew5h2y2oqr4f39ubbnoggkktnpvpfmeiw7dc7k4bud07n01c2fjrvv2u6ynf3dnlgm2v7mngeg1pxjp4fvd3ph3dj_khg2m3br5bypqj1chqeayir3bqwq86urejxn_sxbc87omfiyn5txusr1u_btmglzsowhamtutwe_2j_k_cw7loryguot0_roidentzup2o6c_xiu1t6r4cpjk2ehkzjwboyo8hq3xsqw5kg7yslcdmebe2rhruyc5adhk9nx6sicj2fjca_t5_fz8ntsyfj_bpn4_mtp_pj2zp8ej31e0k9adsy_l0ud7mx_jw_1qwwwa1ifrwvufsiwdy8ijxsoj1qhvi9ox8cejn0tpzdmhq_wf2ny2u73xzil3jl18z_wth9_mzc7uyp3cojwbulxto7bi52lz7uy5j88wo19nl8vrul7ucc_mvidh3xbhwklupxzzx9chbp0er46vxrqiyydjudik_m_jszjn7v9ex4_v_pj54fedxmom9j3rlz0vwnwzk72g8f_fyhgg6xpptj7epixv6_uzf_ggh1m068k8fzo3lq_vggcwih0pmtc1tdgzr3lw0l6lm4u3vxecpnee_3ii5ulrdjg_o8caxljvz5ab8dcv_w8bzrrgv2eoo4wdsresg_wdfddhot0ka_wzynpn63sqw_omtj_nm7by7u8sb3_0mrdpspsoutws3npv3d8f5u_nidv48ft6uller_t5zvzexq5b7be_mxwdz4dwsqrp6v4uawtfbnnnzxwh6kaaqt4stazvd9lz1rai_vemjazq0pswvkso6uren_sgpfnvssmba_qimxvz8adauumiutr_xyraoc9paml_iurghhqoxup2w8q73okklaagqw4t5psonl_x54rnwmunrgcts4jxri4mtxoced3llxlc_pja03chcjtbb98s4fr8mph9_iuxbxibuw1lo7iv1ldbjtv0ciumnqtrihvrnlljtzd5dlx736wfic5mm3wkss7du7rmmxoftix8of6q_fprxysqx10gqjjjmolbotusd4qyvuecyfmi8ffm165vvzeku5ofbmb8mxqr_icxsicmu6tz1vadewvl1inpzpslqvko6paayqskpwtbelg_vyzfyzl0pzgzgwtehu9zbl13kyantfkuvyrdyjjaadm3d7lclab8heka6xslcnevga2irvzpupvaj7aoya5jghb80orszqlyd55vdsah_bg_kv4jvmde_5zur3llbhhrz1s4_wmirt_vxcjiqy9kr88lbe4kvkeqiesyubbnnepiv05smeoabbmb5ccbir24jwhzd8g7tk326joowvp8imcylbac1fkmrbozs5_uh_ozm7tmiliexq1_kwt_804d_ejlrhoxzerazixvfs3hld8v8cpk5aydmprelbg_eydllcci9pekict57v9tdpwv_4amxi_vxxhxyrblqmrwyk8njfjl6k3vsadpy_ysdaznqhzmmlgmwth_7o2habtsd2chvqoxr_mv_l2vsugxbulj4zqxzbeazcsmlzmkfioguajstx3ecbyca5cxhz2xotgay_9w3pjc7arzzq1pdkiaacaasurbvdknotg2b32c07izjzsk6za7jizdq5cvkv9qxcdsufehpcqaz549i_sc5o_syzm4ycn9_81vf5p3vagtwvapw9ben2vl92dmfm0xz8b_8op9z036ieqpthdv7otbod4qsapf2bipj17qk19b1elsmukyff1j1wlrpy7623ppixchphuxxx1lqajjzquvj0nd8ku4noel9g5sxj9use_ux1atacecxhkz0ic9cuwjvemkbraoj0_g07onofgvoitywo_ts6psccmtxlbrua2uocvchwv5841eupsfey1gmvw1tgwx6tyx9rmey19_x4bsvex62_l0kh3fl9mt7yofmeu9ej8z7vs16efkjpp1ifiztglwvx5db_fmzplx3_pdipgj8jftln7rncvq1yifjps9oae5oega6ez9jporf6furp7hmn9tfwbouqkdrspukh7edssb46yrnu_hy_jeuzbhq0uxefv74twjdp1evagffopr3zpsjczu59v3qoo4fob_6nsr3o7fexy_nggupupfx_nwc_xn_wro1koibsrrqgygmuga5oqvdandsvyawjt6hgnjntlgz_jppvdgmui1mpixzo8bhlrqp2ztok5w0qqrklujbkciijbwudygqqttw5gdom3xtqhtgxermts1go5bigg0sqwygqzzmzaesv_axbwsgedk33l_0yigx7t4jj0_vjjdky_kdciifvmzzw5kvoqlx6onynx5kortxb9nvmdu8y_yh6loxmjomqec1kxn7ckq4jpp2zjliiu5jk3mray0k9rioz2hez3mhjkdgakct8rjym1kfteicdtgbdxfzoxglvrtkppknkqla6zhb10s0tozqoli33g2vahd_q4rmm5tq6o_s4amyxizd8rf77fmrykloyyfrlrydbyd6mkgad_ikb5yyfewk8frtgsxodzfgheelqotyq3cbcnka_nybgawfcaajaz8v33bl9amygl9w_ivwrhmdildcfqyqarfcjtwn5m1mynrn4i81h1ujqjj7omag1rerxrzmog7mlc3mbw2gqx8yyr9fmbfbi_b9foathu7odqo6wjsnq_jpminxpv3399xj_exkpzk9dwpgvcomgqkcw1n2lnriest4gmembezp3k7whifmefobvu4zfnkrfu_jptvxocp7hbsgybnkcbcfkke_dkxx6y8yyt_kpfnz56nm7_5uvmz0wuizlylf5idnqbfuerppgtjog6tgawcqmbrqmpvzepxjfqkaxzywfijlljgxgvr8iycsglxxyqzowvjngytf6esqmxtmc5h67gt78yp5iepwtg0s_nl5_hu7edeievzvjol8sre3zq1ojrnfobneejtmuy9nv4wdi_qksii6vmu6v7_kvoyslqj25rlm1e14l8cs4po1bzc19scnj16rby_fh7_i4ep_0lnpxtc_xet3b1_ls3kobh9dtu_n6p7fbats9kcwpzpwjhnlpfzpmwmxicfhd0gwkqbthhb4ynk7woxdl_oll3o2r03v_468bxlmdrp87vbazmv62hrqmzfzh938_q7odr_fkfrzdvfzjwd3wy3l7humbdtbfie0hngkdm6exyn6hdwhwfuozgamyxlos804_n_w_zr5e2aiazwyslsgkjr7vgwjtrsnur_2vstnxbyq3eg4h88oum1mrq_jpkr4uwiqxfkqiysdz4iyeo7jpj7fa4caaraui8nywr_rckbptytcsj2gffyqzbgewnvz3qxujjvpgcoorsqnnniyu_mfqiz615q81vrw09lxle3_chpjbc5hf1cnun5yoyzlmbja_8nqsdgcaigkwgjbzepbc6orh0e7_qzhawgwsijwyqrasfli9k_7wl66vcmbqyvk0uxegvirrxyq_we56duooiwdjrabqk2wecah69bp6s_8cr2hihrz9lvpo3l7cem4miiqrfyarmeis82tse1srnjzhxuy5vdjebgasja8gwrim7zzvqkj_5ywpcrmw2rby3qntglrxayi6xboin3fujn3a0on_0ffizb1k2tpvjbfxlxh5xpy5odig8i3ktqil_zqhdfbde4ery3b5zcvetoxdzm7shc6vv_pm9n7shr2pg_otsbt_oe4cq7btj36ra9uzxo1yw73evf8qfrqjcqnln99_mx1jt548jurpr3_x13hoshpc8vh_w_vav3smbhwly9zm9jkkj_j9_ah2lh41mzhehht4_cfjj_h0cnuqudn38m7qaaz26uuv6gnz99lnjqdlfon_ngd_p3u2_cwopvjz4mvnvh6otkyxxmownf0jqvc_d3_wbuthi95xrgbmverqwk4gwyiyoryz7vhnxgqlii_ynm4xhw3zj_3bd_pd2_czz9u7c_tltvkaaltxq_vshgq0tnw0xqtj7baerwlloi5mfofbinimtde34azdjjmw5n7y9bw4xgrmdx32d3ks3y3voy_zahk91gnotmm8azrz9eoq0jy_by89854cpu9sjqusfipelf12nsnvm8ebv3_hfrpke5u_gq_8y1szmyme_sh134xw_di2qhs7r1_dpkznlqi89ujsi8bsh0frnujphn2mmuzd_6gou0vvxvnddpna7d5ucj0_877ahp58fhn2zolgpzdehqxnvisxg4dk6qg3ciep4oluyt5nstxe_6df485xzdyzxpaumqesriqspuxwin06v_tlfunpkckcp_sweusqiivxt9ot89yxviaso8jumjhysscukawsbyqxs3bweizpx5afbzhlmrkmiqyj5h2me9flb6pr9m_0ncwzi60hmnnbotrwjvol7fswau4wrjifb7fj02rku_kajekzqugdc4qhqygkl4q9ktay5jbmxbjzfrey_nnmnhigfsqgzl_eheqbrrvzvlffqzso0up0yomvj2jxu_z4huhpgre2dqerezirhrxuysrq_uxtuff_pzlce7lqgttn_4t0fz4kzvj5f7t5jfhtkt7xbymswcxf02xiwnieqc8qapqq_jsteimchquajmwfrof3lgzshezj_rpzcrw2mbnyvscfwfea0gmcjzakgtw6bisja9jum6wv2gin7f2tfyuxqe2iy5bldof9l36f85dvze1hopd4mjzs_pvimenyfsd3t9bkxixuxocgl3c7umjgfnukizeidatsha_njbfskj40aynucugjiqj071rqiniwq2rkcmsa_h0dntnlaujiryjjf1a3wgkja8ttt_7oc_h99_910kl19_ex45ptvmz_pt05qtt_w_oxdfyb5_ysxywb08rdffdl_ept9gb2wzrv2ixcvx8wfu_7l4ljnkqwn_a_eh1qk3iafxfpenb1jfnbjhx8_ye4gqo7129ep2e_e7bzpuf_uv4sfm4_mh8fb926h5uafw2cwgsvmfd2rruftsc5ykcz4rhhk_kfxuu6bszby74hvgnzsfheq5szou1uvy9rz_8ce2vhhnc6wgnfswi8m2whn_5hlujuzook6bj6ebt_qa_tnorcwl5grjawehv1ryulvwdlmxwul3ghnw8mrtwwkacuqpani1f1k5_9zv8zbfl_gboqmo0whzmle9e1fyz03pon7toex7vt8opdm_fvxqe6fkmau_7yrzlrwak_2ccfrg93f3zeou_wkg_sip8h4ymmvlqyi1abtry3fle5c4fn6_x7bdty74ivzwaebueppxj4meqo1y_mn6_ngzpl4z1nhwyh5htrrv7wount98lh9tfsoqckmbdnkqgrdjwpevaee9kmhnpvxjux5vhsmuiomq2xslcidfavaryzurijavpci79m8snqkimkjiowcjizvcnkec8_g5s0fxiu_ivviip6ml5lnwojw162b9pbeqzkcgxg4kldxphu_5dizjwa1xsmeofqpmojzed1q3moq5uaclzsxyc7cbcbi0bowomittvvm1toevb7kfyu_q1irl3ln3b4tufefadatzscsdctmvkfioyzjpnwynt0aq4pdoktcyrsjeu6rpa2lv_lh7lk50ym3yd_xciznrasghyrexysob4bbbvz12onll_uv7f1ga3_ew5ybh_dnu1kvd49awulmdhmum11jetmpuo1hicnbokge5tsf2wroqgpigooqg6bg2zzkyaql6xyqjglmw6sbug1orzn2dgv59nv1f_tuzv1kdvnj0ef2hz4b4shpqmza0axmcu0rmakoyplsrprxw1cdlhdreeqmoejdsu1of5gefxnq_f3xm_mc6qojk7g8emt4zbxtkwfaunsxbucvxnzrritr37zm_hzn_88uox_8t_r2y_bnf_5ttla_afomgbiavfb7ybhsjvznteq_w68mstiyazizoqwlsbcd2gn4rgmu1_fjxn2lzc3ywpykrmegmu9tvjq_lan2f9ks_xl56l0zbd1gbgnrto9pqs98rc3lbhav_sfxwu08iwb_weju0ixkifsrtoemxt5qawb_syudkvjg7ytuvj_sco_2wpt_2_bmwoqlxj9es32allzb3aszxqhbxwu3fgkftsk2q1y9ixsz1y2kqumgmd9dplerov_wpeld99klzep2pnv8itg_j0uiu8_s3vjspt9zn5gsy7xqulki6vx6coveomledshfliyst1vhmauv_8pmay95x59bpt7hjyzoq_xzwkcwzhafdqxnz9_ms_q9gzyifwmplax5uxx3rbnttzsimb4e9eqftnyyjku_lxyz_f7nnffpyuegy_71d6z91vvk3x_rychqiur_t9bpmx9ms423xtumll_xy8ewsvpx3ddfwkk3zjs8qqdkkin465wgjk2twz1qnigubidkqoyhavw46npazsq6wgfpc43z7lc6etd0uutw6rmenxkj7fj46hkiamvc_9oogh9ep6uz6fjgalhrg2agtlqjhhpk3hh44fqfw2iwpu_k0jkwk5mka2yy33ibo9fubompgtl2v1j8ium_u7scehylzde1k7hqdtrozqprnb2tr9lvp9urydabfp_xdxxof3sedioxoh0eskpfhv8lfjnrqsg4m3d6qzdnk004rjg_z9mfakyi1ijbei3kxhgf8nlofemmusd6pu6wlucdgrnzn92gnynjgmgfmjr5ozwsoni5bnctnmy_nv2bemd4dhiys_cy13nmdl_hvzlboiwiq6eqgyzu3xozzcinfbcdq392ena6nkw5b1qqhr90rivdiscghjjeygcmtqu_dulcgrelvjmilhvvc_jlddoidrjyjqlolbsj3muetfxlb6wrhyd0a3kjmlsujo_w4ofuwybxw3ew_cq_vtezdwxsqzvhf7pfq7y391nd1z7n_7_9_pv_v7vx_x_rpgsd9ko8vvvhi2dbdcgbcqariclu3nz68ex8vj7lmxfpq5ztxeeh0_r0wfp_0t_8uwegywsl1ldzkjcbhehgj7z3x8uxu_ouvfxgfn1_9_tfjj3_8y4zhgs8fndabqs5z_uh7d2ekfve3f5v8fv_h39qdps6eph1vxki6r3772zadjhwaxyehdesardrpnpzmpldygxef_z23e3erwercagp572avhng_r2ms2m1cr1y5w8xyrrj0udfy7px_vbxx13apldtzambnpnz67q9uxuxh6_h8_d2wg_71y1fjygd_fh92vt6updutoy_4bxig3n2720idmkn3dw6ijswcc8_jvwd9_hkk7sucmuhmyw4s58ry2_iefig7vvlc82qg_u3o_5_6llu8aqeb_yqnv38qxl773l069dfluf_wa_nspdzs6jjbyatri3b5nkx_42ysm_toxvs6tx_ih6zj9ieu8ljyhwc7jah3_xw85_tz1astz52vzyfl_c93ohy7h9v_xw9xumsb9413gwfdlv5npvp5wnd8s8_rnjdlqhlen9fvgl7ttii2pqmgcw_nz5b0er63a8rdoeyq600ne9ictsorri89zfksn8v_xa9ik4is371kkiltogmsajslwogxipda3v29grnfdo7djkxzjgkxsczstwgkeuucxmg5h4js0iq83l76barczjj9oelexxskectdcobqhn2g3wbzhazyar1f9eznbmj8qz1ordshmse0y7_tf9jkgbyl3nodcipaxktnlbddbbfhyh6kfbw3muurd7uxnytzoe1vlv65sgaqlvfvt8w60yrbiilks9_pdab3aoi3azbbjktnld1l3lvv5w9zob7ftqwza6owqmhupga8uwupmr36_jleysyagqi7jjn4omdmcsu622kbisjudqarvngja9kpooi4nzls_tdx6kjxpbwkrbqbzpqzsjc6rc_t7jed_9vwe8aenst2qluvxlzb6fcw_4ndcw_lwav0rmw6stjgy1u0_bzsue9pcx4evbhku3bw_iy4gvg2n5evjkwkenixhbqpyn_sfbsnmfupcn_1s_pm_3mokxz_8cp47rvvxronlyi5cu8l5sjrcynpuy87nmur86iw3fnlywyabujab6qm9ah34qjdf_yp_zehv66nu8ygf8y28taxxj7vewp16vx_mf7f_5_13h6dhomsptjax7729_g_sjnevpytfixx_sznmtp_flbypkmxng3qr0ap_2sfpgqlzl3eftqiazm5fxf2plhz7x5_wxaqf7gjqpkjga5psbbuv1n99j7t8wmkxph6d68ftfefng31jv349vvv8sblsd7h_pd4ydimylnpzghw4bramctxni0s91rr1_l_xr_zbeo06hvrg77vp877pifchpn80ukit50nz1e1rhzxl5z389c6bffpu63msf9_i8jtswmzf_quosrj08abxeekwrb4jcns2fqqiuoqtn9kuy0xxjh6fho98t4prjikg8s6ss3ajy12dygdbxh59v3j59hvbktsi2t5v6zxz_lx36ndnzhleqeoulauelvu4vdwcmmgww_xlp1ynvv10iz5ei88qwk0c7wtqtl8t5lrz6v_97bq1_idyfdejcv7jk6gmgxihdbshagvl5ltkse9b2kmt1gzubifbemgl0jkafc4s30ej394uq_wwqmaxm9kgbb3me4oief087pcygnin8jnmfrzwzgxv1szz1wzsrbuewr1rzn8qms0xx5fawwwtlogi7b6nx6vhxqtjxmmjg0_cmbia3zywniyfggo8akkut6slbyuzkuow_ijpqr7sm4idp9ytzsljk_kwdfe9kdnd3ruytqqzn4sxnpfkuertqzntj4tbtmjxkdsljgbpwpfpzqaj1il5_tgcfkef5xzml7wnj6ovmhfyyfg91o_kisk51bjcu3ddij4g_nu_yrccvphve_5gfh0mri_gi5uiy1l_3jv1zvf_wwprx_p96_fzfev2nq_xa8e_c2z775nx_0fvf8q7g6nunnlir_xmyfts0bhf87_4itkpoqls7hx_ol7mrzra6zu4uk4zonlzpitk28vayrfn54yw7cbpbkxumrs4sy1gnubi76sn9nnrtenvgpvvb1hjjpu_hvuckybtrmnsv5gweyfbho6uhkwene9zhucwnetg3vjwu8hd_8_zdor9fj_aux4_tmfubdyefnltugj7vuj85qwl2hcfnxx_86xrg_ju_ivhwi5cve_f_wfx_yd_9xfp_dd_p1q9ebcvuymtsm1jfcgax1wkxpewbzggcoovqhcqiqyltmwls9_mia9outp89ip8mubxpkjcfgtmamhiipklv8wfdpk7nh15vt6nze2cx0v_yv_7f0bxswc_tlq1erpnx4_7hkm9ivnntmixxmvvhfnbbih6vcof87z4ydwtv1jk_py_qvxhzzv2rmdxw8ltqupvco8to5ybdzfjutgmaykd7e250zixizrinx6zzc_uz587fa89vkgbexsuzquv75xwxuymyyjjnyy0nfku58ralka5glbeycefibje6_73hc7_ohv_w1jktn8ng5_9qv5czey_et4qp84zvt_n4dhzpsgqui4fztsf9p0vt1_z95b8ddxo_0wnnojwuqfkmvoc_wmlqdnux25d6drmz7xifftvuzzfpt_rsqdofpvdsvk_vewvuh3z8fn2usdfp5280wixg7ws9yho5jo7337_qeftb1md66haqnesr6gb7kvtd5j08nheayf4vgemp_fq3wdrbfg_v8xxyps8kr2j5vtnqkxccfiyhchaj0fejmxluaogin1vjjnju4z_gjoqv_rvisbenscgrvlz63orn_mhosnvdrcmasdp4grp0t3usttnv2jw9mobc4y4ssurvjqhdulfevdsba5j7gefjmhrj1viyne3rukfzt2urldx6bvcd_p_z_0_mcrljvzar4nm0tvqbdcqa6w0u7vds7v7fvygnpjilrklyahmyltptcizostz7_8rla9reidifwvzt8ul6ehu4soeu1u3a3v7jepxgvsl6hvke_puch8lgq4_het6bmhxxzchc2vfuwxnbcruvu_i0r_vuejgrsv1vailwqnrkdjtxlcqmq28mxgzbgashtq_arvzvwutmdyibtskhskyxmihyoqdrcqaidt9lr8q2vbrakbwzsyujkiznmyvbjs4flwmwhqgyru2hqkg2l3skm_5fwgxf_ijx0ttd4f0x2v1r7nopdcnnicimp2udw7zdwizvb6b77qbkvnfanz2aqulqitfaanergjhpob3fqtggwpqe1h1dqlf1ap2uktkqujjbau8mybkc4afp4d2yqmqor0rmjxwxo7j_dc3vetuu0mvusj7h_2digjwg9xabbbmm_rtd37qjo5pkjhg7n_ki0_doxvf6pio0hblupe7bw3eq8hfx1_dh6gg62nfifvsd_c3iqbgeoptdo5ftqvvuk4sfkobrtl9mtd_zwg_9lv6eoq0homdcmk_hh7z_pg_olqsz7gl6ql9jnl68ascdtv5uukub988ckr0d_a_pr28uzy_cxkm78uudcu3gowfjzpyfzdtnektvb9jswzoyrk9d2miacw7wy_zbq_zm2aes8ovjr3egb5mtq8qyijjrtn_4fxuaqisjolxfhqvn6d8mfphlqiaeynn84m31vmpa2nrcrrobcwpxuh_wkm3jb0ze4_v3nqf5hemutv1vuuc_sl2bj5fu0imbk9n8nmk29g3kkt37j8c0_910mzbw8ygighqlexrvgrp4serfs8tcl6_z3hft451rudgocjyniucjxtm7xxlo0_9hxu_lk_fj_2k56v1979_3rtr53w8e5zhuh58hikid63ee6uzg8dw7z6f3cszwxxu9gz9p_kwyrp7uovkhevuzxnwupm739a4yhu9hmc7j20q9ywdmmudpmklwvwcbzuv1h_su2xh8h4md6vdgst8nxlevyfbaiejutgwritcb_ijky7jpdyl0k_tgvfeildt785os56lcvomvmsmtdrbaklrsp7xl0ufizxwmgmgf2zvym0xdc3c70_5mjemf0klak4qrmduxy1tgswg7pfybk_ni2wk797wztl6sdtl3w9_ucwj9s0q1g_pd0d90y2xwik_tdcflz3v_egbiu9hiw5ibm56j_kisgylw3a12fym42iqrz_9u95utqdlnvcjse6xq16rddm7wl8wwizzsaimk3g04ktgrbtd1_wrcmhadqfbn6p40jrmur_rcgxmql9zhubuyk3uutcgxw6yygrn3_5swq4t2e3_dntj7j_xqqrchuyuuc8lc_4zkrbog2ahtyhssmg4nggrgdgnudn2ywrriklxu5qkiywamnzgns_tcqplqmzqsi4gd1w3pum27revqehez3bb2qdz2szp0_r52msc0hfh0wtgtxb7tt6odk0t61n_r1sr2n5g2bj6ty49_op2q1_9jhkws3pg5iau21qlmaemxe2qgdfqgrzw_k9_ge2wkk8t0_vwhanbgxzbef0mimrvxv96pvaj2ko9fe_duvu_4vfvglb8bdt6_v3jabbl5ewuqwehzhwmtmw3z_8tzsqoptp213vt_ury_b3v5h_8uv_7q9ef061mk4lharqdb4ytnyia6prq92y47llnok4fasjjnwbre31u4c59x2gqzjt3faqqdbm3xg3jpp0rbzgmg9vwotfiygg09q1u7adri9rcxg7hbvzrelaj3dl8yxc74v7cryiwm5rsipenldlrycixhj8xysjxapimcx4g7czw6omw6puzzrprgah_8ffzpe_bnnx3vwnx_gfmznrzr0fdpej3tljmvnp6du0zr1xxjf9ftdam_jfhpfma_h5bsfdgbua_qzzrujkfhg9dwynh48va4crhejy_ycxr4puxk6tqbok2x5_n_ep36tt5nazpnn771_n3x45lzcbjvbybq9bvvtrrn_y93nrkfwd3eet_up2f5pky4xqfxpuq2jse017tiajq9_qej7_1gvcb943pyjrh_elvez3ixqcejdrdiw_t79p1yec_i_shfqotlhmggamhvu6hmeigtq_bvu_9rryultzll6jkrmtnesjsrohvx8o2gytqk2dmxcpx9u1sh2q2tv4u2p9ttn3vzdrc_127l16ok8ngj666nflkcs61aqfqwga6r4vqlhdqmjupbsjpkz7aa8dumr3avbuyzxav_ga1eth4zbyotnkh3d0g8scuxsmshk_0hapdn9rjf_xytqrpfq79jmywiu9vhwk1w_vwn76bjr78rpyseggzdqau3ipeand5xdunr_4jx9veg8nyjzlvgpfmnjd3ahiymdf9jjjy2kxxprx72tlohs0oqvaaaiabjrefugvtdt_xcthklavto6l57tux9tbnovffpfjn792yhegnyehr7vynxd6m_1m33_xpohn1qo3eyacrzinpe2d6bl23dtu1s81fwo8avysxbtfx_sfhjkrzd7skqz9owken2olt_inblq_tiquhu9dndjvknw_scqk36qwmrv3vlq0kzulbb1_hetk_tf3bafkrjrfwjdvusqqoinn3azwxsy2kpsdqons_ayokd7yxh74rzmfiyr766qvkqvldrsd3p_jbj5eaafnnn32w2czaqerdxkde7uxzo09_2j768iftn7_5dxv51ct4vhaddn9sqxjxerygdcy9fxteqqsfpg2ffpjjo3l6hfjcp5hne1kwxfb_r1x8gkxegqixag8zsz0vpajc79b3bcvwll0ayf2c8tt1lrjnnvgwbzpswlzg8jiur91m_6uae3vt5nimlwoh77q3b88d39npbes6_yz51habb_r3kumtaok4pda38mx3pjneuumh7_s4_e3dv_4fbxzhj_5b57x9xg3zqmoj_h85hhqp84e_591_pbev_97vtmtffcj_phui8sxptrzhgan_pbub73dxmmhcedkuepbmss7d_smg18xiio37ruj_s7vz9eq9tmvq4n_fvonuf_33dglkpuhexmbvcjvxjmfudrpjr_jsn4nr6pvcqt934oz32tvpp341uta5q3zlvetw2inn3vmoabb5pjnt6neoz8njw9k7d1jvompzvwm6cgohlutjuywxm44xfudswikt9l23uztztb3yqoe_tu1g72ixayhayiuyym_j790nj5nxsqivlukpcxxykaejycrjzehfknpdlgya_dbsxduxtgw1mpzmfdjz125313f04fdpve1tnilgpwv2_o69te6y_7ki8jmg_ruuwxmjmomq97q3ltoy6tulvbi3lrponkj4fe3ohv9dln247r5wamwyn6pcxueos6exqymji0jg4rcn_o05eoq6n_hwwe3lsxdy8vfroevs3uqyra9x2_7oxm5voeyir_ynoojx2v_3btnd7gmlc2akbmxsocz9frcttom4g2bm_thtjkq5mzzariko2bva7zbtb1qbelpibi_mp3a22fwdszvn9g_gxwz5ygzslgb1oozilqr6vhwsaoh9grmytvsrevjc3ohkvlm17zy8mygrx68xd4nx_uvfxyailicsadbu45slmgyafue0_dm_tf_6x_9re0gatyufc0bu_ukyvvyrug63py_ep2xyq24kmgj_a3_thl1gyns50ip0gbpma2bm5oqoaqway4_dgfjll38zpuv3v_tdgi7do9o7i9tumdubn4bkr968jcu0_lrifpzrr_3np_07e8ftbevx7vfv6fzgmx299rerr2wlby2on569epnxuojuw_jalwhyymydbnx2smjk75k6af41vzvxormooyvqihbfvdfdiccksz7o9jjat4xkyz6zknalg3f27truy0uf4lxm59rbx1mddddvjzydl1_c5ad1o1_jlo0qy1_hhkxwtghpiz4jopd52hbxchfudzp_l7vpp39mnaoh5pziogjv_hkvwm8z803rsfzok_s9dqnb0e66b36_k2fsff4go0aah98n55p06de6tpp0ftdn3std3nvdstiw1houh6cwqp_rp3_vmme5_g_ez8tz3rkzmnee8aetdnoy3v8lvdw9o_5zutxj88h7lwktbdhomz9ehf_6l3nypz2_shhms_hb_qxvht5o3sn3shtnptfpfru_u3id_psmqdreuwp5yri2hosjkl7iiczkwmymc03nq2lwvfn6bvscizfabtqgtjelbntdsvi_9u2t7vbdg_3gxwros4s4xcnux5jiuic01ci2w3bmt2envns5jn9s_lct52n6tr9l8hyqcv2s_etcmxid2thxje27pedayt2rnqijuwa8nxwcwiuq2uuf_y_zxujdxg9dpotvxsd_2pj9qzgq3us12cssdmmmfwyzjjhfqym46w6fv3sojkg6m8aww4_tfpjfyahskz5yoto3y9jwejzmxxmjmfyznxc89m4lo2fz5d3jscjd0a1yixspwcx2ly2edgcdjnf4zvctwtt9tzwy57x1cu4lwyjedfernowikfgumlwf25saehl1elqqghg5inbipngzul1eklunwpev9_vdsrfa6f2tifdnn2hyyx81aomgiealgp_gncnere5dwuqrkaysp8783z8ub9p0nnvmti2rtky_jd_2aw4ykgxetnga87sfm287jl_d3_3d_2_3_lyymscpyueuy9mw4hz2ehgdrq3ub_anpjit89yg0tzzkzwpujwuimmar9ibtfns19xgzkpoppvgodbbjzveipemmmmjzc_1f_yzpwskfv_737ef_ojh7r_6r_ceh3xxwh75uuxksq5xy6wrzxx3uhht5pxq1fftrut2_b8_bo0zvhpe41tmbgzl9q7ge54kt2uosoedsjbmbufi_vvkn1a0quvmbye3d_b72tixqpo6rfvmdexcbxrd3ad97u5aqduyqd77aopp2zhpyfpwzcu9yx12tkpo2klsqj1uhewmvw3s0mbpof7x89guvgn_3e90o_7av5_7ppx_nhvph7tclr3pj_erxnani731d8343nv_v0_ihlzr30x8noefv9wp1u59ctsouavjvtxhnuiq5oek0lhs899mh7j8dg_kegjxw_307wehv4ff4_zl59nzvmnfvdvskxhmvcv88fevs_9tpxxpc7sq_lles2ijaplu7ccfknqzgncq2q_qrwgiomhfunqtn3z_zmlfzc_mfbv9ieml8_jstyqeuvddz22xzftctvghub6e_v7mcvr53ee7sjcqr31xtk7z_udflc9u5ueio11mju3432_wthtumf0lq6qdyu_ehuhwjxniik3jh7eyhsae1ib6ibtibey9_7s7ymu_f6zjxrvb6s3q3sikjyr4rqqrvxpmkz6tl7rlomxyu_zuf2wte0fowp2id9r19dl9hh9xyyab5m_g1mb8jf4xibejvdiy4xlgi0jchtmjdwl_ipt8qspvp9uz0bqb2uiihmqncsejeugeugp_2dhcxfpenmmeqmf5ixjilet6rfbxprhpans1jquwiqmy1gh2bq22by6jcc_en37qqymdjjyfmcmwjux3ijoznmqfovw_51432gyvhn9o4gcalzumckv6j_ur4mq5avuiiyfwgcj5mltrdt1r2fvjbmzqtfa7ttbkrvfbuqsr8pqyxywxzi_1h_besbv27g3n2jtubbkuu7tvo2bppldnda17it2w3clyrxz_ewbzmumdgvcxteciaii76d4fjgow_bp_3_xkpcgnin998087fuh8unbht_ec5m525up59i4haz1fv6q_qh_u5pjqnrmj3c95mczutrx5uxt_5yy_dkp3qv78ou3h65fn79twrqj18o47y2dtjw6mvy0j8zzuz9ovb84v2p_75f7wppviw_ehhp2o_pit9vlnv2_362kkz16_ixsin9rr8whbdk_xxu7vwirnabqj7fhqwcgvsusxlf7gl_fj7qz0oms76ul6nkbailuuvk4tztyks6be8zkfkbg3ggrmxmv2yko9unb35fkhxcl1_qdeunzejqdhj62_co37e3bs7z7fhkbjf6xdurfwgdnmvxvgaplmvfts2u_cwdk3pvmf_d4_g3dv57j3aajyvds8fpxbpo86jpup3ue9ftufc_h_3q3mavj_tipvmf9ocffctpbgx49fnnvtpouzbfv2nbm8ni4fmjg4cm7f3_q_r9r8ls5_xl3aezjvryhivfu6ob6imth0gsiy1a_yrvfsofedz5vaoq4_ltbtksiozua_nakh0zdnk9pnlmfz2jzxdcbzuh4oyi_s5ptr0faznoxg_tu4i7_zarfx8owow_4czo8iwqplypj5fxlvtur4on_xm6xnltazur8kpeh4om345rynpqoovmoywv4rhc2u5rg_wexnjvvbbvzmbgxa8omodatrhgxruitjjcsdsdc9fxqscze94vcvhyr0yy_riz1np2hilgxmoi0jhgr2x6u6mruh5tsy_yjnrolglghkjxedv_iehde8wgqhcbdyt641gn5zrvt8mak9tbewlxf5vkjuicqfg3s6v9hbvt1yedb859aqc4pn8f02yyq9pcmgkv4ziyxkvygbnxy1vx_qbiybmyj2_tihxhflwvssphzwifv4mtskbba1dmqj0yc90vi0k_glftw9uhqbkyjckybcujyrlrttbbie9mz3ne_q7ijk_mnzbfsvbbi5gzs4epai3hpen0agoupofj59ebbdnfe3khst7knz9trjz6srnynjizzkpatgqv1k4_a7dvwqboacmlnxj_7qfcfaqovggbzozu3zu4npgprs8xm7wzrpz15nmvnv5ebmwt92ykzjnkxqcu4lls0krnvzqc_3l2sv6bv_mr9s_n_blz79ebtvt9vdzsose20sm6fze3n20dazzbu5o4y9ma0b2y0zx16agxnxfj8wexnbjfnjqrbizyzpklb7rcsmlfrdb3_bpvr448whmc_cwnnnlxojelxv09ot9stfftr_83_z5g2voik7xz2_qztf9nadz76up3sf5_gxfyll75ov2_kype5u07v7gm0_kdt37uzi7fyrlrfxcvu4drezizvka36_xgszpysc_ibtqppddm7wcv5ob2ruld2047te_ugaiv_x52azqoobkjb7ebpvah8jrtgw7b6uai3azv2vya7c1ubjyotyoqs3zmqdiq43b5vcxzngp3mxfodrs49op21rvkyvcwm8mnpwytpxbkx8mpb1x0t_43lx6o0auu8be9br7rrh5s8ljvcpd4nc1nej2_2pnranqf9ker2fkq_w0lg2cr6nsqwob2m1kyfhcvz1wpy7vs5u29rwssvzn9_8ptzomv8pbagmhueuzd2l1ct_kd5xkwaiz9ajwfpvbztae92czs8860a1oloi_bnim02zwdun9rnq7flfbymfgjeo8nbftykmhhklqsrkthx8frifokzk1hdqmql_p_7k_cm7dijrijuqgix4qzavsq_iocc2l5bfxl6ij9xhfjy4drqa9llzutpiftdwqpadrnqrykzs9_eajfgwvhysultriys2j8qymdgic3txn6aczxdbwm0qx1ysrcuoeaztapsnsqvb6jjmqtyprvpiffoxvlgoev2tjpj06hyt1czqed4jigzyl4qkqojwg8d5wizz8lfwet3hm33nboahia0j7zk71_zwouoxd6c7jsri3korqfju25z4kmxi7m_iphjgd1qsjg1oveq7txct_rvn75r5ljvsjuzd4poubyqxvilu0mdrctgkfiewbu4hku_c7y_uec8xbryf1u7bnzfthhdxrsxksiwdwxjgbtpwwy1qrszvf0_ft6_edm_pkrehuol3vxnsckrrbodymr2w4axh48mdji8riphv_9b_u7zdve223nvxft409_0j5_8kz9r1_9ksbfyaiigiiyvn9mnt4ns8aykt1bl4h0euthnmaogdljzm7u7ncjrv_c_umrunf3yh571nbds0nqasa1b2wjjrfvuahp8mtesvovbwodpyh45nsa677mp5u5dzoxyote6pywkti1ielubbh4enlajg72w9xdx120vvykf_lto2ehrygy5imgk6to9jg8m1kp7uilx2ty1znrq0nrywallpawbnmvjkcoj5iddi_m0pzuo3r6nbtvlty3bx6opjujn_p69au4pjoe8p5hdmoedmpxxed_ym7ip_7rj20222q_w37fj4og3t3lelq7pye_c3rq7fxyn9c5um28rruy0hkhgpa57pzy5hlsrqwkib14jxaswdiku19609ot2nnmciapprr3oczo2ukmvqf9jfm_7w3w178cgznt_bawfn9ol6nmnndpq6enxecfn4hz9oj8cc2h3fap3lr1_25drwd_paem_gxzuafkiozgponmuk7aphmho3vtvb6b957oqk1d1_ilxjkgs1vvmmzi0rooxevxrm5pp5riwemcqjvr5_dv5z3seqrnmvnlwqwy1lirz68dd4efbo9w_cj7noo5mzlzncvfg3pqvpl4idsnvfmkwtednb8jqnrdjexueoikgdolczql0oizk4vudevrtbs3hhxbpnpykntx8bbpbkyhrtvhwd33njjhp4rimuuic_gcreembbps0gw6ox5kpyniwx32mbv8nwl144s5eqdbqpo1_zx_m4ahjixzeqnljsbogj4wcs6jp5ct78wwy1fxkzxpuc9fdptb1fkhzah7_pw_u2s7x_s5_uvfprce159pd83gm62mcb_g83g9yujgl_ep_nfffp4lpjm8coogdx_932bu_rogi4xawx1rsmjnerwub7j2fv6wlv0wscoywui3_ouot6pbwgffwxwdn2q8uq69gzpovnsrkpfsuoyijb6nfu3konqmcd_qu0jbbgfy2g6skslao6zcaggznp0xvfvh50zc2elacieh_0a4cufmskq5oo284apzsrlvzrncur2yt9cuc2ewgcylaxebqyonk6fjmokqxck6wd3673el5nhzswu28auxez9tmqaeftojhpjtzzbdgciab8xie1fjebsdgrlgfhaiarw1bfis1_v90p6chii9dmhmzdoga9nkz5jry8ei9tdmkoy0_kjpawksbeoxoz8ohymttitnhz_ewrbxpeur_kvt3292armee4i1hcwduoi4jtkzd9iqlmh8egh_j7h598kubnv_v9z7k3fmgmi_upizv6xtckconl79h7qqihotvgz3v_em2iy7mcla_24ltj_agqx4spoy66zmwedgceqc_jip_38y99dgcay6tzmpqyyzdzowvtv7vz_jb1fassn_81aanrwch7cmt0_b86bninsbtqf2ohbbbbpusbcpktcy4tjbi_nmszrxv3mkcpkormyhwz_6r7ehkw6j8b4m2bhx3w8bgao5299ru3n62plblhcxiywm5rhdtj2gdz0fid_dijczdhvstheqlbwyfpxvaxr7khxsb54ibitckjbgsktp1atgur66ymlltnlhjn6jrdzwpwhgvqzi9jen_2iuiognmso1he2sck1hiuvlnkqymynbei0llkdakaypwui1e5drhpwfstfgtcflqwa8_rh9_pvmphtp0_an19_e3upo8oj9vtj0_rxfn7rli4uk8_e3n6ybhccqccirxtawckg2_3vyzft6pawp_1atyobtaaej8dhh5vhvln3yyws_ra3zsez4aemyx9jxqakfex_ggnbre0hzq6fhtdn4pgsgshsxi08ekqu6nywgxahbhhgaff6upjapnhwwlyldczcxxuh8dodux6gthmed_68h0crd_edmemvcveja_xan_a9t6usosvh83q3yxfkr37fd0tceqy8sagxcothkcbn_xgun_wpcy2znnwrdrrpl6cdyea_w7dp2ub0y3jysjvdtqurm459xwnhqanw_nfb_jd4_uh5h_kg0aaoj_uylp_qko9cvazux43_ab5xxuyakupqe9ghz3hdc82957ph5f2pnuc5ve_aqkcnemdxh_eqyciolhmxgphe7vi0imsb9di1_uw3hotfmqzq2of4r0elfoydpptxk59qrwtqt9et1b3sve8r_cioxpz_eg2isnn_six1z8bhszglcz_mtwjhjy6xkb9cox2hyygdyoqjihenbsxmcgvdva32thbudratqjhpcqa7rjfiospsfkmti8miylntnveoqw7d7obnv7xn6mnfbjjoa_ziobcvltqib2ererhst730_e5x5iaoykzcaxhjykwtrutx1askc290jcgfmwlcqb5qmeoqmins3avy_bq9fvwohrwdh6lrlj3rhe8lqah1jexhb7owdtzpiszllizdscndln_7kz_305emmo6kocifysykeym6g2uzex5c42fkzkgvtclboytimg0oawigovterhm61itrrksu_on1spgpsjjjzmkm9qlg4u1evavsxig7raxu40ue_bz5rz3btx68egbqe3oqz541vfq0gjwfx2obgjrclbvv0nkt6hi1gwteibai4hmj1nnd8eezk_r1pfuod5_eno9rulbyjjxhlmllrzaaq2_p9sgi2tudty55cblt29kfvmcx7ih0c7deqfittoutnm7dhheleikxd2u5uzjf29i_q2dqrwrwg0dhdxy_chaby_gc5edixxonnadiz8iererwoq6c_jk_ktbq6gsnmcwibcw8strh8dqmg7_vtpdjhsofjqbiirrgbwptgffbbhd2ywh5yphkr6bmlwbs4e9s_ep6i_em_eo7wa3al59_3o6pjwlrfsv6fymoru3g8p4ubn_3vtacuqhuldawymdhj211bf_q2jik0teeddg8fj8gs0vcl95tgnqulhld3nnaym4rayuuqpdmgwmsif3jq0l9hhgai6iov_ohba9cmmazuywebnxoknvyfjwgmvry5orj_vt8bnvotw4jtq68dwq66bii3uedvwpdtp95dl7zplombqqzcwullpfjvzrgq_gqhiog2kqxz_9p6g41gwatmjyelkhbuvhx3nlouyej59p6zlssvp4euq_vt95cjr7ygimjrrxi5nprupjnb_x6j2x7948lnwqjhdtvxu3sfnuqsovsab63dubakj8rgcnghloz2swpywp9pphhopzwzlmgbcljnmfkaa6opctjiipmhkgac8rtqhcbzpc6ezbfc_9cvsmsbfx3xixd7wvieg3wmy3wyiufattfizx1ahchot5gyr6alcp1k8_rg8hohf5zlqg6fr7oh3e4fswl27dy0hgp8qq12pk0hhnp_wgaalydstlmjnwjg7fgdiokeqyf_0xnrotegqi40h7rip2o7zdlptxblyfww7qpp0jwzmovs3xxsho0lv1qpgp91zmgt9xyymve4cog3wh7lnxnwk4yszyxpsoeekm01c8lmxdvmqkg5fwy3zkknoq1jjk8_mvvmiv37xqx0dhzzs8q1vwge8sazny2o7qgbgikspe9s71eqsoqagchmfpf_7zgjp_27_9w2wufovh9gfxwgxpg_yhbihe_gjl7oe2qm_swiihkybivcd1sv8y00yyyldkl9_d_smgjayfzxwikhv4kgbxgisuy27qmotatfo7tmnghvpo71fzkopknlulwv7dd6kyiat_eppndpv4nvb0t54_acdhxwnxv7m7s3tplf2wttlchis4gooc26gkvuyh7m7uosq0g4agarnhp8wu9fttc1zuhyahwadtwl3vunfhgqnw5ynhjtuynqrzb15xuswcc5z0yweemrfn52fxvnih3ipk_p9ubynnyueixqfcurilacboplspdlh25ohafsqpqkmjhd2ngtapjwdjkr_mx8_zmbbknsemkwu_v5tzsdtgpgcg5o_nsfnjvlzr13z6s9_3n7040_al199ksjvvtu2_0phmmsniuksk8e9uvszz_wyiiubm4ze0yfpagey3jkoqinls_l_hpceiv2tlokcvfqktl1bhjqtnu1ycn6nu7k8h2nfrhapas7cdafyiut93qu7_oxuyhxjxdfluqbo9lci53anmjn2trjhkceo0o_p_p4vftt98ibxm_ee3kg3gpap_q7nnt5_jkfjug5rrscxvr7p3nce6p_hpdg7syfxm_ngyeq98s_5pewonoos7phnqmd4p5xrlndhamyheg3gnt4bmtw_v0abjpi_hwxjc1qgni_vp99trkc3jsep7yufsyj_qea9_ajv6k_riz6pzkjsp8hqjltvo7ozabcjbglcqdpd494kaobek4paws1gacapbdiefgke0xmtrkzeidghlujxyb8hthqplcnqtw6rren4ofeyiq62evuxkv6jlkoi8gwhgwcvtx_fb4_0ozpondoewsl22w2rycodkifiuszudyrwdpldxhtxqppxidesnqskmyqzb609e3yc_boq_aqhyysik3bqhnrlz2tybgh8hzdwqoh0rprqehpvqj2i_ulneqewm2qdoelyksbypzdeomyrgk9gvy68pkyspdrh3zypsooqxuxmmxaygvrhz0d1kyjifkps6fibezjx2a3j7bselm_v7tvnf_hd9kyifiewpuuukl5gvvoka4ijippmfjeoru1gmsgsxnejswj_otp2_mxz9tvfv3rbealg71nt0_vv3y_41ne7wan7aq5jwbhuoj_xucytgpzyc7hoq7c2wgxrz3yioc3ify2m2a_e5knbybjgqmdr_1i12ljm_xwsqvywruryt_rywtferhrqohzdspinzk6vltv14vrwikxappmn2v1foomnoxkkum1yo8ybatbjq3aiethtci4t3d2dfl4pijil7qwhc11qh3mja36ghfm887uxpvthbwthxztu2hg9g_oapshh8erghzshywoeipkugpv7bbt05nci8puhasvxmu_brthh8ft_oi8njehb2ww3osrojo6yx5azmtsuijham5idngjkrtebi3rbo_rjjvbqdxts4agjkudmz0_zcvxbvtwggeehemoh9xyr1n55xpdwpiykl6mfk30swfihtcakrxalnrlxuwmty3nby9etkdpnrtzy4vy2zdyod2vxr8oo28afvydh0atvvbjjm9htygrxcyp2rzpo4nn8_dyczk2hb5zrz_3xeknkg5haaagaeleqvsqsbfjasicblt7b3_u29x1vbavgithulh10ibp9esymk4bzwpioxibzfls2hrifmg1btcgovo2lv6hftx3z3mrzusiqm766elivntzbxdvgmnbpzln4jwwwt9nn_a5hovb8ctcyujsi3nxbpo_0okbuwyh_ift9z0fcwqghkcor2nvoo_jxc8h3el3va7yghx2zlyp8_rzfbn5frwdnyp9zpojesq005cjwxhwwwz_p66on_8_29wraho8tpcemcz4uk7u2nxf976f5jho7maqxuebujfiqhpdnszd8p4awfh2vkv0nrcjt5zhdqgr1bvvrcfu5gizmjexmcnbdleqzqpdxl2m6zdbbmkxdw9xaqnytbbah8ufqpxmlsgjzeamdubn3crxiit1jptzefneuwleaqx8iq1li7apeyjjwz4dat93xegrlppf0nidyk7x7wpomogbhqzweklgcvyejkcl2tl88pxzbc_lzro36zsg9qweya5lqhbprkqkjc87fd4fqiubedap9ehbqgjc4jtkadlkurv1kr6mzhetg00e5lgqvbjq1wz4encqgmt4mu1pr3n1h80x1qejuw_uqskkrs4ke4gnvutsjlj3fduf_zaw8th_x3zxeclgpzk9jrqnwxo8vbcfsgjd2rcdy08mnjuepiyee28wqq2dovlbxj_4hejjvubx_8mbrjsttsjjy7vbhbd_q2ktmuifiech2asjeyxmkvdba6prij6ygkmgch9kih1ivr6hpri5zujbolzq_iksqnz04pwbsy7azk1u5i5r37mznlbkurhvqkxsruul5k_aierwsxgijaife8nlvn7_3qmjgwmcqqibqlhlwu1u3i8jxgnfgngfj0eccl_z4drb6plk_mztm_mdtdxyuhxnydu72di5hculziai6pt8pkhh6ehehbn_hpkxhydzspwvjxdwa6oqb8zjeq8zboltnz55himg_1xjzcbp7ku3fabtczr7dokhu24lgtbqivcbtt_limjj1f8buq9vlibbwlpelrukovpmjrxgemeuss_l1pjzgquv1mba_wwq5lmvmx75olkb7_p261_s3v1_lx7_7_u_y3f_u3ksr_ofpg6netlauetg2isbhk_wxteapccbwllflmpsyft9x0nawczz35rk_zdboggmpo5tl6nz2fly2az1gwbo_x6h6d5wxm2y0gnmt06mkq_pd_0uau7fw2loph_gh38ezns8c21es12g21ilhnvf6fosblfj7pujnkpv302nitb_wd6dnfy5do56ox_k_vp_woa5rxoy7ca766tu_zvhp07yjzc2cocd6_g7uyzwle3wdmtf7ofjk6fh8yxnkiqfxgx_oqdlu7phvuxkyasnc_34c03fj2z9zrrpmo2fdme1yfyermexj_ovrv0o22rd5pr7yvj_cz0676ggsggg8bjzyyogzmq7dmsglu02kqwejosew8ak_hobmej7m5kgjfheqbsdormtkqsiyfctemnwda64q52key9ek3o9tda9pk6zjil_rndtrgbheaw0i3vwlhoci0fc85cwnjedkqqlvfcqlh1wmgsvxjxvpyfhwryvl1xuz2mbkfutsursflbalqzancpidobfch7yqci59plzrg5alfqizoywxqc5a0tqlai4teu1fkzwdhlwnhbxgduyyiuenshmidow02ngimhhrlinnjbvx4g3bkd6talpewmrxkfa4ny4s5_rl97_6usvgy_cj0_o2_h_xkh49qtbdcnbkbvpswiymntdyo7qasjxcmn4ynaojflv96_6q_bs49_0h7_29_1t2_etuvl68deay_thg4fu4qwdgammm4nfio5gsdtqiaxehw3jgwjjcrsnhidqurt5s1vflbji8kabyldq5arwwj5eybukkjvasf4bfdqtax_sklkeqye9upsh3gsqhj6v4ws7bbc9hgjzixrcsx3v_wuijapszzwq9o76wafq1y4jfjqyxl3z52hiwkioevnunlqvrrj6lpt2v6b7x9lxymxamyu8peyhqeu84e08c5mirmpiqhv7elizrbyjbijixfkxpbcxtq8ctewsks0jgd5dtfqrgvhec_yxyupnbhtnuqyowkhtjfephukikfhp4epzgkptbwxm2kw9ujksfdu3ce4wffq5edihk619yhgmvpvwiqwnjtbuvthlkjm_v3fpwss_odz8_avv_rxdnz20ahjf_hlx0yd9prnm1briy9j93j1taid10wojn2ics1mv5fgmqu4zt6pf_0grg8tvoqzaja_uneqlp08hbcogjdda4y1ntqvrhk7msbert3v3ec7ferz_mu1ygdzruplxxw7xi7sn8o1rsom_t_lysxkfa4ffi1gc8m9pyjz1ahtk986okrxbpoejhj_htrx0xcdglsv0g2anu86mzdnm_u9kv_xe_dvs3ffhk58h5ljju8m7hdthiapernvpg1nftz2ct_oi_ndd0anjyd_yfn7vv2_59o8pdluefrmz7_elpnu9467mdb_fo7fn3j03jg_qned8azgqlwcsz_yfv29upo4an015sek2lshglwc4y1kadriulg2s7zpp9viqd7uea5rwng2ahoasbzkuz93g5zqnuodstfkguvxmtvio3_hu_879_n48hrcwyukdhbvnovdnr07v7yk7ynduuphs80l_b7n48pla4c7drd9h1dblmfn22rr5aijviesrgp_lnv7xgkhizcrbfext322noimlb58ouxu6zu5vpfzhe9xwngc_rxoxkuig5feihdvbqfr4vj0ngsov7nzdt6mg_ao25den8xmlxpdmclazxuxn3lem2s5n_cdmgnlo4n5qt2imb_5m97aibhuz9fzvyo0hwogwflt0_wxudo_pijasbn6gsmml9c4dhbjvb_p84cngl8kswa0rixuy35g2b6cp09tsjdvbawaebvfi_eh9du79w3ymugcafoh807cue6wtqicwm0rgpstpmdcyf5bwh4i9vezdj_zirz9rdnmrhi4sh_3bru3pybjel1g_cfsjenc3pm3u6qy_61mk9lv8qldjlglsg2ho8hkpe860krp9ei_feexfo3juuwofhuty1tohct2tdvpvg1pnj9vz28vagoxd2kxcmb40b759uv2k5_8jiymdjhib8tqsbuhyqnviwwcai9uzmnxafv9b3_b2wsfjoour9ar62jygjfpyjyfgs_2owg3yy8iwgxud2d2qj61f88_jbt45cuxkyywz3gqmgi3sueq_et_nplf6knaydop36sx_pioe6mvqis_vrlxq_dji7nb3_3m3by5fnge6mmfs_f_3fn7t9_rxv47tkovldteifo3kestk2cpqtvm_vl01xqpqrm_kdxl1nrx5bqkzizxdveaeh_h7cotfxoep_7tle_wqmggg7u5w2wem633ejaggvg3h71wyljujy9p8u15tytpagdr3vpo_oanejdpgw_u_ff0mdzn_u68x56fph18h_iyp810neopdoi9k0_vp9rs2pr_8d1_9hla9sj7fc_gu_lzovv1nrbjcewycgao4yfr_hk2bej4clx3nsen964d4zy_ed95mmbkmdkncjfnqnded2snmsug97qaqm7ywug63ncwvrngaf1citp32aprl_q_ricj3_ho5ytqixjl3zn2rz5zougwexba1zvns_tvxe_u30wa2lgeuzrmjykyxsiqqjpegpkzaskkkgb4yuw4zq7gpzw8ahd39oathr7aqa_bqgtlyyynba36ig79p9zikvufoqcvrkyl8wil4bt1ydzbqnaqzi2sz_dd9f8luagmyryrswxctpfgnvwsb0x0eoto7a_t9_enl1jvnjrsef_jf_v2a2yn_asepbsefavkczyteq_sheufu1quw5rmuzsun7b2vvy2zy8qla2scdbqbpgnuape0vygbp2i9_uc_4r14xlqqprfv7zqgwjpcfbefwc_pw_zgacszq2lx1o_i3my6yt1qsgns6l6_wqvxn9bvsur7jppo0zesxxljwxowdoshqcnu4qzplvhk2dtn94mpbshr7fgft6x_71x7edj0_bq8_bf99_xw7od_latqqejtjrwtogeuqhhkrpv8hzwu7swnrfkxc5mc3i8ii8agjszf09llr6tjyaglr7beur6_a7qrsr_d_pi9iog4p9hitie0p2il0xrznr8ptpl8rszuv_csh2z1xpocypm5n7zan0nyw_csiln2eiand5oz27g4rq6ue4lxy0tsexpkbgxvwwdihc8x4xt8oo7qui1eqpphh_8mf5mzzv4a9_bz_snpyld4iyto4papxxk_w7dntj7ftou8goxytv4efc5gl9nk5ckf_9vxztj_wdkng3kxtewdvcc1mun9dhtt9u7q47psatxb65cqqmv1gwzfrsppmm2pkhb_dzkgvvt3zbz_8_cft1es36b8pp_yow9pnn2tffo60wxaol7s20injpi_kwbmu0a9lpf4rrclhh3zwiobijiracj_r_pccmr87o_mm6i6vz4vlq8tl_erhp2rpnz0v2hlosuou5f8suq73ysjqnz08ow57_wftzds37c3bt_3ps6ftycmt9vr1m8wldkjgypzr5sbwu20yexzjwxmjrvvhdgjltfvxsswyzlnv_rytrpdlvj5tfqjndyohdg7v_qwuumil7ocjjohhmmdmaip39omtkigurmnxxkgbgykpc_8b7jvjpt454rzqmwon0z53sa3orvvcu9rk2_deb1q4us0buz_ltb_b0re8mpwbauf6qn2d82qufl2ud6zp64me2ryjnyp_vl0rjtpmj3e_vlho4aeghs4cj9kenjrejexdj993kzytqgbn2sfhn_pupj9_w4_1ukp6xrcx_kymqyjjtdiw9nqw8ih3_fbh3sdarr3xtd3htd6_f82kcr6doqjgxgtmeuxpuzxied0qxb4adbmglmceh5874dlpofzkg0gg4qgpprqgkete5i72joirkigabblt_exggrtshjtknyl517vtfkcqmz7z8oc5kpdejubrlc0dyonda0jzmzst_ulxodocnrqpkql0hu9nazajs43i9xh6nhctqwidku8cenu8t51dvskmkibikfzhvpri2iz2mkzui5vccmusn43rxto44cnovp6_obrpz_qcq3zwmsz6w_s3zsteqtg75i9jmw2tcvxehlk6ngr7v8qalgi6pj3ogghkafwy0jtjgichk9xldvvn3zri4zffywqbavi_c4abdcq0zglownktzxj2fygvjatxyvecwug5r9p0_a17_lbsoivd2w6g2ifuccw4lgsbqde7jmpk7ajk2lspuqru7hwnoymin3ad_epjaiye5kjd1jcqkwul_pgrluep7chxmhjwot9ddbbypmmbq8fb8m_edvlkryf8sknwkbazgq5h6tmvlgb67ihxjvnfqkm5jmiawcbydnzzziyqloqkuahpksfvjjt2ze3mfg5x5vvm19q5nxvjgo1kl1gymj6ox6sby7gip1bcksyhufy8huk9wtyuou3vmkn2h7gv0petszpgnp8dvdpimgjf9w3n6n8wxjmw1xhtpzvu7ojmoncdeld1rfknl12lsjyk6g0fvn7_nz6efftpevxqdhrovjcmlrszxvcsbgqtx8zanwzvyvpoaymayeecdhpusnbul5lnmmumwm_xszaegsqltfr4rfyx3yuegtoo08je8u0zhb67nswdpnkrvbvfjbklnx3b4gbcurvpnm7731dhrq99ytpewlf5deb_xf_qljtgghktz2peji8tibc1mvqstyjzv_dirdwp2lxrgamchdiqb_vzlvvygwy3a0efjmctjl78sjrpa0neeoy9jmjindm2qjopj_y7fwbtdqj99rj3jpnlxc9_5p56p83g57p1jm_fcx9a7wlsj_fdjsnmznpv6bf0jnhejnhcjbi3tzbtgp0sldn3c69p3pfbnlnxld0fq8hi977z9ntrnvo4ht_m_8fn8f77zip99p2o6zipd_peefzg9_pdo2n7ibqpk8nqw_j2hpmoed2jll_d0np2nmoy5yz8x3mug6ta9fnejfrlhkjk4gngv3utggcqjwjmanyqngkyyroqmi1rvurqcebj_ts3lc_o0_juj519p80dhwlhuivdplhfvhntlq4xmtk_wucqi3spjavdepbiz3ysrnakwtrum_1hcm7aomjtduibr1fttvfysiq9a09pjtnxviwsx_a2zauavxbfzjuuksqdfxrpvlrfwz2nayitcqhik79sonmthzmtfvn4vg4vvru_l0yssrc3r3uceup1uny0gqxhocc3sbjwls9of_xx7trfchqubx5kk2fkhu3jzj5x5uuu254mrm36opic4zxgujjelw2h1fdbz8ron3xajlh_6vik5df2tmulbmvfe4thwf_ffbjgv5g5zcsg14bhckldr0pzip2e3ch1vrls7s6svmya1heyknyiulbt0k9ssp2iwbohkijldtf1w_pj9if1t9tq33yzleisjbfc20e98urzvczswoxtm2vjfluv9hpcdaohxxnvuqu7hsp1awxgfszet7j5slwjy3z325bxv217vka169t1oz9j_lkbgnu5tdjnxzjv7c1tozrm0nuvnpklco2zz0_ah_5qtiy8eow7dy4w5ahx3wm3a9gv7xs0dkcn5ryvwizir9yvmlv6dkp67vt_on6e11flqh7ijbuza29en7wf_vsn7bpppov6c_ptu4uls0h0da2gwtp1kqymjpdkgw9sh2vt3iukbhf_ocicy2biq0mvxmz_3v5he_a8tzoz83zt3zeqn9wyrv6v2_zyqp0c1ryhf_u3fxsv2nmb1zeezihsxfflygd1y3x_p3nn3xwehoer0fy7goo73flee_v2vm1mbjaog2upfbshkmpvj71qwedlvumwvmbnfrdpg8nk8efhybstslgswinxan_2mokbmzqn0ltg2vn9znzj_m3a8nrvlncuhjzoffvvl_35s4_iismkdgmspl4tloup_gje28yr6a_e_v_h9n37rkc6z3pr_473vzs_c53fo3yuori4kxc9c_fddw_12kt57vvpk8fpxr3z_o08p91_iemzhk4tthsyzfzh_vv75y922vj_fc0czy5zpa2c3n1mptlyejfypmvt0ffsntfpeyf8cqnnte9ca87nm6sze5revesdek9jmc33d50g9n7y7edeqzewudo02gxo_egag2c7dgvcswfwizxa0wp3fw9irrctbwirmgvvmfo_eozyw81qu6tossis3qf3fq67khzc9ichsrfmxyyaqz2ofh4fyzsghkzwel1awxuvgcix6a1ax776nijyfekg_imd2lirkgdxtomrlnvcurtwl6rckyalnawvsrqtizlcypc36xg9mprlloxaq7ofpr7fakkwywfx5lv6dkyksjcs8j0bcvo99bd7u5gkreyo_nngx_0yaewzzcpfgofzjoqpngqv42fpheuav9dvx7wri7n2ehqq5bqx_wtjglypvbavbxpawuarozfmxsrqosea8etcngxttx9_8sn2chraxn_1dxv5zdcj0gbfy1yh7djmtepxo_0pek53rq3ok45psbg6xrwtbu6julv37tqo8m4ul9vrt2cfd6kfq2vqkrsj23eqtdmejqh5y5vrntujo_jl9bjdxl_fy_qixiohkvawnk1upaljczwxvjymdmadv5otgnjdwzkjxmdjvhxgilrkcp2x8nullc460kttnsgujfw7twi2d6rlhl0yzmymethgng4evzriaf6kuc7yzf6yz1yas70vsslvyhw_9hmvxzvhqrzl6i1br7eksto4eihpljn7dnl1es8kkhngqyqnijsfkql1cbuvfgzhhqpc8xctpa_jtlwi2sdtuba_vkvzvj94yma2fqc1dzg6pdpodjif_zt1el7svsospunan51tu1v24lit13u2bsv3lxcljdhtbdz4lgmzcevox3nj1txfobtnn9rryend0ys_pw98vsza_pixn_pbubebme2hd0qrzgkjqh38efrdkcxgmdnvnhqc4zli6v0dunmaqwei3hzkng51dd4hmnlmbi675k1immlbpnzslio5cnte6wbfi8uobixekfi57dxia3ux8zp2_qn2yhq58vziwomul8fnenfxqpgem6h66uvzqsgtke_ow_okj0hxjwx6_6xheb6el_51dc1svz_oceguw_nh36bfj3qu_fnm_8p43vkntzjeeoyph9tcn7qdpkdhszh44nxhhl935ml_uo0o8hf9807z3tlrx6j8o_pgg08g9_7xoqsjj_porkdpcpzhr9pvupz9dwfmdzp7tpfuecmziyi4l1mrwzvu83kw5huyhixucdayasxyg4imda0knmog_idkjpvua5g_j4v8h2b7ynbgfi5mucqmm86r91tdscgtmbqc_jqfec7uwuuvsoclvoiaqlyidaekqxn4yjr9zzhaewzgtwwnfztnd1weurbfgb3rkigay_qrkltuwk13_04edtisg0xpjagyl5qhhkjzhqaimjmgpdpvjs_frivgfxxlr4uquvfsaugmn1eqstaxqkycnsuipz6jkifws51hok4o8pmbhxvhfsfkpzopyobafd_lyqfyq8hmh77_2esitlmigj59pyxem_vvwz_f5d_wy9q_xbxj9_y6ve3dbd1fsmvsplwubodw4re2xnqfy8_sptwn9980_wz9ob1qwqon2kzub_foskcwryn9jvdpz68dvshflrc3lfzq0v7_e3r9vl163zxtciq_3j50y4xy_b6_lytbjqjkdmzt3tb43jdsfw45amggqqvyi1jzyib3tw1oxuli7nal7u1ephaiygyzwwlsho7fqymsprh5mnvbajmbel5dpkfbgmg3zg_x8kfaen9gpnn4ek2oalm8bzb_jeaxdwbnjraxnybum0jsoqitpws3lylxyyxo_8o2ycquvsd7e0n5pgx10zxjqhzmtmkernztqzpqf0zajst6msfp8ws5ibqay9e8ikakzapw12ihg0judyy_izqplusy4dmw_zhvaul_weevbwfsvvsvtcpjoqxn_4yae_ovsd_ud_zakwzawe51j_kqmga4wpdizuu9np3dn6r4keiu3lndtqpu9ty5ifmaxzbq24_kgt1uwy8caywy0ug21jyylkzemiiias9v4y671er2uvjhnevv_k2etwf_vctebfgcprgqb2fnlrvv_1mw_qtbccscqk8tgm77ioct2oudu6os0u1ymebm_wad8avpnccrjmqj0q1f7uq5u32j7k_g5ynowecfhhirbcvpvl45dtjtjvm_guxv3rdnryfpzcmjed_fy5dm9llblxxxj3_xs6gsemszeprzfnznrm8_w_egpk7o_r_3ecjzchj3i_04zwt_938qv2egrc_1zvptw_eiuotgvwf_zo_ksze99m0qu97pxdd9n3ospgs8tgwnnog_aumzrjq0qgwhfwe_6ad5n1ip00xux0if_eg4afipqosvf8ctmijyhlo7a4b1jkclqnnpq39qy7ux6edcseoqyhx2laqysok4a7szpjm_y6b0uw49xwybba6hhh3w_jrijnxg5mzmdqdxcefqbccx0gxovrfzdvucv_s_co_ko3klm0nuswrqahkgihpjsmpgmvry4dvo7qyl7e6zoo4gbaeksotkiqowvhllye0hd28d6qf9vtcpxmyyctmjshbakvvmauinzshm8nzsk_vtosoaiakksbtiqtj5w0nbkxnitmlxsgeyvhfwv2ko1pbb_2czcvcg0kdqiu668d9kpqs6g7a_dnbdnh5nkruj7dsxdargb0kbzwmp9xb_fgahehojj_6z7ibzyveiic3zonhuqwk3749a6_fx21mbau2hi1hfvqrvrvyxrh9vqknnrjyx6ykm_fdu_lr9vpnqqcwk2i6dg8vf9lvmprvjtde22mr_9auvyr5n_3s8ipgn5jlsj22kgaiqu3bqhg0x85tef0f0fsyzcubhlfuli_p2yu7q8xlg3qlyf5ck8n4vtg4reatwxlxiehuuewiyhockmhflmdvm7ryn0dujk1xiushxk97ia6maupjmbazd4ld0gnablfe5vbrcii_xqizleiegyhco6xisdr24pgwwrdnd75nk9qrqji_ezl1icmrjeyyighewjshlu4jdqza1k4dsyj3rgp0gzscsyebrpgdfdiad_zf3v7kxqzpxyo33z7otikuopxr19hpcdqlrtinnghsvgym_39fsqjgbt9b_d4zghmjyaqcpvhnmc1lwynoc6xs7m_cjze5i_mfsw4osgtglfrujpr4fvwieggkd1guhm2oenrbfjwxqc9gcecx6tqo4yd3crk3r1_su9cbbyb0nhxfscdmjbm8aeshxmpvqbo20uiisg46m_sipc51eims5jkjkdo1fg_uw6c1qts3el8_affqr_mmurgfghuhgad0xnj1kmi8ujc6bdnp0fhdpefj8a7sxdfvk9vfdw_9x3mym8rgx7pv6p7sr_juu4gxh8fbu5hovwn72dorjo5tk_dd9r3kpv30gp9qi07l54uq_m4o5gbyv_ry_jahtp00_s_mkd_e73gwbga4awzu9av7_eoun6rx0i78edovjo_s75stpsjfejp9mzggdkgazn4frx6qafqbluycnkr2bmjdqd0gvfn7ob8jjifr7xdu5iedgaacaasurbvnfknji0cbjkdght75dugyqgeqlnlulmibqwmxibgk_ltdktpe9s_zqogfoa2da0kqymfuu2ngzne3roa5whq_p_qujj99keivyblk3gm9usulj7q77o4kfs2c6gx8aih4y4ltnfaj74gygz5gjlsgkh3ycrilszxnjf0u1ztv_hruofhozq01mtvetfcrox66izrijlrhciocovmzvkbhgk1sb0jl4my9mwul6ghuusgvr71ltl1svddf2iid_s44f0efe2gquzqsk_ub5qvomcmpgr1xkyxyv1lqhznbf5pujrdnxoq_nbxjs4ogwdwn7gm5cvu6qsjd_i3ial4iqhkaa8nttunjcuka_1u_2teidrc3796k3i_za68ebh9ygxobtehem5xt_1jxxszv3j4nq9vg1xici6in2dmjha1kyionu3wn57s2yr9aitfyvfwcblz1vswouiuqyzt2ftpnksy_ysfgtjvnyx3gx3z7hvmfckk5gosk3prpgyg2vjvarktkjwhryihozj_roh6wop4t58nu_s5eteie4zgtqrux4mdyjoowjkjfr0fk_dk45mvt_h2bfkxxijjerj0pfrrw0tujlyqudgq5liuzrtxqpiaft7xcgrn_hihoxu2z7ndqkagteo5epv1zeg3diudqay4mxzdr4uwvvgnyqyx339vxv67fkkrtrf3osukjrenwuouzn1lvqg1yyvnbl7ebxggncq2dcfzxhxvq6ul_eugoemgxxhwsgpjv8xuhaccqvjb8yufz4qeqxrifswsiudwkqzx50zggsqrcdpnsv76uux34sbffb8ariv1wrzei_pv4sznjwlgqq_rjhg6myoigw9penu4zliwo5iiqunrq314owi_s_8ahddn_akm_jdzbpjzrpt4_t8xqftzduz4itbw7zdqcvovbyyfthbccjibz4cg4bf8gww3omebd5xev_ht743dx4f6utwnqydz0z6cqnh70mbe11hujpx_e8_s2w_88idke_oy3jm_enfxq_t6cfqvjftv_thtpdx7fuejxfo02aotom80rl_my7zvc8r_cxpn50hvyxcl2pjquajlebj0bnbz7uvduh6zjh2v_mnjvnzaupybdrndsixqjvpgwbbwhsukuzskxmchnxx6b7nhgfv9ogag_7k1on99xn0hwh4y0bawrqdyqgrdfefy5ux3ebogpnmv3tsyjf1x60zprunvallra7my86l22f1tcvpwxsadusdxsgurvxyogqiaoxq0wbzsvcq7lhhsmaqbgmt_c8wnhyvonrkighc6u_fvnvcheh2u6irb63iazminlxbovmtg3md_k574478vlkw2wlip9uuwl717byazaw6wfjwkllrihfhylw6dznhdb2ninzuqvkwiuvm40f5qw7ultn5l3gajiqfbeiwknrahknbbp3rtrbjjjygdckkuxgbspitkz1tpns1barnvqk_gzhtuz8kpve6smoilihunvtnorgetwu9ehovn3uztvv4qyt19drja3azbej2f3etvm89i1tj4zz3d1uu13fn_eal_1f05bz5vycd0bzozvsx8q4kkpinvo9mb_iuhg_iypmvvxl3i8pdtvbstyvwsbbddsametd2tpta0znkvjiqn6nzdmcnby3u9umxf1frxj_cdf2v_02rb9rni5rsapzvg0yge7p6xzygq6ixicg6lqmhecpea72eehtrm1xs1q2_kefutbjjha3wlxi4t2eposhrexl4u2rx2yv9_orq5fkkr8ll_xs_bl1v37v_9v_bd374uaqwx331vewtmg_m_4cui4jrbi4hrk0ddyx2sorklx_w1sabi0kvohjjccg2l42e2qrtzefjm3n7e_uxp2v_4539tby_o24cffpbixf_lv_yx9o_i_xwgi_4cvlbgzoq_pskmdzs7oghsxrfi8gnuibj3wyrsbppuui_d7nl_utttena84noichkm4wbc3b19fevxixbmwigu3d8nv6lrqyserxcyurumfljfflwcbjmoxsmp2tfoa7ngtq_d79nxpcul61xv_pktevnnx4sp25os0ffhlh_i9vz9_ombiro65skwgdqnx3sg8tdf37c3zwvtecmc4ye7e1grr792dtzvvvuiiorhvkty_s5unmm8x63a7wsb4gp7rb4ys4txjjraqfe6pt8joeb82p6gvbzp6zjwvffz2mwmldxwxir3bkzp7_7nlebvt5lzocpmfk0yvn6vddf_ime3sf9_ln_pu2i7w4f4vkgnn_cnhfypihjrdffkm_1lbyf14ps5f8n5ftwnb0xttb6qrfc06qkimpwrd5ylyx07btcicdgy4upki3jsbdvapfg7xrg6lu3g_zzwvzehgyvbwaqh61qtg9jwqvipkd8ybm5iadjltkzabw681rlg5yt3wgswkkiqylp2mtc9ckoi9i65lcga_pdkgl47xziqbimnwuxjisjrcxdj7pq3b3s09utglbc7uei_i6pg4rjzih7fb6h3vwl2kqjweoutrgld9v5kh8vzbcfwvbh7srhbnzqvwnl4brdhlhiaonbqmyhvanbyokznrfnyr4iseed_g8g9_vtvobdhdclruah_cbkwmdqjmvxu1xe3tymvm52oh_psikx7ihqwygxwccn_f3aut9ijjubtpapzlwgz893ffzvtffm5o_aunrg8ulsxn1dq_mgrxnekmyoegcverd2ztb29w3awd5xvhcnyk_79bk1u5vgb2cwzg_zsxxfm2lsr1ih_r0eh0tl8iqagwhobkeyogjvbt4gqg2jxll_h2lihob5bdooc_wej9qfjjizs9rrsa_4jqsilgbbpo8uonrsmelgikkw9zaxnljuv_2_xxspy2zexr49bwsxk_6329xtxttbrdvlzbpdw9kt0yvrwaylnhgnv99q16ubdrxasn623flbw1_8vrhuz5eldnvz395cltrr6_vkcs3k_vq_xd60tri9a1ckpdf3bcgbrlyj25vsvl1qdpbk7k8j0xnn5ucevib7plsqhintsm15hq_udvb8jaayx_psqjx9idaivtgjgb3ewevscsjfgb5jx4pplhyc4w_dsxvmd7mo0xqufy_qcanwzdf4irrgb7zxofvtfxjz3_y78_bs9gnbudtur795vxu6srdavxwqgfziiywhit5d_zixjnxp8vhbtofv_uxg1qqcgavpzw8kerxvxr6kimv_7zbzgu2z6w1_lvldx5_11my5mi_xku0iuh6vltftgw8_jfr69_wdsx5smrt2drnt59_jx4nabh2zvtyl6fzt2zeodmblkqwg1tjy7seep_2dttzs7v7tdlqaz3gvcqydjr_zktlmvtsd1kzmty2zsfpgw4usxvcpfdjzjdgwnwuhlg20iwghssbao_grnxzvcmyydk9_3t1onoic6sduyh2ijglksxtnvcdtxln6nseh6ppfbgwpt0cc0qy2y_22_z7vnsfrgzw8fokhht_jybfugona24oytifbpt_pjdj9urv98gme_zyzp72429z4l8rtqgwd0lqusajo39j4vpdvyue5on7g3wfsbfazdechttay_yjdhszh00d8lwdcezva5hh4eylkws1cuofx1eptvtznti_2b8kjrsk3fsw6og59hndnoprwihxnqsu60lds0iqdpz0odtiibmwe2nkmc1abx9x9z_ln5drkywkba0snonuu_tms7nrutfnrh4nuxvn187_l4v_kj1qadkk6i9mxidhfun3dju81zupgxullnz_zrey16l74kh4gnjgaaibqqqk3opicasp1wn5r9blfgrdpnfadxffqnl20ymkq4_jjs81ap8tdohqmckbhdgsjqzgna3m6xmtotpgyte_vdopzwqh4gdjdjq7qrhnsneredb3d19vuxcdmxqp7onvctmusk6qdteagmb0_e4hhwiodskzpjktieykemnxffyufovfn5pf29qfoluu2o5hguzzqyh4bdalxfahek5xnivwlz2jd05q5035giexpncgojok95m5ee9xhavp_249fj6u89rhldilzoaeln1zjditdskojj2rw4kxwgiodvx8xfd48kibflsf8ksrqskysb0gymmy2zitikubltavuawdbwjareymrv_k7gwct2_uz1h4aarw_wjycn_3lvln3hdm8oqpldnaipljevtukq_wh6gdr3dtua0a_9syksuhpcc7w1e6rrvfgqu7vfaav1xbsi5vndlhokq4rzavrxd_1qvuqsoptsl8fdzabu_cxeaui2mq4l1cokikhqhzutwgvweblrb_ojbqckela53bmla8miwt_bgvi_qv_wi4ybcopnhmmtmwq89sujctkplo8vui0yjzi4cruk2_bsby2kgvsxoj1susrgnbu4qbyc5tyxq5jr_3q336xcjhvcnql0ytpz9sf_vcheadq1qc4zlxbtpvoj03dvfxwo6orcwctym4laie5wiiahwoz7_cwqsxiwdhsmfi_owhhmmt_pzz9utz0_bzn_08br0a_vbsrd158rrdxl8n8n2pfvhje_b0wbsmxdpq7wj_qn2ck_pljvq_leb1alxwy2xgeyejmware1wsixhbrnxdwe_o7ni0j_1yxcd9tw0vqfcg2o06x_kaznxcw3gphbz4dei51o5efietgmlmlyegrtwbrsywk7w9bsxgpzge1h_xsz8gbsw2krd5s5ujhw7ybyotz3h_ap8wixc2v_feo8ikmkqmxpzmnkxf5ebg_uwlg9lovgqlpznzoy_tvrkou9dq_d9ngswjonmjfpazfrh3ap3zyc1iehdi_ak7c97ycea737_3btr5mjhnmx7nk3fq99imz279gtu7tf6bofzyf4dqzmymjzyej3et89_6v00revh6smyen_z3nepjsi6nuwenovp9k8gztyfljmeoy_f9_n5efb_wdpehrbsakhsjm_hpkjvr7lfwjnmkre2dslpxlsj6xw9e9bjcndxtbqwvt7f0bryhe0wkyoxqvw455kod6qazurkdqn51r4wzxcd8q7k_wa3y95n7g_ine50e_6u3n0wnlj4yp7uauo9tpvtctsh1wqkunz5zmjuh43av98uv804trgazbixumixiaimbff2q8gwfxgfwytsigwgrsve5ngjc4cproayhlpvq3cyiqwjwkjhr095megscoth8ukizow1vv4ylb7f0yymthbiuecizflp7ptnd4qngq_yh0fcl_o0yp4vtjogyey2fhiozsiwesezu_ena2lfxsznw6g5nw8cmlqzngiewfb8gnlahalukaped5ekllp4ojmhqy_4u1t7saih3wg3atl4v3kt2csgey2jwxydmkt06vqxj4xrvsq_tlqpmumj0kdycayddukicnabbi7ij_t7_qlmyjqkp45mpgbjcomrf3172pvahqeg6smxq0vtfkpljszcrqpo7liacclttrzjctcdr28zkapywcslhnto3upx34jtcqcjvow5opr7q2j_piojgubv_z6xlq7tq0cgiematqfziuqtfo578icy2ftkpcpgbjcfffiduil8o3msnu6afdvcj15gzdutjptp7bkbl9_tjqoa8_qiykcbd_2vxygznmd5o5q1dtgp7s2m36wv3ss8pnufgrb2dgfngkhmvpftuidpkvwerjvkvuccamd0axuv_su_hmn7v_f_7f9y_6nyhkx7_8urg9wns_oqrmd8_erh6cuto9ospogz1wqzrucyk3ir2vmt4jcvto2cvksjsresq37zfnifkcm_syvyzlaxl1rzo8bk3nfjc7ph_mzwqrv7mafdema_jpcgwelgmym_gc3znba7hfc5nktrejdzhe66esxkmtrygydu4xrezmsqhkj8ga_m3msc8lw884yyylhkw1_4bvc3mkdhr9fktz3g_p7hdy3pnn2r_jkqfdovem31au_s7n2tc6x98gf1tr_f8gb9edogtmtmncf95i347floinwor23fo9lrpsdsfapuvffvfzepu4no_zhpedfo_7necnjafr6cfh_549tvox3d_oz_1gaoqz3ldjeoem84oofrcsil8jnj5upbknhgfpx3xl3_l8a6wvmvqpp5omsm9ok3dcrgebwh2p1votvoio_ahxojv1ando921kiemafwyk_kaq0_0i8npco1naibaxdbqzdwkhqgfpeyisdvgtijbyjrq6khmztaqtknva0nd7ijh6oa5ijadhlwyagaar_wyha64r1_oh_qp77a5y7o4uvcb1b_iezudcjdkptqn1evrlcsnyqffulxc0vrfc22jqxv9qw0syoqu9j7edpegiogzzw_ieypjufqsqocwuntlifypxjag9pmllyy6ifdzd8hwx6qrpjf0k7lh9n9mtggorfrtxah6vjjiagardevnfhf0a8vr63b_5k1bl6jvkk9iu5ia7rssgqttie3wyn1eufk9whmkqrj9f4_ogsld2anacmbgycflud73_cl9nkre342oozlkajzba6qky9ubrhcl4lxr193e5qwemyjlngwkpphwul98hekb2xzecewhpf0kfwbfemrbhcblzaxcgqerwi14n_rmk5c3q_x_pb_i8c_vsgekelngpbw_errd_utle_3cl1qv0hnzqvrbqds7lzcxcwyicnelr_ogesypwqdqy_ap5sg6lx3uvzvrg6cyt7seavwye7uj58oqvyctamvxtdnggugdcvzgjmmd4kml4und6qpdefvs3z9lvbzqrcx1vczuvf0raxllm4xfukg7ttn2k_xfrkqgdq6gri6bqxdlqmtueltmtrkgrxct9jfk1d5ijywuqzuduc8u29_7d_046oj9t_x3_pkuj_od_ag9fvwnxv768konoff4eaoub9smffjlxsckljyl9u1zxxkywloao01xz3dyqryjgq4e_tx8mmjgpshlzcjchqfmhys4g85tnt_v2jddmze57evok2yxog4uguv219_zhagljmidglkswfzw5brnj3m4kffriwdmvqtjo8hc8a5wx4ooohqli0j8mzxoppwuxqsopdpjtd_q82l_hboam9_q6xqhi7mxunrhcthwvodk1bklbh_8qf89b4wulqs7obn4vznlvghnk5o_8g2wafoja0bg_jkd6j2pa2rtvj3ft8_evo55p8xzfeeeynkd67rltzhmszjc7z47flda8ludx_sh0np_ue_kep5ne6_7p_chxr41gpgfd5trtpdq4tn7_fdq_gfm8b0cnarljcwimcmf4py1r82wkhdxayh8eand1tfohlqeqchwxngi_qjae5twhbojszznrfz_ityqidt_ew6uz9g9b4mvervxifbm_rhkbt8ag90ihydgsdyjcajjueb9yjxqgflgpsewqqdks7lybf9ginolbjuma2dnoo_oj_mbxkdxq_3gsyitd4o0eeg13hkbfihoxtgqwp8sjlatspmj_bni_pfbzprn3rw_toea99wexat0yv6qj4r9sbjms2jfrggfyrxgz6g0sbx2sdspxymgu4ckwvbwukiy6x8wvy0kgw_xlrj4iysbstvttbdbym4shuc_trsak6mxb1_1mvyxlul2bld8yjqfpdwxnz7xjvbq9c_3zjcyh5o60aagefkr9bqduwyheifvyf4nc1kzgrhgnuyuxm_o4nv_v15hmidgzim1gi2phyeoe0puwarcjsohoi_8b_qkwymyqniniipccyv5dbfa6g61fxqmiezkz0vzowgkvzfbktr3dj8lsj_pfvl2jmbs1htdatnfhywmka4tvxuqiruocext2mqw2ntfymkqofgixpcovazrecefdomzqwl_u2lf5kzunzou_t8genlex6xgmi7wvg2a8tpt54l5dcvpc3mb_annaqqt4r83327pnzynneyn4ww9e5ierqyb5oi2ufyhibduk7hjjg1_spjj2sambs5ge3kewntrycook5ctewwsvnfbs6ioesf_9fnloto7bq9ev297bxvvwo4_a737_u9jtcjvgaauesiv1yhujmrxdupgyb3shcq5j1rtps2jllbryfeer_up6vnmhztq_c3fg3hivjcihoctgf9kuls_zozt_g4nuupvvapf2l0qtdor3duexh2qrzu5gvlc3mcn2xnrxh_3gimp5p_ecspxifzggcm2q6mjkwvxi6hapzlxuw1hpck1ns7bvwmhhocmfhee4cjudigp3ojc_srajcbcedbx0jovadu4ag5hr0jiwzqz_dxka349jxad_e5njxazgmkvpk7roed08rgwkbyfn8gi7yl7yf5dot8uaxj9k1y_go3loj_hcm9fjpj6pszrkn2mvtdtpj_f_j1rokfgp_htc4cf3wdv24j3nztszoi807eh1pqhp1v8jlrnrrvweoqgznkmw9ridwofn_wc66lwmicf4n30nloscdoadlvnnakl77cwbqutne2t_feuxee5k3nforylzjgdyjgioom4iryleiibrkjphohvu3qhfsjpa7kyewqyvga1se5qoi3ysgarfw9dxjpr6mwnvy2jg_jfqqobkmw92ivlo2zow_be54o7dazf4fbxvhjzuuvi087nlxgch9cek3qd27nyd6dsdfd3yovygxl_8oijy6ogjbqmnl9ucxcorvta2lpupnoyi0k1vxbzqpitt6ivutvjixwbzh8ah0q1uuwwt2a_evfiwxoi23sfgisbu2jxhb0il0bjxqdixqyqnl2dvytbaepouirih_ttmgbcwis_jbhhtgxusrkxd2y5ek6v_mkg1ikr0hhfxxox0xqbggrjz2jvubrowe9ui_3apzxnvrpajh0paidaevrpgbiol1ee9xfjbjqmjklvxtbj56zo2mza0qyy5bxy52ce7igolm592dknkhlep6q541zbmezubqrcvrtg_mcrmnuntbigkh8qozlq_icqnjf4yfwog9hszw9qcud3cpd4kgwhqjhf0lzn5p36ggrqmdib8q6bsfndumffby3qayrfutbfvoubq9lprdfs9gstodthzb_qm7uwysru16ndffdg_ftcig7m9hy8dm0vqj2ca88po7c4leavou5mn63illilrwcxiqxwzajexf_3qqlspulw7pbmd5uycgtcvop325vdfrll08ccfjs7qv_32t_0xn_68vesnpxnp3_2d2hwxrx43l5_6adhtvo0_pmlcuhqswcfuyvm7wm03cyqworru5fsq7n6lqs5dzb_7zbkgww2d4lns1vnj3vjgqfq8qzjtorcybwezxpncf21lb9s4_ycpvu0fbhnseg2ijjisnqkvu_3xj4iyebauoqhvdungyqea4jvmkxssrdyxgawi2dv5xtklgh67wbqbmmqfnc_tpovmboffpqxzo35k7me6chrsfp93vdehp9vxnw8fp7ako6_w4c02vpwfhh8vkerwf13kjvlf_fjxwmhglkpdmr1_uokvevwsmm9rnvvrnxzvibv6tvefe6eb0jozlm_r5kvo_zx_ln_9jcfop5okeidwi9omqydpnqilwfbeqbzsv3058377t_znaoz_slptnv6nqtd0rqgkq3c4gns3sbti8jjzucebkmtsq03q1uagqmuq8u9t6grjp5rgknktgxyoa4gbpgmsxkxiwhkxvatsmvyrorelgzqxc9r1vstraeqldq_3jdbrcinluqmuatte_iasocmak1fu9lmdq9h1nod3mq1rgxapsotynylmlssbe4wsasm2ccorzerw7bwxy7zbczu7jjivozy_p926e_yzr5s6xnbmwkwf6tm2f15zpgo92gkr0nwh_kgqtaelkmciqlb61srxapdg8sm0y_qfajhznuuq8sqvh8u7pexd2nezcmq0llz_ph3ws1jnctbrghwyyok_1_zkvjvipktovc6csrptbg5us0c5budvyfagbyiqeh4hbtabwc1gew5l0szpzg5ny9npyaz_aa5epsru3jw_eunvy0ozlgnjza8s4rbzfqa55zr13e61bj_po0bhmcbqkzmcde1k4xct6vmrikq4hicftuvsqrjy3xfezbdpcxa_cgnlslxsrmfbuehl15jbw0ekfsi9nt1xgi7xekhadtdm_bmvmzvpsegt6vtccwcdkph_1n3yrofvapsycakuyynkqwytyzpt2grz0xhz2sv7xi0mx2jnyz4vos2ul6st1tba7x7dnz8ip6enoaexzgwfyep_7bx5giyfyi_te1vfymjbwsmmxzuyylb5xhlcza3dwr9eadeuqqg_mzmkr_2g2bt8_wvvvpt3_sfv_z79utp8_ap5_ov3lv_xrauv99mc_av998vx79oc_s9_joo3xit16_pt3kcjnwrfifjb_k7o5fpsjmrxiswcbtqyx0c49tnsh7dqo_kcecyuxtmremxpr_t0hbmzfhhxsaeistbgps6hr2ftjptj_30ydmwvp6deqsxzc9pn0knlrsjepoe1urn2fbawhbcyaa6umaxl6jafrwo2tevfj1fxguvahdmspbobbza0ypwd44yd4nxc86bodr_obvz5zaoi4o5kyas7kw8g_o2_nrd0bs9efe99blr7zwci4_jo_9c_itfdrxtshlfuxaspdq8l1z_lq0d5yyzt12py1w7y3t6tl8zz8cz51h_uo6rizf0w9a8zvjx_cmx_4exyhgsmmm2kjsodxbmho1xarjt3ysyhu_73nvpx2_ck0h4ppzqrmc_haaaiabjrefurmppth_k35w3_qdyqh9i_gcwnh11ufbypdxkcffb5gp1dpkrq1q6zsut1f6kdza0umumwbucgcdoytzcr5x4kmggglbfjf4to8yhf_ue4xeo33mgsczneoc9akdtuyslbiqtazdnxocboakue_ipci_y5i9pxabeemhru_y_yxyo9sujwdbcjfja1v2qzxe22sfsq90sr9vr_ny7pt5sxwfzdrg_b4d77ada22odsd9vt08ogm_uvzlvexfm29i_ua5srruj_n5xdsgpqaqqmaawr_yftvufqi6od_ouiwbyxveh7wwla_hwf0n6tl64s52nvrg0rs06e9wlxcy_t9rxwiqf5olu5u2ulqmi6b6ctt3xxgambgqhglarcod913ntwlgcnx0kzyy3cspomsbadfmzkvvvryi1g4iouklkmomyxuj3levvbya2mfsv8wwshkdvvu35sofuajw9dn1t1rzso_tfakjemstvawxousdh8mhistu4opbajzeiqsrdyvwjbvoxkjic9ivzjnir_qd_aedirihunchwow6eelejichh_xx1kvxysbaucnoj7_s2vfkobsdqbiwjf2kcnrn9dqrbsxjghfmkvzu7pzxeyrojew8ysliksstsocuhhyzcyo2urep_mpnx7wnt57fa0h03orxuvyqat29fxmetyfsakqclmavgelwx7i15lofm4tubf3biaycoo8xofiyhdjsh9vndigvry8ttraqffxfl_knnk8xvxd9l6vl_cdf_1np_lzcenszu7v26ux36quylevmv7y0ma6xs1c4pjkmiqe3cmz_p3nuhf0asvd6_mazctsp266mxgym0bkhpnto6rb19xbkhz85ylssar_vgmmx_84aft2tmbk54k5gumw2fsqbmf8amjpcgxn_a3et8i5wbu4c7z6or8plzn1_mbruivcbcqvja_zlmnhxwfz1rsmlcscneiwwww_lqptd9gr_vnt986tnk9pnztnxv6pc9vmqxfj5cjxtj49g_8m57r_l2gynwgfzhiqhp0hx6v68kyr3r9ff_vmcocaabpxtiod_m80ng_rpxtepyl7u1_yix2nh59v_wuhl0ijobmpwxldbzt5_pz_86jus4jp_eugxio6kjskgn0ocknedt7gtam7moegb1dhfk4p995nhbdvgjvdppycqwueanevx5nbhrmz0qgfhnyniqazpgtaglfbzjfchlcujep2aka3jjwboaljh7thwcm_62oinslex7lyj5a2_dienebysopobghr_vrdbpor5vcmuzpi_yp0wkxqpdvqsxfeknbo6zqebplwkmvvssk0j1adxx1wf28r2jt473_w9bpz0jyqs6kmhyhyqsq97h7tvbkzk89ptpqw_ajuv3rllw93daepzloh7140n7yycft0x_9oh384ml7ensyd_121xbu79rrfnao9nbbyzg4hsftwxfp2gdpn7yxt07byshx6t0wpkq68auk2uomxorgyhmbeeydviork7gewcdmgkmbxtbpnvfmi_oahpaal0xadfhrbw_sy310qfo22sjuvlzie09ntx0fhsya2dmrv215dymfalfsdoj_l_qx7tdsmcywn77fvnmmgiv2xukmum_bbclmonco9pygibduvfwspgxxonikmvulqlomsgzm9vwjlwdd9gj0wtthktszgs3pqmxowwufczaml4awkirgngxrmi0hmvdhwmpocwjvybzdzezqq003bcwepbypuunwkh1gz3ji5pr_t8sgiuammvyxxko7t2p0wf1r6rarudm4wwmzpynpo_oe0wzpcgkfdltsxae0xutjltzpf_tsdxefqqfyjzvlns_2wjbpnuo2djddhwyj4warz1jxujqhzterbflkkbsfnb2bcpf60xum1fxcet1wcx5wxv67gknhrvyymmbbqhybinweyn5oa7zon1wsy0gsl0lf5m_fuximpfftlprivezyc7ofk_md6llszragokrrp1edayoi1dr7t2vxuq5u499z7mntwjpb9_cbscvnttufgi7ivhc20xgbkjvilhsatti0eqnxwjceetxxma1knp_sr3_z9tb9zrszblea0z2pnvuanfd6_iyiicqrkisrlpahlqavrcibau6bjspzus_qgsal6a90l9reg3ebisqkk8tfqgehsrjliqcqjmiizi8agf7nzppngz0o_9rrh_ithkf1gedfnjtm2bxtye62118gfh_nqckvbuib7wj9iakejidrzmcg4ezcukmskwjaljyen9tzbb9uj88d2cnqm3_rpcukl4ydcp9gzvmljbdtfswicj0o7wb2j0vdb8tbqx8amjj_gvlrtwchiedrguabtmdn8g0ppkqzlilhrpdlwf7doo_stp8ycgsjfhe5_drqxegytb_3jfy4oxxny3r9xfm47r_puiiml3m6ybqocl6fcwb8be1obnpbj8odr2864hlndr4vr9zjdbwwtvfhge4_9afmlpravcpbu_4fg5qoom7xcvz_qser0_uwywosz36aghtyn_pe4vc_syr3oee6_e32jcxgfx_4trwxv_o7wouxnwfy3rzgagi3ixukg_zuxkubdkfkgzsghy1lilyfmxlmuehofcedsj4gdadtwvcm3wodwhskgowiz4lqquzzqrg7gsiheuilubvad9cgfoan48awc_gscsndr4hedbwthgxaqbabn21w26deyitomub_zcud_ea1heslxspifhncxpvmsga6jbq1s4p1m3u76rxs9bbgpmfh_a6c7wuvjhcx6exsi40nqdnszy1yyro1z6_uxm6iwrjmingnd2gg6esd0b8qo6cqqjy96bc9gcc6qmhtysdoidf27kh9mavi3ybwmvl6zdhxzsjgxqizjctcy8cgohhroooqp3aljcuscak8kdnzrcqnd6fvklgelmp3xe4acxc5bzybcefayjdkicm8_hxogmxd4qgyfjawb2wapza5iecygsesxbhmjpxvm21ylacskob9431e5jpjyhyrfreymhh1ronxijaf_vcagunuzpordr5ejgusycrhfdgjppetedf3k0rircujbuzacazzxjhdkffalsyhm43lsht3y8seguutckcxu2wcnr5ysxbmhiiosta6fcieg6p_yldqujwgecaku8_dbmc6qzycowftiiiucbfjfwrffmmghkamag1ebsqbgdqeiakhuruysbrqqcjdjqbqm_zfy5wc190pb5ii4ty9m06ueudq6olzkhsdeibtifaic8p7tbwgc0mdh04mecaunn4emqmuxgxlkg2tuxfppkmcvpaqcv_gvyencr59wsybe_y5x7ptmuzetltjlqnkd3tlligsjhrsfxfgbh2ep1d3jbdfvdvahpu8oa4lgjxlpawtavo3f73dtzvixj1ipdfhyqytdanyj9iubtzkk2emxjga9mze3okaitdpt0_t8enz6x8e2enhjytfiaafc8zcqxew6zkawbjrzxzay8kxk7ymnjzbaccwlwkjxc1pc8kcsn7e5gtz5_km5igg2ht4iqwbimz80reynoan6xihnmgcz_qtvidgbiazxbabi38ev5n7km85_nz1juhjcb6wkciy2qz78ujav8ggasf_4rltsusvpyvvxrn4nhvfi8regzjflxpvo85n_jz1uazom14zsn_0ocfrnnncf9p3v66cd9tb82wdltbxzyntlln_tzuj7mh_garfic17lmhzf15lgjtrswkua5y9ovx3ifqioewdu5zh_8lcyhjow4p8hwig_d4b_qhcvqsudnadlgyvc3ojpep6kpuh7u3slrbctcy6bumtvf4vr_hg_vpvypwqkxloqietv6rya1amxrtlpy347diposoz4ig8hxanikbrrsijs7ykww3xwupsy2biqmccsfo_og9bzy0m_stnwlirfcqkvdqgoqnkhhixqewa835tk2lhdxtmohvbwsl5ynhbpsrsueqyureylzpt_o4tdgwlh1aa2ax0r0txjndj35sivcnc9mnhne2wi6nilfsqawclmzvo74ctnlgnhyyitkv_6pxh_phpxznvfekhau_laidpmgwhem9ceqppjrrt1qslrmwlgig_ymsejghd1ljtvtrq5saxzvkgomm1cqllflvmk2xlcsv6hbgfxkeb6xle8hwrcxmzxaloyarrggnqlgsm4sm8zi3jzb3kvrh60rhjrbii5msua2wmh6xbwfeivulifybchlrgz3hsq3axvpxhvq6nasmp3igw0xcakvqivdytdudmw662inloa_xotmagof1jawbv3iqrrcpatxcogopsa9muh1gaopa3peqkgxybkfc4ilnpghiv6ratxgs5mv107wp_34q_s7f_t3bfsr2pxdrz2fpbixvxdsvbwrxre61cizxvte_rbxanv6xryzdz_hoek48qwifaljhdshdxrmmawhlkwz5czjd_fhyfg9lfwmsaletyvrzm6bsmc6bztvnhmajod2tvkrrcfx_9b6r327g9zro8s8af_km9wodrpkjsn8_1_ynbhvgukrbxyibngptcyz2yehg6cv9apitpujw8w74dfe45paddzntwwetjlkgevsk_u7g6mgud_byhbmteg50o_3xetqv_oadu_t5vjkqsigg4hcxol_hckwquu1tdpdjc8wfdse2phuijwku6d2bhj7_vsppfwdydxms1_i9invea_lq_egyrgvppf0zyvoyfh7jz7opfqpdxheufhs_5pvui7_ea7uigopl9az4zzuhi3ovx2ujxbeeb983i9zvfm8c108kbvl47pyvliwa57xvzlofbwejiqnculdcd5_huxihm8ph8sdz3g_qhlixtyp9wuekr97j56jm2vfmbjjyr1xhfvx3p9cfy_dz2hcnwnytsmmfffg28hvhspjehruusgrhsgblqxkwt4vethzhtgcrp5q_qfyojyln_olpyqfcxjiur1ttj5fs4snkbs7eptgjde7ahbngnjz6r25uyollyqnpeuafstqvlv23tq7pncphighgaaepemijqmbk26lvs_oxft2fuftqp_t3aahdduzkjwjaovtsylw5wadvmyhmdt1sh20mv3mewmlxinq7eyyyybafes1zwvms5hyuhikd3jzlyflugh2ejlzt22wuaozekj2ehoiytp9wvig_qkdgoncxmj2w2ur0mpqdzfalceyayva4qih8shmhwbke5wmgopblvgziuuqa3bwddr465wi905hqzgvzcxz5jstu_uzd7vla8yxou1ghqkdx7xadpit_yvpgmnx2q35_cpc8l38ckmangckccombd_gzgm7f6rssjwg0ozwgvvaxa4awjphrcrftnaajga7hvcj2a2xmsdywcpz_cguowor4h0wwq5qhepaebrpfg2t_kvxq_g2zghjf4tmb2azqvvlahu2ugxgbhggazzscrjjbbnjqib4lyqrresm4af6xqe_icphikg_ifqrpceb0ygnqrt1klmhq8oyp35ttvisxgdj5isdufwtjb2ou6tysgkygw3bfkrpcwvzlttbn86mbquujd_ggfexf_bkyvmrslyqwkvyrkeqa8zriviookwmfdpdnygi2bpbjlkhkxqbdns9hmshrozny0uua1dsd2aqy_iw_sfhwcnz5jhhxsosebe4yrmg_7ttvuovmhlgc_sf8l8x3gpdl0mgb2glcuosvscjjiwchkr9tpactzmuzm0hvzflp27zsqul_cvmgojcibxl9beskwemhaczdkixyo6q3namhugwijrlhd_7_um7f3qm6y2c_dwaghoicuecg6kvusncfcn4j6va1v_l5uzrbiyska5_i_zbmhogtb5_ynir8a1hy8fjbbasuwb8scajh_x2eunnrv3p4zl1_kbn8v6uj9_c4wj65jauc8cmot5h3ngw_d2_ww2_9m_hn_jm_ve27sw5_czoxbshm_fil96juqjc_eydyxht_0yqp6hehusvx71vco6pxyfjhtxwxy1nuaxslpdo8ssw1o4jv05qe67so4eoppliypsdxnauf6ver2fovggsxyny1gibjgocsq1abcghqhyfnape1gqv73y0en9qoffoveetmd0seooansru_nzpn92dqgmralha2i2ymelsnsx9z496huqnrcykcgcspdazhnscq9e1smunrmbo9h21l4wdogyvj1eh0sciitvkjg5la_pzyhdqxlovzezel5put_vnlpvtk6tak6tbp16rtaaiylyfvyayf3b6vjtsamau1xeyq2vt9tqjxexbrmfjwh0qnbu5nhoq37pbrhbngjo82ugjyig_whbbhggq6lfgajsdif7czvol2wewhjcjeenifrnpdgh_ugfjusb8w0jcbgj9faynu4cc5hdrxrtporvluwadngkojcsfujsggjbchdabdcr6efqpnv3cd9hqerbvumf6umvir_8zlib02s0y0mcialnpqcsab6ltyghkztbizqzzqa4k5smzq1e9_qpefwbcxjs4mo_5xazisiwubzuksja1zkuro4cdfvmoqsbhvfzgglrzvniamq9rojyjzylpc6aiedqsfffua2qjzxukew_qlsucgehhqhl7ygbcimgyjn_dugfkatr6joc6alex5lgzigjmldusj7dtvkmme8m22pwat9jeimectpdsygcbyn1u9arsooxvba2sjnd3jktyzjw_p1fsl3qjlg_nq6troz49tdv7e_wugpkbopawolgcso2jbrxrhubknsmlzl4xyasjjofnmauqfgxnabjx3rinlt1qlb57mgiksr52gcecrjjvl_we1bawinkbidvhptan2o_fpgicrj0wjzwzs_e4bqjgppmhuji69c0r65oekuhsxf1nw5irxebct0lxfml3aqiasrljg5kklk7qrawtba71rcgg7poiytia2xg0fg6bz5wrhagkpdi8tdodo_j1lcs8thcqqu63o1qfsmuts1bt_dk_ehf37aqqojw3xbkbexdaksapaicsdvjiksf04jnpygiocxqlous0gfkcxgdgjkl72cbr2dcznpg_kkr_fol5wd2pdm1mrjswx0nvymi8tubni8kc_i76mtq9fy9_f89bnzkxr2mmimvvtzyfvjmgvvx_f_z0oc84rtxxzudv0udvkpeh_h0nknadbwadk89_wbdp628o7fkfyk6_l5ppt8lpmj9yhngjvd9ce_4un6jssvzse0gq_iquhethysmjr74_xhfcix2yc0t5o3cp8jd1u6orlgv9ub6kbyeujxlnqihme1r9dee1r_tsli8_j12fyqdtioqxog_2ac3fmrri_96f5egnkyqmhugtv_y2p9aubaobddsxfxvelhsfazhwsxhmx5tj_9vugckzgzgrnwuhrmsawopuzvllsjxqv7dsrklssib4nmwh0s3hu9rvso2kijvtkur2cq25zvthcsg3llezbca_xwq5m_j7yokpkisigrrxobad7h0igfisixxi_t8u9kebc_ycbdtrc_f8zi8izup7hilmmuycaixaj_sbis0ki0vtlkqjakbojgzmdvfsth6xkobkwehxq86iqeompejyuf7g6qwjblcwdettblz0i_ulwobtlzsumryvke9jfeee6rp1cnjdix0gtd9pgsw1uzqmwad21ku3mtwipx8cpvl_kow6e4gjvojwyn4jgtlocedeikiaoriw7fay71iaan_ebk_zxfjv7ymjnrhwi6zmnhktij1f9jdpiew_yjyrgugmd_ulelguhqijny32yu1huljkv8q4et11uup2lcheft43j59prhapghee7m9uxexmy8x1mg1lz361atxnpmo7lh_ihwtuxlx5fx04sulu7m5fupkooerabfwkuisabajamupmtvsnbi42in3w5_uumtzm6iju_cutdqga2pbplj5iowe7vkhzu2g81m5lru2ex5hi8czmozmlbgosdrzqfnymo4ecktlbwzzx7jgnfpa_moiyenfhrgygdjkzuf611j8kn_4hdogxgbgjjnsekmkkks0cxlma3vext9kytrqk_uqoo0hkilsbwd8d47wqmser_pz2madsv3fxvu707ebmyur1a_ezmyaswlm3epbgsa48y4hocke01pywad9883fzumbr4a9l_cexs_v_epj4vc59_hlf_6_e2smrprr_jjedobdej8yxavujx1oekdqjuryb0zuuxwe96jefhf_4n7uvxyxe4xzwaznr7wh2a8gpvzlh4j7ceyjhnfwztt5uk_ankr_7c_xnfhmthf_pd9v8unqso_f32km9vcqjdkbbjklhjuuw03qesevd_w_b3n4hcbwnihazddx6ykittlen8dmlalbiblxml8lwwm7qisjf27ve1rpr5j2_l7gddjstk_yvmk4iuvxfmoqnmiv9qr9tiw2j7a2icq1msybpbpumwkdwiiriuqohajbpqyq4zxym4nmt0qgaizdhmqmwgs5rhazowv35wwg91qqscq6rw8ljxgyg4d7xam_sbs2pzutonlf4ikcbsyxhkiiishuupagwmb3m3jqeure1gxqgrkqnhqk1ss55i8zcrpwcczfparif31ipgvjjllghi_lsqmhsiqpprdhf32oayn7dyvqrcx8ctufjmcgpoyq80f41tephaozyomplhf46ue9iyfbibys60cm1za2hjmq9dmatx1mral3thzzeh4nhddslubtvujrotwl9x7loj80c7e_6hdmb8o_oqdc_0tkvb_qkoihmutd7ufccpj7vzb9njp1xhsrjkr1tndk0wee5t3znnww1zpyjknzck6axmomngx7izvbmghxgxpndyrqtytc5ixdxmsiockgbazphizi_m2z0fgnmgdufqzdmk_vmar5vrb7u6h99bqtuyzf5_jc4f4nasvw9adxjchryfwpzwqvbgqh0p1bgkl_z2bdmdqk95my6wnqtg_odt4jmcjjsesgoj7yu6ekpuabsq_jqrlms3gm2qnsl1chymuqlxoxpsumkjhlyc5klk0elgfz3m2akrbm6tt64n5ju2w27gqza82fhzuanvky0u8juakb6iyak4yx9rehwe_tyly46xkzlombsvgu8e6kingnw2k7h6wp5ktqdiza5gyrrkhuxnqjjgr_hgn3dwvmyttavo4ctwwhe2s2bzxb1rp_kfkrtra6fwt2siskxwsc9bzrhzqxtryxcwf3y_wvfhizpqtuwa_pfaeaxdmcewalckvceaaow7uuc5hesdcp4p_6xpjgfxgy3yda4ax5_g3_zrnrhuu_zj_ailm8_k56ife1gws4_l9z3atn_od_fpurf3q77rbzay6c_e47m4873nafmxsv0p8ts6w3v0lsrxbaph877f7d_i7ojrcfecb1quple_gmij2vr4whkvoehf1_avb0gi_cqivghhupi38lpy0ngjzoggoximkl8yvk3xunbk_va9gy45ckv9inztqunexxygu4wnlox3_fjitivqvq5uajlwylbivjs1eqsbrqsqo0dnhaqaqcfkbfgx_uikjgk7dnal4s7l9es2hv5nhx1frhpyfv_erlyz1cko2nidiyrcynd9i5yl6qeisu_w3wakql0_ig_fsdksfp_sy6i9ypzvyzayt21bss_fgwwkecwjqumhicejqn_5mnzlzhlsaqyll7k8vajorb2ljyank9viwmyzp0_naohgkrjg1bm3o9gblhjrnkl7aapkcgzooss9sl8q1acii4_mciwdys2glpjb4kao1gyfsaorvvjupeii_nbvdvgqc8t_ed2sjjusu9quo0amhx_zwdba69lhefgjwis5kh4wpfc3gb0vq1uwkkjlyhroayofye8ngcxruqxvndmq5hc1tiz4htaruml5blksrtxgysqn5lzh7lahkqgqiblmfv5qukfjvic5asly3rjrlck3sewscin3egbm1h70tnoc7d8ycklhei69vh0mcqpita2qnvuva7yqof7aanwtcrjec4w2bxc7stnjinubuspyvkws0m04rboxut0_gi43gdueryfuqtwjyiudffs1bl9sb9wt2etyz34orq_ernvlly_t_pxm47jelprh67zttl4rs8n43jq9axunbsr_bkgmt4fhjzadzgwwglqz3rerzywgvo_fppgugn8exptnf7ayjyvzawqeski2uuwy9q6pll9skaommknqulng4zmlx2wuq8uts8kgyktvrbirbm97dcfwb0sca8kdeiy2eiodcscxnudv5z6sbdac_g9b26klmdagvrbtulsokpjxj1nyvljyziqjprelg8_xopc1yk0j_3rxmlbeel4ksime742dzh4ctttrc1mezfa2efhpzqc3klpmjzitpjlgi3rtnpgqsnqmaeyap8scoad1dv4ohvu4zcmgjgqngcevlwcjdaxkywuhfutq0f5_sp6jbmqlvzds9_mknlfec_q4bljn3wyhdtlt_ylnyi_53u5zud_bvp6pu_hw14_yz0welxb9u0eb718jvqk34dpam2ethnonbunrm_94yytbyvn52r2d0h6kgwgo9n48tzl7pb_cc9_8bux9kvmicfp4if_rgtlasvdkvm6jbdnhgyn1bkpgcabtnsdxlphoqhuqu66liu1pf_quqjebnqiwsb8cvxp8gjygoc2pvhi0bgkykpen2wphnjfr0yo2z00dhfsijm7mijwizrvyf4z9eckx6yaaagaeleqvrce6ctdjdyq_radohm6zdczssubigxao6ygt2ipposvwdexsqgzwpp3v5bbwphofabwoquujhrizijjnnyfrghgm8iicf1nnngzofdkrsh2s7ubxdgosvc4evvmqqvucgqhg7egwsdoyyrcgfjjdkcvmjoeorhmdtctdmnytv6i7svdtdcq2ygoarw2fkqxrxstvlvbtbwzywwicqmzjuqsanpziaetmy2wqzs1whmt9ol3u3mdjdz2gc2tuf8y6ol2whhnpxtbdrf2mc6tnf8bzov2wxdsuf8zffjpu2wzvux2laud63sillgpm_yvcfmmbhl5y7jhsjxwklqpoyqao8w3lirvq4hrsabo6ohvb612rrgxt2gyeoa8nxnrulc1mwkbslgco4oz1dtole1idxoa41xztclegeogex_4z4wl0smfqkmneggdsesesz0mupqyonktcz3ithizkrsctdnvfckcsjvfmei1_zdhebljcrxa9jlzc0nyiq5kdzlk_gqbfpggwzdtbjry41rysxk_4px2mauvgaexrqyfgjvpnsamc3akvwrizvi0kwk5zop1yejmdjqhuikjiflwkgyhk4qg_n2llmvrvjkj9a7llwt1ohytd2xbt2zjfgi6mxr9rpwl63kbdbr9qwjmfnkk5khpjgd2ykybttgpc80l7fdaad1yxzbjcl_w9uzdyxvsxccqrmflmsdivfkuem2wdun4w23rgw63sgahdirxishw4hwcqoruhaq1plz559bt9oxk5mte4uxzu2tpl4a7y6nhkpd7gygdtur7tw6ozehz5wgbcpcjoqwkrucy1j7zd1fofsdrjxqsdoar3jkzxaq41tbjbry2uh3ugkgbm7vrxdwai_ph9toplb5gsi5k_em2kiisqaphmm6joes0leocnzkzsshuc4ilplh63xmd_yzznmjl3gyfgn9xfyzixvbn6kalbry5ljpgn8ulrj1y2oetd2cgf_rps1tgkxebqqlmcqzqoeuqtzqeumh2ccueq7aelen4kjhc4bybtiegxgsr8obguihgctoj6cbjx6dw7xmfnfddm_rk00e6ndfhfkai4ughucczsgbw4arki7ch_iz9ynkc2yyg0nh1urhotvkpcputwmhupgilmnnisymuuediqf_p20y9q44idfs5kwg9mjrkxyzx9r4w0zxdt9zlrlkgwfxxshxaddikvstjovgqpubinb6wkxe4deertnzpohfneeojqu51cfy8asmqjmnb193vms38rgch8ojkqwas8_m8btgjo67tcbkcr_ey7t_rrvph3_veoel17vb_ekzr7rde7v6hfmdkpgvzoj8ntmqiana1ci78e03nf0fo8zuo6_h7_8_ei4mzkmoomc5nfwgjiabcoexe1cmirfnlc4jnvj_nzao2pgspym8rlvv2wcmc7efssngldplhi32nb0asxkwxbxc0ssdqc4qxsywa0rx_b8jdogmegckj5gg7omerjsitmqeezzvzjolo_p31usjeljwhxihebgbjgpi43lsyd0rdvb6kipifmdeanwdcm9uckwq7av22vfqhghrjy2uwbmld3ek6huyouv2fxt0oyrougk_vp3fdgllwuchdqrhmcurqxs90y2sipsvbbrdg3n8dra3ab1og2re1v2g7eket4relldcihmen8_tlazbd3ugxxatbl7b9z4plhxx1sdrevi_piicvpo9yag8aekf4ouzcvgimxfqb_il0q0yynvk7raciyrrrwlxc28rmyw8wguhecrcpe9bxnnsjinme8ahbtfjqubh1rh1answbyxhjg0dvugsutpzcwnl42lldiayjjvg_yvyon_bkyywhqvkoo4vw3nunimjci53kxluxrdcjnoelua16utm4ksmbcrmpbxaxmcixyie75jhatcwitghkhese67yctjlgns1a4krubcg3pwxsbesty66fklc_ui8jy33o61pyjlim2exxdxisdhzbtmnc_db2dkacc60sbkk7wyaerezrmvcyyjgzd0z2tlgjgkwqwjowt0ob5incsdh0ylyvtwskzvvfa_itrsfrxsij_yzwt2e_nsmt2_nz8c22k9scvsbqfhj9zazfv2pj3l_oaae9hqykq_mkzsal22g8ndo4jjikfnhgth2u7vborrasbwhw83albczz16qdfwgzsfnj4eqpvd731f7z_mp7ivabc6nmbttd2dctxgoahuo_qpzyvwl_pjvdeggjvoinal4ws3bcmvez2yvasha3ty_dduso1krrkgfvpbnau6ja1ucg7bvbqh6l240kxlim0u_flg8mtnwyk5rn3wbbcei8ajcllcuyfvuimjbaktnzcbuxpjfif9zdnjj3z6ortzkyf6hmxwoklkxzgougpj5ciuhjjqxyupvmz4sjvqdn2dt6mhh_tsbxfaxw_e_dc9_a5_xspglb7dzogdezw_80ox_oc2cbtrkdbrtp_1b8tb_wte5fg7j2bz4osnlusb5tg_dmh8zdthabnwq0dvibapecvpzgqxmficbe_u339_f72jjet_ur13rqe7vl40y3_s8x1e8x33_80mib702s6ltuue8yznazdndg_je1pm5eb3vcq_ai2frbp5zztmpbrcz9al3szajfr4w53x4tk8sqfs_2glxs4qaiis_nhxbhw3ijciwb7abb_1gudqd_w28ajw8liya6jmymhtsjxt8f2yo1pnxqqru1xdfpzuobjrr2v2yjaymqf95zusis9zj3xamiw0osqtxtpyo0efsbabjqq1hmxuop7ayzsuslhmzgplnraz_jop15gbjfguzjcaklvjoxlpy2slwljdth9lyapbncyut29bakdw6yrvszbyqwiozxbjaj3ne90ub56qtafq3ubnl5jmm2onvy0g_mttkjewfwu4bnqvjy15jlbxpxpb5rwhyydtv2xi2cagldiikvbchtitkjgkc4rocztihqsb9h0w_ey83gk8hzj7zcem6k4zogaewgoaqws7nanucg2ksk0olb7glsxsidfnzkjynzqrtqabrnwarhme1sjfgvaqjd152yyss75fhh8zfo4zmqw6walvju0uiohg_7hxvvo6lsrubgg4tyk2iqmulbk7yaa8nmmqigupmkpuvchfwk1ujccnqt1wplhfkcq7jghlnildy9ehsurlr62vrtzesuhg2w48byhmnzkc9nt8d_mwphnqb4olebnfeusgqltfmrpzwlejze2kwmrnwr6ejtk4ypbnrl6xuwfuvvmns0ephdjca2_vwrpg5txlmzy8urvtjrdru2e0thq0eywmmcc_bb731th0e9kzdbip4ijkcbq6vbmw6ja0dm5av5bov4vhaclrogqjnxhrydhogjrzhk7paru2g27xpdg3txvr2pqytunkjhg3mnp2nzteciqarqklop65duxuhm2arhselw6izuwiekeck0xambgadcewaaaf78uf8kmfjysizd45gcgb0at9mfoezgsuk_gkcyf6spdjux3eau5itibj6eybcfpmdiu9qf0zn5c21jlpvn94lx_yoovbd737bsqxiwamiumklfuyppiwuevymilrrhw1okvodez7_bfuttd7vma_4h3dbyn7efyzf1mt1_kyey7n7273zpive3z_ipq_tcxsuixkqfi_evenefv0pdqddu7dxyfz587y7ffynn8mg7z4wnpfrztgo_etimbj2sjvkgo8u64iycebdph9tb6pml53jntfvz7p4kzj_yypj9_fr8db5w92zwei7psaz4plrdfaeyicjy6hexne_idauxr4zcaahr_i_isdow_tnvu9luu991bp18v3ih2wlzcahd22ksxp_76t_x8vztnxx10nkwilkfxe_ajkti_1uuxldxlvfw7_j2synt1dezcwmhtswvgi2pcbw_nzhxbxisosyw8ym7g4wtmkszdbgzbpe2pmtf_n6dtu9vtcnw3sw45rm2tgvdd2f487nofovhawirixzeoy4hincdnawg4oettqo8jao4inluvyaxyapevahkye4gxl7mf4srauolbdia20nmk8veh1vrcu6znzvdijyxjdhbobzn3wyinlfrc4gzarwjd_sgdmf4b1dw4xohsylllf2cf9dhheugu_51qcd4g7_ndgcaz6n3n_kb5rhreppkoc4fqkcbu225b7vjitsxwsu7qbxzb5erby2xazlbyaqeje64zfnxqmci1im4igyldvtsmy5aejsp61vsioa0tvrgsslo_r1rnmo2vhrgr0fhypmaew57asqdlm3j4tc7h22ei6v6srtzbwq3y88hxp4ewyadytymvhhermxwwqg4_sshcgfxyznmckqgynzdvdmepkleffd1mfjdxa3vjyyqjfpukwznqypwoaceli7qim2ev12lwsmq7pxfxll3xzh8umyjohzjml0ep2updtyugebbwkj1bu2mm7ufnytckl8uj_46z_b5fghwanmz2cnkujgpioh7hawmjxzkl7iep0164ifrcs8t267qxzdvrrqgtuneghuj7sbpicn4ayjbapd90negn5grcvc7wjjgrpaisryrdukxvsuscnbpis8mrz_pqhwe8bm4j8wgyg68raiocptbldgh0nzrowpgsskobktyqzbbemsfzsocpy5ry9lqfio9kexui5gtmxclwztmtrt6urqwbvhvb169ci_82ndnjyzk_fptyynd06sdl8lluwfypzzj2wxqdfexomdshyi63hw4sgyd0i_6eor_9ihl7jmbnyp7gxfzyjxr6jsre_d1jevrn1unzx0ov4rxqh1uuzlzuinv3n3i_3okz8piz3tgbyyikl9g7kbj3bbec87w8mtbhcl7uoeqmr_kys4_imd_zz64mcndnv8eudet_jre4wjize3z9h2ebai_0q1vdv18v3om_ck96p33z_nqb5vbvovjaj5qejfnd5zrxhgnugzzfzapy0q2zntlv4hvfjt4utacdelu8dz_ki9jogia_ri36zx0tczp9cbxozxpv50ncugvcylyn_dlgtisr3dufxavfjhmst_zg7k8efwcqy52idgf2mm2jqt2w7skkqw8lyonj2skgemk13o8tls11veflbvks7q5ctgo0lmashb4mdwswugdph0ydj7g68pddexdwsn7px9_sbjbieqijrxcmjlwp2jgtbgghnzvl0ls8agczw3qoqnspgxm1k6601cwu_jthyx0ozhjvuwewgpb4x1hwayyk82gukrifbu8wf48gtynei_gvrgnicmejcm28cjcnzyr_ipxxz9_ewid8rreodhjqmezbc2fgjoe7yupoograwlxs2xa6larkfjm04nthopdpuidht8j40vnbyfwzj4jzreas1frbciuubmpthlojtbw4vr66lxu11xtnjyaed9vvw67k9sspr2wal0t1uq8qiwtqcbkolziftxfsvw3abaxbglmjemdr4suwzhbkll_p1w5k1uygldszewspp2prqaru7kaipqewr3czatgjogdr2cvdgf_b1ui_ywjmxmhfnnxjntf5uqlpge1ghrgrukm8bgf82nri7tyoje6merrol1cl93ogi9mq8k4sjog7ki0j9nhmo7kopfmxvvemysffww_6i023ydtuxw4bubaojbolyxcrmjte4xchpsrc3frgbd6yjsmzdaluchdz2fxubdgrrnp_mbf8ezww2glqxkl6yzmzti3jkdnuslrcbdmbp8ilddylxsixc2ovedu4caunapevgr6ks5nxmkufipgmldgni8rorvjozvy3lew64tbfdsm8bby_rmdz0k9xbfu8_y3zckgy1v03czchiylor4asyg6vtul3vmf7nj2pldki1vvrppf7k84w_awpzanztndovrrm9uzfkmhay4hm_gw1is5nbalxlhbvmirhya1va9tx_fmvf_khpbbxqrkgiswdw4vvfcngfm_8ufwthj9ox9_fffdp9kbppoo_xrxt7nf8gjamt_m4grq8x6hndiyblx4roxoelz_kl3t3hhpfbdxlaql5w452oj_nr9wkzfgvsxvn_vbpnkmlv_b94xvnhmzd86_31cmlg0kvfvncl33evruncrp_hxqe_3an4ryqkja9t4l4anqomca9awmrg2ynbdezukyj_ot_pfpej4nscayotvlmv9feonqsq5ajtx3kaqml9leo1agfevbpsepxpz6pidumi9odtqzr_l_dxeixap5p77boik3zt9j2_skdrwvnmft4_0_lmxoctiqoqywtdxw1j0flzwrvm9jcyloihgqi5jfcdtgmqhn5fjboseay2gqoky5pr2abtsx368qxe_xe3cxvpxo1cwud724kn7ifk8yincgi5iuew_x_igbjkn7ywbf21fyxcdbukrsgams5zq04xcopgngglbnat6unbrwasalegkxlifykvu0hgwfj5xtojzmyhhhr7kk0dbtbszjgmuwoq5vrhjgs7mealg_hx7i0f99doiotztlyuven44k0cvxhjifet8nmy9yms7lncrob2dbu5ytdwna_gnpompdtmlzdfbzmhgpemj_szrpblfafk4vzpcegeqgkqzgghperqfhf4nbs1e2dddp31u937pr0bp3dlr3zziorvpkhsn5h8rkwhbsciwzl08pw0nrjy8qoo1axeq7ykdyjrgi_mcogkbxvrexcprysycsijbsn2eth9iytf_soqfpiph3exekfwam2cpqhohrk8wurez2m28prwm7ozqsuwe4dbp7amep7oxnxhp2eigjiwkzawkvrgymqirni8crbkpbr6aktsiw7vlwurp_o77ytoqcuginyzwsh_a5va2xrzfp2dtww4wqqjggjeziyyvjtzribw_zdqla2ie7gg4ns1yoey8qdceprelxexng0kzrjqvfeskocxqvcky2dcyv8qtxlhoki0r6yk0rf8spwz_uof4cpons3kt61vag9gzq2xwfmjvupd6yg1sijrudjugjda1mbyivqnm0ti5nslzqjelpxm6but239fs_epdktw35x8dki9xn_p5r0zzc4lbp6ohl8go1ps9kw48r8svrwvny45il9w2kekxjkawotabxjybplheqcniqbv_tnxic278vnfr94x68dp8szu3h9pnekz3gef1hzm94ppov3ufdlzyv3i9ebt4r17epxuk2k6xih84oehoj8pbqwf6zw3isk4p1gbom557gunibek9yvz3_bc7euruovwm9_g4rpvu56964veh7hn_mzz_wgwdqckpmq5lrp96qkmuk8a2ab6phydzosxaxvix7b0ghvmoxwihuqbyj_8k7cizy487jb0lqvbggow3z5o7trks5igwsm2kubxxwb0hnvo_j6eesgfye_xl98mzzspx8ep0pvcok7vlkhocgwhtejdgv4cpoqak15b6r1ten6bsox3d3f291wimlw7gagebxvanrp2emfwoaeuc5lpjjwvlqafh3h2vqtraooxz79mj0qbphycxq2fcu6lbu5u7mx2su7ubrzzekwtj06ks_vrhfytcpdmntnykfuidiz2xznsmsnrkkql6ywsapgojzxdle_gbtlcvc1kmdlo0pstrx2ya9f2ajgf4k4truwlhgd5mc73akuy741bz6b2luyxzhcxkuynpquze41_4mpexgbqkydqaaoypkbaspjjy1vjde9ktrgli1if2tk1cctmbyaejj9nljaziwnxdjwvrnas2zvdgsz2yiq_zodpnncksdgnueka9rkzrlqhaiys0fqcv_kzi13_hj24kii_dvr2ezjs5uj2wa_thd3zk_esmvy2m_z45mda3za1qhsre7umkjoqwwjplieyyh7i6cpkhvltpzq8cfb4sk4gq2lpksqhtefg7aieo3r1upuvxhxvdnihunawmjiev80_dr5phpev96lnczc8ru1gyquvpg5aaarqma8wqwrmna_hdt00rr61rjqpy1pjngcxhjmisb5ennbqcsh4nzrg_t7zywpiql2841qzru_ru0y3yk5q9kide6e_eeog3cnrviam4pncbi_vl_1znvn09nm2q2wng2srxge_nghxgid_xalnivhcbnew8dbrock7zdfighlxih81hpobm1vym2tyhouzcb7ewcknixy0nh47tzkqob_wjgy1_e74fj6z8ajjkq4utmm7kloi18l9qvxobh_tikoj20qv2esmq_kvb2drh0f9loar1o2bgytiug_mxld2zewbndtxor1slgyyt6fpnlij87o5pkig3n1dwmttcu3nlqz1qbwsfd0bg099o8rlpjfnx1r35uefdm9qcvgnmpxv_im_ymxpe7usaef98vxsoirtk4u0_qmlcr2a8_6pubv_izo743rgouniw_zr34ynyl81c9o8ybnkddo_ixtx39od6ljnff31_9m9fojgexes3ft_ec_ypiovmgwo58r7x3ppn_hugbqm4auqb8bljq4twifbf_vjo8bd_d9fhigbsthn2vqfp1uy_ts7lbdvzg_k4a9elwugcgfrkbjwaudix0i4w5a0z4b6exjkgyzycaktlvhj0xdmr4kpdtel8adf3a7sdtmw09xhfhwkl1dllnx6hfayiz9mtbkiewb3apbkofrkt2wqwcezemx9wmghmzmum1cvw6xvfifwptzqiireasdmo6mwbzjcyqb4pu_gmxjnyuwxpnwplw_dyjoim7kykf0gkghao63ytwdlr7h6wefrm7ldbtlq1oqbpycmqkrqqt8ireqgbmabpb4wwz247alwp2obbrrlpjntvfefw4chrizmnunj28jcyqcripge4tnd0b_kmoni_ud7mupthe8pcofkalgawttaoznbutqxlah_mze6mfltbehol12iyuusv6mhqikyc5tppotya25m64k21kvxf8d7_w_ftbjsyt5_smfpx9lgguolrrae1uydn3xq33ratqz0rnuyite2rvbdgmenkf4cdjtiiid86_vm8_vg3kgwinvew4glhew48jnvczfshsnhou_s8ivunbiuwrxiqgot5tyxgphhuio3a_6tjfj5nrkueua_tra91hpm9cx9haskmirekogr6laakogorum_tohtjr0cls1rd6yea_rzqagsqwb1dnis9bbgvmrlyf4_eqt1ac4kinnkdrjjsm2dnambu1t6_plq_divinbeqegslf50y9_pbxjrcemhtyp34ghio4qnj_0gyyg1rd9qfxlgomrqkqdgaxnhr_sh9oglatc1x1xcg9ybgejvwfjtxjbq1yj47lwhxczoz2q8bbjdguwii_sidyj5zcsshkihwvzupwvjd3ctzuqc5rtkofg4nswnls71wltkxnso757fxolvtnprf1gxtzd9vqmualvtbumh0sip9jqucdjrnga3m1klvhgmbvx_zv7y4d1zrhy0g5jmkeex3ewayoctlv48p39ezypssywfdm170f5_xo0xm9g4qoe_flxo85rluqpm_xghx55cc15_wj6r538vzghkx4wegfufm_8vjpaxhpopbnxlt4sxecduavyflhyu5nin7io_ukaytg5kfuoxs_qvrblf58xr6mhclgfjdal32sl8ywgjvgia4c2unephgbfdbm3d9eqnvt0adh_laaozqwsh_xmn4uv3vm7ndli4unnsqah3n7mbtnpt3mp2c7s1eluutwq2wp0j3msxgjoagu_9ir0ztzecvnrdvyejs4cyvvqx0kbka8fns47d_t_hsgfl2t6wikhck42l9aabayr6hssfkql2egqpxrbnszybfg8_duai8awlnmtqbqqtvjkbfjqst8rqz3ym9ypzzayzo36fm5zt_ziviox9uaxanhco9rj6h0blezwisdeqws4sklv1tgjfdoq58mjazf2ym0iux6jywenr9bisnz41ldu_8do1ixrhiylarq8urxfwgmhtqe5lvz31uu1rxfgcwhgaly1jh2j_eoqlsxxhyjywxjd6khmmpoeafuotbxvrnz62lejg77uu8vlvpymjhve1m8lg5fxgyuyc65adpzrp_zn0xjxffs7xljdb0zujswykbtxgm3gfnkac8w1cmcrcbminermoyqyqrlseox5ifmhjzpaip850qwsyf1gxrqlpzhcaukbm_uq6yg3yxpm1xrvjtog2nw2_drwe5iixiim4jnv62xr1mvwp_5lakzww07_yfqdnhiajyjd6nk7xi7n5x9_ab_89bf22cs7m04cjjyls8sxmkef2mhnwb4dnvtpntwslpivhauldjozwnllq_vwbtrrnceynwrmjndz8fvyrcabjssoonljvv5g04grdrbconml0bjsdsynxlphczrekq8ylilisxaow4hry7wozgtmwsozx48fy1agowqoijecusngfq4oyfgxs6nd3lzbabfr2gfwbtbt5kivdudsrzyq2c2w3je552bksvfqjinmyqztz_tlwo1bspulwem1w7y9obl5yiwcpptnbtj2ndop_1_y37yk5_y3_vxj63tm9nvza09evtidg6pflmh0spqydrd9i2natfgwheby7gphqffdze3uiaacyxldrjexnv_xvbaaqkm_nlpaloktjl2vl_a_x6ikvvkgr4f3wlfbhjm9wljwlc5_m7h4afsxcadod2jx6w4nmrn0e7mhfdgwodnphfv1gi5f26hdhgyhqzaarny1bjiedt_polhyjpiydslyfd5_bmbaniaacaasurbvfqhhgb3i_hpj0_ordfs2_xd2nabk8xzkcriwt5n2ggi0swrh4bdqmhnxnw82fvclpta9kl_r_qr4cz6hs9jtvhnow0295gg7sfb_49v8fg3dsj95nxwfyod_kdtdlqimfxmzpwzhhp4fm4jhzow1xgzaku2obrrtg_fle6dc_2hr2nmx_jruql6apxyt87sf8mojzkx7vfdhcrni5imbioc5sjd_p_jmeb_p48lxyqaevidhjhs_y_827mbip9sspqlrh4dgwkmj1jvlilsibeewiiwucmixgjhqmtuh4qlo43gdyweqccnj0ads_45c8g_blznlw9mtmhhysjgg4bssw23xonnau6ctrqh6c9rfiibis58k7rgih1qdbbtjkehuixazxcyfyivvhufhwsuvv3pmbqgtdjycutey7ig3wnqmihb7q2b4kxf_vohpw6xsnmo_nvtcubu7sw48_sc8v7hx0q0tof9wtqyt6q2wrwbxiwe1ma7pxbgl3o4m9ulywf5cdg4xzg87xdj1y22c6sbvbwu4ma7sd5xy7mok8mmzsdngr9qki9kqlbgf9y_t2_0pmb6esycamx2okyrayuxslah_e2dhsruaapwl_ymdc0l4clzwlxtgiacflak4imy3h3tjohchnwmwjrqqs1re7jjaz7sslbdeihgzrt2xxt3a6rloqookpekkslcctl0drphday9jayjse4bykzw7sg7wdm2atapolswok6skmimc8lzsraqlnfiq4tzjltxadpxv37sfkng6xnc8mirrl_vqesr12u_emoduksrixzq1s7wbdep2w9btd6_uo7nhzizs5e2zhj6d20o9bpwtoh3xydgtv0tyoe2077rfs9kbjz4cdo2qvrlk6s3zk8avctuzrqy5gdsiafng_spvqbrpp2gpd4ivwdenxer3uoku1ga2mmbbrlek_wuesg1jzrecxlqznggdju3ceaelc_iwaio95cgpgp2ksjpxxwb_uixyy3smff0pcvqzll2jagqxaijtm66cpjkpf7dgllidhhzzrfumpavq1w20frgsez9opnt86v514h7fimweectsblrsppx6pm6s69ekbj99mian46w8_so9_97v2_fpn9smf_ldm6voxl_2gj8dzjikyzdmbhvasmwbab8wjlygg80ff_pbd39ztx1abaxy_wkzspdx_jrc93ne8imrgl2pt8lepd_eiyksnmphcqynim4ieqksx6utw6dynr_7nmxtoc_iwvipidflbd_whtn7azdqx_qxbik_qy_piq8zgiwgsbtrqbnrr08luojfxakeao2kx41kuzflhdof3ohuws5jgje9y8dphkn3rmvgk7wcbd9ejlvi8xjtowgwfmvzfqndxlntrvngd9e2fvyzxvhww73jvv23fz3rur7_2xdqabny71vpafeq_gen9mwlopj5xolntz6kzcqqygsihl_jqba_9jve_knbaf486ivd2v19niirfkf7vt4fnmvi7unbfcaqez3a9ijr8do_ert27fes_vuhngjc4h5iakbtbijcuuceja1xzywp7wqhyxnab5djwgtiitu9baaxt_quegjwpiw2fzs5gztgbvimmnhdgs2gib8ljtr5hvxpzkuvydfahpw7o4yg5amwfzcssx2ytzsrfcosuguqb3figahu8xo_dgynoezmji8jg4k00tqvq1qpsr3jh4wpnhtmub1iyrr8ehrqjyepfjh440_f2a8_fm5xa7nszlidrfcmyfem5ejgbucw_cbuz0sbtud2cze06_uftdjkys5thfh6ihe2ofcjfyxriztr2cqgdt43u74ips3ixbmrilpmzs_fwp_w0gbzmqjfscuwboedeqwiuv0pov00hu4tgxs2kjbfu5y2omw5uh5j48zmu8znzd1ery7hrc6vfwe7low_qlwdiyhra66qbf9lroiqsogf2zyjpi2ajd0bcw1ihxd2vsgqq4n9fhwp_uyd6rtwfssybxkqa2j6iwjfjvlrz8vmz5a5f88q8gxak9fis0xd76bvk9ncxl1e2n1wjokzxsokoibiipmam0rgar_uee4t1acvuhhurhf61cabmi22fts4e2jvffu7dnx6pki4mtasyle0tm18bj3qxt4_7dk7zwd2vn9aozq1m_uv5nmmlgw20xjhmdnpw3ti2m3watzkj4fbn_tkvpjjmfxu38at0lxjfhddgufo4caqzdjqwigmqtmqac62wzavee3ozntwnfdjctjl_2taimzdaymkbkk1zpqaccqrz_ez3uve6mhjsu62hfk7eojeyskvpiylnug1_vjxi_sfhnj94n5go7gilto_wwaowkv7umnydbjh4whkom_d8onra_y02i1ji4jnoijcggmpxk6as8xexlzyw2_9y3f3a_up_fqga9l_1gvfq1wgmafhk_ekxx_qp0xiwrcwiki1jdslla2ynjneokhgsrjvw6cwmcdeyl3qasmprfis1lmwm0iuhlrsgyqykenqtrbud_mj_iqgjfin6cximk0ldem0lxhimbxwmwlsifvuq9qv5jf4ncszglmbucmx2if5el82yxxhzpiwt8255yvccnandn8wp4oen0vshlo_1ix4xmqyjnfy0hhjuvxzjgnmi7ks_vhm5xegf4cr6g_q910zeuxhvbn1cteuhvssk18sz_hfmwl5qiv34jnn_d9fgylts28pumnvbb6fzej3skm8xpwxof0yysmwzjurfildqwnjqkkb0wjvvekayt3r7_m_xjd5wfyiypbl95vvyle1e23uxmxbchp1hwdrtappdymfon0eb0vxq_6tbikbql6hpuh4qg6olwacgsymcaki6k4hcmx7rgajl7mbys6nqbmsjrthr6dupdbcj2py00c0iksqd3arowkqydgoqraqydpqwntavfr_0xnfoojb0cjbmelcq0aiiaxddjdgwctdt2irpm29qh80oddxiactopmtqqts2wjutonidisrf3eg0ncy7hqfmwpxbfrqxpu82ojk_n6kykhvvw40_t5dwuolikajzn1zzlcfzisjcljcfoaoph1c5u7u3yzmddmvif96cq1adwto7grnffs8lfkojcbfqbcavfucpxxsvsnjnzxewnvbiys3a3y_ephtlwekdm2rjdsogvpeikgbb3uj2j8ig8qpiil4usrlchisbcp8w_afqwapsaypwkh4rvtppwvy4b9pmevnff10h_yplcobjfcgfbrfkfh2qxcqgiixauwn1yp8hijpgnxuawnjxbnbd1kmgrkzp5htdnseshbaerpbae_wvrsljchwhuqvwmjfhiygg29q_gp79mwvjrncasowxotpdkzs6ngyu_hkzvnt1aa52f00t5vx3c7vxvbydmjpr4f24fmr_dzhx3y6spexn_bi8tre3vza_vg09751ttc7llwlasmwtpyo2p22m7s6cmhvfvet21drtt8ldv9ycapqq0i35zlzhl6emxznzqazavvahmybl06ajlihbaiqcf8emakpcspslrwhgiqr8kompjf7wd4xqxnimxckscjtwjogf_ho4cd5q6pq021zufqmc9gc0kftj4yzkj1xe_snh8po1m89gansm1b3yhkklv_2d_uldbvzbvg7t1vfusxz4iii2ewta2bmihymk9id5tzjm8bghuyvba2l1nmtakmez2t2pg1dfhqujd8_vt_yl_6dfwyjpcdda2pdxa_ih8tozbl4vzev5jvatadxilik0jwiqctaee8mcadf0jpf9k1r823mc_p6fze9njqnambdtpnpmcx1s55abdxixttty0aalassorbz9ncuej4f2km_zrh82kssbkcm_a7s6yxuh4coga9ykjuf2a951jhdnemg1em0dcw9w6rpf0uwstcjd26mf9mias1iy1s_q_x0ze6ib3hl6cesheu8zpitmdmebxrj_zx1xh_aidm9_w99n18zmxf51uv6mol75topoj_urjtk6ckul4dkavoyih4jcmp9pxyoi4x2nxv8jqqib0dwiaf_cpvxfmwzdlaojdzm_61kl_kshkmwxmhlxfhocor_ica30rixqmufc0wglweholctgfveny0dzuow3arn80lfd29fryqfgaaazbagomw4g8mzlkhhmewkjawngua6tke7gfsrajgsy9lrjcxrf5lqshtfk1wlfbqlzofrgbibhlwc2tcddmjubtgafrxinkkgqvs3nur2ebpdo_c_rbidwimoiab44c8tjwlfi6rerrjip7twnbso2uyevidzvhbtp8i6lqygaqsjm4mybuxcmzoz19piy8l69u7anpntlgurzqo2ztntfdxnoyx65tns9top7bzds10zc4mis9ryltpyqim_oqnj0bwql0kmudzltzo2ivei_yy_czp68t9o1twykz8jt_u5ozca2nadnz5lojaf38vabgle5zvx34mb4egjcth_ghz0jsf1j0imes6tfdsq2sricq1sw_crktyo1w3xrttfa3cpahhmq_ezyrflrjhxx7b5xc697pfzsdrdjqpwhhwurnongvin3xpyirmalgjvzwakmdqfjjesbqrfjvqjzg8cvqa2aaaquqngqdugocig_urq2x_7mmx16ew8thkqbxvvxwjbfes_lz8tky26mut2_htvlcgev76f2_has35_ftu2zm4v9djozx1_m7jplgx38_nb_5tfp7k9_jf2lz_5wh7_4uf2m2efu2twltnjybhbaki6qwwpotk8prp3fvchtilx7f7uwq6hcxuml1apbax_2ffui3qj6ob4lq1ms6os_kby083kpyqy_gk_bbiihascp8qda74bb8hejekjhbuqd7wetgjhhp0tgkgc_h7snogphlvix8yccwcfmepkhwoccriiw6yq_0hsnrkzysglcwmq4z1fqls3bke93gg3zpdgmilewyfge74lxpqynw_9_banxxmbdeecuwx_jvhi3x5vuuckcqy5qthncewj6xgd7u7uffgx9xk3njjarp_klqqjwm6lyklkjezjojb_iflwwghiiegcu1i6uppfmcd8orqxkp1unrqwwk2obcbcjbfpmashidqolcawgmcoq7t8gf_yeuclbwpatt6nymgppnwon2egadn52cigfqpcftofrrdokruaj3lt4h2jutymzzyyvkulbgg_h0occkjszlhtiu2hkyz1fngaxd_d5w_qllrs2ftra_zpavwqrda5_k4f1l_0o3s43nmgqhigzwvgz4czbsoeus5u83v_t_oe7hev410v_o3o474vptl9_4z3uu0omrhwbmp4_ocgcfs9mhrsyww8bodyk236hvjakio_ca_tke_ihb2ihvkbsdixq4h_ekztrphc7ul4_fcy6bjtrihhxhwbcfhurdklh3hgbe3d5_71puoxvqrccxnfenozxkho6yxrrt5d7hvwhgcd_t_bl7cyujg2fbctan7jzdie27_sti0c7cfqxwinguo2zsaikhae4yghaj3ahxztagag4jjbj_xna8mdapndjrqh2wncz03b45zesum0mn3te0pky_fmk4ekojumqljiqkmx2geleduqjkcidtrd2owp_ga48epzf0cil26wfs_m1widnivdc_stpjec6z1zjcuekf5nyynrwfyxadhebziv4sebqg8l5krf8lau_khr0exffjd37vffvxv_lj_9ef_h07pdqq6_5opaedipimrkm7pjlw3d1oy4b3vzae8_2lvbswlgchrqdpcqirmaf5_mbnbk1cpimkowqpxd13vtkcu27lc4xz77yq0w_kbklar8j8raoz40exeufemklncmafugaxkjm0vomwcjweq_pilxgsrohupyj0kip1avzc0mdkya5jhpqjv_a8kc0ieo4hepblrmuiu5zkdnd7zx_9_jf2y49f2bpes0bv0bqdnuwbso2xuq1nueygnr24squ7kd0mj3y_men_nn_aavskgekrw6vbt3ivkcvkfsqzwzknplt7djgyn_iu_vlrz_3z56_lo1onwtzrqoapd75vslisddy7nx1d3h1zf4ovzaztk1adwp699552_rdtjxqrgmuwdzok86redqnosuai_9swrfeowhjersswtge9chej6ecgbgrbuts_pjtgc8yyx2ix4cqcr_4u72jowgutk6rdrf2bqxgqjacinwamdbohqlp5gxbipz28zdiy3ypkngx11eyzskqnxcp_cwtp29pkx78ysdwkvffnccphrft_24gxawoqvkwne2lskf9vskynoasa0_8m7va1mg0lckevarts9yyz88_s3e_9e0kkqj5ezgh4iu1hzpc9a9w1m66vxqwypjuseilajwna3imcedq_g1d0u1ehxj9onrb_jsg6rbyurwdn5eo_n8wspieivivnjpxhqkiqi19yude0y_hgmlfe8yhs9wzc_ambcmeslfvujrhuzgwhcbgimjjlcoc_fkqkbht8do4gtleikuqcs7mpw3ioe9gr6yo4kkaz7cog1qhyszxreenizf7yzwes8de3v34ge_e2mb9_toqh2u5f2lx_n6_f_wpk_in4j2_7y37svvrjjdxf7q5ve6abnwkadnr_bbtcw_sbid6wwnvdgwnbff_ojprgnfp8zmvz2iolypouy9wqofzpi9zfj9zxme7cy6yxxnxchq_lzro_enbgq1olqmxvnae_iq3pt16uemvabe7baavihmhcxdehcgret0atjnyioyubpjkoemadvccnnrx3foaado2fagjeb_ziocdyghacj1o_0fuyc51qgtlfzketpyplmymlnwim4ohwcdrjiin3kpzpk5o6fw1lfyemdlsimiob460y6u8ciddcu_zxxltnakp6jgt5il5ygry0ktklq2crezoogmnx307ot2z8wxhv_zoy3t5ovcwnuhvbze4u2lxrsl_cmneisouxb3datrp8bhcg_u7_z_jobxg3ledcrqookdmeadxfr_4pfft_6n_5t_y_8_s_v3_4o_bv_f3_0ih3h_6s782uir0ew27h9wpho7qpzk2mcjcz2x4o0fmd3jgogxssaoh_jxazkryzhfmu4ek44q4sdttxroeeevm2o2qzyojgjelxntkwdygxkcljbl5tl1b1ctqyk3zivzxorlicbyftjs_nihythycmabzuq64iakhrthd0ciqzkjfmiga_ccgqkqqq5kurrd2e3tnn794ytc3d8qlvw83fe2w1uazqwzm4mwmbqokjsoomu166r_ermzfpjnz00ui6zwputaiyusgdx7n7pl1bp88u7jnlz632_hcnpwgjedzuspm6609_xtq4xxoz624wxql15c2grunpncszr1_e_8p3d3hoxhurneiamfkwf8cxq5loqm2zrzacu8a6a7rnccyfmmgen_scys5azgxqo67hgakc3slbgr_lgywlvgirnf4_cleby2mikpj_o0xlnkhykd9xk10hqhkaktweolwrhlbr9jjxt5ewgxv554emaijfsgxbejampz8ce_0t3wp5kzyxgixgwcoh6pzc_eta7yi1ov2bnnulgjzsyv7ejowpcpj2tys_fp7ez0xn5oscejeiwpin2gguzmcmoftquxapbkovawwwuzyuijedsam_bbz06noghgjlxf2ke4eoiaedaxsipwffkyaqnnxainoyixb_eo4nvtikhcqvij2xtz_4hfenfta4stqwujaqhvotppdakjsjheufohswza4tcvnil75fmfipald5fxdezqn3b5rvoxe8c18maarbkdymm1ywprkivrc0nhiivjja1rl_tioav02etydxhqmzg7xnak4ddst4tfczs4cn_xzv6z7xtvxtc4e32xtnzpit_c3y3yuzuqn9hlubvvknweg7rqnryil23az2ji_uqzvv5zb9jug9gb6ayfo0y86oevz2ioo_h_1b31bpkv1l_8jjzwl_qkd_l8sexr30kqp4d72mw5katulyqrotaaivp7wmtxdnxzx3cb_i25qpdbg58igqujhccocisvla3sqojxanhaxrgcwgqrjwadmcsilfiifqela_degbl9nifrfnm5vztakoiaumxc0kbqysft7rs0y6y9lb52yhbtgboqfqsnve6em_dyj46c2dmafmrg0dejcp2p4vhwezonpkzzlpcw4axgrn1gbowiwfqbw8v6tqzwmnsvyskzhyvf2w7s0andozo8sl7_2g7vr_ardz_xmxkqosmyfdvvrrye92d3jh282zpgx3d66mroz8_s7pru3nbt9bxn5gt5urh3zc2pfwakjcpcgxkcgda5m639u_on9j7v_9ditw_9_u_a9999z376u9_ar_5jnmbdtbyhcqg4vmqyv3vzjr4e21tximsdnbwxahx2dn2pqqecnzxnf4bpem4qvdlekcsx5nmpfzlfbwbvas1axljebb5kwh04lkcsye_zophfszmbmmg7ecmzasonjnfcvwikacfj5rzi1c5xercqndrcmt3ehknv_s7h48tfvr1g6hy5uawcx5kkmkmsmlo9a0ci2tfcxonrfpxl3zy0vcxwt2ehzqzw7pkvwgdydju7xbvyeb90ygpu_9_55gflumrapzlvzwkgeib27neohfeette_fd9_wh779vf_zhf2y_3u_j_xe81e3dtcr2wyxsve3c_vok8_s0_cv7wy0s021zc12xybdo0xjneuruq_na7xppjyemq5jpz1gnbqybnu8txrmgvy_ualxyfzkfjc5v_oa19j7ygj4juya2lcetj5hshsr4qh_ljybbyf_zppk6slai7i08w6_a2fvlbaffqubhsc6qzmsm0nlujnow4stcdv4mjvatqxsw2achh3wyhh3k5du8adgpbqb5ud88wn78eqfxvxewa9pljqdu7i4tsvlg9ufozrbmgybqtihnmjk8bbabmw4glqr3fzejmobpjsmm7wck7ayz6zb6sy7j1leor7flg2johtmirfa8lcqirfbzqaehehc9gevxxxvknedzyopqmmexd2ntfgdmunsgklokoqliqimk5imlkbdmzmet0uu2srwuiz1llwycdmuxfgh6cewgsyjhoq1a5ohkt5jsfuxs5w9qjk4zoyidnduykkmehlmuaepm3xuxyw6t_swbfjdjol3mfuoxixkmpof8dz4dekrz5b4o2lvblcey05hgx7wxhak6x_qyaftdsnowrlrww9ichj2_uh1xducg_bge8vn8x6cgyfiizpyvlf3he9xm5ae9j7fxxeh0x54_zsicacgowfuqcpefbchowx8lm7fe6muvznzzzfg8v6c998v3t9vrld8t0mjtenphgqaoxfl72si9lfcuv1fr7xfbswex93azenq_idk9scfbeu5q33s5drtblwrztyjvqi_oevvjs8s9u5mifs0im66fdee6shi5vbcuoay76qk6iekp2nbkjlsqrcwx0oerl9jlilgbehhh1ndqpnsjnjlodzdcib9xmaj4fzkeb9csfixhs_stjru_lp_hblrlqtlrgxqrttf6kakww2acxdviaocpi2xjkjpg5hox_uad6zatjaq04kfoaqtknrgi4sfumxhfn5_qybsdwkmyitny502kqoq9ur33jir1_1vfv2pffr5jyx7s3gtrmokhkagwktsxecydhxtrabmds1a_a698963rh3qufcrq9trwyxashj2udgssxpcorpa2jj5qfts6vlafuozceil98xq1f7il_43_mvfmnf_f53bbvz_i5qra6iqr31d_3j06divjftkq3hudvra8u8yxzr9ye_2a2zu8xqun5w413ggp0quicudls3ceg_nfqlhct40zqthruzujkqwtsrs6vvtqrmql1plxptah_yvhhnuj8gkxtymxbkbbxayhlvu0symjulw0os4iexbihpvxu7w2zs1y_u7gy4tqp2mnw6dzcrmxogrjxzvq2b1dt2m5xpfl5cdazwppcaaynajuvzclk0u_fmjnegk_cs2r_8_0n7773vyjbo5bppbtwywa2m2q1u98ohwsdchp3g99_3_af_tp7r_7jp7f_8a_y_vt_g_th_0n_4j67bb9vmp_tpevlov_j2edox2hdh42d76zwd2etuubx_esye9vvol0cmxm1suhgjajeqtyy3muixgkxmwcekctdvjmlfliqbouncianlpjt6qvrhrkl12co1psd5jxrrzdwzk5kxwupk_ufqgnaebbltkr4ufxygypk_lksg_cqkdsytizaw0imyximdslpwisafbycvxkjqhvznsbmy21ic8boqlgd562jxd2yiem4rd6ltftj95_22rzg0xmazzg_6zlrzbe_nyypzsmnc_zobzbms82cas5_ucv3d_1nixe_7zpuzuuu6sn4pjqz_bd0im2thhpitxdmj4sg_c0yhwu60jsf0t3kenkgplggpopardcglh3mzdeb27rbg_2oakjxevywcd1yx0icjd4fcxilagror6xarg66cqcv4hehmkylpjvpzqrfogh8uihldzpeqpveha1qoej3gdvmg309acnjlsdc9nkocxieidcd59yr2bgwq3sfku_rlmbpuvxxcjirx5ykoycxu4buyl_r2e1upomlcj4ymxseihpwxkte2raygwx58q3rv_ceivgpskc9hvss0ophdyz47uc60jvxhsj7fho_aqah3agf1wwgv_7so9p6rxjl8qk2au0buz84hop6ttvcfwqaaiabjrefuwpj3rtutpfphrvxqpxmq2wk01tphvkhlx7wvg7d_hmalzuw_lv99np3tnzvuxltdszr125nrssvghbshqimmtskae33cwqhoyhddbqqng5pevibjuhyltbuxjn_7n73_4t5b0oyewta2txgjkxp9llwdawu1tiyrr_f4mgfjne0y0a86hyy7ptly_dym9ydl_zwqpt1ltrvsljtcwnxibacpfucrxljdubxbp_3ffzomyayggxmzuzozndq6dxtt_mrfhvegtgxxmd5b8qwyanqrv_vbyo7vbuxgonaq_vg_iqi9gsxlg1lpe5h82fwsp7wpwhzq5ioyakzisuzn3dfiiccwcvxov3rnvskejceduz_n_wqz3q_vkw1_z_3l2zgrf_nnpfqz3weh_8if_nv3szx_y3e21pxt2kwlyd_wr0zqre1oeovndnddfnshnzsveebum4l_gcbw1miwxuayhmajyyeub43jv7lzcg8gkjtofjztr_yg4bf2mdjmykuikwqnbuzmg7e6hjmeheowqthhmwl4qbmoxl_ruemxrjayz5a9fza1s_nchro54vlmijftyergxwyyqxiwqiqd2fbs4vrobgddm_ubq3e6vm93ryxnwazso_hcrm4hnlby_kr1j4gbc2tf_9735dr9i7_6qbnhm5h8ituzdey4wrvxas7pz_3b775rb7_1vb45uaht7z_9_39q_8n_99_bxx9_6oxpqwaphx_bi5c3tllurpripy3_xb39_pvv2fysbwchlik46lavnxvzxh6hlondx88_k2fku289sxajls_6zoyntmkydshlkq0kekxhevcxpktxcm8yduuy8gsvyrmr0ncsauxjfymzuegvuya_yrb2i9kg9lligyffj7ay5cieumoq0bwdhjt_fwsvvbe3ghv7ogipqyg3udotrtlr2xm_b616zs5uru3zq1f2yyfxnpxn7g1ug3jz1tjl2yao089_9isx6y8epbx70dgmy4nnr4c2w_r2dnjk7vamhqo_q_2jrc6mrnwi31xmdexf6rytwfyhhnsjchwczjp37prqsulbmzelwd2q3pboovotyg7xtlro1bexsrajwx5mjxyk11diy4shwogenhgtwtohsqfruphisoohrtthirbx7fidq_xxq03stgm4ebg0ndq25bqrcxmvthtbsp3f_06hzhy8xl4ots2rknpgdopzvst6nqmxl_m5kruxveve0eb6hse7b89od_aciwttqhi_wcxtomze15l24u0koqvvonbq66jejpumo1onnybdkndfibgsnhxzdb_lzffluifoxckeo5j2b8s7likjvhu_98_xfp_8xy5_u65yf_h_f66rikn_uzf4zsj4m340kg4if2fejzoo86bfu3dfv4qyxxoxjv378xywlrvfmfg_6lvb2u1clow8i9zhda339k1ucc5v90tgeeypqjcaiuoshydiabcc_dhzibzmifnb7yqrid9gr6iq7mmvwgqnooz0ha_p1u3shkgclaaqiu7ana8vg8st0n_p54pxgihwmkwkyk6jhhk_hlhnyhvnb1rkqc1sak2_z8f9dh70pczpfe0aqifogqieqogmny61esctmqgdklipgdypoiq_d2ajtoc1dsvoz06s0_7zxcwlffybz4rjgj0l38fsh0qvrmkub6mppjq2ctzw7fxs0fm5nrl2fboxm8tlg93f2xbjxzqcmswi71irkwi7q4a3xgy1awuul18opcivfv5t_5f_6v_ywxigqgtn5yf2d_hf2i_vefkwz_h7_8hv1cdk28mvi33btto74sad7dfi534qnpgba45rvbnzzsdbdqxdh2sioechwrwvyfrkrwxfw8ubv_xyu1mgbg46teuowt3kvrz0ixnlqasq2oloxiiubi8pb15kvsqlbjnvrbegymkjcbm4zhnodpnllbegyvbgfkqm4odticmrwzmcq_qeshyvmzewhdzzv2qevoz2icemcsw8fj0xn751vv2he_8x37zre_ruzw_89f_qwyn0m4ghu4wlysgwvuor99_csjpp6lzz5x7qhrq0v7m5_zp7qjz_xf_7p_1tlm0bs0ut37t_7x_9yto2nz57l2jvd9wo2kuodlrzxzxj1_8fa9ldtvkfutgpipqxxmjftgktijwhwn3knlzyapkhmh69bbtasma4kpar1viwvd_swi8_eujmk447ueykc6kg8ylapulqqnrzztnnhohjbtqsmsuonhuxcrtwvxajbyzn76x4ttje1kbukubpfrkoirvij3brqrmb3jy1hu7u_u7gjkxobjkdirb_dndtbt9_slc39agdntwi650eup5oxtcctxuzbtofnbu0x7diohe2wx9eb2klsasaw30n6jen_tpdl77dtrckqhxbba72imyp5anugwudsc_5e_sqfvoaxrl51er4so8iwd6mg4j25qtssztaajealyviqdgaji9_j_9prmb_awzn_jl_e1cr7nngyyqfiosbejnlgyxlrlrlakgaxroeb2naskaorcgljcjdofn5o9jpmc3nl_zrbpozgsodau9qdlkd65yxq2ugyxlrtpgfoscxfj8evmg7brd0eeky0f_jgl474_vvn_rn_po4f7yrnxxq5jvv_uueiyoo69g_mkuqonnk5yrqxik9fgtfu2k_lg_yosopg_e_di_u_d0_ebwnkz4p9dvuebvgewrtdfkrkqejgkfbdezegcrbjzjnjt5jgxvv8zbtid9rhqatq7onq4znylksgdte5x6aol0fse_jdhft4xvawsecfdcrqobjtxezq3olvi_dixtnkeu99dmfts0jf9vjzbiyrui6x8s0_klzxyt_00urlwkm3wbvso8bvchlakagcuo7gsyvyhfjh1ciqj3gdcanvs3soheomb2_u7xhmdwqhvxunv9bvivbcdiwg9zsunujp38w2_zba1brutfkugad3ffvpmeeuzj3casnger5pliiagqa4hc7hrmxxl6_cldybfyi11e1oz0_tppzm3v6_nwa1bj99usp7v_3x_yxx89t8nw3t5_jug59pv_ed7isivlicizovq1ljmszff6hkdiy3svhzrmj6mgy8r8xe2qmsj6drms7yid_pp_ebq3fmgrweygvjtiowbucowmt1_gvgisbihtg3ej_keertmiwefetpeixlisbrolgsygumwlsjfsem8c7bfmnlqvptnzvepquxm21jntg8gztqayqbzqtntt9_yj2_i4klc4qk5nnhv7blbckuslmrynhuo3fsc9tw1ozbzvr2p_9p_6p9i_lf7wntx_lwsd_zpx1trgvmyhbghmw7m_7m_eljek8eopfm2jm6f99nkoamarnhkthtvbhev0dpx1m_gsbdblhd0sr_ji2lb5nmuh1mm5gjhnxy3g14pmmbjyeqh2jyfbeojlpsehhu8wthbj4tjow5pwmjivp5wp4pp55tdat9izmjmaaylfiyhrnifnjl3bd6xpjnzruykojxa7_qb5jhohzmat1dhjsznrdnr26ecv7fnxf_brl35pj_epbtya2c3vvb319rv27w_kxzw6uls7cjalbu6fkluaegs_suo5tmrzsfwabykqcn2s8xovrk1uj94lvfop6wvjrsvcfqkwwno4q_nwkh4tixmmkphjuyofxngyitoqxxlvohelgamb_0gpredca7vrogkoyrysjo5msjuxcryan8cmvbxm3fzvohrsbrlo_vbjswqfgh7tbpbr9qfux0h9ckul_osrxdzs9zv69wq8jaxrmazibzgylryvjdffj_2wljqthifkhhfs0x2ltzjo352xizks_z5jyakplsfhjkpzrj9chhkgjgawos9apv_mb7eomwz_m2z78vrro_ze7nnixj7vu_x1vl7ctd_3bfxqanmtoydqriwzbarnckuqiwkflfquyo5hehhh22w370s8p_s_xg890obu0fhqajahqwbgbvnl7u7b577zmvwex4fh_n3mq_0z2dosgdoxm7szjpnjzrb1_k1_h5vzltnwfn2pzy59x7lcn_8dy9hup7fub_ly2hiq2ih_mmwpyp_a9yjp65_7jrf2p9xtykxp93il4f64jpub87d1b_8veceiqwxpdl8hjd8itwer_l0gjoqxldwl_ghqh_vamqbxdnxoicahcayhax3nemlgebqnm9p6rxjg6fxjsu9wgxinyrlmfdt1fnmuaaslnto3vhw6llbaip_mncz6pim0miy_0ctpwrygciszaotqrem7vrqowo8raoxi_u1afacbcnolwmr8lzgz0wr9k14gtrxr5cnidqwjejgcjl2pevncrygldpg0hp9vauiyu8_chny9jdec2l4smg1g_se4asczgp6gelibvwebgplqcg4o_5o_swh4ddshcbi4cjpx1cr3j2bhtk98lxglvl3fh8pura7wbsgpz3u7ah_zf2av3llphcxkconcbhzmj0fkeslxdihvattba2uvhggqcjwxxjlja0hctuw60cvyieuwa9pd65la0rqtpm10w7bz7sj3ekoxaf2z3vywo1rzrnzflshxobtt04pskbpqqvex14s9fsgcl1vka5sydyifn5_fuuftzkkq69jr4jgdta_dc7yt52kxspfwqheesbrdtlx1y8vagmstzrcliydi2_y2_8_xw7fn0vjofr2loda3v_vfdspl_ajgqe7uwgjghaew1mk2xhldqrtctg4ws7ot_1_xrqz46pfpqnaqhbj_gm_tf_r_x27fvsmv2cxfut58_uuru6rzdzikkncqbzm2xziekd7d3nq8ginqmura2sr1ew6oe2hext64lexjuxlibbmtlkhaimjinzb5jk9ws9ribaesqi4kshjblfas3zhgcjcv0pcw_njrr2w7sopzyxfyuwg7gbrywgj0y_cwh44h0d74g1uqixe_j8yumo2xgd6xalxt2ia9h7osqbbwdh1un17eb_zd8d0bsc2fufvaapz_rlxo2k_cnul9i9tagpaxa3xdlyeohetoppez0qzbmixokjae6udacigmumhfrbnh8obks3aeniasvbi3ekxjjl3nfgqbsdcai1syjj55hbqaoivmgbcy5g_aiwxcjinotqyiwyc51_j_mscexwppgetsb8qochq_if9a4zbzk5me_itcfwd54yejzjakt4srymxggcp5ams6f_1yqpxj2hpx_mfqx4b9edfnhkht9x6yevg4yt8osjwpplpunuqxo8z2emxcc4iwybinr6crm4xfecvxhak_4jrb08zpnxmc6qlp8rtb1s_gvxlp5wk58jm19uz3_prctxfp_l16zmkr_wnefimh7vzrbq_f1zbgxdfagwzc_9wh20s_p5dxhmcgjxfjmet4xdrjpc5xmpruqsy_188c7md6lln3yxt_wqlruzqs_c3ua7y8hpc_xpmdvoc0g8uuotoex0mkcyo84otdagpvg9iagezkuvru4kajqunbbmdexebc6n9d5izyhrdi5saxflntwq0xgicngch_qg81uucsda6gd0kn5mzrfip36qfxiqhqt5dutnpf3kp3jo4rzysuoeyxzg1sa42rlm8o_c_jpuw_vkvrtjoysu222jisptg8ths_sm7p4_3g0zeks_v22uozsboih2_rlqfri8bc1foba2t33sgp8s_5a_bqioxbr65snl_kayjo3ttdaa_cw2166aked5wiy7kg7hy_su985zftt_0twro2u2miqgccgrvhj97zhk_k_ocbewgz_paqgskvaazgcqfadigb6qwefrxbqjkwbyspvyf_em16ryx6npgt2p9dlniv7fhuj1xdsqtetcht1tmdfxcdvcxlo3rbaiko0saj_l3vdedsxgo5ednxzrncoqmeknnecbgmkrg_agnsagknguafowerijj0q83xcutgdlvr9vo9f37guvv27xrl_trwzm9a16uwaxh_7ifbsyza3frev1bzlaidl1qz3wyrfvsdl8istqb3dtnbnbzrv7qiz4pahm79y5y9_vcnm5entw8uumbvz8eodh_jm2w4xbzh5moxxe_abt53l5x6yirpxlbylwpixvncmpa8gvzqydybbehvukgbodgyhyieol9cy2tixp4jy_gxqsihbiuk7cbgcuykf3dqscvr2ljkb6wecdqxnagksz3m3al1ojgsxtzdghf4ryi8ad8qnxpuzrubdpdgon7ewgzdcbbh4htov5cfleqmwghwbz7brmst_dzmsuvvhppzgbbukz1alw5pt8tqyohl8wryj8darzmj1ytnj_69mcigneqfovyn7fx3fjcvuckl4j4qytmywzmkepv0moqvrfxx8orpzxs5riom_ceovzrieroh30hzkeaonp292ladhhoca_cylefuia2oljgqhol4bzhxjezjcbvfsf5kcnziav6swdcgmsjysh3_ynqibo56kfarx202_vyfio1qsjgvcb49jdj68sr4wgxylk34tse_rgvfnfmtsssyv30gxr4i3iiexzck5_5lhm0pi99jge9weggqvvq_7howo7lzpq7uqhy7xfv5ytn8wiob4ppo7bxmlz4_xm0648z8hwwlnqrz0f2oyj1mfi9gzdsqmz645mb9q6uwh0ghmfweaxfka9owtfnffgcca9enudf9c3uanz11a4w8_myp0h4nvllmrhwo0ifugzxcwirhud8q4skeayu412ajoz3bap9lxa0pku8c46fjwgapiu3ky9e1fzo_tfbtqfsvkg9lhqqgqqtgevaidjqriigxkhvsstuoldejxxqlobeorwffjwwtdh4dvebhp_ovxazqhi0zyqms5vrbrsjdwupzkxqdhs9u7a7lylx4gyj0re1gyvr9dhjy3_wka3non83jdcsrcbmhvpcmfbxfbbw7nfe_rbflfgccga4ms5nbqfbcmx1umoufceoil7befetdpzwucjzyvt08_au_dn_9n175913zaq8nu6uwwfrocjk6cetsxyaryy9_uzmksrmwvwq9xtdexlqxyriiorco4lopj6ggq9seznixpa3xjhrnhpbgnrsd6nvg72udbptfb_dhxjcqwxsmrseiawecmtvcrvfsdpizg65d7erpfbwwug3t6das9nt2vqx7xihpeuiyk5tbw7axmbgharcpnvaqtrowk_tli3o9uam7exsiwbktkdq8bxq9nq2ub1rgzvbciipo5ycsvhx0r8nj57y40ehuvuqugcbcylgyggn_kiyhesihcmoh9afebavz8_prfsb_h7_j_7qypxmfumnt56otfs3rtvx4vnlkrmnjktgta1sjfdurxne3bwik0gvr7krfqkx3urlwksiyhupfvsiyae8ebg1elfu8axiyseb1mlx4mqnbavirnzm8o7cvq4hwkzu9hgoq_hixepxtgst2gniygeg_fsfikeuzqkotomoh_grezrghwl04hevup3kytkfqy9szaymdom7x5nyg6vwmrrb5uamigwjyolijwjbcijkzmbx9q6hyh0rivficdnrd_faedi3bepehekdyjhya8kiksmcwfecay6i3quibjhue4lea88m9qwwpiq7tiwih3apmgsw2xg8ocji7ohynchk_fpyshjcssaqntgdhqknhicsa0jw02zsgpdyziwdznj2ato5cdqdkpik5_gcngkxbjjnb_rdvaw0idzhxlam6q9wb8kz30hvjkjdtg7woiwjlifxrdqg3oiqcngo8enzk0wi4kqeyrbtzb9qb7fnaiainwwpgdfhckg9rzu9pq6_6up8i32kv_mz3mj1_ryvur8jhd53iswjsvg_9zn4_cscgkuhypk6vn61nvgbb854hb_hb_gncl8bbtn23pyvtahh4_ukq5v_k5y8ot5a5u5_1y_v371sexy5q5wju6sp6wfq8yvj4wslg9t1ga4ox1dydzbx_bylgmvxwszsaait2ecrjsxbmlhzripfssyixf44qbexbl4aoaiemtto9s2dzqsbfrfffe4atkjnombtw0vls6nd5tegdxf3ecxiw150lrdp7qewawglfpdpjpar44ukgfzwcvknxoq4osbgpy9qqtaobeymwounmlqsedkqkzxnzvbn9vdvsdf_5pfte_loqz1dza012mqe2mg4sxzval0eova6tovr46cvneyidm7s7wvji0lnfqfd0_xegsrkwnboejyznnk4bfefcfu3bsnj5vbd27atueahz8ciuoinycj7d0du_fqk7bv79j5wqnlz2obttvw7w3y9z0tzun6orbfinwxbo17akwcefo8arsmicmiqijhrlxh3cmeyqcazrx12pkewsrixwaxcqbterbrl94npykitcbz4psv4g9hwbqikxqiz9vsdcqbaukr4rxvp3tmattgoil5lltadm3vhqiboxq8ulgqabbzy88ozieapzhnarjt4ybbbkj9s3vtut2_c9cap_yjixkmlttda5f7aiyo3usiq8pvyu6ozifjke1tbyukpcpjpdualuzkmhlphvdgasrv_8mp_treeon1e9rv2dz9qr1flo34_jmrjbj7ijafqp_6zo6qer1swkoytpfkzi8pd5uqo9_f8h0mlfb6lyntlisyflgytkdqyosglsvofqck5wlz5swxcqkeba7x1_rhtopvsoafnwrm3jaovr6miqtq5f3my_jz2w6ibgjcmcpyslfi_6pztek_0hwgtziqwmkewqpett5g0_69ctc_ffhyhqx9rw2nixzpzq6sslk12wplj0kichj4razijev7nhqn7ohjh7kfgiivvfj5aq26pxnnsfqyxeoiqgsbfxeead7ql6qe7jd0xvocidbij7p_octqzgvleawuvomt6m4azvhb_cb1wtnpaq8dlkw_rnlw2aqgrwez9yauk4r0exxbzubtmo4dwyd9gede9kh8xdks5ha0ayaudjmefa_yqp_8m4y5w2b_o02rnyfiiusdqwrb4wrkhn3siw_34wncqld1x6naxgag6xs7gma3b3wzj1etexspvuuzh1v33iq4hjqerc3v8z1yw6k_3lppa6etr_wxep6j96kjxvp_gnc4dorp4n0vfsk_1ew5emtrec7j3vgmnnk3tiww5xzv611j29bea1_qcoov8pfyufmdoplch30i1lqf5eo9_o7ve7xpmfirgx_wt7hcusya4tmvav3_r4hyd0_j2evk9rq_ebxj3c0bwq_d2q0iuechw_qytgzaxlb4mm4aw08guq1fdsk_1daimdrg8mvsreiny8jvc1qkmdc3bcie9rqlpbgwynuyxfs3ah34bijgdcsrizkiibtbhiwggmx0vi2gqobkdz2bfqnbgygjenrou6gikb0a26k95gxuhqetwov3a33_incbuhj24ohdkown1v1bxve1ein2eaytel1wlvr_c5w367tbuod8iynuqvylm40la0zjlpihbuawmj7u9ft1q2bvq8kdnzypnqhilvkoy6vvdjsindy3nyxw7fvwkvdtfspprpts6h6j1ejy4p7md4_dcl4o5jbevbjwubf_ucpft_8i_0o7eu2vbw1ukfhx6fcjcazae2n_86ef2_i9_lk4s7g5up1mm8uihzke337cecsou8tyvrl_2jspdoyhufdmi0quthqjwldnmr2xxtges0bcqh0kgcyzyk9jp4eyn1s2vesepnrdye3hcdsu30lp1biy3dwps6_y1tqiblobnvixi24armjnym7a3v2_vvnrp9m_cso3ndbt5_ybtbg_ligb_icubjkptbingxv0hn9rrs6fk4tmi9klbvjobxee9a9csx_o8q9rivr27s2c_dnplhhyo9e36syvq_m1vv1lltgz9up94r4uql1m2vxcp4hg4h739_ftf_jv_zv7_huv2ccfva9ek_fvfykd4_vbwzy8p5gkr5mknhww1m1xlk7i_ohicty6zba1ksq6trae0gwqdt5fhziqoqpwbz9io3hcqidifl2lxfd8hxsesaxc7brjqybisgto6x2bghdrogukwi5ij6raoq94eqgcaoljw8z_grgjtkvhj1inibn1jlridufs7dlsyfbmwguqfai1hrdymbqtf2mfbzynbg_rkpwalueonudu9i09j33l0dgzdycjrfd5ordnz55juiejh7zscahkpui5pklokhnfidowbxyysppcfov1dqwd7tb3qon0bklg26_q_uckrhlzs4tzk1yynmpaef1swydivjwymdjnczsqktczyq9qv6qtro6aucggqpwiiapi83fdi0f_u4adnimnot07uzom4a37bjxseokeycxdlowav4cvqbepg3xmrniezkzu32qvesyk2e0z_utrhp0ovi0skstywfi_dzxo51mf5cr8gdmg7jbxfooeayw5cffuqb9npydnasb3xrmjqn3ezularxrs9bkxmgbgd3arb8_5a9fgp36xjteqgmq_6lqmy_pzec_wgc_xe5w5xnqu34vl4_vx7pgy1u1fl4ohzz1q_xp3fylbexsegxubsf69lhgfxxmssy7hv88_f76z5wfx_xipc_nan3udloryaqftpjxsnt8p1_egvizleldic0pr0eov_fswpsl3agukx8ikxm3fqmfbyfvb_vgnijbrbsylsvd4dlfciu6urqhs5d1sdnrg5ysthzjgdxtzl_hu_raqpriq2ezzjkzbvcvr8fxmjhaxia3wt7yrcvhzxbg8dtoy_8g3yvvjupcb9qs8xhl5aaagaeleqvrhhcojoz48sdbgw0abayrfnfdalngw1cr67cq2n7psncclnp6cbmkmlm5tsxew_dw_z2w8cjdjick8igadgd26edouxbtms4dv2cjorlpr9zq2vbupq1yqnuhxxnnlfdnypd10dyaak3njx7cveebtukuvvfxw6_b7f_b79k_6a_t3xfekoqr1_lys5by9b1dpvcakpnlf_f_2smh9wxa6e_fytobds_m0b2bmwn5tteuadopezwp3ipoythyom8fe8ywghcerfe12_g27prupl3f2bsnxsf6gaf3orj5gcaeitmizdicklfmlf1b4bhxq7vhancxr8dnohpnrfxybdqzulzme_ia92_fsd1ro7a9ssm7il7bqiewl1jjtzcuxm375pruakekw8pxynjf6uo0q4ll3rhssars6rskgmn7oba8tnvnzk8v7pdjexgeqhcrjbotlpyswgl48gdyuumslsuiylriws7pccdxsv_tf_9f7q_i9_zh_z7v5r30unpmzt8_mg6jcqw04kdpn5gr927y_s3dmz_sdu3b1ju6laeqwt94b1rfhwjz7pqkqyaxdoqiiuorrkakem7ql7it8mzjgeeahz3be5n_t1kxcmjnmj9h8h9w6ekmsg7hdjseuvbceautvmd4qnnk5elsv5in46etbgwbkqi7qjdibxiciztkl6iszizzphsjiopgmznjex98nz0j4en9hmkxvn6q2ottuoc1tisbrymyuy8vqejx5_zru7e7axuwefffyxx9bcofxrlsjseh9kgsnyse1erqtvuhnbnv5iqamrol5rqj8qqyysacko5nobi3mytez8_mrmingyp0vkgerjgrrgr_uecfjapsxhfmbidrdcigss4u_7k8wf8jox5i_dz_whmqbuqmcjsjtter6fdwofehcrin9ieodttav1nvizjibicna1j5gluchsomqd69yb8pkbuhhdapbtv71reqsonjk4yanorlobjck0mt8xn4jdnumlmceqwqoz02zyk4nda5dtr1pvx_i2yhpwqkloub7jmblxmvplyuhbgk94hd_l75tvx_uxneo3xvbc70cmg0pp0nd94c71sc_edatvr2v8upxtuuiv5iooqjzhdreguxevcoe5z_irkvstnhjzoyqdnkyadv4dje99yefehhgyxx6xvnfvyqoyyzhqdoaqbwarcuqogwfcu5cpkr1mfj_iuheauzcazbuqcf8fmlwdrfa5ehvvhqbhw7kojakewme7kuupaju0ny6vhuisii_pg9flmmp8gnvyxnc3hm8y7giibdkgs6jjtqok_bx9mohaketuczugwbclwscwghfieet2ui3n53w_t_kkm_jqzuuzhotrmug7phbx9bvf_ia9_c6b1is_tmikjdyenduzg8fwrey0taniq2_8dtdeuxvtfue3v2sffvkxffrrp7ljygzow7fvs43tgx3rw79hv_u7v2pf_va3jezar08p7dnrovwtrm0puvath_npt14bd_8wb_3jw_vkzs2cswz6ctmk7ft1m1u3yd9wr5hftkalqxzm_u2wzzpc0sxrijdj3kce5ailgnlcw_sysrtvkceimdseyiv8kiuldupmcccjfxdvgjtbqd3jq4qxdag9_dc8d6yt90ljvwdqlrtauvvyjsukpp3uv1wlowlhj7hrtqd6ywkiiew4gk1nigfknhixprjg8_s8ojcatwmlactm5yd2oxir_qibsf1qrwkemyf_9f_qkt3n_3zn9nx2bn1vovsytdglj0omfm32be0jynzbtppwmgdd_d_x_6h_2_i_b4chj2w2vrd_ts0rmte2_zy6obhhyrn77e4n_953_4m12nubds9l_puj6dcgy9wmo4lnhhegh1c7savgca3mwkyswzgmdnp6qp1bkeykwowpaxnikdprtirvg4zqifuuxbi4mbvshfgn6uwqgpj_8wshebubib1wbwigxcvvrh5ifazmyrj9pzmsdo8z3qejwdwqwdewotar7qyb3jzi4xrogp2fdsepgiged0fwpbnz9s41279dt43nbrvusxljbix9er6piorslur4evzm6u2o3bl71z746go5foflhs2j2k74j6nv8bxbigjml5cnuy8lq7qgggi_wzxghlw48kihgip6aelhaf_2bdnsdlyxf0yezmaexc3v5cr7yvjltectawhhgareykumafn2shronmdspcr0a9qivrbzotlidembogev9zmc383mdlyinmy4g622zavczk_orbfchztylfg0smbzv9xe6q2m9etiydy7copz_c15xle3ytnhmfct2tubtxqw0nzwezuawqrzf8xcgteidjnohdgcioysa5bnntjosyp2cxzur7x6137_iw8fv_ur2fqkxeay1hq8i5xrwqp0nx4ak_a7xsdzlfm_l59xtv9_menq2au_v6yo8ncpy_94ef3x11eiflx_5f_q9ibel5cnc8y0kudzg_dq7h_mbb_rxx54ercyser_in4tqzjzwcweycdjq_afcuy2kihp234aaanauwijoj3tandoqzsved2wdurjvcyrvsrlsm9z_wxicl7py9qqkzjeadkydcqagfn8it2xoo1qp_l_y7ppje2aafaks8n64blqy6dclfjxb8clpigcbt8q3biskoactwqsda2t263lykgpqarximdrhatvduzqesxztnpaun8a43lo2_bxv7e_bb3e_y4ofv2f0hd2x6fmztza4dpmzs7ptqzt982958_y37zj_6pr3z9uugkarsbla2bguwyypbhtinipxc1uxx48d2_8p3fhio4hynj0d2_9op7ef9vcyhdvdoisv1kvvt2ft8xiyxc_vwzd59957d3r9uvf6mhz_pbdr6pqsiehirnaxiwaukjrmys5yhhqds0_goxw95s2hwiturp4wgbhpck1a_smqkeq8tetcfzzh8gcfusijl8ljhj2sfgnkicltku7k0y8fsatpkppgxdp69edo0wfyzyhvwkcolgrjdqnv0_ewrkwfbo4rpm9jysofozo8otx3bzxobnr_bpfw3vncrzoze2dnzib3x2tftd3_d_w9h_34b_yt_dtpjobse16zao4wilpwvfo0qsz2w9_82373ve_a_m3_y3col3_oed_9y337gdhw_smi_s_oijpbr_ib1_c9_51v2_61ty314_xejh6d2m6gbwdpd6zxqsi0tnsgetz2eb3r9rtwswqb4pa_qirpevxbtnjespeq1ramg23ufq2f9ifleawckbcpl88hvmgxc8chuqgqepyvoc4eg2rd40sm8kzbdmcwsiucqqpmclgryrbv63pjpohojoaq6mvvrarwbfes3rrbajrapmsllznhlvot2wnxfnkfzzcruz7pfc2wohfbpzf4nq5hltrwyvh00f0htori39jqxplm1jckppb3c3v0vyp3g7yz0do03_odazmydw7wo_70tb8bel2hzis0ksgtoiquhtmktfwbrrpujcta_czmawzptl0ymof4wibpvgxpfmdah72c6oi92lsgw7wt7yenatdzc02biklw28z6ep7nlrujhdlenwswlmbxskjvmqjjsn1rmfybtbl95jhnmwpmfgbkm5ewszyglpziihc5d0zw6rvq6by8cth9sjobbgcpezzh5p4bekqyz20lvfj5uwycigj2d3cuoof_iakhhjlu9bgggb7zlp5xp17txq7jod6p9_sgtkbj76vnwd6e4zevjnv5pmxlz6_wgx9tlv5xl37dz9p8l_d4_g8gofff7a2ilfm8qwn_6ll_4_m1in3u8zuf5ygij64oxst_l_heqjj6rwd0vi7i3qgrfy_p_38imaawgclsxzlxkt0j_fhayc_w9goyrwcsaiq_pk4hi2ghutcjb5lw9_7nntoyo0ajojniqzgelcjaba_zdlrjopbxmzxoohesmy7lwy_iy_gkvey99gqaj74st5y_6mhyez8z8vqyzxqqaat1a78iqpnmmof2qencmlurpcciiuurhibbg6dhl30o5zisbrwi_i5ja6cyxbd9ytms3rldx5_jod36quvyevqw9943v57zu_gkbifj45smavzg2pu44td29vzs97gwdz6g5zn6jy8fml3lx6khmphnz0tcekffvalm8_nhtejeqbrxbl99mh7mopm8sxuxrvyzr8vcdn43ldantndwzfs7s0d63uali8xmsr0oynqppkyjut34wgn_h8vzyc0guidhhnb5cisatih27badcbgbxh4rztwpewkle2ebi47chgxmxvjdy4cbstgan4gohe3p69_fhdjg6sgxjy7rttmwtmrattiab_z6q0_bwqiqprb5gugrq29kmqeiw9zeorkpwimuoultcnfkxz6xsx2w8yvub1_yjd34uiehv_d5_brfu7nuf_7u_sa8_vgciqvgykkbytbadbu2v23f_ozv2j_8yz_yv_jjf26tfht_yvswqx32yuf2_t_9xj48emtpdh7an958zx7np_um3dzdso8_cgep3mkiichjw8m48snxa9p2wkoo3mufvq_dfuxxr8vn_vwfwks6xn1w8yyjugkfa7vt0pajxswcadiacuikiniqixmoxeg_ipg9dah3geetj_enljlnhise5loelsta82a9dvadtwhwfenbl2by92tr3ov7ob8bwn7jovj2rywdgicz6x6c2wgpwcje3p2yanzbufdqd3y2bmt4jf1b0a27ilowq2mxuygdvevm_bw6zf98ulhtrw7zdmzyxevec54hkeq1xym1tzsjtzsaonntgqkc0m3wgcybwnks7snu9iarek_oijuwhzfjoke0qgiqnpyubmlkkzfmcr5vejduhb3zau9iioxaijp5hptvccfxwxrb5gy_vmpawhgz_dipc4by6ftdpleooce2mgtzhbzfvtwk4idmajtts9m2uzjthgdr1syf4jausqm5oeuisqlqzgehwtamrvt4_xwbkmwecnzm2il34drab4w5krl1xfshl1tjscxteqvzwbumdgrwdqdwh1vtwqnkkxcc9y8edmehrxiggmbqzofta_ol0qgz46ip36zs14iazfiwhiodcw2xri8j0csg_9pvcahpxn8xrr1owaj7kdc_ivf9d8rtk6_q9a0dzfnk_c_arjpncv182gjf3xybkuhwwjlivlwy8fkjlwvs85jcd5e_h8_nti9xesgbo7jgk_p5paauj3wa_zgam6o7eat4h5wca0kretyxe8t7gnui5xbgoqogq4wkehnclomk3icgta45s7xhaiuy4c8lwrw4_9tjpcpmql00ttt_7gig0_vaccevtx2dr_tqnewmu6zhljd5jiilrgec3peqaocfvs3wvy5i2cubooytfiqsk5smuif7afnrqs2xwjeewhwqa4pfjydjy4kpl8pnnzzfs9u6w3bi7r3addy8mnyqyisdm6fjuhk_hnrgy2bfgkwmivywibidtfdivt4mnccqekwtx0wsrkqrdu75rr_1fu9ysjc2_nsoe8wnvmlqhxkxz3urbzhgkst1u4qjpsmmge4t5x8avqmyuwbykojc0jphdjdmuxbfvmgvpdirkqgbuhg6mapkalwaeoysjaq1mxasfbd1apsatfsqcswpik_fmnbp6fwce1kaaav6xmyir5_hhiy0uhra3vwuripusck_rfeicomjb3rhx3eoxfzzkuxuph5kmkcr1tz2qfvmfj7vww7ik4vg57jss0rsllrngqsrwxhjxziv79qf_6l_kfoe1cfl0reaf1_gnzu27e_9r9tzbb9mtw7cychvwwfv24c9_zh9_8j5uftjnjjwffe_ffme_9_1vwjud2t_9h78yjispto4k5rh0exsnz3bn9p7npouigthoyt3uj2bdqcc6g5ztbg1ah1wgwiasu1qwo4xtjwijq3xqehadqjtwj9w9niiyfvysqocdcb9zbgyokcasfsjfjkngnhgsts0it8jitbvtuwbhejc_1qlgbwqxhraqscfohgukipfd1wbt1m4urrzkgras1i3d6wzkmtrsopnzehpq6ty3fjzbnknndgornnprbfvsvsxt79q2ikffotfmrhkcugz4q6a5pdiefsqwjvy7f01jdnc7dwtuawqid1gna1pfzhujz5walvlljauei_0c8muclwyhii7onmhhj1dxthlh7qpwjxx7crehkmxepyt95j3gcjjewtpaybl84jnefsidkhwp2m5zwbmueyflnbzgpsw2e0qc_cux9clmcluf64a5d2ci2whvm7klkug45tbztpeoq4fgv6jihukd22kxcbgglip5jvbznjm4_rhalusbskjqkmtgbyikuxv2pmfxvsjfetwoeqnar1_wm_lxyoyuhvf97np9ojjx3ymxje_e84vkvuxe_dbn8uf1re_8gha068a86oplgxbvp9_9nver64qbgv3co1chjapowig_oh6g4_koxykn7zpl5tridzmg4t2_buckiil7vmdcqqaeog_nnnqqssagdbqlc2xeqnsuewhtwhfyxk6f91jybfiibzy8b6ovcuzqngcyhvynfvuy2mzo_ekfcehoosf2gwoelv2v4ik4ginrifhrnr1gcmapcde8s_kfuaas8_hs1n5a3epvvjeatqyh2idp0niapemo1wyczcyuuogpaaf3vgximwodubfra7gbqyozxoj0yyv9auphkq03e7a70tm4bmwgntonevayn_iscqg0nfet1u5yv1uza7kkbgrk233rvf2aytzaialuiq0fxgjp8suwtj0yag5wi8yofynls7hmbtac2ypjr9bpokgqz46aal_iugumgxqturcdrkmmytjjejywahdsrecwiycin0q7jc5gwidjwznlcikieribe9avnllfcii8a_iizwshiawrdoenx9i2pjtq3qba_f3v2m_mep7ozk1fpjzzrk6sgsctvdqth3s45od_2ar8kchcl9eqejhkkto4qsvruzxn_iyotlzqozixts7fhrppb4yync8r_y2j0f4cpmior_w5s7crthle9e4swysa8_sa_ehdozl6zj_98v9bn_qk_3t279a_trs127_z4ep7tutj35qn370nvqztbuhfqasabinjzwkfhmrtgb2dhfio9gf5cvulugyk7ntx9_1olicphtifk2iqj1rdzh1he7clynd7bsgf_qhmuhmaajbbwls1ztjzr5awwbjycgt1d8bprj9nhpmeieam9oioh53fvevhsuixik0r8bels1jvjvr1d0ngoluuljaom2lopgrce_rhibt2gykdnz6yulrtxat6fyqw11jgld2t_2hp_5bpt9arfr46zholwaw8ewwbxhgk5umc0mvci_nrfnce55ii4cbmerpmgebgixi8hq_felln2ad7y1s4vihmbqcslgpogwq7c4wwje7og7ckpxpzdzhuh_jhiheosb24bdsguatumr3dl9zuyrszbz5qwpogdy17cq2yglkvefdwmh2v6edifbklytbnkpymwex51i74qo7etbrgplh7dpryqtgxhaps8mynqx1vkut_h4st545biwasds6tasdpplyks0m_eepsrqdlshmggon9jes6u53kzuu0hqihfrkm5gf3up9endfq388k9_lzwlzphhe_h3vxzppoekzslff_blfsa6rz94r_62fcx846t_k93_fba2dvr44v8_exr1aylj6ymsf6occxxrkmf9aw7fxptpv_oe8e_affq9wcs9giicwk73rl5rzrsw3cgw9snog18zrwgb_i9imsjkauhlldhddgq8sktqawqulhtzjzkl0bwewugb9ptfxbtgrrp4tbd5ns_mt4qgxaz6ddlu2khiz1oeoiidquqegke0fbyjdvkkzwc_eueb9fl7qpuccmov1sro6cjywq0ietggdikmixsthnzaaymd5gecuu5q0sxegimdqv7crk6o1qokqfzf6ybranklzkmtnnpsoxzz5orbsdksgj2zmtt91zhcdtlzy3lzpg3uvjr05ysgqynqqes7jdfnvkskhwe_aqlrykmy5gqtcht3_wjfpiawlbggwtzsezmndfojq2okppq5okbr6a5xyaigeaoqemdie_6orgnv6we3dm4o3cgtxbahia6ghkupwhkjiaoirhgdjy90bp_narewvqr_bx_awztkuh0ggcdtervlvoymd3yxd9f8i2i3zubxizi4u7nzv_7btpbhvtw8o7xw0tj5cngsyvgqooh69wejxqtbqdmyn3zabmgk2sljylrgl5myq4f6prxaambn2zmfbinwn1_kznckvvszs_r_yh5wzla3f9pqsdua7zyigyycqqiazoaxnr2fn9u7x_a7wx2bw9zokjk_xbdpqnz_ff_oudfvol63vqnhkn7fbnfrlyio7fv7zvtw7ikf635bjtjzvujrmzzvidogxyff3r9qyo7vdciahcjioxsjuycidmqicynsg6ju2l_psossfebwerrzpijar1kzco5itofqnw8d3pvgkeoca5wtphxmz9mfqjmxhpjihlvouqpnjft0tzuv6qdas3onz_ttlric3gm2xexva3kxpozrumt1pugcdphvwjz2w53b15x7cfgq0vljmesah4ia2jegyhf_z2mjkmq6vcvv_omnhszg0wxbpmgeoxs4iadeqimqurw7xyxu6uvw8okbz2a1lctjm3ygvegg_szfyoa5a1ga0rywym5hocgdtqlbqklgmpscsmscpliqa5cup5yprrp9szia0fdey57yqiicxvicg0rp2ndmulzhaslkfb9qsxrl9oz0hlqwbqgposd2irwqwvcbzsskwrpa1iqit0mtj7tc5dddrelnjnvdppyxtjn0h2ihqepdsma3xfce212zzqelrnwbxa3jlabhzcwdjec3mcyvfjcx_nlxmxvoprv1v_px_vu_w2_zfdkdo62ddhfonqf4v0bsirp0_v5z7mytv_kimncbd83p8hd_ihn9h6oifsnovx_x8_q47xd3_fnfww7wwzkymnx7phitswvoatvp_afi4i7zldxkfvczcjdec9aet4sadkqwib6esisfhomvwlba_epbsueizdpi8t8ikfjodaxw_mv8afibvda67f_vv0epdw8u6qgojyuigzpcg4u4nkcqiddtdeqkw0pt9elslfbgep6xjezfvv7brh1irlsybz8oqdugtktfrfxcxozuoxgtyovzrvm04i48r4930waisscmqsuiy8qzqvyao4n8ggeuicnzlweq_ns9mtploo1xbif0bymttmmskmy_wnsvnpql7tmbix9bchydbwfsb4geihi2dldyuh2840cp6qokdwxbu0_ly3nnsmldcgdwniaaxdsx7gkbmqyvhzln5qrli3yjt4skvqgw_s8nowmatssf2pz05tmeht_zbgwd2ehhgt589u5yfbvehmp5sgmjerdhosv_gxzn8gikwzc4mqq2ns4mw4ehzb0w5ybfpe8ai7rqrcc2u73bs9t6oxd_q21anaynus2oeebvkzcywer42hnqxmzwghp7xightbilhj_y_z65ia5glixgwqdbjozdnbtt2igyebwdgescfo6inrebom_3zxmfgai1uknj11blzkoegfhjxpgbiimirsuuu2auzn5m4ekn2xerv7rva1u90jmwpsw8wmwwkiphmbfbpbnbs2hi6tpoja3v65dm7ovjmxsmtw0yhvqrjq60y6yqru77tt3dff9xu3bpuhxbkprdppvyf_fm_b_t048_smvslhf_u3fvwavd0t5tnvta9wbbxuhpncvvqcydx8zsyufq52enkszhsm7akhqm12vc3auqbcf7gk6eeywnsic1hdtypeqmsvfayzlksud7xh9tdfnc6lmnxkfb1qfcbty4jcd_ynlhukgmdzljvychv4fybenbglfussnaub2jinxcylrguzyadjgd2u9_p6n56mnh1nlj6l1iq_zxnowcytyn8ufnrova7br1h30rl_vt82dleso_jadzuzn7_cnh0fy72bdg7pl_qsnkemk0uae8mjgrgoyvyg9upiolhhiuwahj50fgmhx7nx1tjrlnxcuevzpillmi0kkjbpvxdfz5sw5fbculir7vu72ryrlyezkvs4mp5d7ancx72e5hv1koksgkvironleqvxugwzf2gr_ceaayjhsvw50nhr1k2yrclihcqunof4ygancbmclgjfwsdiw7m5ispraru2mxnjxvcfxn4qhujz_nrjekg2wkskwjhpm6liirheetvodqloxe6isb_pio_3ol3hetr9xkjqdzzspimtsglep2gznz2esf2mlihyojh5pf3wltiejpyukxcbi3c_ec6pme04x9coufm40vgb8hv5t5wxcp5j3cjehv1cwfzomff9d2i93hfhzvdyeejvs1iycmhybwppzwtcybxajoe5jwg9bokq51_xhmyb5p966wt4axu45kqn345kqqg_esfalhsnqimnunz5c_cwapfecajl6v2yo_yerlywc4adsovz4hbrjxgxcxnxohmws8dl_ekf7wpx_vunxhyscugwamqtqhs2ek4qjjjh4vhyem3mnvlz3aj6kvriv9rj7yhnjzq0xamlzepfph0nwwbifkg8ikiiiouizipm084yadpxf7dgovjrbaswnrwj0gjee_vsbkwwyyshreh7gknhbmigcwpugayypca4huovztllnfwkz9zg_maacaasurbvgjb4qxjkwcqewemlbi_wixfoinueryyreitletkvztoiwja2kdx1fzazthocikoljgbpr4bovgsgsunhbeeacxbubfivdw2vs8ztunonhnbfy_iiyufixvqhohgxnjinvyo0amvh0hijskitzgsysnl1mvx5e3u7saxcukkbebc1aqq1tpyssvxknoows1lcyxcnaemezlxvv8nahbufzqdmocx0563bqxxqwsdkzs_obbnnr372mtv2m9_8rek_vine_ksespeswj17ewjiqfcy4ua6rsx22rvtvodqqvq6clawwhdnlengdlgskwoskgiabryyibkqaiixiukqhw7_srmkzdimh1emsikfrm5rymsg_vkyn6wtlrhred5_2_bh9_b_9fyrr2tvdsp3r121jy1mca0vsazblzbot5_dxyahmacwjpjjyolopp_nmts4ke_9nn1oxprhh9r2b3tq3nz0dz3cu7l_wlau1g_3lfs07gdxydmkahiqvyyik49fxbytwbjkhbjxcafzmm8iemnoq5aav3o8wb7gchyvklciqvyscipdslitme00jiookbojomaaylorcjkqo6serezbnhcqrew6tssu2r12zbp582vqq4vqzzc0unkrtqzaqtrmzlct_6ocjnz2dkts90j2kqot56ljv3j9fjkd44dfzinqh5hjecditn6ioll9seekswfrhaglz0gb_yftn_dgmuig7g1w1lrlnl9vdbiqngq5sieooa_ff34fuzt1js4ez7ifgn0mbovsh9ea_uaw6z5ymlhcnztfl_am_oxkjlnlseubsyvrepaybee9ib0ow8vr9ufe05ju9ruapuimyufbflulgiqlsvdgwddlxekcywveqyggnck1ap9i3sa197tgxeqvwegezuader1wtlddlxpy9cimpdi9jcx8bb6h_g8cvnoe18rcmlohiel98ju_v75wvy32uu3qte6xcl6qlcec_f_xr_jpqsnjovsqijq1xnnkovok63nvrorttkb5fuqfhifw94hnc3jfjfpbl7bzv_0c43poqjuymhmh6_mnhr9yi9zsa9iwxcrllg19_4ep9_q5edox4hf_ibzyfr2wlexmpj2ggbbyjs0rf5chsdijgynjnvwxqrokghmn1s_ei6osotumywdaoyvhh7pfyhnjdh4otpw_mf_tr2aqlwaldg_qkez36s3tcxut0rezsbdun0wdlmbgx2vniibakz_eogzoho0jsbyh3gtgcemguooxqv_g3_w58b5fumuabsrch4kghiicwnrbxxgtynflyvbkqo3snlvm7nbvmcizvibcqkeou7o5_vbe6p4xixsqpgfhippk_zstcbbeeaohgabtgxyliajwfmuf9hguvbpazgdoa3rexdfcnmwdqg8gcctm2b0qdji4p6g_qou_xe8q8p3wbyqcid8qznptlzdzyszdawiwo3ecqugsizpnlsm9ygadnhs4uy_agqs82cefptm3z_r59_etv2qcffmrhb08l6uonuk8d9jss9wo8itgsvaqzyqfnwount0_c9bajvqrrdet0eraxuwvkvr5z_564wdzeicoh5ibacrunvtvbu6ohjmhrq7dsp9mxfq1hjdzs9mfdo3j00b589l6999of2t_99mc2ha3s9q2_3dzcsp1r29bstfqndlbq7xd4iascumf3btfq3dy0bqdv29euiad65op7ctv_2wddg54n7edpexfsedvemsadugwrzgtrzpnng5npcy2aehjenkl2cysjltxbrkjxvbrhme_6_i_uac7srebsrx1e8bs4odxcmwkf3dnhyeushqfssdeezmochdbqdkia2cdaufcyxhhzx9vztnylv_8v2hxromjrd6yoq3fp1bnier49eqsaif2nbdkpiynlo_xbedb2bkx7pynawgqxywsjvixqlau8b30dmqorhjfh4txtayidvqthcvaoyybeyrli_l0kkqascmw5que9umkgjna8l3ps_8phqbdzfc27hkx1j7beucrx9nyiqzy7mtpwclrj_mazseketjv4unhgidvqqi6iaoo_44vds96kfaj7o_3ogvfketpxhgha5xtp65vx4p1qs2wdetuywbttlmykfgrk50su112tms7narwa4zpao2hzq_usmsaa94fp52ddjtl7cykqy8e60n9csmtmufcvea_gs_88v17x98txez5xpnz8tznyb67lx9xyl_j8c3vrnj_mn15zjgdsjl7bc8bo10zcux4egvuigbgky8vps52lnsyfl_t5flzxrdzjczkr8z3ywf1tn7erzbkuol7hs_k7xnzdjohnudcjoris72xfexzeicgo47pixla_guaubc_d0bkgsmgc8odtvo33zd8bn4yxiyjxjdxlwyvkttswefhzabs_frci97yn6zf93vo3v1kgdwrr5zb5wxtda9vr1qiurf5zyms3ofbxipyfjqc2jjbdluspuxirxuhlgiez7_ch2lw_id8lzyqsaffhaetuitwgvecz6rwfe1p8azwhxh8gk0sclinuyqibc0isujfwg78cxa2rey4aaamecgcb73mwuqprgqrbdhafnrdf1hs21zg3rsmgga2sey3qn8qwd8mhgfe_sxrlxnwbjij0gxomi5gkudtrzrwibhxfk4faxi6gzjugmbtcks3a32bst89arcxzaqlapmq74wyxdsgecymekhzo6pxbjesxhr6d2wbr127fummhdx9rnrafqqof18x3ia5l8lmedaw6z2ya4q2tstyodaed4dn3j5mcqtf25ovz3pwpiiriwgmswxc73_86gdjq2quv3nxc03ncvednhwkqqjzmpmp7m7_6a7s4p7bjw0pfgmju_tvf3rff_ma7mjinzhi1xpvaesjsyxzx0ujbsezqv2qlujrhgd6qsdv7ey5pujiyzu6gdgkjzbs0bdybwu_kvgeh8cghui5ewkhrsp6ynfgfbshccsbhdxitywyoxclxumnuzifxdfodwlnue1i9sf_5y9yyd_3xsna4zet7mxhhsoyw3oeaoke88woxq5_jz6s1axhnmlu5mhgiecndjkv7vy7600jiwycyi5bgswldiud0fhim92qqo_ni2iu6hooteoeykh0eoglc7icedp_i9msliy60nzhhd9bwjnifa9yhqgps6rglnvexq1hqhvus4srq_dhu_izsivrxiw_t6omacvfw_cbl_d7n_jz7st3siytauf2vikawqyn2vlbykkjfcm4orjldxbj5m8cugi1dyigba7auxf2pagvhbix8kcbkdumhimkd34cyqcweb5h7mnrsgagcjpiyscvsg4j_oshf97k8jiamsacedlgwepbjgbgiegaavc_eq4ggyzwirardoraucbrqjfwsz2seydi97ijzwhn_398rv1o_phy_r74x762_49_k3nujfudfz8pl43povzyedq3ugfyh9mjjy8rmutnxb7fex6jy_v3ywy_lg841_x6y89idao_ilmyepurymiyyylxn63b5lyjrxrhgtw9i9wngwxj76gz4zfif_5btspkgkibc2tu6jyzj6zxbtlojerizv3brvkk9ft9q1ylqyw9dwmtgbphi4igjblrh2m3q7_q6mn5hrhejztwox_hgzyhykznxltswiqubpiqync2p3po7ikcxujr5qzuqkpxdjauhhs3wcnyiui_xlmbagvsgdjvigslofkncyoan1kb0qzvzbckgsrtbqgqc0qjmqgkcusai5pomvptvbdsy9ficr0sbwsra6cdeegsex_tvv5qj2wfp6raakkne4wd5xnlpubj_ujzmbynpv7bbzs5albcdebx8gdsbvese6zzr0iqhfojf3bg29wdkuonp_7h_ofdrkh4rkti4kviulrajfh5wgplnxygipciiulgu6ncnaskie4m0othjw7snz09e_3nt_z_p5_a2emrtrr2v2ppnko1ao_dzqheqwtbk8fc0qy1ietfvwiardyalq9rd1lekphbz4dwq_hngbccmrpvv5neqivhmfuzzeods8xtohnziki_5zmbn5sn_mbf_k1tu_vkbbv3yh3fyjnoz8pgzpjsbtjdavwv0dejbbkyk78k_ecqgqsvzu2dnu3t9cwez9i7tij_togdwq5gdcp4twdten4a_xaqcp52sysqmxzsdfd2citkxckymrsqfvmoquysybanamkrzdkqqfyzh1hhugkwcqpka0vb05frzddyukxdpsdgesak2mesdhc1wpoeqb9c9mvcmknnnvpdz5tealon9_pk1tkus_wgbe3ukpbm02cnsmfbxg8hpge4xevvipcusxomrdabra5gna3v6kqmfwhc2gomhx_oh_aqy8whvih5bcenwly2sd4n9hpwgypctbla4_uoea_pfd_grm4wbsicoquvg0xixllf4junmbqiqoqdogb9ik3sgxs0jiwtjoi4_jyzepmm5k48ke4qbteo0zfevasyml9ioryufyurwgi4ezdadeyen3rmc6iqrgdpk8ekwnl8nb1mv0lk3_ozyymtfdpzimgt1inedmavjm2ajquxtrc_igjop_mbglmicqgamc_e8xf05an_0h_y4zlcxvcj9zhoa7x_0e8x1rnlfdhzv_nib6ho_ikd5taubj93svsvj7hgwo1fouetg1du19xbvwz8lqu9w37xyvo_78_yphe9x34wjyvei2fe_7kjef65l1gwk3xot3w4leijhkm4fdgd4cbgdcxejdzlgsv3bo94imckselxwoamznyjdhcofosoxq0gpn5dnjd1apaoc8bbq8_gyxj5k68h4vbxvkg3ydtaamhmjgsqnd2wds8bhddwoeimisuwuk05ygam5q2gryjsmqn2pcfn8jw2inkgsb3flvyz8xc15etc1ahcx2puromyakvjfsinocvfwymcwwzjjibcetk81kvesems0_pkogxnhncnha3fj4azny5zwe7taomb2gwpbj4v0ywxmxm_hcuspk6dzko8j6i0zvgxxotgfuhm2gbu3fajq4fei4b6wcio94ukupvxlvoh_grdvowcknqwn3clgvplkico1dykrdvypcsqlax3a9pdpoausugv2r9qezjc_cj2927aa6_bn_1wypzcsaxwhnxcapnv9b_penu94e7t0enbrazpu1wr5mem_1m6svu12ohzaus7i2vvgjiarkcqb5pkgcsdo0jtqdtgjsraidc2n2u2fz2xv69c8e_8fzbdopcwnjrkrusatbcroy1ctqten3xvvqsbaxziuqjaafxihqbirohgjbomdatpgpvkmoyf9mdkacxrdupdyxq2ydia101qoc5rmbsnrmyergdcnbcxatisxynsfqwxdkjeyjdkhdq1t6ciijmqn0j6rjg7d60nomx7gxojnzfnsgq7bac8qcagb5jc4i9zqj1ivl8lgvl5xmfsgnmww_o4kdgba75bop6s2krdp_9ht0_pjmkcyddvyohbggzlki3qfqijnuomggy_zaegqsgyuf6wz6bmgd9as8wkyxfubkbt4axdnbxui8pzwnab645omd9wf7gt2phybx03_dky0lursdpon6kbre8dcqdwasfjc1gjf3xaytzyt8g1ca2bykn4496uqet6uvnpzneqdhxrfeupf0be5zkudia8c0j8aqybhgn6ili01gjaqgosfykvz2e1jriblglcmofuzs8fsjxhowicwbhe40rkiwkccfvnlmihembewugpa30mtr09xkcpjwucxw4887lnsvysuwsd_ucy8uz5a8en7_zpo580tuxjvg9_s815185qvnuxlnxsbhxuvhs7aoe8b3j6dl6nxrrk7_lda7rwl89r4xz34_fjwpo71gx9_ilm4m3yvl4jjxfd8plytcgcf7cct3fpije0ps7dw0gamgcmkihmgsbkq1iaokcnjskcybs6mv4pai8ukepxozvbptgrbqfwciqfrlekwlebtmql21zdf0tbzwv4m6di5cqq_104izysiaxeumc3ghyblurybkpgw9vw6jzv_v6pwrtoolpr7qaluuxgn_6s6h8gbq_eatkpg1rqahkkm4azae_ijtdudktyzyqigzgaomrukdktfatccplbwcxvqrkge_yx6ywxi1pwlvr8oifqh1irhnivqca9cfibolrk4uypmwg8vzazrjp53q4tgukmzmpjgyclc8_77cnsakmruw317zwa0bocqsiozbgjkgqtekxuvuavkbiakhshsqqe2xakkw3pgjw_ctibctnhdr3xqkiinl3ewt6jeok77ind8n0_r2epx12rksh3_ytf2rpnx3ao4cfw45tdhiv3jqhalt3nmiu4zjcwyupwgughzhy2seumksx7njl_0aswdawbsoy2fdwmzd8laeqla0vy4ptdikr_iz1ye2bt_zenvsizhalxq6ihgtc8jheejhvybszedmbf1k74w5f5nhb4ovcznzmra2tma7prtfy8ngmub1btqqqgbcva_olj5ionmjas2vchqdjudyasbfdtrnxu_evbui9bgjhd8mgmhurqqvzvzjisparrm6hh0cxlqycmteimrri_9dtzrh2frbqzgqlksgtupdg4t4moixyg_spkav8dkqspfbiyl5jrkg2bjzm9smnd_xianbf8ccipmxifchzczmf9m6yjwrcdqbe6hmpn4une2xwaqjdzdfjwp_yi9mzoj5xw1ipbxjn4ijdpggqc6hjcm3vv4wh9sg8ye3a2dfujclg0zz3msiqqi817moftftgyiuiig9rxkqb8knosglyrmgueiodlzxvrmghtsoutvk9bhjyuqnczftlvdrqkgmmbrjheefini2qiwcwspgiccg38qwchk_he8wkqrkddd2eof5zjgkoqkkizjy5e472cqyevpmo_a_3hws8wbjutrzpelozte4imcnzgmujbcq_glbqvi3dk659fvto8rm_hzgj17ku8cvx5fpvskrofu5zikzk37tabgkwnsa_xxuchs4x4eth8ohhxrjswue3_gjxa_f0rcfl_7gazxw_su1crklxjo4lwcucyi4_9d2wc6_vy7ls_ic_6bbbp_xizpmvzx1miorsvaijaeagxusb9clktqhj5prd9vkdssif2jthp8fcwxy8la9y6lrd2zwpeibrw3hjywqbv_l9vk4r_6azgwyiboxgkmhxdzwaezazzgstmicm_ejgg4sme_lbokbizddzemutiydeiitdo6ejzalzgvga0il5gexvnivbdwj4g4idmeyinlg_vc_wdjq_pewlqqfzx8uvu6ngbu5qgvgurqqjocwaezaugz9_rxl_l9p3yyghabi4vl6qymxlnursyjg1103iawzrl0uuqwrgemfqiqpqa62_76e1d4iijg1rhsgoa2kqkwviddcmacfl83okfbobxcsmztsyrc49qrfvbvvebums_a4zcssbr_hbpw33xlzurv8_ehcp259y_i174_7hdnly1cbtc18pktd52iigtq5xidygmttfp76p4o5zf56pupbexxkk0dfmlsizxpugzcskcsqdm4falf1rs2k7mxtkr0cwp9rmm92updiqavp5xokq_r2btujvilwnc_mqrnshpssegouwb3ijhxjhbij_u6_ufuugyhuoycldga2j3q15eaqqbaqnwdcg_nki6j_srlqcsqtcmpjjmokklwkmc9iszs19r1ucb6ggati5mh9g3zx8qfivanyqiyrajfbe_wdkzrsqt9tlouc6iaybk4fy161gojhlrlme9mjd5yk3g626vrw9m71zscchb_bwyyfaajjgnyuke0kwugc5xqthrll97beaedt2aaf4_9bzrnng2gbeq1xwmla6f6hoytap_r1kvhycp_pgnztrwhfb4nche7rd9zbgsurtndkylu8pvksraamqwgziykznhgpomdtl7yugfu_w3cpnvgzuhwyxzf6fasu_lhpipuln8hzmpcpgqdnuwhcx7bcphucdqekymrqon9liyijczhpqkyqli8cejipd44l2yhpegbehfygopt1ijsbyyttzp_xrlv_w3ribx3lqud2spzpe4jcmujwxv1t6dol7y0_w17wvif8xlpn5wte5fvv5k2_b_l78zfhx8dvei6x4jvqbbza2nbogmqdsrzjzfheqcrxgsijdqpnyoy_fhftc_bbhkx31hs_n9tjsdluc98sdss5hddi70dhnnca59ehmil90oimwfhih5_r78x4sebud_c7fc46k0hq9_jrops_xpftnfw9ryogbczprabvajcib3_olc2s0ytxtrwrmzgank0e5zmol8pbtdlx6e_agior_g89se2fxhsox5pfnjbogipyhfggqka0xmwa2i88dc5xnxae3wiicimkeq14kjodnswzdv0kc2gcveqhoktrs1srkpg0t5n4mvyija4qvi08efdxrnbuw5w3l5gahgrg5xiqz3ncxcsfkziijondfr8mvpsgwly7zituxdom7es6sflwzcclpaljnelwolr_oruwn4gharcar9zbg7tkgxabijkmetlihardnbhymhrdpiqql2diuxmmb4tppjfm4pywmfjhuatgqodyd9pgmj1wzikbdlkqye5hkfgcngyelc0baxmxcwm1hohgcewgnrlhxwapckn1paezmf0himmnfmltei6opyndvq6wxjhoyx84zjk2rwimbg1syejx8_jg9_a1v6z3_6_8p_t9qa8ngor5zv11gk1lq_jbvigasxv5hcaexbqibaopkeauhsdspajtno5wuqhzeo0twibw63ipypaow52gtesnca_1kzfpians2hw6s_vits5ps_or9h0pcicsgvfffipwlttxchfgynonlqxz2wm2ukwegtidkjarlj2wznwgbiamsr_budib6qxbbnaz9ujqodd4xpmzoupjswjxidduoajiw_cdg10rhxd42m4rnsfogktchhsb5jgfkaibzbwvmfhk6ikjmvasrdxpwltn7jwfjk2pjk7lgnfptg3_5nxndz8o2kli83rqndqwybs0gg_n6m07ohrkxbvte1jqvmcmscnbejmajavwpzpml2pbybrjyh4bcuk8is0ggjdefmmcjgqtyhymmhaqs8wbkioknyxuzmda1aa9vmafy8_6h1jea4zvqjbiya7cbrwiseopx9sgipvgppmf0hyhaxyhcvzmmv0odeiuif0ouqjao2bttksqgohp4tygzrkreaitegaqw3msnnkm_sxvmybmyhisnm7ehbuazlrorlisj4tvs7eoi6jmoencxjxpfdgkrwkcl8axxcub9bh32orndd6gjb_jwf1eqte8harmpcpb_g_8zawzcxxbpfzd5mihw8lybdaysxihqbh7ir9fa4ixgscjec2e1djwd_ep255hf6q6_hopmd3y_xivfkz73_rua4vxpfpjc9959cyx62s3oirz77qbz78zr36knxgjnyvd2lzq22jdtlheus5ifvv2ixxtk_ndsuvuale_n1yjkqq4jc581deajrlsvjjfdzfbdctqg0yjmuiqc5gbgbo04pcyru1ef1vhsbbsftxcejm91bpo34zvucfhbphiho_trgj3ykuqht3hukczxkatm4fmwxgsxdvypapubqb6qjmmlqrrgrwlorwmkgs8eja1b_7imdpqsoeidhd3auiiut7mjfrknworaiavbwpwgwncrdl5fap5qac5lq25n2k1vy1iuurynig4imivxhlsysiecaaf04opnqzvivjsmvtz_ye8kpd5i5bjvwthxvpcnzjx2hecbq4obfualy6ezgaonlt0crwaemowlxi9vuc0_pryh3vp75tirkzowapkqfjqps5vix2yc_kuvtzfxfgiqfau8rz4odytweb2zt299xx7boh9_wjjq7cppeercai_q65m1iqbl9y6z_mqquibjnbqamoeddjnyzzsdcoqmtvlkmsreuuynycpbtsc9bjv3vjdckssvgqyiq5o3_ydtgrcllig5dcwtezsndqimsijyxlrjbuabtyp4ov4pjfyjiptapsadkjeatowt4lai7ey1lezui_ihjxyiighoq8cg3wcv_zanl8femujg1anrkyra0p2knsr5zt4iz5adgc36pz2i9icvvyqjwvrbsgweadjav7hktgabhw73d0f3dny65d27hd3w2p_9npwltgpg0d0zhattfllgwufamowtxs_cimgduxngwd_xhm0neim1g7xnn6zroonhjembaztrpb6zbyuroqqpw4j0lswfdxhztwiulgfbdlcqkgv_mjv8a1eskyleo81opa0_xrsnoolaigpory9vnusvt6gwepoipefy8_mcbgsqvhfl1csoccdfl1snackpw5zg16hbixvrkmqqegeekbd3xs1vyv0vtkhhoa67rbe1kgy6h1vs_ml3aswpbgmqjj2klukym6mpu7xubbdafjjvu8smc1joggyznyln9_x6ex_vnc2fde5btqg6_jl1uqy778_cue_p3y_1yzfstn_hz_1o9yhywuvhyffde5ficwib85_zjhle9zxydzfhddz7o_v7f_hcte1hemq3w_punc7md5e8tyillyjj6_p5_v7gjsrqd1_1_7nyaeke_ksmcbwqhy8shgqoihdqrj41r7suuaidqjdyszhpqragyp3t3mc3sudxler37oz7hecz4asfwesjbnbmar_2xzuioyt4wigrpyn_yrgutt2jpswaaiabjrefucql4uufilhnzdw6ted16bdary8tc25g8um0chdf9w_opsijwfxfdcsvhlplmzhxutxzu_0aolfsljia6iyghoc6oua7gygjjmvcmx0vmofiheymyzyrcb1it71zqvl8lioiqfjeswkmj_wdoo9rbn0thgv7pa7gl7xqe8ckfbdse2txf2wsa2jy6lfm6faicglapbehqggcsuncn_qa6chgrsxfaki0tztw_1ra821z9ru4adszd3mhb9k7ywdcs50i6trscpj8gilmywlnoraliqtsgzi_skqynywfe0juqbe3csle_8u07ob_ws_mtszy6ry5l5bluwi135v4hcyi4ff3gsiuxgmunttykdunwtkhs6hhwskqdvrpxw5xihsgxuggqa7az8xw5iwxljeqlcvcirroqp5ugryqdqbupdzwsvbwsmgj2gii7kq5vzcnmlxvqrezdqbyasrlz5thse7wv9hkieangyo0e6r_wghlykhgcw73rrpqu3vxzkzyrlxhlmbdv_dqgwgoeamij8aeijh2fvmyjagj_cfoj7rs3qzjo1hqdsesygxe11aohjuh69sa9r9nbb79te7s7ljqxgg9ardoxktz2wxobospcvezk_ezsd7wskficqjgg1krnqcgbf5cqynsxvelyn6d6oelb7ca80z8knkjphncrrubkmnelzwxep_pfjxa5j_pzwg1igrevk02txyol9lqdfq7cy7qr9eonym_aencqqxrau0d4bqka7_vqpekqo2mbxamenmujnbdbccyqcnead6ktggicglxjxaopefmjsghokgipsclc00gfuapw6ohocx5blin4rklujrk1ykpdvga5bbb7kxofmh_ktibtb3azekf43jhvrcatqygzc_tm_042l5fwcdgvobtwb2vymzr76hzux57f5_g6_ptzl5ruxpklw5_7jhjscw_cjfit_lz8m33copphghboygxis_xzz70vq8hxo6847vlevz6_xrlz8v9ihvrz2wz8crllu9rwodb967wux4_vlcuu76obb56lrfl6jn_s7hysoiqw_zj0fphblgii8ltehzrowkkyajrtamzeijbujpbvgebcstlipxxpdrm70ofsbajs85xysr95nsynsbd61ktnaacdqq_cbpghhbtph3ky8lzn2i2hw73bac6sfvbogfxqjhya8ryp019k2bpt7o4fag0hbubyzjl95amngpn2ctql_2ltvoqi0c7mbajwcn2szcwpyiv1j8ii3sfmd_egglc9vzcdp1y5crpouxawwctowlzniuvpiwi_unccxbxoz3qhqehgi8wvmyrdmtnjah88rki7rrhqeyyzpa6ao2enaw1s3tubgndnwz16qnak7mgncylq3hesyizkxct14ob9kqqpbjupewmgs_hi4ig2wm5ijvv2j175e4b9v4vpral87eietcjjgeevhh81h4gkfyakzcw_ri3a5fpttapilqiaqmgv8wut2eq0qmbiryy4ox5qypvghfocppfxghvdlsbohabdsp2sxwzvmw4_i2xjouh0p37x7uvkscg0xitensr_uvismwkdkzdewumagemsksk1rujllfbwpzkx_awafqja1btkza3qi8q3pfj12zakhmj_mdjapjjtwluqbyqvyhwxxg9zjnunas0zlvsil7rdjdlcit5nb4wlqidtnc2bxt717a3t_3orx27cwppseobnjt1id3b6cw5ny8nvmstsr9qh0fplm_cdo_kienifm1zwzvqwefd6pyjunvbomqgzcpdy5kgihl2dh_ovjtvgn3lynvdskhmdqs6eu5l155qmdsf7hthsje94_mo6y6cr4a4mjlirpq4kn2c03oupsastfjplwadywry58x3wzo_lhptseayy84d0t3ksfsiwgkhxlkv5cureaqqenoxl6sndccaeso1kiyb51zn8dbcinhfkkmbgimseyr_wan_057ynggv2shy8qcsa45arahnma0gocx7ghut18wpjkl6jpmdrx_6sl1qw2cag_dqsn7ngmpcduuyx7xxpq9lfp4qli0_oe3_kmel6it_l_vyxyjukoootysal2trovmsl2_ius_ghxc_14cikv9whfq_fr9myhbdbvz69xodoypyl2oxctz3ntr2_ftx2xrfkd_nhr_vnmn39i6vgxjrufol6ozte_cjdpeyb4axkbiehtutsdbz6ija4yjl22g3o_is6qe9dbavvmqunwexetwnab5vbgyuqulyvjrxmlfdcshgacefvkr202c2fe2x62sghldtyizz8msbwxjw64e4wvwxqomiyhfdxp6quognmfiom5sfujsrmsgocggekcihi0usi0bag5cuqjx2mqy8y2lbceoug5zwppjxcj0kbju8eeboyvhfmvznbgy4aaffkdixynx2btuc9qp4ofaalnguydgsvrk8fbgvtarydasfkc_ubjgkfxdeozhgm77snkb0r2nmkrvca7nzvpopckntdigm76chlixrufojkwdxb7uytujmslohy0seas6qomcnopnd9tp4ewhrbnl12dzizzzgohyc09wqdswxrhjhnp7_xq69eu91pumynp5onpeyahgzoqlsit5hludxrafhvydbbub0qa4gmlhtijuj_iqgvsqujoim07ucux9yf8w1qkn586beadgndasustgp2qr1beqmnmevpianx8si7ik1q4h6xlc2mbwrntvilex_qewvbask8bnqh15yqpseoflpkver4vufkua4pb5aipjnjbtkiznzwh9shnrrrld7_kbz6rncqrnvqehpafmlulnb2odkaozbmnjxmc9jnh_mgqsj_pl14y0n4ebmzvncaiukmmq2j0oybd3rbuv5wlqnmmwlhz1pl_zg8miyvc12en3lfto4ojcqk2zvecacvsa9_cwpawmvl22bmck8ah_szrgxytn3mvreaiamp_qtkfxschdjnnu3iqhgoemqcemqceqpzyrf9fexakwaiafh0nwh6mp60jjotasnrolhhmxy7ax9ybgha54xi50f_ec_jcvhj2nfylqd6wgldrvd6gbslbjh6wew7k20roriw5q2mb4qxiwda5i_roit_myz2pnm7oveg5bjyu8yn8_th00kqlm8nbe7qszjo8xv3bstopgoywcxcryuex8x94sfglolgngi9kgjumfpz_m_qi7uh7f_vmx4fsc2lak_l0_ltxl5m1zez7heq8_jb5_5_ourn2p9fi_sy_necm2jj6_7bnuwc4bf5c_9ev1xpku8euxdszd9_573weorlce5frk3_v3_e5sr_6fyyr31u1yy6jyzzxtruv_idkov3p5njfd_6uaws6joc5cbiipkzutrqori1fudpcjxwhlrdzxce_x8oe6arwgsgm6aby99yldxwp3al_cuamac01sm_j3kcu7vqhw3emss31us_i2ogwlugt5caxjsrjx4u7ezo_sk3i7ihk4jwgwtcs8dmecu7b_m4ivcnzyspceaodmdhtyl0ayehojknj4gabd7iccva9kspaksre68hhyiaqrabbg_glqyp74u_1iwqk3jfwdirxwkp5beip_x9zeqdzq3yvsw87j4elqqamtu6xxnatix_cvklyzeydiuryodgpnh_vf_4no8jlj7etqqarcaatg_kt_qoextw3wdg5tklmunajqecwwldingdjeicdfdnbisfsbgvh1qwjggjxcfdomnbvtbdtpjzyp5upbt65eo2fytceqgnpovcvmcpus0thkosyqwudq_cv40q4hcuedfnm0kgitjkdu9zl4ihnaijmizxaopxo53ifp5_svzcobjnuhne1xybwtu8k8atpjjpjw_qogbdl5_4ozpguqwtjpaiailg8coymcniql4cftyalp0gm5mbco86_e_a_0i9l2yiizz9czeiiwtqvbncjgdutaz8t9_yjvbrzwppcc4_5roojgoj2qurfrg1nflgn5apfh9jeta5tbu_o9lxjsbdcehjti60dtwewzrn1d7dssl1jn733vliemc6oria0mdhvnyxlbawkkcejqyraip4ty1fgkkvgtg_cjjfxablhmcnxfdbrzdrtrzm8w3dzb9hhsv_jqctbdbfmxakb4a9eabcpa6r4mgccsmusgecod5tlpvr2vut9hnxnjojhwhdpd7zigkmspqgo9llc5o6lkpus7zt3uiscepg2h_aopoemjutjrm2yrjql7e_yxdtjfi2kvf2skzdc5ndk8ohxhiv4dcw3iplo0rtxzk5qcwqarcptrx1ywymdhkxel1ef_3xojyz2uu8xhev1fk_jofb1y_qi9zflxetyxbhcf8yz_sp_sy2c_eavtcrpasdfndjxxhza2mh4oz6hfvrcpqek_wrl4vnyx9xvl59fffzfv19ed5qusgl848mdvxj7r5f3i7bksxonbmf_fnmi7cb_ahc_aambtbe_ur_mzvj0ulrtaig4ai93kqn2elfcnt4_znf6pbq_dubggzwppr1t3afjuae2mqqkvr4mqqtizqslh_8pxidv4maar4wbgrrilqigdb2xidym9uhdwoyfgiisg9qb5cmrr9rmc3hkclngetovyigqnmtkxdij7gjetsgpgnvrwntdmfnsgzy_44mgha8xxh2pgqqnwdezavftaet5tvjncdgkojik8fwcnutgqmykoxkqd8nepyt1qvkqqjy4hpyorbaewnwifewihh5eirt9ax2qjbjpkgoxmgd3g4gx8ayrb5gnkupwluavgmhbqfuwtmowbmkxnam0h5f2tzpbo_ny9t5n_qb7wrzhz6_b4tzorqwyykv7zhmxvfj3x4g_ikxdkwiw4kvlrm4zemtghcd3g9ewd1bio5hb8h1k0vc7uxsvsxljdgzfblwq0yuksgkwobarg8m4ret8xw5fsmh8nggueunm6nisjvg7fd1jh5tzrahgmawzll2vjjscy9xwjqg8gnxovfbziernvubttjgteeyzxgicntougrurthojada9pxaalsensb0qs3agq1adun9vq_0r2xq_lata3d7sqebquf9fuavoawazzo1wl3rdptksjifzwodu7xzzcopzmg21tvy1_zs7lmj1bbphj1sqgdgblirzauwyxff6pwwmyrypawqycbd99phx0rchiqszzzyz953phbiabgjjdaoxmir9jkz6hue_ffji1s18kslva4naaxvedsjs1nflgz8xv3dodsdr0rt6qde9opwdlt5ct4kmkkmmfgrn3ksaeyi3m2rwhnioaetidtu7vy23bsitypwnognsu7x8011ugblhrhcqxlh2rqg91e2sltiltjjvncxap7xbxyxru0g6lghwc53xmzjcwuihhv1w0ajy7t5a0u2uwdnf4zhfp0nkjumau8ztr4wnzhjoqdn_qx4htvazoswr3xcvpjkp94uf_5ukp1c59ylzrit1_0ln4lvcwflz3hb3c_sdl8d6lhoalnf2nfgabwzbll74xoxeblaincsc2hts9adxlxvlmejdv826c1hjz6j15kamcouaaafx9j7779z1f_ebl6negjsxougbriuuwok_qhjsxzmce_mbwihz37ezkaflhbkywgevtkcauwsg_bt_pc41v_ju_ublpe_uxypz4fy7s49jwpb4ucea9wqqsy1tw4druozfqoko7wq6iulq8u3wmrpwkigryxhwhgadswdbcdgig2mrtfnvfehezlpwl5a0oagyw4ypka7xncmeamdgqcioa8vjanhhxymactqw5uipxnrixs_0uoyqbho8bhapqjaqb_akqciccib7cyymygchgdj4hdnyfoajnhjfjdxardyhaxkxhcwxrh_hdug6cahwuxbr7idkpbdoawuxwem_qsok5wvpl60d8ukeft1uihvhfubge423d64i9jhdnat1c_oewv_tmrqrzm_3_y_5nmyq7szyv4_7x99gyijo1lfrs9wxdduadjfesmmawazpga8x8yoedypmsamwwzgash_6uqilvqaqu5ryzeb5dd7_u2o_f477tvdmsqql4uqr9_pdnvu85zn7_edjj5wgof4uyrocrezxuc9nh3xq2uwwgquoxp9yivu2ja1fdcbmqzxudv7t4ybmgajzhaksh_evuwnmrpoxyb_vhosq3cicni0_jubnh_iyjjlvocy0mwqv3fnj3zcgslzecxrejwf8luizkbf5dveh7oaa5yzzpybbc65bwqw4ajcyc1umbtlae1ldyvti43qpkqtiupybpvbmqs3lbrrvm2ctisjzh61phnlpvzo8wnjkuhwk_opuchvqjszxefu4li_uxlu_zfex2hdelrtxeb1vfl26qy4qkqcox8ohrelk2ayoq6tzerxj0naujdmsyv2j88m6eefebn_k3itrqxkepkidjg22jdfakpjzpvdo_apzaihehi6mo2zgrfpudicl59wursnhvnrwebszrz8k8iew4ckyaze1ijge8z60slatyfkahaqkmknj4jgj1lqxqwj_5qgp6kotllupjgznvquctes8_0ssdaqcus6rusbuvr3mjnvktt_son6xneyqqobbbtv0odc417khwd5oonw7xka8iyefo3pvrfbyqg41lsaf0yc5kgpcn8gwcrggqrwkuexiy9xejglj2jsxybbkoeht9jzp22eu8_fp_xup6mn7z1md73zlfzew_xphx_mpcargnm_ptrfhaljojuqh_j_3vo33vdetpi8v8wipw_laldfv5tteicukufngufqrinnrbtj0xxnh0kanl5q86uzsi0q0k8ibpudgeodutk_vhgm_rkb0os1dyg2smygxulzgy_g_owfdabj5migztfylgjxe_0byqrp33eo77cuesggitdu1grdi58rcc7ihwketba13gcxe56c0p1luajilpaecncp9e1cujiuwzgkesxito831mygbsm_i91v_fieh_33sw_15g4k4vkp9a7w6mxhvnov_qzysdiggmyvchi6dzq4kzadqfgu5uc8mh9n2ezq0tnxvem4nr7273ueofts1j310qyr6zb4nmw1yzqkiwjqwja_zwgq_jxmnuhoia7xntd_yirr4fve26alxyywxrryshuuonpidtmw12vfp2t7ybfqhqrsgky0uw39bkzhmmfaxal4mxtbdoinxahj3udbbojpngucok0eyw23jblavjfrrylm2mjgslbgmsouec2vswdyfyqhlgjso20u_yx2bffypsuajdggnzd9k7xnkfiz9dvfz4jf2stjlgvv1i_kyarwqdzw1f3foeulpn56o7o4if_6j_e_fll_pqlx8szr38bnue3rj_4joxdq0doneg7tikgkdtgsyywodle7mp7gqh_irh_nsa7cqxhxa5zrxdjq8wkyohilbwpdsfeaxy4cmosbfewqhw2lhtjcv_4qne3kshe6jo8yvz1wv0oiaqn8ay55v294rv0nsnyrjessddosskrawooaikduoj9gqcvsiw0rfi_usupytfdipiupqnqy05j7zpwbs82fhvuewcjkxpcbhzfglp2hio4i0md7c7qykdmqudjfg8wnjgpyrrqtjeur25i2ygb1scgf4_junwuq1e3pnsowo_i1esxgd3hzvkq5xdxmbm6ig1wbrt9_okxp48v_sovbgfaboolpdfrtykujigqmq7buj_qqghsrmi2my5kpkzu6vo8m1rlgvdnquqrediwydjegmilz28i5benjlqbyhbg6t5u8eggiuy4otnx4vwwei42trrl4knnblcpots_u4hrj94imkrhsjz_skm00l887u_i_ubt2mnog4cdrswrtabxbpcjwgcgwu4qfans1jwi_j3o3e2wqh9gcnhjzrzrdontgaoxh2r7ka9tkzwegswsxek8cleo3ds68kv_sxta0lc8fycwwiurn2mj9ssga0o8eysjtrwa9wfjaum7g15yugr0d6rwf1dxcnjuhggxsp45s9_qqssxm2bozmb_ycyobum9ynpjqnokpd39jt2pxmaxhhl_pb_zfri4hs8fvo9gqle4jlemlhb_7kxazm2qlaw4dh_rqavg1lxpud33voezbwo3f8kceyl9mqslkjyljblhxtwvs7ct8_53en9h_q7xq7xdjvozvbpy5mrzd4s0pr8yfashfv4q1en5fm3x1knhiepty4ez0khb_np9r450aev8c67djggnrn2o0yieermgwo_xtekhydrfidtwfpsoyw6nscc8srhjqxhfzre662hfkhc6t2c1hqveejzt3fh9nhodt_rrojbv9of8mcg7pu96hpim5kuq8nxil2iqaxqgjaijpgyhmxgmgjjtmuwr8eoms_eu8xy8oqfzskc7lodah33mnz0kzsmyped4baeeruauabpbt76crhi8cd12d1gymz_rcjklsng3scginkqg1et81kifb2ozpwvgh2sif7lplcikjyq3hxltckytwghdbcnvojetcw4t46j0zogyrvwdnrshcieib11s62ebwfpgg3f_sdp0ajcncyajwtzuicxe8zbmxdlnom23kmp2pljiotuzj3eia_ghcauaupd_zdbgx33in_6cwepf5ameg495fpv4nlw12mp2clc3hprlu5aexmmffbhtiexcstpi_sdekbiihko7eapxfdds3itqtnwdgura5d2ggqc0fpllq8qthx1ut2nlrrsi_mu6j6eqqooigob4bjsiwgcbs9zuznjrduomf6wdxacnimha8kihfcpkqxeaxgwcvagvin1mlcco4s0zo6iulrdbj4kkf3juwgpdaugbroz_cjsgapl5ukoznmfhd3extplejzxnabvwhs_8myjs6jqqrzhwfzoqdn5zesswkof2kchjfpamt6ffnswfzib_42vv7667i4ges6a_ehxqbw98au64bgggp_j1xpvwctbgmglqdaklpdjb4wv1rceanbiaaljdpflxs6sjdfwglazh9it5klyugqpru9mxdtrvd1npox8a6ees0gb_tm4qmitkuvtmevoxv4frlpl7hobhdetcq1keh18aoljysidgv7sg1jx4efsafqwel9l8qe3mbtyxui_rusxtdica9iribubuduyitc0lhikzowlrtvetn2tigi_nvqgddxf5kq3s8fblpgcyl0rda1vnmtm9ld0cyt7rhwq4aikvymh_oazuquh4g_1_4bbwiudldilkqcqegzpvukpnkpyn_cufd9d_of7_9_u9ztek5_57se6_xlira_um_fcbo_5ke7qe0c29f58bhip_zqtjfv1cfgadxhfarcyb951petl7v_6xf2lx8aafdd8vv1uxs7m_n72kpwaa5zhs4picocyxk0pxe8fnt4i_vjc675a8dzd_qoe_hzxpknibrbm_hredxt7h7h9uugkryhhiishg44691uickozaa2affyi2wjvzz3l182tnlcuecrqoasvharlilmdjb8srrvi8nxhzkcukvuqtvxsga5yzuanet2ckxfqnfnafso0_c_krkrsqqliqaxsiwqrbf3xrf5xln3raywgykkxcj_ebmeb2erpaxmofvswbdmmqquaw4ic8kzb4h222wcqrcitchlsjog3bsumyqmjbqkzahnceggr7vewp1gn5hdz6fhgnsezzkutlbagm9a1hzmgxs9nmmag2w25j5_5fiev_j0cgeybnfkf3lhrhg5awkvhh3nvowx52r6xqcatnswwkqiakhshv6wx4azj27n6lixhyt_hjfbb75gzr0qquoqcbhc4gvp9fjuasjeudkhyxpwpoxsrqy0w9kh1ugqgkcdw7av006jzzsq_kkk3f6fndterq4ksei_8w90ewmfthnjm4hbpaalcppoyqwncajggnumctts0odd9ppkg4b4d_6tmiwhxnhexoybyipjybtsbiyt4xezoph6dtrsrbfdrmz3e8rho61h1r9galwix4znv3oucfpstfbvetkatzo8qrij9ket2oyyp8s9zfofxurshfpzgwoyreoyj89eecjs9hyxx331vfz1x_91lbbr_prhh6suvdds1thycucukxyralii8caohvf7olvhwgmil048yvjcuoz2a6sosq8w6sugdy9glvskn6bd1hpjh_0cnlkqxzjskjgwaqaulxgaobvoshewlytoprkkhugn_gotz_wumg44qu19nelj5yba_vympu7wknjugdxs_wivcr0husg4pupw0evy0snqtoed6qbecehdf29e7gq4ghfwjbakiwq9qq4mcdqrqwktwdigliw5oopfccfqbdp2dx2t59qb4t6bzay2o0siyxb_uw0d3_ybv0zigr2550zukrxd4ltgq40s_4a_fsjxtvfzxs7b_8rld9vvnn57xzm8234u6ovgu5c8pn2zsnm3xuc_225q_7r9bvt_xieyhcotn76r3pz_h5yp47tc9j219vc_s87nbzvzrra_xa7elazj48v7pff5bztyxbklil_he1mj9igbjwd0_b7pajs_emtwvlzjykywudxtbkqzcc8saetzjiglqrev4xfgcaacog8hrja31elisaboxxi1m8ztpr2jpljl6opcsb1bczn1_oeq7vlenvw_jpg2mjrv1ogicqhfebnvpcqynuhkuupux5i_4ulctb6c5zx9qdizdd0huetglhenabzepgjoyqcinthqgu4t_e96bmkr4gj89nti9njmzgkbyho9qpumflwiyr_maaagaeleqvqgtrb0r2hlsmg5vnj_lcaxhkqqjywtiwpczenocogjsrrzeomwa1y4lwwjsi1jlgubnayswrqmthhqzb_h9itu2ltmuzlhpnlkkaqjmkmjuzznth_fijg4dsdxeumwatq8i9tvvhih1n_tn8oc02c1dixxmx_qa2cxoujdg_go4r3ygi4fes7ivps8ew7iuytpgip09aqt4bsvoxacjan_dzxh8eexn05iobzjlvuzsc1ya04ye2pbcsbmwfgblrrrj08p41qmwn8chxpopms_tfmaa90hcbhjb2qnblgdbngu9zklixj5t0bibdbmovvcvcdlhkhsumsw_aqc8ypuuhyl6rij_bajs9ffnj1fxnnfzwyata8agwa1qtc_mwaevbq_6a9fsc_xi_jiiy_in7_5tvxejgm6hsrlchjw1iuazcdiy0dag_1wjajswkloitq0205stdyl87idduk7xebarnwxq3fbgaokb7qnvz9yc90yondut_cysupgdmpyo601iblgka0faph5r_reebk1ozk6mkdhrblu44ynswypgiwet9pu2yyqcogjwdibd8saeeckfcf8jpsfqjeqb66odaejyy_qaqsm8dw6jagiiwz9elijiu0hqlrt3mzsaazhnqt8q7ypjn4nbu9e63o8nqq3z1clwss4vnnxwx2lfchgm6zsamdjql4ku4wfh9abrgztjbv1whpbhms4e0f52l38ae_dhqf32uxnu6fv5p3f53xavtax59mymsoe5z_j8do3_p5_z2oo9rth3x7i72qcn1wav_x5zpohvvntgwvx2d4s_j739nyr4y3kevakl3g43_cmwol3ial825mf8z1igbd2puwe3afyoqbejgsobamf2lfcpmkpokooc3knbbcz1_vobluxww2u5i14crws8qvbeha4qbn8wbjkvev_6rabfzghedbtychkjuinyzkabc9ljnduhgrbb_s720ffxkq0p_oh2sxexalsjuwyitj7fjkbh6tnxazlqriqjjnsyhrxlcifr6reyxlhyshxv_irchmgwk6snjr5qygqjyv4oz4zaaiphbicco73pdoy_5odhqya_fgvcqyzrzpjrtbcweeymbftcegfeg_j2qwajvh02dzb2pogyqprc3ipd4ny_cwguyngfzf1huk4hgv5h3bn5s6ngxfbzuj4_eebzy40odwni6qbwoadsmbck8_ivnhjz03ztrmd73y3z9ou4ewexxamhbtsb5vzr1foi7cipvsdqg3iqs9brakc_kabrohbbwzwj_nzt_ssexwxinvkt4yegjtdrekezpjtcftimfif4h6a0k6sru_xcqlphjeqlqbhloticfqtku9yuncmfmn1ahlto3v23cexae2w4yjrq5uiviraavbu2kkelwhei7qwxkysuidyymkijya2wvbwq0j1wo6mtk7j5unh8x51ao4vd9e1r0qejqpojbsycafnw_3j6kh7m3jystmr2_lzvrfl34rl1_ja8_phtheqjj8et_cezkv3yhuifucrdhcijyajfzaxsvyybkwtgpcmyybdfyk3axdasm3k9i4kjdelvv4_yojh_ie0ah_g5g8ewjigkjcuozddqlcp0yepipeudmx7yrotqhm4ucbssnogrnecoqnugovs8uee4ohjx8g356bq2mfhvqaioygtj1qteql1mxkobulqnieqccrxtnlrohfkjsghdi1k1ubu9azuhyrzzcl4dj_erepx6dvxexsakgstt3uvzc43h05gtfzecj0w8qcwssjbqc_p5ujizzj7sd9jfhny_3c4g_nuypoco_lotipe_eazgmlotexknfag0kocqfnx13jd591bxwrehl9_yu_3sfdftnvbe_m7xldec8_8oefc9ett5cvbiy9nwlirn7et89w89z8oy_crgsq72hqc6yvr2ntseeno_ms3yvewb5ev11qvzvl4gmevnmvo3jr81ljk_7tkz3pa9dr1c0yowqjblighirizgyzenmyuzuzrxib7cudiohmcegomawhogrlzcdru1otk4lt2kahxejbhvadfk5smijfzodxwrqlt4ve0rbibyj5uxybmfodbuzha2urecwcb4tehc4onyrdrqpjeglp60x4wx0lzvt1imylabsun_hpgc8br78lfj9khnnpdg8sgrueo_esbniuti5qufnbs5nhmrcoxcacezd7j52b7iogdpbngeoan6cpjhgvcmbct0_minmr4o3ws4zfuwfvsh_c15hoeybzp_kbqj5r5zxgnxwgczetkctpiaa2hluigean7v_wlisy28ramqiizwi6ydjr3arh9kc5cuyjtldzu5zwnhojxfb0shxqwb60zxfnkdnf1ncutgvs6lwc5m4nqherertqeudrpb_gekjj0ouybnxujnomriwgwdg7xawb85kpd4seceipkigh_pjqpbdic3y9juyybxjv5rhiofeygxygooq4cr0g_tjaios7tpegovwqh35go44q_cgiphz2nu5klvjf0phchew0u6k55p6yabayhhesksh72fdo926ry3o74qj5gwrrqgwqpyl908erqpn36o5ji91cz9nayi1ybtifvpkmyqt2juv6wlxgkd05_ofx_plzjwj88urj1lofgmwynpvipjiy2e_wgtk3gw4egurg66g_eku8tyop0kdube7sbeh_90onadwhrbouq2nwjlqmi8syvxzbmjxfbi4ao2ogsq8xvob5xgnjdiwiragg26gwbxjjem6a_lyestsuaj2uohygelvue9yrngm4pvjcmg0dhefkamo1gr8xxebcxfhs3giictvc2csxsyh6_y58hnhx_kksxjodv6wvx8jstmvqinmk8jpxnnoqf3tncnan4xgs_eeock1_mc1ifdyvotn_uyjppnsqavujhstpkfbgi0weca3byfxlviohjrbbvjame8ktpnkqxqyvqtcwnnksgj3du4e17nvtcrh_25hjn8805_94n9_hnhw_7167zvy132q9et7eocmcecb1fpjndoxzkpzm9fn797u_z3e8xbth3mv3v0_zwybi6mmpi6djvtibxw4hn_ld67qwvetjn67bykfbb5uyxyunoevxs4766vrpq7zfg1tzharsfftswyhi6_4eoqm4hx2liezwem3dfezjxmuywrngxbpuj9rl1mhitywvgaytrsxugzxkluxqf3s6mxobfwvxlbdbbryzt48c_w6z9nuqubajbjjyxpghcncht7bjzg2wqgiw0wm1ua4pang6yhpbbfobbbkr8fak7aqjnnhaf0pab6cha0te5ijalovtp_kwaqmf2nacb_iositc84p7cto19xwms2jougaicl028ahonm4tza0gyahfcmra4si2gldy77jt80ui59rjz3mhw9zi6sm9h8jasxruodfcmg2iz2lpwryb4ce0kpd2ulita8rw1lneud9_tnmfljxbmvqwisqi9ycaneqsgudcptenc2wsqe1dlcg9o2ds6hnb4fywbuyltvwehdxj117pxsp96nykrw5xszyhlrdqjfmkbm7uvk2k61gkwygquux14n6qmuvlgygctdnxv25sjnurywfv8gow1ablkjanpui5s1gqi42tsq148mzcrpuvtalgnr3cghchmgnf_sw6meu3ed79cly2j084kbdonn_icmrmglsqtc4fekic_hln5qtvwhhyeqxgneizthqgzgau1deamaa_zfsx7blg05h8esdpxexl7g_d44uvglsgwyhb7vmtp6qntquqiitvu7gi_ev4uc_6xg9uopppgb90xmpyxwcxidvexfcjylwoyp6lh59yvbuzg6qwlwiabkcqygfq8hszp9hdil1hnwrd_ah_zuvvvsoavv4dlkgudnzwqoyeympmgsliwlnhhx66npytlv23am7bns5nu1508egz2oirkwjergrstqtzh5nl3_mg_awnl1v7ttduef8asd4maermx1y0pgzilrzk4bbuk1awtzh_qimrj9qucbtovjpmh49_tnsanhuikizufcaamva3uexz5yn1cqm_dyrfjvej2dxxr6rijpeical_vsz1s1gtfoxyb8vforep7gjxctcrvz7gbvxx4qrkc9g7agrcx6w1cl8zrk7wor_rmwadmd3gz9tubkt490a79_n4mxah_0mspp7wdc53rlox8hgqb9yn5m4e3r9jt_imvqyu7o_qrzf_q6ixju45eaoy523e3r99v_t7p77d9yzvphco8ytzgazzyeefokxniucd7coqlyiytroustjdln3e2bwxdkj_virkre9qnzt0gifqdgbcifcfn4ghywxqaiy5eizep72hjl86gioqqjwsmraf8mgupgdtctfe_nj_o1lncxejy9xkxqxya_mgysdcq9wrzgrbebycxymkbfl2_lv0bgxwcg8lb5wh5j2ivahugd8_pijldh00_u4a8unzehyxdohh22lkav6lnzrgc2dbozqwi_qyxkxu0miwekcwafp49vkif_fbo6hp9k_oottkbvfsjkk0smojixvfmj2ta98sqwtyarzvqesfwidyxyw_w7u9ohivmgxmuvm0y9kw5gw_em0qsra_za_keojuhzmkvmoacqriitqsc6vzlaps7jishcle71jhodqt6qdbd2cqis41b6s9wyxxw5salg_n2ijrtfhgdxrgs7pj_8kqjhu00670dl1y2dpcqyzexuymhme9xfbx8rk7s96ucitgb18pv49rpzs8zfczl7wuf2egkmymeyuqj3lamtg5wxnck56narkhacopsgxdu2jghs5gbib_mokilnrkv2ms4ghdspjruzy9i35tgva7kniju0gaqw91eaxthbzisvfuecribpcq333wtw0typl2rp0i0mnvsg2mbicif8euasu4dmsrljysayuhpceexs5qc3rh8sgrihnlax1k8_8amjcmxkctx7xbjbdkw59r44m0aloh3kitg5cmudrwc5aw_8fxxbuuw1nexghgrnhmo7s2xi9gdezxm23zdharemjnyoa7i6ibja4irldionmgei3e8tg8dexn1lwbbwffyngl9aaswyaloy4milqs7jxayawpvkqoo2widngfmp_opmrabh3d9e8pxkf6_fq21_pjptdzd3cxdwyw_eqt9yv5mu5tl4thvwczrgmhbstpgxgyrrhqt_7zxxyasqoriyah4bpwoo1jbp825zhxedz7lvog32uf813ovp_1vexobw04vsp_zxvn5ag518_vwhln_a77fvfdx0yknallus40dz6dvmng5fvgwgtgsfhxbwjsi3eokg_sw7x6n8l_mcett1zzspl2s2zoo9ylqjjc46kbwfsjlrxn8shhfduhrbm_i_ec_c_b7k6ndvzh_z2ummj_oy6x5fsinw5f3jikbjubx49jymh4y08fen3y8xunlidgbpcdgxxpqncthdhqpsyljhwquxgp26l5rrmszwddpw_b4pzx4vxdeadnvml7kpalbbsydxki9syutve8svnlawykg8qkaswmmzgmjs_9hzubwr5ilmfluj3iz64742ot5rsjhqfikgmwjbf8drzpuwice5paifit8hgsazrbtbpae81nau9jfngstpzq124_egsyojk5cbwt4rzogekzptvhfg_mkdcs1mihsexjbicrzys_xv6nttyybiywle2fcmiwcha6yeh0pf4jeatpdocqigkjwckstj_scgzboz6nlvepf3dyfdtdmjdmfymmpt3mtxyq_mfnf6iohdwjchw4aqnczl00b_ghckbpqlixgp_ycw28vglokainci7tx8xrr9cje_ifvb7ggsaynq4adpy8izyndwsczuwuh0zvjyc5lcbognx1kjskvn9esez7eudtjruecevf3v4vz2hwnszeatmezoffojfsfiyeog9btdescmwdxxuppsednzztjxp3nq_bbbk913uidc6nhptjmqoymhkdizyujglgxdaewwhjzzkxgo7ynutbcbxcbh_tont2p88udx9_svyrpuxdrm0ruwsvr6igkoekjrljjhs09_fa8pd_hll18qnsmp_se_jf1ngpelhygo1jkbpiqfnl2btt82i1yi6zezjnyibc9jh2pgugk_07wkbgzh_drvye_m8wi8adnsf97f1ktyzrfq_9nzjb5dxsvzv6_x4jlls7aq4jgg6xujhfw6cclwqflkel8tc9ha6qsqrrkmtzcexa1ebpdew2wug3hgylnex83n5uecxlvz1tjms_t48ejz3fw9kjevalmt9zazrkoerl2tjxwk_xtigqf6anpxqcgcwzils7vfunibpnmyrwyi06p_lslzjl4zvsmotiztpzyatteo1vqd_pttz_lm5iye7ucxhk5imvvg7cvxmbt_kpslj8hwbvuxlza7ulzshwf0ksrftip8hig8yej1gpo8n4u5vby_o4rbi_1_gwvhkrlnqc0toof54ud_9zna37e_oq6ophodzznnemnfb7_fwsp5lz8bbpdgo44svp24xxn7_tvebt9_3_xpt6e_zz7sa68r6zf59nb6ntxowphixln3_m_ymo95z73pdnthmayyy5m37qmkzhml10znezeoisovl2chnw7clbgbs170psv11anfddqry5tar3wwx8li8zyuglslnlpcxsyufvf_u79k50d4xcampgowabz8cchllpunh5kvwjjjcwhhc3noeza0olb5cm9grmc2bgibvx0v3jgjuux5bqessfgo7gpe5pshxwdu4_fprfslgwmosspwfjfwzfszpxqn0lyurhe_pusiw1lmt_6norhn9wabziersz_5pi_ey_5py4ffqppqv61xw6wsjnpf1iued9fsxf2fimyrfx4jzdmms_mndwuhkfzofcuaj_ibapyr6bpymeeeldkycxake7sxa2bggbykkptnkbxi9fketjecgy2uyeqgzlnslwqzqsm5axidcncssikmli7iqqxe62knxycx3im7repefk9ji_2paffmyieye_mald4pge2daxwrubyosqbaaobr0oianzj1knrg_lznbz5hhsucc1nbo1exaqo0p_lbzqn0r_8zr5agdpgxrxwpoelo_lebpp4esg4xgklnsrivipwe_ei2qekcwwp8abrmfeidgngtx999ffgo_pqbilclqxk2h2ppijqwemynnb2gimbfza2texrtdhl0t66tnvahziambsyxuqfyzfdqeydqcpq11ag2b_psfa6goia4awrbeueiqrxzrkjampxxp9xgqyhcv_mlqvullti4hhtx7stgtq2uyyhpaigjuvtxitjkab7hicy9bsotmqzepzacsqv_bcbkdvooyqlzwixqackt0ufwdx_qx1mtj4i22rrnpguzlbeowyvdbahiek5xe9i0bto7lhjj0bjw1yrr9vqhtgkruaqua7rmn89xpjhjhua4wixktut2f4w7_1ck6iw0opwsropsyznwlgl_pf7no1bcnl6yxv5dbzuv7fg2ve_z3wwyfm7jnw336othnnmvm7nimjyyz7ziedcybscf_3nez0vvet33j89j1pu3z8ti2en9_k3zsgs_krywvkbool2j5vpm_5hn7nwc3nb37pohoc_b7fabdzmzgprbxzjboar9ic3lddhbllmraf91tjj0eabnwjextqblhiuagafcssunijttyaikosvgowhcunqi2haleyjugy6sqbshuinqoh94gsi6shhug99nhad9cih9bvrgs3xdqf4dgrcib8uec_qgzui3di2c6uj5cczujs4yjkqcu9r9yxdtmjcklnsw2tq0irezl0xsmcpnxm7rkac_obqyti2udobk27ns9ceq1yil4igoha6ogfablcvqmkbor9dggc6ah6i2knrjo2r29wjjhhyfxld3yrscunk9tamlpdnum0k08jc298yzyrzia3semzr91nvbkrqe54zug4ufuusy1j4yypyeqayk614iv7pwha7vvbiktdn31ximuuvjgcsavbuiygvye_y35jziiplogijc9l3et9msajdhfrr1o9vwu_nuzyiqllpkgssdwyumyyvr09yekerajyn8uexcqqfwntsxsb2z6wsbj_mbwdhjcuez9fouufscsakb0yibyvmqlounrrqinhccyjaskhcbz3ic5b8uvs157fg2qm1zhsl1inltqml9izqu9lxwbhy5isqxpou2l5owu1vtrdwcawnk1cp3e0c03maqj9d8yx8oazv7ovic6mjpeunyzgzessusu1dnktnlrgedoomycrdz_4ob4_ibep3wprwlustgj9scqlq29azyratqesklm8qbtmdocosdxtlvs_hryrqtn2chzbcqeeheiojzdak54dmdklq7qkio4noryuzek7mibjs9kvfwdtoxhk7ifpsi20cxfhwii0yzfpy965ejqsu9rrhi7agmvh2og_irlnpneiaxed_atenmstgapx8vspvu0t2kumpcva5lymg_4slcxjqtvwtsvnjiedxgkb3gfmqht4ymmeqkyuccc34d5bqskhlt4f6liwkefmhyjvgewx_tc2nvinv9f1e0r7szlfy_i_vwd9gqpfnfogkfans8pmjowhnpggvhcao9aithsc3nx9jfwdquiehnn40ps8w_tnea3j088qvlnl5z8op_jozns_bv9vf5nlryal_lpbuj12f5ke8psf7_yho7oese3muc2w3gm9pjbfdo33nx79nvt3_z3dvufd_yze7l20cuplu32v3kn07pwbdocwa1bqr5pe_kwmh5t8cwn7eouibszqepmfajr8k3pofg22yintokmwyjfzycon77bafdklvvnqbegyl9ggylmrm95hskkywwbuhblzgh5rn14roonyl0yhae5jqzpaq0ol7xxiqqc1jtarux4oeywkd7_agshy_dpb1lduk3bqimowxvskepniyksglib8uzoj7ck4ty6xttuwdba1p_5k6pxjhvid73uhyuspzenmd2q4fayccdou6eusm3xmaamfsbqdjmds_1isrd0d_u1vpweceulltxerhyot2ac7ygtba5oo4xj2wy7unwvxyx14kppotfrt1es_gqvfmgxjur4mrlwhvr5rycu3dgbtblq_jzsaoqsyxu01vfktkdy4ou3yv1xt5rwagi1nqfgfmg0fs2sjmwgpmhub9dekl2ltp8vqdu2oqcankcb_uqmi4uw1uj44jfgptfdgdmxa4xs0akhqhgmt4mpp0gphhf5lzce7enym4gd1jqqjkf3nmhmeamqui7cn4hybgtz7pnvgouy66jrjrm9sfpc_ekwto_c574jni5c84o6v5olyqlch7uoryz4tv6zqe2fmnf2wguf2dncxv7mvrnv2o7kkvaj6qjo12kkbvvuuh_bqesyyuyrgm_n0dvdc7cbqjeqsgusxwbu8q4q4lgwyfffrvjemyawufqhrw3sfiv_ogm9hb2s1zgvgamuisatcc05kp9x3i4gyokteojyl6ximaiymvwkdbdrq_dow1n2mqluutsu4jn7vdeigkxhcnaik1gt7dxqk2yojohtf_pe3bbg8rx7vvdvmobiavsvuyqc8coifbl_cc4kbuilvqaedxadesa2blzwvpfirldkabxbifee2niguptyjysytgyn7bghe9ezmchdxscffzjx49ul2ono2h_lps6znd3mx99h9tlreckoajpphaqs4uqkhgr46ulvbjja39iwwgta_jxj8dnrskuafwltlr7ope_7_fd3qxmfj86uc7fb6sv3_hcprk9ew4_e4og0yirt99xubua9vvpxe1n33wd3_zq5m_tkf5a997smyzdt8umccqparh6aofz5g_oszsq64pz0_fz_npv8v3gpureogovaqarjkeub_t34djzhobw9ruhqdkihgmalj8ved9iek1d66rqlw9nuxgfuqcktw_jxblbwvig5p7jppolvxrbwjoncawqxad8rmqjjz9cpoql4nn1ca98klrdrzxffaqnhpco4nsoedycm3c5o8fad2wyubmt1juzitng_0v_xlmi3p7jrm4ktls_i9azmq02qtthcomw6idtrckdk3slqjvedlfm8urrncpdghg1fn3vl3swjypg0euq_yhxpimkrgbcdyihkjl4c3cbqpizelhbdxrpaozbxj8oq81awnf4ieenixq_m4hojmfzeogfiihynivdg6v8de8n3eyx2nvccjzx7e0uzo2j0ilvikygew41t9bwztnr3havjp7sfoubsh9agirsqm6ssm_qam9a5sjmwlmzpzbjheg04kjae_cpbwweluorcjmfqr5ggu2eveeuvoqjv8rca4s_dyu6j_khrh2avkmb5m_8va1_o39qau4qnatfadkjrmh1igjkfewn2uo9kmyttbkzluaa6lze2fftfxn6phxpddl3zcwupshryjyknvlcmcygyoclzrmwp8pfl0ehc_lfzrjdl2amx2tf8npniii1qf_4ilizpzbdv399ebn0e3ihkhyqo7mrr0yqluaztyzh9imxtqidg85yyxz_rgq1evyl8t4_zxb1jt4befkamentsps4_z8ug4gw80lmxtskjknf4m5r0xo9qxdrpeoiawqj1uo4q56hwrmi5gsr3bdiyvhiuo3msmoxy_fou5xfq3_6iiwdwvhjw7cryrxfk17izuhj2w9opu1w1gmwobgxdqqoxlryojnpbjpq8aacaasurbvgcx_c8frxxjmwokdrug7oak8b42dngyicghpeky5b5nqxh12ymiohvqbbsvs05zu_xxdr5argztq3ln51eobar12fgut6nqlvxtp3mt9tpre3f87febv29rvfht4dx7eijlyhhk9conh4nfjpdidtei9vddpw4qtky9b9jvkl_mwy2awd_cicl5enwzdyedz4p95icegtwtj4b5ds7t51zns_b9k8_f_jnvz3nt32_8wh58s_xe_xzlex16pi3stklt36fv5_21no4vwykf3m_ls9_z7va7_7q63zzxl_vzhzxdudoq3kbcbwfpssbeyrzly0shi5islrb1cspagxsqog4u7ggfo3un0x8d6odybs357pprowjd_bac4dihnd9qpil3mwbdrb8q4mlpbcu1qjsrokiwbaetgt9x7owmjagsnhygcxo7rmikzd2smgaykilkyg9tx2jaiquhijpjt_d8peggzpa9agjhptadkcsdb6wyzkp1qc5xcromok1q_grxkwy8ozssth10rykypgv_qk2ugiblzalnizysiolm96iaub7jhwdflogntzcmiiavu951_xqs8m_xzkw8skuu3v5xomfijwwn_xyjggi4snloh1cp7ccbvq7yxm_wu8wsqzundxno9o5w9x5jljsr4iv7egihuoslrcsm2aziu16el3hxjyqjdsf5jverwtjroynsx1fu4qrrcppetfryi1fvbbasuytbfs2njill_sy2vy20rhhaahhrjtab9tjraotswj2wes5_hayekzowjitobyouqkczrviyipq1liegx4o3x7mz3po_zwdj2mhyfnxhxbkfgw3q0nmgdk2wbjnvjyhmhid9nxcrce2d2o3zs0ar_tzykxrf3s04bo2rq_udksgqadczuuc7m0xj8dnfbw3t69ivngqiu_btvk3u4cgwtw9upzgy_ezkh7ofnnhcy_eiti5oxcgbwziwuz_hodzs0d2mijkfae333xflehiqcggta1kciutjcw5egbj8sgepbqmcxeswk9xwioe_weymm2uldgf9jk_7am5ccckbi81ammmpgm8gjlwsv3cfod4005ginxfh4bdnjoj44wktf9njekgarfsdockkdyf8tg4jrkkesu2p7r_mkxefbeyj7zum5kyay9wq5icl_nt9hrpgkgbzrhk3atwwct3ou5yzpflhekxbszetgnqdsji9mjflhlsreksitevczsugbnbjcegq2b7nblq22b1cbtepcrsq1c29_ygmadnsomw4tpie7epccuxyxynbsjfpofim9dah_nco87t99_2fdatzz2e31zs_5tdcsq8mr9qmx8axgnf_q7nrpc77rwfv_6tlzt3_q81bmcdl_kqk5pd_5yplpk9djijy89s6f_qygqzws7hmkvxnrdxjkxzcwezpeebbbmpojb_7csd0k8fdgwkhnq6iz2dxkstd4xs1ealpo7rvqxwj3exgkqlcidlmolzpepnypfdwjy8ub7gjy3bxcil17f1a2rusywzweakgelreecjptucxetlrry4jdcyj8coiuyrhcxhroctr9zldlnd4_top_wrjaq_dgeuqgx_kcfpy84q_pdatqplwwu0rgrougqpq4w9tchbpgta2qx9k_ixellolthibterria0lepfyxywuurffoevgmjsuvyvqnxc1nnfpzxigjsrvlxqu6iigejypgjnumf_zzduji0rvgqsstct_9selzk_3qhjunnkudgi5ymi8mkzdp71gxsmyhb4jg8csil8cdinep1p5golcacqhjtszgnplhxoj3_otkdrdwjevgduk_0hafyu9ghybrscmu08dqpt35upe2ruafhrh924ggqa_6kycqkyaxj4ezvftkxgnlbt035pln_vemrpqb4q2keeqphusroszsjw1sklwcgffykerwclelcvmfinf40y_kj0huje5evvjgusyb3ivvck1xl6wmmpf72qvmmvnxubuhilfbikk7jpojuhu2bvqgqhwi7avcqfdvny68hf_fvtq6p59mpcoentiukedhtytnz57fyon32jrgo4ksrw5wzppeumydyuuc3rzbnxccwhvamdholpsbt9iacr4hsyeksypogwbbkfzkj4la_vzxzs5joh7lallms16amtrcexp1ah2rgk_nnvp7dnyhygk3znaxtjawzdbzukcs0bfqrg0bglu2vmtkzlpkihhdkhoypouz6yxwan2kbs9evdbxnlr7v4yhpw7dzg7iqon5_cfwq4uiyegqudbttquiyrwis2f7f8pv0duedgwerdqkpmzekpblgaimdgprodmsv5fzodffrh9v1o1satat0lfyzkmqjkeytklxd04pslfxasj5gwyn5gyciaeyrl52cjmw2h4shdoonvnayok6genaa8we58b7vby_z61pd5dzxuhg73lhpov629cud6zfz7okxmdgvhm3dc4pt8_tv964poifckghdkisn33x1z_0_op7tjvi1dbzabfq9w1h9vltz1wuwkndwgoskhlx_isrewvmvf4csvgmynnj4_wxikjhrckmrobi6ebn7vaoxa7wk3fpouqcu2fhutyacjeuynp3kkt0wximbldiijcctmx_rtkolxeovcg_ebusahvcoaapxazxesnu3byqnrzsgqn5j8czitmsvleoeyz5txag8ifigiiwea30s5jbi6ezywppxdtgpixewwiwatghqphl11goc2bbkjkggu8c2qa5ko2ndsaz50kvqd3smbc4dza4mwmhg5_vj_igispspovn01mxey_3qr5wsoy3tidslhifvgpbbgurfprfxfm3y_7qckah97wjakncvupf_byqazcvuwwta_ygcpagw2uugu2wcas2srxooeal0hnrxdycrdwb5rjvdyeivi4ipftsub2tehub4p49wws8ui2qaqi7moit7ski1hi3ho4e0z_d4jweyzbkmy0qoly68ggbhpdoeuoexisxaawctljlpm7e7jbsilhq6jwuafsyfngkc1hdiju5pv3aj5scvwjjx5udxzwkj_u5nmeadwgyjyfjxfikmcyepjighgenqdcavwvps6asrqdtrsorjktq4b36t_bjjdiclmnbhhdz1daks_u6ikdb6y9ivsaimibxteydiqb9rhv2ffotl7gapshodk7rbirsp6s1npeokhmhx8x6h_c3pbwyidhbest48x5zoktkwtaf6modxqz6rdihcdtrcvoeq3e9eijzjab1niafjugg6vuccyku5vlixiqarmccnvmhzlgzinlvdphxq5uimrpjmbyrsfojiczcmhjg82wr6eb0ri6j1whtfd5rswjyjcmfczhmr4grmwqhkjakl7cvnivlalip9h_jvmwme8rdxlwtuqetao0diqsqzihonux2ycaqdnvjs9krg_gswpccyrm8tyrjzrebayl8tu73sjfdgtofdsupmt_di1alpg24fjlbao4bvjvwgwuppe9ac55kbk8cch9iz4n633gdgcu29ptocmvifg9_ihiyjckshtkdo8khwrh8aythbkpawfc_rss_ggtzylrt3kzv3_fipex7vp9d5z4_rxg4buydacabia_fvzhvcot37wvu5fn2gflunnkhgpk7phczhkkp2h_3rgweujgldsonrzwdrlh8kmub7rujeapk5nrsrizgc7byjo1rboytqjwh9jzh9pcaocjcvgsizg_9oaygtw1hkjb3ylpxmyqq7lexmq1jvysgwfiqgxz4tezdzzgdryegeay8qj3dok1up661ipmxdzclvywfe9hvfvutrmnk2ookiw1nht3saxbetbleawe3wsqw5qwaxxxwx3inmuvbqcxavx0zgnzh10rqh7dkyxj0r0eenwzh1mkqdwtursh7xtfxmfvg_qgxwrjiykhmnoai_txtrkqqrktxvhcghfq3kuqwxnvliy4qpimhdidnf3kep6prlnnovbqharmaqhny3oayev2okiwikoc4y4oazv1ccgzqjurnkpartslodvqd2o2dd2mapdnmgcnqhxvqgntis4kg6ihjcih6oql22eavnc5iourhxwqyl6n_vm02hmqbjpv1ycwigocziph7_zg9rzlgx_aufq_snqqm8jqhszcbqkfsl0tykp6alokrnh4jo8pydlfvdmuw08yh5ohjtjzigmh82fsrbbddhfuhbwcrbiaabvhfzi3nfsivcko1d4vqcbsxhzlqfu517nz1npu1sm5r7eu3dmjntmfswmdvqmyk7kzgxtti_wyrqtqytmuwqaohk1zvc4hwqsu7nspuqedxlg4d4pvecntkatkahv0ydrtai2waslq67sifghpo0agvcugxtmyff1amgygieohdxgebd8gqbvsssy0u4xcilw1jj4ckrbimap7e8efv0o8hc13hoaq4ikil1pj6kjuexgprfs_mzt6exd_nh_zt_pf_3frjucxwq8kkoclckktvll4hhnxceyansedpouoh_d0vls9t0yi6eyigejgzdei1k3sskweyput9hroi4vdmsma3_sn9ealde4xng_iexabcxzwvbl9vvrqunoz6dxex7hghskmohxcxk2lwfwdol0djvluqskqbqzsqf8e7gccnhuyjqaxjpht2xithyw9dysca3losktfbn8n6hivj_gfhyfk4g_7lcipc7vowl41sjmiekuri4uri9aeqg672f3auewp3y_vpvabrgmp3fxdrg0835xh4s5bcpj248pnjwj5ougecdjzhwevw_iamwrzrppn93fp5_8wbx4er_vybre_0rr1vzj1i72i1h8f6cdhlayd6bczcsozhi5nilmcznhe3yrgkyixhblitpq1w0jy4e6m4tgwnsusb2makaf_b9pgnxemnmtg7rtartgefzrimydcezhmqc5sbsereqwhqypwlllamzs8wwu9hbwe_ihet9c5li_lve1x5bnk6tpbj3uce_xsrooub0zrl_ljcnbrk_nptd_vzbeq0hk5yif11wma_z5txnwe87zxl5ft_7p8_e3tfqrdsvz79pwszimi75mqamtvp9t_tqqborisztdh_ircaupno02kyhdkfktzceyzkicryhpv2i5dmwaqaw_2heendtiytps_uw1xdpedaqjgy_tmxuok8kym53ieptjyfujyz3jzbxml5ikcvxjuaehhysazpb9q1jp1cz1wwnwnarwjwv_mxakqofhqtcqovfqkj5chfe8sydxwqwxxc041dr0gnypxrfhwp36n2on9swdkzkbum5lcj84jlixgnpbvwrdppnpce35wpsy6o4ai3ziajxhq4fkbxmudkbzc_xwrk8qrqjhvtfmxb_cozkcrpcxj1c_7c7bzwqcwjhm8q_5jorstledii0bcvunsnsgsjolcvszm5d9qwstmrvgrpfizmafw5bftlvpuwgo2xmrojydisctobsdqivgmct_bclq0ehlyeytxmdxyrtnnqlygoidngdc4uiq0lwdi3xxbt4e8c4b5y1fybkagkvwaebbtjopmkbwne5djrdotlfhheit7hhbyxiog7pznoiqqefoiia9sr5l8mtyakl_bonktm2u4u_0q1b_fa1hvyzstxhugnjh_pgiqserhrtd1wihqcncx6yrwap_osvmq1_5vxylomfbnhsxkkqfbolb0nericqfc_maqjmntq_rrhe_z14_bpj7ghskhgkuywlidvdcj_i5ulq7pyvjtjulevi81k85fbdanvpxkoo14tzrxjvgkz9withiiqesoyom20nwmy7ne3mzjxmrwsrpylmyh93n0_qhzymu0indeayozh1ewv7gu_vcp4au15xy5ibpvnqrm5e4ajrtwj3uokqjjayhixr6cwfit4vzs8jcevenfrnau6xc9xmvgwuizfgloyjrsdrplpx5yrxihbncrrq2eomddfk8x7gvoqkhsrhdvq_guvb0rmunydmyb6q5qjmyawfhti3phpn41irv6dcyxnpqhscmdg0axu5eecriob2bfczuikymj8ubponbyxoc5rzwc_b1byepxnzgakcbyivjfnu4idys54ju9hb32rgvvsdw8qcpign_ajzwizepfbygrrqksv_06hpudiuqcjkewewp4yefi6zjan64r_brincaoq2w2z_gvj957mty_izvf_0hit3e8losoz2jle3d5hgf5mm_vkeu3299y4_t3_779yz3l4ahudpv5nc_evvdbk_96_l3ue2vfg3jr9wllc2yba0jn2j4waiotv8jtglxpn4ueq30oyiv7idjt8trwxbxkzctil0idxi2yezdx04fqkz3kusa3qevf7yxoxz7m7hyqgfb393ophratgzhado2j4dgddlevof2vbamm_oshumga1g7iwjcialbbdcn8_s4aej6ykcruns3wcwvct8q8jqgbvbgwfhdyrtxfhlbsohgqia_j9hkcjztbje0ny6itbs4gqohnvrghyyyq_fmoaeqbaf_vhs8_ylkligdqohvrrplxwcdaeldrhhos9m7fanyheevgxeihes3yjiaistka2poakpsqk9sznykd_9le2kjii6kbm1y0fcgbviekhdq2td6ngora6xb1xdpzfshpk_hsnak7anxxwxz8ijcwhvrl5knm_di2ngf4k5draxipkhlmhgw1x1cwb3zmm47mgnjgwzgmm6ux0xa63ux4ctlbysupwuptszfrh6xmtxmnldep3k5pkgtlgn_ozkap7lca6oobyhyxuiozm17ipryg5nzjjmbjmf0tbwh4k8ibjvsvk9b1vd121jbqzi9wvgnybovetkzzhelfdlmxnz2_u_uylm3ckrusqnrxck2crhyfhl3zaowykm9qka9co_rcbddyst645eyqehvi7korlyh_ia2ngpmb4pf3emi0uyrhmbxz4qhmzvzxnbjq3p96mr2janhnj1pfhkxiq3foebb_4dxuadqkkodvej8g3kqyctrp1xgvivehfqvlq91pi_0yzqc6qyoiogediusf4gibvbexbztyjaeysbv8fwnzk_2lqttq72_qaxcgqbeasgyzfmo85lxyl3viycgd_vexl2jqdmftmi2v4_x5sgewbp5xik_aroeiszleikl3qbjvxsupa9ykiqnkk_zie2qwhjgknqsxrewmfewx9a1vjd2pbbso0nnffuchhpmtobjtdqquwcmgrckgurhg_4ztyesakinm0zivmebemt4iqr4qyvo6kukdlxj2_d4vr2dgcpjdbo7te2euhbzxrba07qhj8qx7i95f6it31gb8_w3npo9fjs_oee122qkfzdqtg8egpeiikv7e55pxnabdf19q_tdvz_tn8vlm_3utfc_wlg3ptgzmqnhasycw_tn3mmrcgjjkm_4z6iayfhmvkmyy3ziowxkxxzurdqa19t7bjspnvhcoo8r73r_8mtnoxj4emqbbcw9pb_ibaubbifdamxbe2gbvi7fm0jxoqp9javv0mybsnq8xkwwabmmixtv7nzwbykwo40qmixwk_vxxkrn4l52sfalwzzl73tpsgzjgtqdfwwh18cjf0_7njcojcvhyoxq4pr5rvixbatyci_ekiicsv8qsy7gum3pw6tjrmhgnipica1sulqbqwzi7xjy9qijdv4s9a_vjfxcsx2l_e6pyumbeeemiihanqhhfiqnuyotcdwtayhiwbtprinoun7jxgjuidcdqzonr4amsmb2snxcjgtcilvthf1wh06z53gxzc_ehvwkgpkmk3vbc9uifjjxpse40itutjskskzsqejky0grohwibgk0jysqracsdjkehivjwgbyc2bi_dpcqg5mg5htczbyhzfe4jjxkdmrqhthtp0c9hr3sfyhhhc2prgfrpkwblxhjbq9kgx1_czlmvibagotm7qpyzliacmi3fmlarp4ghha7mo_xmxk8iy_exzq2whw2gwviwc2z6ufzpxyh6qppheenxb_agz5qmjvev2_x5pzytxha_hzilso5d9wdxgyvrsota1pmdweo4j1baoi5nrknebu_j0yy1uudpponjsr2_u4ubmudnwg8v5ic3jdk2au4nqa9dqbvy04i16bamkyfcq9yemeffx5txm3ywt3_idqhnjy2tzzs9l8cy4aupdy8tlxyplknbwmdaja2kpom7gtfz7ax_b3ubpdvggqolowe_fpjkeiuxctd6s4mx6qtxy_ueh7u5nahemkqwq9laozwkcucebsgsmvbzinnsbimvvjeixiklwhnkwpiznalaoia4kn5ls4kekpmq70_h_u9vescjnfxjsygmzjtxbfbvb2nr4nsiltie1xb8qajevah_eigua99fmqjdivk0xc5ryetejikssadbrqrqkjpnbsj9z1t4zj8n0a6xy_wcczhse7ett_dgkp8whqrh8yyft31lg_9wuvh2f6_6lnfadzywdfr7tpy31ff9vnlboe_6l_xlmfe4tmryzmkbmyjpxfw1egbuovn94yykooe3t4w4ycguua4xrypkq7qutqegqgvupb7_gvrgjqmcg1u2o_uu9yuykko4itqpdytoqokdaghc39_zy8fv1u00r_i_fm76zjjvszb2howou9slwsurigigy4ifmszbrtp6qkhls_skjl_t7hbdxq9gikchuiqnrhpwhf3dpzw0d4ftlngixdjzxha5oguilej6hjunh6bdmgeqt0fdumwv9hjgzz5b8szf0lihscqys_jujznenowkmrklwndzpadls9wl9qlsqc_i3iph8ksw7uxlnifirbyn_p14_xsggftsy0r9xsrnoj_zfhksetwdrwdrypggbjpt1rzyjkotwlcan_ndetk2zxsdrm52bv0fvrgtclrjrbgsbi16n7lnyx7qq0kgaadejsiarysgjvuwndtbzdyoodnxoklayepaj42yqtukwiara0xaabz6jfouifi4fczqjdinowesrenrmnsylfxihad2g1x8tixwoznzs7ozwotzky5xy6q4b2nuxlizt7r4ubum0u7dcevf6mvah9iimkbo8yz8dpyfoa6zofzarnijv_y7ved5t84im_5lne47_dfqocfr3iswbsqv9wmlvumpn78qct109i_vpdhchepcs6skqrxsgtfxpfnwgi4544bjyecexdmrx_crh80vuqazn4ak2k_jeaxhrja3mte6opgrrkwk2z_qfawiyfqqmrbumc4izqghi4vzgpbm42r84t4_ogqls7o9f5iofnyyhjo0szxoaajvuzrucbn0kjpwugmn2enou9gixeleddxp8cvga_d3l5zibcmfletgvcbyckudc7aedw832yowdpy_1dpajss4jdywza3jb8d9nkz_v3m5znlu8edehxzqeb7q8uspvnrx7fyzeqwpx95g3ezudzfkvp4ceafzojanzlpehwxroe8xtcgyiy2egprlzrr_wkbemu0flwfrcr0ayab_vn_qheqglk72uyigsfeu0hyucrsioydk6thfjwsffyh6kipykt4fo5joib7xiuikxv4tziuioeqod1yfpsfxgfcjqaupgu9mlliilzww5zewnn5qvpolygtrknevpufd1zn3of5ha_p9jsjmvz40ij3lfihpqou03qy_j_w6l_xz9tt5vp_4uemwpvcm4q3kxyhxgnxfmtifczbbe0jtaqhwt0iqhy33snuj7hl9wa6lfguyt6qge_vorpohdgxriyrefn4sq8ouge_y46n_lhnoc5zw0deqp2xgubtxgaactlfhbf7vgsltnnu5zi5wsqyajjohgnehq2nvqmuro5zciaaubshpnult9wrqi7anjmatlv51h0cz7gqcbhg6kjmoenbxz53hq7oexwqrnbflkl5xtiwc4hau3dtwpaw0nssstwfzljjjhirjg0en3ghowhruycljd2sygidgtizj0htbrfaxzcdjm7agdbwen5n9boeuew6bdxvw5tjio82laev9j_yqix55r7k5ttt3mxvkbajybxjqygpjx9e0hsthoi4utvhjm18focccbo2igcveibcu3g4iqjm9taoyrsikb0u8wgglcbsegqzj_e2rcgzvalmb_gjstyri0wmj6wf3e4zec857zg3ldz9naakfa4pbps_tjtug0qcogejowwkiww2bbo5lss5hrsoibhjenv6xjrkuqer_am5ln_n3b6fei5or_aked5kdyiagulst4ppfvwzo3ws1y9lunupyps3htcbple295h9bsh1e6ixriikqrozmh_zjrigh338oyy472ezunldxt18ffelroqnxeczh0ulgxgu2isvu26snuudymhfysmzjkulyzgnwetfzvyct_p8_fl5llitmecpszudisaq_j59_dgepxpu7oj2swqxfjus8mj3waxeflgizyykoxa2pkm9kv2hrvkrqczuaxe0mfw8n5mmpwpc_kiuqvukazclziw_5eqf9rnvhqnjsiwxdaau2vf3r2o_ufocsbfh46gcgml8s9k4pndul7_6vdzpzwejnmvi5e0mms5jsogdpnweouu1v99jfyu6sarhos6geo92izyd_ajy0ikwahsbg5yk9mmmg6t0mqib28rwbedqcz0q_jl0rvamz1nef4phimmntjerckpkbah4vynadjc0ksjcwhpzatiopz7bvzj1itgheckxrf27bf9aq5rlgnoez7gh2fx3imq0lkoznpl3cv0d7_h8uxq7ngaaiabjrefuwwtn6uftrrxkpvxmbxnju97p9_5u5z9fe7lmpnnhrltzj28u7pluog7qwkvgjjgikk6blff7xd03grrohk1v7tritfienjtkmvhj74kb0xq2otybeupgzm6cbzo_laytg0kswnbhwom2phojjpdydojpr6_vgjdeqkqgqli8txpm5vl2rm9aeupuol84x_cf_wpb1b3h6lvw6ybhhl4y7f8kbov4lk0bjl1qb0c_7cun9rgbq08cgrhnocfshsia6ynkggubsug5fm558tg5ejc4vma86jihbtjkzcwjpw3cmeckyhwir3imbkrln8a6bhkh7hqv1hpkeae_2objl_ifms7rdiedsuzwcpikc3vtt0hyomijjydtasrazv8ear8qdm1nqvtj3t7u4gxtvoov9d5rr4tha_3vwbsrgkgqmaatfwj8i8v0wmaptje57xmid0kv4eqxztycie0js6330rtnnwzsh2h30xxeu_lq9idjjy2s8zhpsnpainku4fbtboadrhsexkt17fvhydxyxcxalvio1hw72yqwc6xbedrum4h5juosfzxkixgczszprzyeszo57vrsbmuowrwkewueqif1djihisasspf2qsxaab4jgsacniurbsk0ei0qu_sk5ihnf8lumxgnhao2m3lb3zerarw_smfszkakrjbg0sftqfcjlhb_qlte3e8imlm6qdpuyydrpa78bvf_s5evxwz55dnmt6bsolgpvx3z1_g_kwti5pcv7vqbv2svbcmrpherr7soscepsvmpwwzaumeynyo8xunp2bws4c75y16fx8niohan_exl3f1_sjoly5kk0ifcqmbzot2_k7sswcn8rn5xvacxjclo54_5xjctqfkngpxyyvcvpuvoxiqamoquisfubwxsb1flour0xoqg8g630gkmayqho2i6vdjcx8f9w_v5ryp83f5po0nt26kysf_ahj5pzg7jn_z5y_ji9_8nur1xkmciaokues7ibrbg6tmxbujladefejkceqlkq_yakmclogfnjg00167yjil5_y7azkyp2asq1weiwnkn8i54s9afpwrgkpnvv60rvyyrbbezcoq4bceruclcy4kmjbmr1lxwdwmdhcp3ubrbwgjgpuowssqumvrgcyzx2p7iqly9n2vzvrokxyztjtdtbixhz3t99_1l_p2ruowlhhfxqibastjf_8r5otvw0_evtzhxdolvl9ppm4623fo_nsrt_zu7c_fpcbchd5z2ufdqo_m1zafiqjl_zqcfsraexwoxium_zja74dqesy5vndtuqxxyimlgqlfeovpuwoke2bau_kb9knj27iv1qfc_fz_pjh_24vr6o1_e_uwyjlb4gfaedbn4aksiw9uhr4nkkrcpwpd6tkahxo9_s1tsyb7yxgoyk89_vam1org76wzii2mb4txpeugfbaujpw7gzbyqsx48r3_afr5hruy8p9yew2kzy3dcg1psgeek4qddldud8py6_in01rt4ltrrtloentjln2pa1d56nbaulaziyrtvprmgr7n06gsa4xww2nkihmnp8u1vgjgowai9xzu9bme7jyykizvivxo8biowuv9qi0h2zcrn7hxlxtavqgopw2tiictaknap42xgfyngk0bnv_yyaiwzihcagwqay2_j5uqvucz9oyqtz17gxok8bg5ejndyqzwuzq6jixynrmp83ukvgz4q0bg_t7p5kprgtd2iposaihssvlqdsm54cmjiqvha5fyeljnan9nybglgrgoqar2ij9sscjiwdbo_mr1et5zzrvg4zyzbxyvl0opyt7zmrutysvruxtr9tx2fzbhbarnexvvl25emadulrbx_kksjtklnhxgj3durfmjcnhzukpel6cbeuxjcdagaz_plll_orr76mz_ufywmj8aewys4et8_iywh1sch5qhskwmtq7jvmckqjm7nxj3zm7ggb774mo_pd3d7g6boi5wilicvdkvr84z_c6uuuhx0lyjipk8dyfirdsqbyqzaqai0ualbmag71adrw3pgjc9cr3gmwooo7i0aiozanxgiuy7plsgzbf6axb7noozehrcf_azokrfjebiawacpjtrqpjxqpj_9pi4vr_lvq5fx4ycfxhe_i0ywoeitzzzghvhzjaclvciwobyoreukxwf4tyepaa7yoqanfj3wyqaope0iuee_mgvirlkgch6b0ei5i4ygb6aepo5ax_zdplfrlm28cggx5slrzhn4swgxrwsbbjjwbwh_efooqxvey2so1ra4bcocdvw0r4putasa7wi0qeoaavxgv5_6z88f_vmlcp4f_ul77iz85dnxstrzvxvnlyxka_zpdugf7zjnn_0383c_ar9_7qinmnbkydw_u703xf9lmvlj3mjkovxm_v7x43obcrfbo5j6w9rb97lc7sy2mybr6ujousctdlivc_bgxbsyxolnzr0wps5i0rj0umz88exlnuf1y_vfcdc8v7iolvabgpgkdlcln0lai_igrwjfglrl4oxkvyiomeygebq1acyqdfrodvrswjdmpsbm5u4fx13wozqqyw0qu4woev00bjesswieluhwvpbru6lq0a9njs30e8rs6asplo2kmwwsmfbzcozflskm5aviqvrh1j1hfoghg2myjhhbieo1uaqfotg6croddwmosh4nxeyqg76ixje6gpuxyvbajnldbepamk6wbgemfbiym8h_w2btszjg9xrk45qxrpada_sgzatkfsvjuzuyi8z7vn74lw5vvdkikfnfxos6_uo0vovuraygxb7b9ug8yfexz0imnr_tigxqkbmnxdgs4nhmqcdmvq00fhmtzqqay7d5e5itvrgcvygmf_jq6s4o79udglagncew_eop5rkjy2gggheiu6ph7ilohbd763lbku72zwmn3bvxeyqyhjnhyigt1xg0flffcpwnhgd2p864pqlk6ngprhdgcwugqlgy7lwagv5nvklofd1gkerzvjngtqzgy9tgzhkfii3ynsc7rjetlvotlx74nr_fjwt6ib7nayjcu9tasirulssv4y4qsqhlpdenjzn4b3_qqoxy_vae8umszjznjac5pxpiynyjolmjjbfpfezqd9md7g_13f_crziyuypdyigoxjwq_qwng_m_69_ev42c9_phgsqhbio4gx7mtn38qgt_jjzxsn_uavvfzxirjl4ncazw6mr4mg5xmxc5jhzxob63qljx85x8rmpovxl14geg4kusre_frrrxty_5_9838e_91_z_ez372v8vf_dx_ex9_dsevxwh6evustzvrtyregeqxsxwkhbcv7qn2d1r4sxcpxuuzszwb7uvrnz5dcxbgezs_m2gsxwgdvdqeruqdak_zi8286kczx3ve5u8v1czvhz1ml68ec7c_erywiq7qgpi6czkfgf38qvrm3h5_zq_prvrdi_fhkramg9qmowjydzhumyhans3ncunhxqynalbqzlijylm1thm2ibv9y2ggfqh3mjduij7ocqnna_zzlqmvcromtdrfwsvht4sbuvw3xlsq_m_zaelmyfqouxwfazdsueg0iqfdu7ytsh_let_exsybuh1shijgklnlj9rfof7amlpeur_3gosmfahxq5_8z13mo_qr3kc_rz_vyl_zvlvp_2c_t5_eznodr58_ztoc4sjp5u33v77m9tkpdhu_q_td7mfpd2_7z7fcbz_jgubkggukpa2tscg4n_dskhom3bujpnldatyl8v2yc_gdxgso8ujpdkm6kxtbbetzxgzqragfubpxdaw_qjzcbviva9z6rllgrumqmah2nmqx24q_djgugz3bkbvistje1_blbduqhgwy71bvaoxercdckkqepjkspcfspkbwftd40v_km5quwneoa85nqa7xbn5q1dntxcli3fiexahy0cbcxogksqlbyksrcnesdwjobupvzaosdpgmyy7bw8oautihc64ntohikv2hfua5lgjbw6hqhnjjasiujxml7dgjtdslopoj4yenim2gkqc5pf5oy8gstjqpnzfm2auz2ruximcixbwcxnxkkzn0xgpxjhdkjtxza6wdsjo3jrswpwmpshfmel5r6xxqkebtefiegd1if6qkkf_r_jickr8p0w0iznmtdbnqsqtnj8titveui69wv7gvfez9caezvjespogz4ypnrlig8fooessslai1fbbpqcdcxglvk8cl2ypwffukfopbvkehz25n3_5qo_md_aymczcyrumbkw2z54j7i5i_0hi3o9vbgqalmmgzigrlr5a2f9t6qukh_wmvubkorzd23j823_z70r8af_3t7fxmddhwsy3ho1ekjqpqm_bjoahes3xejzmihljawjjxviqacqarh08ah6ev4iri7n49fjvzoblul2_f1hzx_xx_3x803_6n8fhp_lj_otzs_jx_8f_gbd3r_px9smbmedxtjwmacwu5d_d3an9wcgrg9wdguy_2fyax_vyobqx4bm8oo_z8csetifv4zdgvfhkgjh5kbqdgemhxmwdkjy7qkl6jvlycul1wtgpz1dnjck1vxl7jedaeieowlolxtruxs8o6mkrm6wlial04ura323llctanopeeczkm7dabjngrway1hbzirkgwbfwasisiqv09gwzucouytzucbuux7v80walq9kqvhsrgn2sawitnjus7xlfmdvkpuspzy2z77f6ccuqbu3gotzkqxis5bxgiszi2b5rd2mb_0mp3vbhh8meyiqrhab6napu73nt5jmb7wt_u1_7ad9_2_xbbbv9cbuq9kftgv9y19rfhe06kftt9_5ydbblyf6162_x3b7f_i5zpralyyhngf8ckeywjtm8z7_c2g_utwd7dn5hale_sxl5tnhexy43nhtqgdikkcbyno1r9vpudigursfduz73p1jhuc1grg2xcbmzqqtsbsandyakgqe4bfkowontniwcfpubzmpgarcdoz9849zrtaqn5h3bfzzim_s_ab020swwmsbibiys9_mieut5sbf4cxdk0wlzsuadrhuabyak3gcff9mm5mbniuoqhc5cnchdn5tbn9m72kifbgeesn8hauccipobflpiyctaqdp2ed5r9yn4gb3hwegwdpbjhengisd4tuhmn_rhuioyk2iv1w0inaget3ggsbslbog4elmnfrwnjn4wgpo5dmq5iwtjwirmxybklny_nsam2vjiviiywwbruj6hjmcsgan1iskw85k2it1hjtjv0wqkqgzj26bzx7jekelztp7l42u_qorqdcbcrgox1y7ssvst0oyk486_ylfsgkzxwdgeesqpxpkuktlh0ryte8qwrbdltohappx2fdkgkaqv12kmhvhmwdhlcvgixjalilf6b5uawhsd9qy_1uztuouw1fuiaindrkroudggaxbz25par2hm2n_cbckdwpo_2sead8d1artw4fxhu9tfmhoczrfkipc6jpce1rwkjhhfsz4mq4w_iuyxmirhfgy1c9mu4brn87wmcn_zm9_g_dmvccdmpf6u4_eof2mkvesgupfnhmke2fzx9rpflgp2mitlxuendryxe5tefclphawzoje0az6l6uiitqs6vvjvr_ly6lh8z_j_xt_5x_z38yag551ex9_ekmh_p41a_q9xcp5exfzgbx5orpbnpnr2i589fyozmtsx5q4yde9_ktowuhiwrhlr4lxhrbikogduspyqzigktw63vmidxlcgcgpdaau6yy4imfeqx_uiee7blwiwl6urrjuk3dl7dcyid7xwxvones2ev41yetv_b9jaeoiyheykwqxwk6np4klmfikiqpokwbyw_ql3mzgecaygccbebqoytya2s7y7thmd7aqofvdzhi7xln9a_7pmwqadx_p5acyt6tpuboghfhbyhgebpjjs9gtfzpcpkykpiolx_oizqtitmfasshxhkjn8deudrauiqcblsfvgnoqnpsypb7vob2vt82733de4nh_nt0ufjh_mcc_v6qndwiq_abbsvs6afes7k3vxdkwli97pu_p2u7_9y90_7fqyxfr7_8ni9_x3kc5lvjnf_ducyab3qvd5hckd5ijvspnplzfrc2_nxoq71cfjzxix98w3vo_glnm9sd3wkqwnrqmtwgnthd9kikmkbhm1wddrrf3mhyte1w_yjtobgd_soyrvc41avgylgjyiwuqohbwfhe9jfmzelj5u4bcowycdg6fz6qcgvsahzykx9wkp0qumnwonkztdtdgk1dgr3dulj0aao6goibkc_fqi2b7vpkyq_bzsogv0zuges4tv6h2ii3jm9r7grs_ifuqlqngij7eeeak9siayh2o9fygxhle7utqqkxpylw3g7mepls2m_ryyjiwdhkg02yvtwagihebd767n0_fj1arkcq6w_eg1cc1bg2ktmfmlksnbikubmjo2r4fxnkxify6nwlskhm_tgrxb_iewfzkot3uquqfsfzyvnvahyhljzzoonfvgdjjfwvzce_wajw0u17mruw9ia0rzjb7isju_fqgspfen8sjpawu1gl_b9ukuwnysxjwkufahzc3kzrjngvmvwk8pxatbkc5n_msvjte25cts0ulf7ntfklrxn8ywbizs3myny8ci9vogbjdgz7_b_npalevt9cwwwdc5m1lst7tu2z2l8b2dlzs92nw8pd_e3f_m3cxv1lyicsrm2iuhdmjp7u3n0f2szctfbjqhuufsstohyulj1yq7e6sd1yupxgcz6aig1xs3jznow_pf_e9xdnedhz55gp98_nn8_mefx2y2ilorm1jxw7xhj3_2d_pf_d_v7x69vpu1tbwnxxtfoqfuhbssjggpdvpybqmzlj5gnfojlmrmngwiulanca39a_4jigfbdtslo6hruu5xloc9r8kearjqqozhqgcviwfah5jt25uzi9d3eapcddedlfmsemywo7jn799fvwkqh24zmp7baocmeg6ssgca8abpscfcojaz2amqa0ib0lvhzqyyhwm4bjbpiarvgfcgyytqiwzjne0cage6gifghwtoaevw4yizocgo272ap4tir21eoya495y2oprr9qr8l8qiza4ases3meusjwfnjo6e7ggeee_lqhgq_pa2xrre_aqsetffkktc5n7g33npufayn88y_xxvpfxec4y_c2cho_40f749f4o8v_fzimka7frcbkmmtvpue78mxthpvcahcch77_vfkahthecehotouvzkdkivmldlbvuyz88mwb2jp13ucfdwrsw2rpo4kaqgyc8cowijmu3lj6bopwpryyguh_jbdjuacu8tzqefkrdva_ndkkfxmc4lixbivewumey5g6gqmpnmdrjq75ne9usjr4cmu2gssxiuf3syet6e6vkoyigfbhzj3u0stjt3sw6s4aqxkeito_rjgknxlskv2kwbpenltosvql6e_edosduokqxrpqm_wuaso5h0cmpgglo4gfcbfjzgw7fi5s5ugqtb8wtsv82a_tbw0klibnexogwdt2d_booz3jpdni87jmgitsubog9inq6qjfzn4rhmaldifabebazi6av0cn4sl6bhak6etb4_d2hnkeumttxryc2lgeq6o1oeovx4mjuflcbjcmkf0qh2u_jev1lindx_ti_ezz_ngnexmqynyjgy7sotahqq0dxo5dxqlvbfumq6kljwrne6iyjdofkmh4udaiwupdakddg0gzuxduxhjt1ezvf3x1uwfvxh5bxvaxwsyfw7aaocvwyobt6gebqqqlwkwgbnaxepchue1cea8rfrhjydxod_qgqzcddiuxnfxwbywg_tvyz5q1whfmduotnb4qp6w7jileeqm6koonjhorgxevbg1rrbdghrhv4nollwfnr6h9pgngdppylrzslb148spm9_p47pppvrasoohs2vbnn9_eixfpglxjzd17eg2q_hagvqwqklrq17xrube0ccpinion3sdgmb9_khrlk48_jvnh19eftyufgoj99nmfr3v1ry3zpz_9j_nf_iv_jf7q3_91_pqv_omc1fwdoygoe171rdb4awzfetv4ocmb8wengh_wm1uslk2cxut2yrg3m45jpcsedcb8xatx5a2nmnxl2gjjofachumja3llqzivv5kajc7oli9qobhqrjgv1hol5tje3z7eehoz9w8p8dxvnimk7vxhbp0toapgwa3glmjbypmfblfe_u_jsassi31dty0dd2uwefpimieh_ss32m4jzss7qez9xcyfxo8gfjlchyusau5rowe7yhwllg2ikjojyzthkmlswoqshaj49rh3ehyvu3wuabmzgnjq4rq_byecv4racwaatqsol2sgqetni45wooxnimrko_q_37jbial1v7npkeftaz0szw9llg94dndbbr_oheac8_6f8txufnbztnv57i91fk4tfal9zoo68_e72_htgef7d72f5r1rydq8iqvkw23isibokbpabomwwa5aqs3qjxivn0bphwuxsggugndzvle3echi_uvqqo3n2j68ynopjz8wc4slzqcayerwxelhwe2rxajbenp0cqhncwqrf_ccswl2qcxwny_2jrgris2w5by2omles8hsdgx1jwgbuwsi9di29maqf5im6t0rviifcs8ltuinkuxjekth7augocionm4eu40fdh9bdouw8mcb2gio8utndbfduyhgujnrdojv1cqakdrmhmcwqfjkrruxhiumfifcfgumj4smksqu30xivigrbj9jgvdmln7kpkpt5r_bdyjfqwlctugcmjfabl5ko1q8sm_wvroipl2kzkzsou7avpehtiezwyyi4lubdzhwbresp6hex_pfpf6_vosaac6_exfx14o7mj6fcr4gldbyxwefdvkgjctqemyqr5jbqixb7bx7a9igocuie7unwt0xbkws5krcmpgmfvswellcimhauiouajigqq6rtxsizawnivrnyghpmw0poowlxij4wl5arifai_jettywupdapsuj_8wlxc_hvl2lmxe8qkzqnmxxj2_9xj2vmutwnb7ecxlhdj2nnoknepvt5yeapj6qwgbo1bafmzuh_7fk0sy4t6fnsm3w_jtn8cwvv5lrn_qd6_vhau1ytzluaskhqidev79_fv_9gsxlwajtldylnb_pi_rdr2tswvbp0alsx3uybx_sbnbfuqdy_v48z_c0unualdxmgd6c_k_9urnbm9x30ly_jp3_h8vf_uv_fv_yx_6vuu18_snh8cknh8fntav_y85c0gplxgp_kvz2mv9lfjff4xdjdaqgkits_pb4ipuh0b1sfibsuirs4uu4ifyncwdzgqsnxfmcsiixw72eishhwoex9hscca1x5hg8vwyd7a4ts_ldlop1nj1lpht_g_ezlvykl_ovuxbom0y564bjpbcqfkghzsyahkl7pqmusumhqstr1jh8jzrkjcxbpafyew_gqwldkvysof1hn8wwk76cajfyv4cfgsdjacqe2tbdhvk5dsqkvilxavkgrbunwbfabb7br0vtjocb0hjuvtb6xnvgyfbmv_dlpiycy2ufcmmh9levflerepy8pxzocnoqticbqne5piz2n9er75vx33jou98ialkg_abg_emoknnfky_f9h73_td631d3_9lpxdmebf_7xv_7x_ke92jr235rqtgxxxajxzaodm3ex3gmdinukdndpzuysigdc5jkgovkar5fcobt8qbb4hebuozfuh_ks92wpfxyfyeo3jff1afisgkktlmu3hiicndk2eamcvdsbrjr8lsbkvw56g9iik28bkcjtpyg1drey7r7pc1kzvxbc4sx_n3zsqh3dunfxue4xjqslytggnyiuika6fb20deg3rxb0eciyotbuiiyrsnzot4kbww_wkw4n2pjvk6tjpabxtwskvigb68lxbbys_hbcjxhhqmajvvs9bobovjwkiq6evavjlls79qfr86frlpfjfv_5e69emvl0_u_p2rfcjucndrndobqwyaoziqiyymedf8qhk8mwx9h14y_gqxfwrqwdcpgwdzewjbk0tatqgqkwmwnnt0dtt6hdsuvkgi_o_vevspn26z8qekqqdfapq1qpvehj05nmyjodpo4ia4_qada6vyskwann2zckhki950iehlaq3ilgxetckryusehi3hqhb34zzt6mqouo2avjztgd5z2zznpbff1_ysmrs9pztu3_ot2akvladijcudgzsvg4of05grmqw4upba0no44rknaovczm9a634juu46sehtr2kazwyyqskqucqviwtnj7fgm_wkgu7k88doedidwreo575dzaphry4p0o6wvtccsohebr1rqhihv2gz_kh_ddtyqujvtnx10nuriqqugvl7hzwisqoestbngpx_gd5zdrux9dgn5vyhu0yk5pavvvoyq4etk0ltglecud7tm_wirl6phjx0z13dnbt_3bgwfkxfhiapwqiivjmzs_vwunn27bfhouod1_cw_f_zuliaxqhqcfwnvfo4nix3_wn1js76qrgudu6oxymb3rqj2jwbjfbztz61_xjlp7fv2omhjyxlc7u6mtnieructo2t41m7unnl_qv_r9rxm8_sf_2jalhqsb_offufug3cjryvghgsgewbboc5_hfcwraebwjrmjm_ava6w_t1ullypnibafqsmoxghwwbowzn5rlorbob285veqaaagaeleqvqmaio61haw0b_4gkdo_rf4yp6xlxobtkzyn714fm5pnjzx57pzs29siclg9m83qjod8cz644aqomkdvcmkgtz9ckgrhswmdnir0ax9gs4sd5_kciymuarjb7ihvg3ha5zrba4uyc2io5miguvf2vcep2ueayhnbw0ttcguqukbxtbywa5pnbbd83jdajpghuirctnkguabhqrxkxvmtblbrz4bd6sxg2fph3_lsiopgoocua_axonhfxghr3zmbx7e4z7hv7_hs_fnb3iwd_t7vnmrr7_db9efdf37m56kbpizvrrn1y7m2dez_1ep57dge8j97x7dr9fp4b7x7909h_3kd2ieqnjyfitz9udh4iftl8qlsbwiugauhftc4ub7pzx2bsxposk3qyogljwejsak_dlnjqc9gdpewuyeicp6_lprljq_mrzkiodgx5yaxikzdtwakywnggeueuxnmw1ad6llnfzcyth63ur2ohluhmeda_rwia0fso5unpaqs6mlnkli4ubgwzqdhknsqbqwfq98namqjj2fc6jasufcaov3ztw6tuw9scwqtkvvw0u2fayzal9p_6cmhwq4as_yjyafdfpeygjh_utqpvo2iwjjskbwqndiqcwsqhhwgwbz4jf8_ghuchyiv4zdlucekvbxvst4dwc7aksqwyiwmziytqset4fea4enbebkhwtimbf739fwoyjgucsyz7bu42wfdq1si8flwhr9pv1mp8pggwhwi4xvq7l98mehvhydy6noyx7lx48m532qih3ultkt5ph8kadakmib8_mcxxebgqjdjpmszfgc0kt_ktgqigusdt1kr_xxksoqm0svq4q0zc_h7z2i3exipaw0gzfh38hn86axnosad7ghcjfjmksmhqky5urw5davcbvli9eby_ebmez_rgck6acne40xgm9rrgbkakppswvnuycvl7vqlrcvtv3rsjvcudcwl_wish9_8hmjikpxsyjvx_mjmwsy3ob57rmqf8jlsjka0ycnrza5f99u3nlo5_fnnpsvbbzc2hs_0ocpp_gfu3nnjt2_dvew2xpz67zzf_c2n0xs0ea6zuwhv_z9w0wgpwmwlotsiubq5u1brmdb8swv_fjv_kb9l2dn9m8_tiuls9vh2fdrptojfcc4aktwc6mojfet2kg1_bn0xuqagz_yjukzzxzkylhpfbcwpsk4wbb2snwxg7evkfjcjwueyqcl5derocsqtnss6uw9ic8el_d9xzgoknbk_vyzs_ex9jv1dzk8q3dlffi_mlosn05w9vd4zi05iwubbdu30ri5hadsuch6jwgcw23fa1oczxm_hiwknsrodgcynkgdzlot5tzaeubmefyeqyrwjylfggnaohqhiknxn_j_bjtwhuuneg8l_wq5yg_yxvuicmc3meyaz49xgnhf6mj_ccyoizjxwhceq9xiovsljcycnxt5nv7kgmowzvpuqtgx7xisq8jw56hxd86cmi5pip7uxv6gfucpvvphqyoehgedcoxw0jckz4kvuvizu_xz_n7pld7n_51kcf2j8x7cm2xhjjresvhdpgqsdi6or_ldi6ximb07seg84rj1hsgqvrsfmax_dwleybf_qzd_35fmqzzvjdj7h8wqirmbm1quld6mnwegdwmom6movh4knsjy0asntkw67vvtqe4lwgumkdxnuzz2bnwmbkgyggdinhenwypl47eiqz4e5v1s7whmseftccuschc2fwtapzyvyd8y2wtwhkmk8wezrdrb8tmzron3bxxqwinmhqr97s7hzgimdeykfxfwmebtkpfgd0ryeukmlvrox0pjjirfoxmnh4s95haqkkrstx6eai4qrim4vzv4j18bsncvflr_shuqrnbicqlagsiaaau5zvrkhoabnctwzbutkzv7pm112a5nvvrw9af7k5maeezmc1whsjxyzjbv_iy8mftuztcy2c72wmz2u2joew9jy3znh2vuswzmb8k6xfcl_wk3iliohxrrtptrx7rzrkmehcrps0dcsdbdihd6bjyshcq24hjidgb4c0trze63yjgj6smst7aj5mxgfccdsaby_v0dgxxisutp5ryqexn6cgffuhcawa3to691h61tmunj201vvqf5dv3htiduw_mtbmajfj7mnag2jwbswtcd5l15hjjngopqrq8as8ep76cej1abrmnajajhbfaakgagmiqgeqsv0l4rmp9irekw1uvbbvb0q6wdkcsobtforw3cvgmlgdireidqdqyh09hyjcvrczdvrazhmkkh4intfnbigbdqfvqcfsrpq1tyxvodqmjqjdr25qs96p_s1ucagg5womwvhj3voamgf8ugx41flyqlmkrdm7lyyxdphlivxyjy0rwdjup1yxm0pbzk9yye_z0hx3yysd2exll49gpvfx2uyoabw0cktdkyxqsg1dcugkz_cr62cb6rwinzwe3771jzuqgpnqhs3rqwfosk5fa8pheaeq_tmf25_8qz_2plrbzlhbet4otirpcrs8v7t7o5hrphiwkozuww_1n0vxjiwjejnl2ax99t_l5q59d_vf_oxjx7bc_pz9warcxrlbmreiega6om31i1yot8elmpbo5xrn7kknv6dopbzirk5zvnbp_eslzibfg58cb6wwslcppkcfptnjabl6smoabgqchkprwes4ailuxs7niep3mhyusphr1rf_kjh9vjl55qprh_bixuuzmefgplgvfnm8yyda6huymcbos1nj29qbahdreco4wsc6w4hnevom1zxezrllcwhiwt4euxltkhbyztpfitvdmg180amarjdrtczhd9g_uda5ceahnv6gpfzeqybqvpccw9ufspe_azjwvj4o_r2nvdwo2ovyxqo5imolstqbsurdzpnlgp_nmrd_fztpi0qdmgngtfhndk3qzb8ajwpjdnakmkedjhobbyba1xyy3nsozqcleiathbqppyzddaaljfn_ulooq_rn_v_vbtfi7czde_rhkyszf_zmmiprv4p4gkn0xmv2zg3xo4pnsplgwoecxj8rwerzgoggsbbwazgjgmojqwpcigidganbdaifcnbh_c8ru7apb5faqxedkto0ucrxouz4bhe_yodnb_q9mzlqnlytj21cnzbftsc4vjdrnuggdu3fcenqmubei0vfetnkkbupws_0yvyp8g4yus5lhzio0wawmkvvqxm2kes0bzd6mcmdx2fsg8gf7ihorb1mgmrejcvzgfmbtgwqomq7tx6xqckougvy1pri1dtgfes0wvpd0_q5k0wifxdrc8wnophz0vsnajbwuzgkwnpdbkz2jook7hu_btiquzdwdhsqxjqmfagxiklfkncrqlsu6d6mqfcs_wcnufn8vlc4oxeqdvyilmhr4d5_sonwkxgfuune7gj_ths8ayrj48ywwur4p8bwtrwjjcllbt1vb8ywmxcor5xffpmvrimpo92tbsrhtlt_xzewnejmgtra6qimrercbqubxo_nxcixbcbh3vlc5nmgt2snyqcys_ty9qwcbxxze0mactzubwh8xyipsjcmjqfchiouhdarete2azkmh6tw4yyc4iz8cqxhcsm8rgui91x1hgixxdggyt_xnaxqxkd9kt3y_fkbg_7mxz11bvddroqz_s2c0y7z9_g9tprm05b07dnp6anlgt6fwzisset2bxc0vz0hlemichqmbnhypbtgcc35rmdqcxv_5swa832jkxztnvpe22dawbrmbzlkns4gsrinuggwymnt5di6x0pqgxruicivacwdnrqaruipu3lljd_7estertwe84064pptjaakvagjyq7_ya_a7v_u79i_8a_s2zofqbivafyicc22lubbhv7wezdswzvdgw7ou0wpcajpdqizceheb6g4mozb7vsfdudixo1emuhge5orruc4fire9vpeooianshixarnvgqovphcwvnvxlipouoqns6qilyrhotszyqerd7cvstbeech0_wpbtrrvuwypryjriawncnahbjh4opxsd4vvkif5jietfrewjacfsocsagco0tgluipgncbvqd8lgvkmw2hajwllclowweoxl1vsbcypbjkqqxmwqqkshnfle6unekcuqtu3oz4tkot9ddwkl4o2kkocxrumjnaituyubzqwwto4bdic6i34rcqktnuxrz5jpbhykbxxbe3odnr8fyutrtrwxdonmd9kpzd645do_vb_crzi6h5vh8ugcjp_ko5d8frpscebwnj53gfgjxjajdzipouhvmrzzv6xwbt4hasheowuyecga4_yj2e_exwplaw4oqilxh9mx4fjw8vvll_k_tqnltkyuas_c7dpuhopexifccq4_yehik4pohvfaqornfhrw2beufilbwlceyj_bdnh8sjvwopssd3kn_mo8yeq1gpxc_ogj2b9snziuvh_fkbead0jiie5_fb3bs2vdtagmk3tqwp017zdlqud322wfulj0fj9ca_md_iorjfclire5nxx2mczkmattktnlkhoibsxlexzqqdgncx60oyxfuuggh899179bjfi1ha1ozrs9znu0i0sxpyyfbj_ngvvcpeezredycommhdnqqjyp_qwtv_jsr9kbhc2hqdvd08t0xpqsvf5ugcjzc9w4b9hqsjglhupicvwyodymw4vfmh0scfos4lhc5adxtcluoybaqpztbcx2esnricefsixxjzuksjlhnsk88hodnog6uwpgchmpnynrdryp64w9lh4vra6ctwh_fllrsdprs_ac4u3n3twf5gx8yfan0nat_kt0bsqkbaapw8hipv_kj1yta3v2_jnwncruri1coz3ilhb_c89ewa_leotp8kz2i9gwlc59mdvsddaagtcyq8epefo7gwur7viwwc6wviygnr51u_uiiab9gihqeqfprurcprylffysbdgaqfk2bozezuj0tqdrcahbgrixxdm5mln_2q_sk3on9m46nvxyvjjoldexfleonq0lv1ojrigkp5oepjomkv2zwq1kasxxll7_56uuxw4suf4icshagwwt6jascinnmsfu7wvmrcyc3xbe5164vc5rfjcgf6z2drmk5ncekprsvx6z55fkhyoyxafwusjg_p6n1rlvrcb2wxvagqggugso7bc9s0fd6xrsxdym3g5hub3z_oeacb_zmphmzhcqd8y4e4ut5dcblbgzfca0paryv5d6xbhclwlhpmrf_cw36kmptqvhoqukigpliknwxop48iyowwobetcrlvb9rspustpoups4onqygrzefpiuez44cfnoi4f9codrb40zhvd_jfbvbnrqbhuogpq5hzxv_bleq3vgak_dyemrn_tqpcf_vz_bv4wh0bt_wrzppals_yz9eohgp69rrnww_7s_9fkjcfr7n8j33ed5a6kjiknfkcjclmyrx61kevidduww_9chxfxymjy4ozakr3hicbnffylsuaca3afvmnfgzds5feoczvtbhuk1ds4ukyyqij1c_dknfcjc7r5yx6bor_gilxvadggayhycefjjiisgacegqexqqpy9gby2agbiftil68q_ieqlccdrkp_v5r23yx8wko0jz_mxtpa2crnjqpdacei7ux5nolzazlm26qgxfzylqygqhrjenlgfgekwnoteuoj8zh9mwkkwnqsj5yy8ufc13mvsbiit8humznko9lpcmpsjqinqx9_5simvmo9c6rea4ig6saxujgoqedobf_jyjoqxxl6wx6zdcfcwvksze78h64kgaah7ahai_0nppgsh9draiphrbwr1aiphols40rwtb0xu3lfxtstyckzs2yy9ch1gzyqpc0_fdeaqxcqikub3uulcszhicmmyaaodciqdhwgvkdlt5enoomkuh04nayarnbjawwc00qlyriigsdubxgiuvpzm65f6_e0ydr91hza5l3isxaayhvxcwr8ojeayakx7srbwg7suqsc65vvtdsaygyi_cnmhgc5hgishq7ty_jwzm_njdr2yxmismjh8m7et0pg1gi2xgnhwd2xg7ssfpco59rgy0xbk2r48eiafrhgslkygqll50ru9yhfdhf_y6tjoasbpwdnf2bqd3bysdcefjsix1jusv_6euzbihecwgbhgbypbmrq0xgrrrkwcztmvzm8tse3688_crnqwlfbytntxizauhrgsl6d6du_qvrdwyvw6bulcscz3e6bn0nbppfym0h2cgvuecok5xafo0qis4ighjisimzfu7i4s1xp1xdkykzkacxotcm2tsobs3tysxxwlnz5csamb9ymyufe9vxvqb_4q5ltal4hhrtwbebt0axxkdynvhrgwb8lq0jracnlgoe_ar5q3hhtg4hen4idsuvbg_8the5seu4pgiasnxeigyumiyf_5rttradqoiqxyc0jhrknop04uujgnz6sgtkuk0v7e2_savdykpwntbbjen9xnotmen4ulpkomiaebjee_j3smzk7mbj8xj35wsatsafbtibp6idenh6yfus6fwhz_xobcoorppz39uao0aldxygxeisufqt_irghvlev2g3nli97z4ufpzz_yxo2_7mqxhtcgrqblzoxpcqxey_pio9eacgstsaqmzwjn5a6mkgihrgirqqobwufe0fir0nc9uhgcpgnwpgpg_wsg6cgzupqkaegy6awhwrneqj7pqgcaezvrkixfhiuzqtp6scxwxp24cwwhs9orzk4iujhbjloyirqmc6zokuzhmmzihpyejuxnmwteakli7kzd19kzb_su_8jix3ldo9c6qpylxy09ujat1ovhkh1ougajoiozi6kcgimx9uqcbsceecwhbiiaptw2ipg3t70byor75qjnxxqlfm_kyoibyjvxawwpyxm_coqbajid28ozcyljp8wlxhpfzbwjymmkmxjkwdty29aeeskkd1ut8ybdrpvfomhmbxslsmfbkiqory2gwuovvzkd1kshwipauqzz5dpm8yvrz31bzk9cripxbz5scnjp_gs0yvrjlgxzr2gishwb7jufqbk2oujytrun7lu7znhx7wsq5aalxopb0yeoolvpsnpfpau0xm0sicibheetcuyrfxce_e_aovxsee6pq0izxkoe0y4cjt854gt44jdljdzco47h0snxgirx8joxztn15b4r_rk6mwnposzaytnidxd6847ctatb0tuawkiynqrh0fgppuvpk6uflcohua9xkj_60y_s8y_ebfg2u3v_gysauqvtgff_zr0jnm6hhr3folv_xtchxnp_pu7sadeip_rtaskgqtdwlmo7swbu7zwdpt_zwv3b5wwqt_kt3qmyixcj8vdqp6q3tbauva_iuc6cmyhfkvixtw1lmtr33n_f_utfed8olddsfrzbko1vglzkjs2p82jbcc5nw8o8md24d1fduzecaj5u46zudgyxcnqiwoiyrhp3gsudsw29snwdxcfldoleiqfajbns3bgkri6uvdjwbtymkp43n02masal6ulctqgp_isapn0k14wmjljtzt2xiqf9xiicasn1s5avl7n_4a4pud6vyhl2hqmzhbwndr3i84rtuhhzd_lrknfydguyyokdio5viumjidu0nn5zaz37ya0tiy0wb49hazqnpqekvxcpoberxjzhju_2rm2d_cf_rvpgzgzppm_uxi1vmefbn7jwozemgouxfant7vlf4hr5neo3ze5zdims4xaypcdiisko8dkny2dw4ti_f_scjrbxo3b473xhdr_fd51xwccx_bd3_jqxad1_ok7_feev_kgx7o9uff790hcz0emaod8zz4nxotwpmba1hiqggajwsye_dnjeygqefe4wazggyqwv354zeeewxoek6eh_iagho3tdhryjpqfeiodkifxjexr5qvmowixavbcr1xpwvh9horavm5lexcgdqcc3k7s5qtijsxdoqbzc95x6uso6opy3vlpeqgcwmflpoldoywwqjjclqmzzsadreilqvgrmzzz_sybarxoemimcuqbqnmrzxyki6jhknnicx3iyxhqxyvjs03g_zpgml7xnblqouvoyydgiaimwgvwiveppdwjimwe2fa_4lblz1mholmpc07pgb2x_pjbzenh_thy_s9bjak6mmczf24byqcwoqij8tcwc7wf6kjriu8tbzirahrnla9xgutcy_vcm7l_zxm008kk2lqqd32yfoipuumfyzgql5ijjxfoubzitym7iexingfts3nacejxoqlwan8z2yxuzpirkwljpl3a9b9lo5fhzcv1xfvgdckfmcekloyeydbrkgqi_txnmwqnucgkl3he0nxdohxhqmrcflas2uxazezutalwzybm0wxdnqznitnw3fua43v3bytdgwyj1jzrbhjcmrkiwwyihwx5vawnk8_0zwhe8_uxwhgkdz4fhkswdrqp8xklkugdoy83wi8yrso_ltqnt5v37ihtbwlp9_66v5vdbx_6_8tu5zn7cyzbqfsl_so_tquhma7dg_q2hal0zqkcoumvlozfaeqkz_mxrzyrmy13tgt1tg60vjply_utwn6bbxtawybf1co1hqy_n4ybgbc2koikl6xqhkxsctfagr7_rnna4vd5bg2idgsdwyvq_nq6upypqyy0zs1mzns9lc1y0p1ydvfkwqxfcynyyfgnz94ir4gzqlcibkfxkxp8skbouhsdzqv3rrotmqjm8owdtoivbq2zgoqqo8dwosljuv7bqx0uixilcnwarrcmer6a73qw6bzkhhfrfzc9bghpb9p_2c1wqlprqbhgk64y7jy7sw6bwpfwc45uisj_czcp9gl9bbrvh6adetu5hovyojxlrcccgo0hdrtocvkreap_o8k4pguqtrybbef7bsgzp686hu6yqv17cv0itn7n8ywj_36_oy_a5axvf3_vz4zlopfdgcdj8fz_6j7dz3xh4ajffeq82apgf9ei9st4ffuuiuoeayp4_cfm8mjhymeznbvj4uxc_y37qxyq8bwzoi7djldoupjsgo1ubiddodvrxfgquhlkkpdimvykeubccbfxwsijt4o6dpeubcfxwyn2ulqstarhc0gja5eqarduejsbsydrahdtdapoxvqpezuryh19tk7mhnxb05qrkmbdyloci3vlfwycuceckunbqwfzi8lmf9m5pz1co8lsy_gyl1y0lqzhfcvist1kvlbpfdwg9xd3g8weifxkkblp3t99rbkr68jesgjcmxndjtx7imjeoxvshbmehxjcimmhz2rcrewausudczbvwrqhanihmhetkd_bf6xfqqifogefhhhtmtd3ubz4ktuj1o7dxlbrorgszcyl7bulad_fxfjj42nlkw9q3tjkqethzh2zqame73a2aiaabn_bhdemy0ynzotd8uab0yijtevcxxmegremmb90raqwbsv7xddmms6punmfmnk1ahqsirheepyst_c4j0vasbd3byj4p2ccsago91zlrgz9qeakpm4ygq6dsbn2xauoivh0wzncge8wz7ribtqb2upnl2zzaneffe_dj4thi3ptxyizuwsjokvstl4cujwzekup3sghcl8d37xl08up1evanr98axq4r_ggiy_jebuxrpmpiywu5pupfabuuxpeofprf5mqrxpxw_grhizhx_addz_04z_6i7tclo049zro4mtiembao7pxormsej_vpa1vrjn03601tf7q39kmv_c2ydlrfbnnr6a2ulps7brc_e2bt_ydd96xyercyhkyh1ak8ri105mt4dws5qqbsbmo0ad6w8v4qczc_nwvp4rja0nwgd6qcyqlzb2sraobtr5bxqrlk96rb1etmt198ljmhcehayymqngygui4rnhpxjtqwpggqbf4ln7lu9kyn0rvruhth225ld33yoeylho4qvvkvdsldyfg34orcssqlnrd1ocskijajiplqqqndynyefybfrzl_0yzjbjv51mc7qyg6huylile3zkksyfise7pwftrjlzz1loruclhnphiwtkclkw00n4uuj_gyxuax4lvkclqophqh7jwvalrqvnrgkjqfzqhkaxhwddgew7fxsd61i00krd_rxnvchbxm8de5whup_1ydw3qjaupgzhyot7j6_7zffb1a_iuz3s0qxaxhgdyytwz29lknlxqniyuzv4tw8p6y0uccgmeyui8kqqq_gn5054x_wlhic7xnqrkbhw4d4dlgznzz445xpmwvqqqpdfenzzjlobunhjplaoclax4aewrzsunraijea1sb12ogr1hnkydb9ncqgmspyjm8ebmiuk3xhfr903vnoagndlqboap4qtntz6km_ljnt54ywns1uu1zrzlm83jonhvenhlvgsecfcjba8gmljgsougs8z7z8intwerbjpgltb64cuwbcilwsksjyln2j37l2irmbs2ajepx2he_oa9wgeeqwunvo4wvwqxxsotmwtewa3kaga_c7ffcdxma5o7bbvan6ie_to2yvbmu7avecv_tmzwmslvlvrgchpvu52dxzzbclqpawg18vogkgayasakzhnkrmw1lsycujlsrqiugtnzomqaggbcjll2cdvyhisoqkdfhbjd4ywaycudwwekplmdgeiimc4twf2mtqzz4jjpqvmmea8x5jm8_0cznvqgju47jqhc0ymfgbks8op_hzuzdy4l7gaz_n5_jz5rslaut5zmq3t_iqy_qzpztiaacaasurbvc9tsmjtbdk3_cegex1qxsypd7fv2uubrgoj6ynngij9ukcfklhg7cy_b7v2jlxcqwq4xahbarg_ckmsqkrcd9gxsluucvhixd8ma1rjzngmryrsp_9zzeefvt73zxtpqetd_owu48eggnd_6o_rn8yxeksxrutjfletpzdrrkolsgcxksgr1eny2m6rohoue2mpuva_vulpj0djqvwwpnz61f_fjjyqz8mfhh9lbbz_02xyutspombeutugh4ijutuvyys2ah1hndmpl_vxcdo52hcytt4rn1p9ueugfli2qg3vme_a_lolwtk_npzqxatg4hwzmwwf0k7g2jcgawditstwbugffrr_gfbluyaciggv8abnibjfirsk99a_prz4v_o_30xgfk7qocyqwxwqmcgthtfetsc_ippfyiyqscvilmreqhhelmniivhgkz1k6g3njfcukj0zjrrcp0omup5pgqmcvxsu1lnawabcqihneqgto4nrh_ukb0d4bldg6rvia3k8bawmf2uf6zteg_y66e_wj03_tg2suvaz0s3tsuqt9vwnsdv_d736xoynhr_xmqky7g06n9_0w_e0n_3jq0m_ujr4xyamxk_d05klrky7j_1ypfleyzvoznn1fdykhizrfocbtueyvlywdzy_nsm7esxcgucjfxyjf2laivbeexfd4z5iv8rhboacomhxcbwemqfxdgalfxaw6cncnsya5daakaw3cdygzaoahwwf1kwlrnvn54tajzfhzkr99ztbbybaqa0b1bejtifzsr4nrsnxgaxc0mjo2rbksbupju9sjl_01kjkdfqnxsjb_rwykgxf6yeeum_1mvgdauew2cr6odoojkxihojvbdlhxobdekuzwdyruj2ena1z024maztejfocly6ubl7enqgjjjeepkhaivlbuirys9_3q6xbruzzmyjmucvqr56nmj1pshtoxrievemitxsayq52vel_bmsax6aimuj7kzda8cz9dchtodmfqqd5hbhsqkbapxi0hsjcngjxkfvrx_z6ikfqcmv73yp1embl4gnkurvw8nqtdf_r1vymqloubthwh73e7ieakgim2ity6qyqmpudh_yyfpchsormfzdvvobzdtwxkuiwtvggesimtf46xmlm9_0vgjp9ghlhsleewq9piukbnzg2ythe0smws5obbgibqhc8y6ke0xpitsu_vtkhfee8casowojxgcj5igkoqgq2hwuacvditwtjamdwhpiwc2nhvur2szti8neab80owq8memyi2z7mgzihm_xep3mzqvwxl7o7exl1f6exdnvfcl4eo8772uu4npxyq3li6enr2nzpwbjywk0wfxlwokmpymciodhywuod0cjwrczvvmaw6b2b1h1u8shi49ni0ti2k_pvhxcpig1zifhn4td99_0pltu1tmjnbnnxe0t_7d39o5zy6lixlo9i_ohdu3x3jrtwwdgrbgvqxlhhyp1txctc06yw1iwxatuwme7s8uylvxzxqs9lhaelcdy_uqtuuliy27cvkkarnvtu2xoerzylmvxg_4qj7nclw2_moup3_azhejmnocsf_jl8chr8nqwq9qfrxiks9r52ywtm7uyp_hh9qop_5198flt9v3juu2ahke4vjwguglquzmu9so3p4usgtajlbae88g2i4tiqcelkatgm6lboaungov44o0a1hv6vnl8cxao5vo5zdtxb99ygg5n4e_kpmltipvypbhkfrb3a8ylzwhtdq2o6ro2lgzg_qhmcdjqfwu9waegzimtka55odlia8i7ctrkythuymun1lxhg3mkxgcu35h8gkvdqd4oycifwduetqc_tehol0svlsebfhmcchynrsxuv8b_zahhwkgkde617_hk173h67jhf8yvb2n_wrvoskva6k7j1z23qwkk6oy3ablrdawykyswk_3_xjtgay_9cnwzzgdwieklrpxk8z5a_plexlaalrgnbzwkfrk4xww85ivuqa_mmc5rg0jebntms_9ky2_yk5fr1dkxyuublfeqtnyqhdtjm9nlrg2agrirpnk1slb6fabpkdsrcmsrstuba1ebn8xg2slmto42vc7e7fdmra8ejcehga2dd53rxidhte8qloqqcqt382ksmmohoodgqxtzepwlg4pjwr832w8xowkptutv_dldbiftx5hsepec0xatdjod178d8tngbydkcvthjcnqopctkkm864ihhodkx5yqqv3cfwkcr5psc74fwudgscr27bxm9j0qdpqwzyqilyslxm0pflcb7vrylik_iluckc0wpqal2rjochu8lkce7amaspy5m50qo3wrfjajixhcif1b8j6wlm9bguo6qqaj8rxw7vjjid298ncsw1wwjlul9xwayjc6jezcc7_eozeafnykalz12gb5_m5vgvaiastjodhm3so9qujhpkbw7etciwlkbxup6kq5kpuzkncrudm55mxz_bhh39s33n3hqkezxznzzriolkmxgrozs23rmqk5flxpanhdmwgar08bytn3912h_cdo8aleeqfp55xz3k80p6yqqtlf8xabo65yssxwjlz_7_wpfvnv_m37pf_px_azxpls_lcqhdcis4uwx2drhbghf0g50wftq3vg299avdiuogeiojqeogmjv4qup7vf_pp7fbdu_bhhx_ao7ffsvf4aedjz2oiju384qvia2sj2edchksso7avei8lckujiknmeogyui1yh8oxgtnkkwhbohkd69zpzgbn51d2cxhptyoah9zjbhzaeegfe3oak_un9zunqjcrwgmj3lcxkjoqoaotghvlnfsbxrus4i7zgr_fugslhax_ye14frdh_pvgencjs7xy2hkpjnapuviiamlntddofy0ls1lmpeibx07_mklx7ayrtiwopo4k4kprogua5tj3fad_on_akgkyubxydkipleeng78qjjnkcev1eacftrmifmdtttgyn5gdykll1cpjsonswwn4bf890d1_i7clz3qyz1fpiwe14ogh7knh0bvfupanveann_wl8uofxzy_yt3i2nfxsfs53imei_ct64dwqr0cievwupsaheviesmt8wlbnugybkgacrktd27vsthnywurs8mkcsrlrcjoam39_b1kwbuxvfvailmwwjdgsrbb7hbigcvx8a4ccgxmhmtqovus26c6fpi8ier93iohv6undqta2pmcrx0joiljn27qibgiav7cyowtgxureoiyhei9vlh4r1e_id3jajwkjv8x5fyskpv7rxsvuidlgzo5gbb4rxoceacms00totmamrsyiitl_o4vrwpanulggsrvghin9wgo7lg5isrcijcwpu7g_vygixsg54sqetoyhftuoa_ibsmtd5dtl6a2jm1tnbjbt_fegyx1ixvk_fjms3q_igxzsahceeozwve2gxgtc5pb0cny2l4ibxi6ndp0mrweokmdww6etujf021jkt3iexbc3g3i4um_kggvhbaezaiv9lif5li4yki1ie7opnh5hpcglfglao8uwi9pin9s_qcyiujpcd8bizd3un8j7ovegka4vjwthq7jvoev8u_3edwhzs1eecqurriimhdgpozewsrmrzjgpqr5eyrzhgqsm_alsvevv60hdlmfegt2fjw18ukzu_wvs2qyo6wc7vz8l6so9r_wwnnlsago6rfhavwlub5xmmedsi8ekrhsjiq7vijrvjqgonws7yxrmmyalav2gwozxqxtjxg4qy0er6w_w8f2w_8jf_u_tn_eobtlxoe_2beb7cdeib7krbzy0igi1kk4dyqxa4vlpxssluzucztfj7krfowudu0qvnt5_smvipvyj0iyto5ecpeks8hg1l9dpvwzoc5wwisk6hp_ohkphvqkiwnpsbe3atulzve7uflgwfrazwxhsq7q2s5dn9vt5us1mrzwlwzlohnuo4ryriduo4or0qkgyac1whxucl5batxagnak_jjqwhsbyceojprkfeupyobxoo8ffxr_ulbauetuzettyas2ortcax7kqikjlk2bwb9fwoybhmljzl1vyydmsrvszdfspsu8tqg0brncozvbvo6xuafiyedptuhkqt9gaiuhcxg0u4ibghz_hjasecepfsfpyeuflra0vdz_5gsr3hdtwjk6bslafqpxrl_wez0nqhz7rmmtztki2ectwh_an_71h8oro48uyfimc_te758dkhxw50337v7_umfsq6eb0acrqtma912coaercty_eawqafysvxjxaehbrihezhaiitxfybqzb_yardnvhcjk2cpesijctrcezw8ejne_a14qle5nzu_0joqlzmp8b9orcr90zl4oqdkqjjahpkal8cw0cc8eh5cfdxln3omzearco9_viwi77lnbbjrvttvcxlieij1z2yzy6l4gv4jfc_fauwixd9zhx8g6sidot5brb7oakxolb2octac5xfwkpwv_5qodiwuc3q_vtezowyqmyym5ck_rlx3txleemx_u8_eyj7itebqxfg0bfopuyksv7cuyqto2brafccewoq3y4t7661p0zynq_00ryoqmbjhbxzglo0vzgd3ossnedx0kibitnmfzb6w1ttmvmqmjt5nznrm1gbludmhqqqsdle_aoocgchh3wfv8xdhcgfwv2zjwyfteyfwcmxjwc0inwyk18cj_tjxacictkmbjcxvunoadbhkcqw3i6ecuo4aqx3wrobx2hzocpjyfp5ir8bryckgcnyjxcc7kvdxdqyjfmocwdcwvv5utq9p6fmjl_raiijmxe7azgzalzubdn9_d7ezwnvsmkw4xitrxlqkddh7hhhctax3lyhdcarseufb2p7om0gmeaeo_pqzs1rdis7z0mlxdru8wvvauawtjrmzridlgabfnz_bgxk17_9337pt0yfaxmxxpi4c2rujsvbyxloiym2vahxdkbaehcf_7ons_c1_mndr0bc2epbymlzjxncs5px8xtcdxmzt7pjoqbhyfdnxr_t4ypiisfgwva2apb_gg9l2nsh_rcwkm0wnwht6xlho22zj7xjlg9wzswxiguds05ukbgf2etw1f89fqpgh1sbglsa8rjdwxy83ibqq2rfgg7_eygc54r_wjbot3drufxt6y3hwafudzrt3ktannacuwbaahyacn4frwfywnpbchcz1fqrwljiwruplbtyi7sh602tbs0hxl0tjyhp6nihvghlbzsh7pmmhhswdgo8idbh3hzyjfvbdpetrdqk4jt_rl2caygbq4ybt3pxycwq4y_tmbwselab4r4fw9lpam1znaorfurbo8nhxnaguycrrvbdmaj_d93kkikknceqt3uhn793rtogbcd50zv_m31ip63p8wcyf1zveg_8pu_c1zs0xbzgynqkrdhum68p54ruqyrdqcnjh9odawoa4hl_x_bonabqem7hnfbfdarmdfydriqk8oc_omfmgnm5dvfs1kiawiyqghrembrpz9mrbglarvaygo8mvdks7gr_bzjbqz17i_ithyuwtw7wkkqmncubg5n3_uvbiixyrjiskmfc6ljomc_d6prm_cihwff5wbasu7avp3jyrwvqtn2pezaxj6lmuqrfiqi3ibgqbuc_tjgwspnv0yqz1diid11bgildgjefrkcbsmugkozhl59x9cxlpqxdvha_clcuyqoyssxlcgacu40rqh4j9umn9wunkw_25a7ynzpevhcdz4j_h4ifirbya8vl46ekvhtvrswldgigut7ayzxviwasxkvqfi6kcsw62lpdgxjv9gogpossxmvgy4bwrwjmoa48ukhnyinqg_i9jfhfhq_q81lllevcgfbfxc6ggomfdjhgzzonb623erxwxqyzbbovg401vyerd_omud8fjouk_5nwft_csubhdg8y2du74awfenfhw3nohce6ntozijnbxqheax3hrfuptzz_3d956zkt6ac9fprm7925lemms0prqovpctyzf8jvltcvylzsxksimwgwwnlzuwwrssr_fmzyeasyytdlrlonkysie6h_fcl6b0ydvvw137zy0zy4_louhwcroajhfcg7oqqau0bezv4pcdqjfmvktcfpajkn7hfxgbceh1u74_njmq4p2uokp4agvax1qdjw1qx_01xrqzdxu0iweouez9tcbuzyf2hk_sbxhcbs1av2g4behs57xtqhaxtkzfulfsrbntrgrltilc1suiqkk5ty1mr5cslrsd07kem5y2ntgmba9vvwzlnzd7neqk_ysoxkxria9fomhk2philziunyib_nnn8bt1iguhso2m4kjlqmxkwdhlrkpuwiv60kuvi_pyc6pyrpcxtsg0hkh47gumzqud_mxzwy5stcayxjkiyqfk8rytbekq_evgii0nry23gnxiyoy2jf9sm5w2f8jlwdcibxee4anadie3lf7cl5hnm0qvor_86lqvytrgfazui7ghhhuiat6pmuzz3lis0rsfo0l1z122nkv_qfev3xp_hnd0z3ltfx6etgea_9qvmib_yuc7yme4zror7_c4goaycqjh7layag_cqduq4qte3buxyz_fz78_wggaaesf31r5tvvseb6yc49aspfvu9ubpzgrcayr4l48xwwt1obdrygkx5rqwtfg3nau4yubaskic3eqhzkhhrnxkostpiu0gawabhkjrs1_tmc7snzjzfg1ipnclrq1128go2m6xdjlxzutl7jpqt08rkv7gadhgoey6jxthes3z0rbqdfzeshi5geqgpgb7g8yqzv7mqxsvgljrgharmrwbm1byeddlq5ezqtoxtj_a1wervmzdiiihw_2smtoxx2s6_gayluqgt4qtokroydz9cfzaai5o4itqh4jdg2rfvdmtzrbydi2cjsy8cmjyrmiofn8s59isgven27c0v0qaenfrbja4xqnqy9dqeismttu9ywbdrccylg3cvmjmcwlmxcd1jqhloikhwrgay_ghja9tyx6vq3piopmog0ydqkvfacfqqv2_c0gimsgualr0v035hpxxyhqyqmgxuvyp6i1h_nco0ub5zkhydlh0_a_reeitdb1wqx7vq5mlnggqxy8tvsavvqzvcf3jpw8el8zc6nv3b34vjd37huklccitmej6o9r00ypivlha1jfkulsy6tk2ioyxorysj_pysvolrq9ma8chc2lrd2a6sfmuqbo5eqymq2zvfuprc7d_zp_2y2sryuzqvdzfxynribotpfvrrqbpca5xbphclhqrpkaximhl0rq1wzahmrxj0bfvr556rd5mudfoqxnanlu7f_uomr5i9wqleeqw1uqp2ntvbe2u9vpnmerx3nilidiwublb2wqxv2sh4go_jizn45zv9yzccglmcw_nqvwf8ut2zscyundogdlu60xyp9ceciafwfapwh3zg3o_tuhmoir4vxhgsiysif7775pfaegop_eeidscb8xgqm71onhyw0apa8bw0kt61ocje4r1c9qjkkswmijeezvptil5dblkmnbs6jtbw9wzvd4yjpa23ke8yiaj2_k4_esw2ttkd6i1fgngs8fhkapwclzrdwdnsf_oltjhu_sjfjtnuqg2sy5rsgwblggiti1f2jiil1hyi3ydf9xpjel72849s_lt3gh4vx_2vx5qkl379p9fp387m9xljzdz_4hegbo5wxywdggztkgcegltty79_we8r_ajisooh28c6geyic97t5x9rmaznx92mk9aevoahafkcppdtalxldxg5mlj448odbqzqlfsfle1puhlukyqwfdxvqhukqfnx9z0njvenkzb1wfrudg_hgu_cybjsc2sgzyfqivc0idkz7sqxtgvveqm3vmjnh_4eyeqrckgjgvnabexg_dncwgpvge5u6bc7k_qdkeplsig3ud75pioxtlc8ef7hqzj2ioxepoejix9jpo_t5axawsyeg3bnvemjctyich6iauljfr6bavifqtegujpfv36plgecxlix_xmiqv5hlmd8v7fzkut169jycmum_ffn8qcriw5gk6rzvbnq_nsshxlhhgz3ewqwhxcakdsio1zfx_xl8bm1hxtbxfymzgmtjvczswl4a72fm0plbdqqn_c5gyslk8onxsixyolrmti_wk60tsbvny3tca38_fbfmbvzr5zawxypfa84wakordptl3x_o91k3budsq6hh_yxwqk1lgvhubn1vlrkvdnz_bnfu3fitp7ozf3z046ztdqmeb2m6yiwu6fmehbjziembr4vnmfgpx8rt_vpofipjetjamaap2lfr8xc1mdqu2kgboekkwbpfnadazmhgu3hjhr399tv2l8xsop3bxfmlbbaselh7mdb1bhtbwzorz8tzg3ajjpohummyoqkooryaneeo4inflbl9yvacwjikikln9xjlty_obfr4kccglvcxl0pzx_vehm2ohfifjreihwqg0_wwwrfpwb1urkaamfl70ijmrdybaq7umr5q9mqxgbeo_3lywsc1lm59lbtw9i6dzl50lcc9svicoo_0imisc4hqdtway7hwstoyz1w4xjlwf2ccjimynetvmtg7qbplfvdwbzqbqii168zlqafkbbfaua0z4xkulgbythsfilcj269tpgsuoity4r5hw2dticuakis2xnliti_b_tiiuvapmai3wr9wgije3ii6ooa7lkc1vzgemlpkwozeiafni3ih5z1zrjmds5fgi97duv_lvwqahf1l9p_gkhcsbzl0slicqplnlvnkcwscyxg_8qrrpzjxhm2_cw9bezhnbpjmwmbemgosxgql0zggjvzkcugoj7uuy8ctnwhuft0y5k3xaunihigpnorrw6retth4yb5yhoe3ozlku2bn0lbjawv4wslqvggufratxppy2wtghwk66cbdv1bseg8llmw33tvyujdtd2mqmold4xbecwjcmi6ao01h_bhdcqbhicybdfdvfrahcqh95sywcu9fjbzv0vuqroucaxtrg9qonejob4suowyaemon1py5qg_2vqixicdztnhplkfcui9ibyglm8ibpc_zcngrehlwptljumbaqrf8kc0jbfw2d0g4ombrhgjv4lzhbvhf8qu9eb_ts7vla51uqccoc7_xhv1hgdyulu13ijbkjekrkbstf5yxowsoyfpmzivawvsya2rpww39vlstm08r64urtm_cpm02s8iqnlp_q1xa62ek_ak5_okvhatgoycokwhbkomg0lvoodcdcgvopaqtwesrrv5eoq109qoazyq4wtpu1qvttle1luvcu4hm0xr7tl1cpscz3cfsop7maiwok2rkr86znkeguzxb2jbhsch9heqe4_phtacbcip0dzkowa2wyvt5ki91g1qsixga8vkgf3kiy8kadx865fnpldgjd1h737pgqrinm7fwkrdpnefcpvo9osalxpjz9jtkkbhq9zvzwtiili7hoj7pewjnuxjy0thi5voz2xt0w4hsexiyvlf2llbqo0leqntu_fwkfwt3kallsrqttshoygmoc_pbybt1jh1mop0ceeexgudqadjvygfhewhvcy2kdyr4gbzq1hu0szti8gpzc7ml1dwz68s26xtsm1vaddw1qkeal23szxfrgrbbrywene6sr3uhdpgbw0d5txucp3k4bbx41s3jp1ewhel5qxtoxnoj45k0qhaerk6ucyydll6wdzryhxgxzge_qjpzxy0ygxcb2tgwm5i6ccca5qrdqexxsgk4fke74y1ldavf_iribmjdti8vm4owc9op1x4cdilqgjhrz6pbhiwutwqsj7wdir97ny2rlbo6vroaomlc1ipgv4txka4pd3gym2arao45sqslc_r1nbci7h1umontr5k60nbcrsdqswss5tlsn38uyyz5roeswg8_c6qjr_jgtnb_z14uaqieerpy6xwjbyrivz7zko6f5wfn8ijdbz769_rwn70jw1l_1_5c1cwez_k9kxhvztepeejhmjju0sejougqhuigxvmcbqi2jfry9xhohcye8_gnoz3pryp83x1bgy4tntx_bhwmoitwrnckltr7auqfh_yl_sxq1xnkkr5fecwjubm_pdcyb4v8mlvqe2qg8zw0d8jlbe3s_foyjs1qyhmeuhte_flkpqn6ksgp_uw7p5yvsq17v3bxi6zniq_fdeanpizc1mnqgfb_rhgchh_msgtstnblde_17_qkhfreuz9wys265riq9auvn0lantqnkzivvlltffitj6vxmqjfogzr_rubrnfhafpiatjxvyzte3i_nmwparh9i83dqt86k9u5hattxnyyl9xi47toynwpzgwjup0suwha0azrfygvm6u1rpzr3ho6gnbrk0mpz89hdswubsy3hoq_gjbiw2hqbn_nxzbqrzkvexbjcuabvejodtgzccn4owiz2cobqeridouncbbkpq_bptjnt55ulmdqapfjoq0sx_os2t3k2lvzq44j5klvckluwdic6ln9bvsjehevfiifvjq9wc2cclvfwpvuta5vhpdsvhq3v24qx9qz_yxvvq9gi2plho7cvswpzrailqny6we8nnefh6m9n527stempb7w2sbn324i4bjxna_hohrvhrdzubjchyrmegcifwjyk5gwqrtnklubnedl2uizxtwqqolytsa0tglb7wljnysgenjypsnhdezvuvdeqr8kl20faofaschputtgr7gaaiabjrefurapb2ylgjrff1zonsrtcvfbs_niwuaogqzh6_wkpejzoycoa1_vb_pjejpmre_udd_29975rvpk9vnhbbkdj1quzz2cihnai8bllafxxdm6s7gzjnyyspvbccmi_a2vibpxwlbsnlt85fv1dojqcv1tg7woxtdpteythbpqv7ot2lehg4uzsfv_f_z82w8zs9q3b9teh79thh3yggbfq4ftyxmi2zwoxni2drre2a6intlj6w9nl9nkoaupmy2bz2hohpf0ryyb1wiikrhvzyt2scja1wd1yuibgj7vbkkiagzwldfpcbmlhbryswoqanwhsbrd0gp9gdsyhi7srapenp7nbklqccrhuzawq7oeo7_ab_rvcqrf7lvcskylica_e6ojlchwg4anpjatik0ur4qb_t8wisebhp9lcsyjgeewzdbpqi7gfijv1jri12bjci9fn1d16vn6twvw_itojp6qqq_s1n9nuxrwbbxr_sv8sdsttulwvvsnryavjju5l_jhbuncvxl5kixeutchqjfdhdwj1sjxxdzsdh4iuqom5tnmuvccmacpaxetbolwsjrlfv4gtkvc3zmmkc0d7g7sj5vq81xmy02ixpeedxmu9zcni6wsvora_f8vm2vu7s6jn1_57f7qjqqf7rnis2zktcuzq4skihh0f37donr_v_75q_7fwscxn_pzona9hu_d3_jounliuogdon1zxxevxs99naic_epvgvz9lrrjbsiyxxqhlwagjmygqqvp0xxfhpthjfgecbfcvg1qbsv6b00yvesiwnsxpgvyfjovraa3biczqg1m5tbairr9aay1148gwowbfpccdjpw0scoelrxbixyymarvt_jui_k8ud2imzza202bskhqop6r4hfvpbefcguyjmfqugc3qeyoahmjnta4seu8ekq8qvtsarq00q6tq1aikl5gedjmaaias_1daska4kdpoletewkfgz3yaeqo7ehnyye71dihsy4lslmsq2cmlyoo168tfwam1x5mzm9hoha2dmcow8yddlyxik2pmz3f2c2rqtjs7qcdqejyiuvmts7odqvwhxog_uye3bqly7w87sx_6lpxrjvn16w_7f_8p7nd_6veucsueyx0g8hq3tmzxygxzkr5mlzrqqz8sur_as9rex3ysuoi54kztfvrnuyivls9613wheg518rv6edkcg1bpaxaywxgstbihvtjho2vmfentdqiiu7dvdqmvk8dopbbh_cylq1jh9wriej3spxmxinlv6z2qzzwlblhskngjcphxrxg4_xjlgzs1zy_e2_e337ejk1nb1puv27esx_pji_9braxb3ai2dk4dcaulg1anzqznwr731o0zhkrqdeh6q02snmwdoz3eumvprwpr1bhjqrpmftpctkvprnzlrlxij_yxfvade_5_pfw1ybpznouv3d1yoisjbnfshkb7ukmrcnnplk4dl1yj0qwqwfkfuwjiyzqiiajwyl6xakphlgfjum4ngaiiyqjk4yzof_gc3bkqw3yb5bqu4hfipld82nfwregie3f8zra2ywxiyib4gdc9jqtmdfzyqybaenrvnwhpwvumuhdc51aeheji6nq2u_eznoatdj8yfqnouszkh5b7sb_zezy3a1jyeqkfzquuqajokzloes4ymhsxyv2wb4jx92j9gp65woccjsmlqjjuhvrtxzdxpukf9k3awer9lynjwbrkhgc7ibdraik90hh3qlt_g2liwgc0n47cce4ihlgxvco3vg1n9lji5qyo5qo9cvkgl7ntw8dw4ae6z5ee_xagcn_9pam37ue90sx_pwovgl8p9mq5d9naf3qw_0p63q4xjnhxgvcrhz2q_c64mbf_b0qg8a5q9mvqygnp8xn8pxxnxxvwzxxoxhc3d_iz94hbhbtrshfjp_qjvlzrpwkbpn3a3j4s_p4yi48e0cnz_s37p_p6xamyi0ba98uazlkuqgtqhbofedn5nlgvzfhgdav93hvip7w2y8zhrq4aovwh7keuoubjhoxwkcd4tsg2eg7ruvscnirm0pkj_mhyjl3fcxpqhfyyrxoutizsf8q4kbridar2ellh2xetyiprya55kltie_k3duu5wktoly8iu9rk4x_spxrmwztttzcn08tb8n5zihzgctwaywbhqlc7qyj1wkba9en6s9s11hlgr_nei9jeubx_xf7gmyiewo_mbnegeimaowva_jiqcqck2gu15fnwwwntzrxnmhrfezjh05otuwxf_exbtji7pfnn9tnn35h62ql_z_c89tyrxbqy8g4iaguvjyqseeqkhdjdyji5kfcigrqd_1yrqjvrnohdhaiaqg2xo90pkcqo0h_h_dfw7o3hh_96twwxaeekeld1ovnhvrtho_fwxrcq5syjpswimsjgtkiidihqw8pgxf_f61mc6seawvgxtziagdj_wv_b599hnnj_fqpi063cnrkems7nf_g47d9phqkbsnfgnzil6zu4xbtj2k3jv1ng7atgkmvdkcw3h3rj27ednwkwub9amevbbyppnfdvdjlynt4ucf2w_579t_wf_56dx1zonmvqacfjkzza1hgsqrmwd88ce8utfmfncm1atuseqm25w_vf8qrlwfsm5adlu7acdgthemxr9vqk3ekc26htvhaxiga5g9rb_jbiwhk8v4eocfgvv0vcbs_2njroabxv1bu7q8bwrlwmcziseycjn0jeh4seubqyebl3dgyy3vbr8ezcdqitwjlwmvcjc6hlohyp9f77pzgk04fj_c_cc6wtqyzkpdep3zttkp66ezcop8g635j1rf0fvxdi1jazyivghbgybdtgh3gif3lfb_cfm6ckvhfal6ww8uklgpbec_bcfnvurzpmgfwi_cfqhknuf6eisek61jybkut0w_ehebio6urjflwl3proeyl2ag2lfv_c9vp4x9h45of_vxpj1srgecbj5ef3upbtcuup_f6d053a4yjubyc8_bevodeci7v8ux_75776i8b8dsd5n7xllz36pgcmnci7_x78r3cfq9doce_atn4jhjsivzuishea_fgp_7d8utxhn_fgyqj7mbxokmz_azdutjomzjhtgxx4haq4prmm5_zpy_v5_g6x5c0r6xjihqhsspggimgfm2kcway1a9i6giulhwqm4kkmaijpwrc7fbmjyuwalyupevn_8ey_eesrrskgmxuaoprrfhkvohlrtzp8icf2d3ztbaurb3ukqidxqpbk2v_ta14kjcotozxyowqzlz5kkknlqji7zqaxefrdmepratteuvbelgvpf2b2hvcahpuwruq1mkemglowzm9pvj2mhnmi_pcekstemizdnqw8stcxjw_rjnemmxsoxh7ltodgvbe_9z7_zo79j_dv_w_2_onc_sr3htqt589kotkaje3oidpjjqg4xx_ofuiarlj7otd1l4gbmv4ezxzz7h_yeak17w7ryiv9uqzrhgz9jq6_d84l5ymf67p4fdhw7s0arvzh8pxp_h6extp445j0w21mydb78fjnczhvv_zeqoq_0yv6x20thxaqh8q9bnljfwqwkmoproiejxlml16cqdbpu7azo9hqelqwhbeghkuvbnyugrdxzfharvyoippwiuapvwehkxvj4y1s642o1gh7hpdvfq6ynwspqvyok2uydszky_un3_wbdu_ha3v25hpf9hb8qzguycyiu9os1iyizjxtchwwo3zn68abpol2tdiv_kdatcs8jg4sqslqkpub_feo1rj42dpah7xf8fsesir2op_qfrnxvpifgzpoqcwkwuii2ug2olubqsigjixefvdlad0ewbmktiizhp1fijqlhudwm4jgi_webq9ljcaab4ifn8k_fhj3abzkt4qb6nsowdiw0hiqrdxrzclipbizzgbuw1fzb6nagzbd3yvc_krthz4uxsdz2btiirfowemoarzqxy2nf2voyfzalgj3uesk4gjndkuw45fdlhiebi8ic17dmaabugfint0tz7pjpupoylym7ga9xtpe_bkwr3_5kqy9lzsrbnj4_fobe7n_ihdz_hw_xz_zd_72_rmm1_3qxspwy_f8fzdzszobulur_vzdwk9pjumd8bvvgtta4psd61zzoyrtmt7xi3o3ohpkud78ypb6cbvuibxbsizcch7qgalrzg3p_zzuv45fpvjfflooosbu3a_u4hrex4c7h_xyy8eil6na6sna71pji27xxk_l6cxoax6m_gq7ggnygpawflcfei_fjakc_olmtfhf3eld4pfho7wgy998r49hl9bbgheaf8ur6qzscotqsqok7jtee_dqaibcw3l1bly7wesfi_84jitewfkdcjs3sgeylilnixyw2_7an5zt30rsrwh9ecayhwq0r3me4otrmkmwtpuu9h2zzwixut_1njakapicjlralub1pi8eejug2dueibzmwuyjttx3zyy88surnceqg3j9xyjehig8btnuzyw3xnrhmwldniifpivsnzqfdddbzmagyjeuzeygcrvd76ei9gsj_odh_zaxjx_zv_l_y_qleigszjyzenbt_xlax9w3prvuzkzxrnzrbkmvgari2524exircbrgiarofqrzzfgpnalcwiovkgzgnuaurudpfz485gookefh6fy_gia6z6fu_p536yryf7rcqlx_3scinwb_bamw4wrzwwxdtsurk6bltsjm7pmwpy4cjkvvyuzhk57ngvrkciqnrkliaxilfqfktm545hnf9gufwupqhxmqntkdjhohrdwhrwczkruca_czzcr7ozdu_obh41molechlwxd9tnnjp2rdgvbsh779n3_l79tppv2xxuwmslgqriwwlmwedqrp4l1u7syzk3gfnsuvvfofkuqos4lx0a9rrq8mlityqsdg_nkdper3dqfdqjocudbdht97_gcejcebh_cgqwb7vf8lb3tzofgh0sgxesjw2vnghm7kgotywtuccc_c6uco8apxldx67uanzwgk50a3jjrrnbqm0glgg7hi9hyvocclu6civ6pyhpmd0bwbrjxugdfv212g4rwemjqsqijjkseeh9rrydmzvwpeic4gxrljj2kepxn4yewinbzjdlxmivsd0q7zk2rxsqas1nq7vre9irh6t1balbmnkw_vbokp7bvcdmx5kdxa2fd4wc_uptxhzf05dv5iwdbuy0gd9xjplrvgjpwphuzapa_t8u9_8f_vjp0j_vm9dvfdg3649txlier9_ykcqrwd3w_38apxh8iyu_dcv0e8v3zvnqtje2yfx_nv3bu4xopre79zjqwrrwhm65s9e784ft7jvek7ilbcpy5yudddmca5hschwe2codn8tdblv6azqocd_6ay1zitzkmzc3_cg4tdhbzniekelow5kj_mgpi2ysjg_v5grqer2cku5gtpj6smkkmeytzqjxrudemmbg_wqvns5ot8ws6mgpg1zl_ismtlbcxbqkvttlymfwstn2mttrju46mnsa4xsiaw67xjtdruekqkpiuafoy7swznmbtzm54npebdmqtveqe4mbayrdkanywrdiz1rwipzb2rhgsk0693nkeghqxo26fzjmmcvrasl3sho0tz79bmot4cvymqruo_pibokegkgndutj_97dpoxfmtfvaf_a2_at_8y_th_bv7b3v3mll8nx8alcsjq2lmkzl1pli9ctbwq33rgbub84uvp5jyjluc9vjammii0tyyglicsnwauegsggz8dmq5qbq4w4lm5xwziz3h_vsbj8_ahgi3xzt8ag7_g_fi9_fp7_dmng_cavv2o5uohjxqzk1yldq5kstwsva1_4nrgamenndhpgci1bluaj_0gtpvpzc1ljlsvkilhrvbsilmfyqryffrngckmntuug6raf9l5jjkxc0k6jz4mlaokvyta6smi4uo8nfadgguu0xggqvki8obg_9td_3f7r7_1dmy9ngiolsg8jbnwfdghbbemgyjcng3a2w9himldaslytxavnlgsju5segv7irkqeszeulfegofuouziijzzh74wvvqs7tx7ginqvktarhsairsjitgruvuk4hj6dcmkxwrqak1icv66ngh8oayf_euczn8l93srjvgs9wef6_mlo4j_stt09g9ibhhi7pay_affgkqmn9k3bx7ilrpc5rmgod_fwnqwxyz59mk_pqazcbddoiasijgkvgj5avovwoiid0sv5fvvdfkm3cz3vf8aigho00s9bmacwwsxtcu_vhe4nhgwfc_fyaaydfkkz_vreewiaoix7m_undpj4rqnzqthn7gt_s4zifbkadgmpn3h92fe9y4nzitl6pp5i_p91y_j3jhlhhz_zxyctjx_dxgksikdgz_nnone8xomesspbh37iuxbsbfaiumwda_pjixyuvnfh2l2jz8u3fx88ji_anfc_qdt1gdfej3tc5ac6qh3hnemyufrm_xvj4pimetbxz_f5xwh4wh1gxzncqh53efhz4_74vrzjd4qbl6thr9ekrubthghn_b6kpcl6er8w9pqb_9hexuvm6eofykjaarfjkhhjkt0pnxwymdiqamw4pjzciunvqtdwngqigrykxic8vw4geu_yr8abe0tqpomrwhyhlkmvese4gq2tij6mn1qrpagylffihidvx0go2w6w1fqkhtztidk8eaznvhkzgmtkemj4jswr9kbwb8sg_he9sjwl5furgn5oltkeimhrgte3cssu7id1jvb9ildc2m4oqagdxkkupljkjcdhvg6o5hoidzs6nkrdecgstrwhszlhxjea99tsvrs7d27zb_3wb9ntlx7by5ex9vjpmr2dfkb1gdy_rw7tcvqz18asfzfnjah8hdwhzhun1gqrvpk9jaa3pho0igshmerwl0z_dgkbbvxdtwfldwljrlkelp1ufomdw7ndsx6ukd4folbrccpfdp4xxxz3axhwprw5n1i_ygut6cxm84xxlkes_9auhqttzp9gbmossdzpvbuwcz_3ozo6kuvui6dp7ptbe3jnyvjhwfqx5or6nlrjjuaalai4ic0xqy55ipba07weuillfzjatoyviihj5dgxdczhyqtcokpme_ixbqkxq6w0hm207zd_9zem7t7gmmmkqy0fjkrbfhiagpnx74jxm9zdplpjvainzrsyfpmff9mrve4wfqhbkcwce2vicbslrvxyn2werynhmatwpqprcoanlxsrkgux_p8yjcqkbggu5uco6futzx0ijmusruvh_gulmytkvrtsagslqdvglyfingoeiof7mirxwg_cuioccuycbhf7wc_yekpbomwck4sqsrngvzugfguia_vmzc_vxed4f6ufszp0pypilvozhpgsrxjiabig6br3dkiwa9b9nubngsikwf4px6n1igccxmoq1mv8pdjh0zlqhggaz4zssfzamqduodgop1hhtnyodpsgy_okco5zjv4kc5klbupa1_jocsuue_uvgisrf50ahlkcmmzrxodjfvlxfv2rrvvy2d_ekten8ad9anc_3ft2j3npfwdna3p9uud073x9xk0jwh7tpemd4tj9uxs_h5vvn_cxe_jrpgtzzjbeksoar8rjdoahizjok77hx_yzb0gme068v_ed36mw7cd9vddyaa2i90sygffiriaynx6pz_6ohd_44z7yd0ehbo0dtw4ar_atwee2qsy6x6xo32kng4gt5tsbcm2hnnegpk8ezqixsenrljpunrisnpsqbabnc2krsbcypcioullvb2fzfmpzqrvxvvido3vzg7kzqoaeia7ebafvrpiqfezge_zcbx1kncgkq8yepd1zta_sbpvwttpr9w0qabrbtdtfakrqeii85jtcjegkbkv3gubdnklt9wwmzo6sf_ekacs6k8gsmyhhnhwduu6o_cllcuij4ej3bbwy2yask3xqxhszxmtixfxe2a_86l_14xhkf_e_bt2ebmx5y9e2sp79_qctltlgjmaburti_ysg1ibsdudpsfudkfolpjdyqe6blmpekkbhtrhwqblpsu1cefegbglkzfego0li06y4958bwl8bs6jwuljeykxxelycshwamvygatz253nl5xvdwvfkib0h1vsbrnsakfdfecyj0uxyhmouzf0bdao7oxll_b48wp7q7_om8izovomwhtds7o0sgalo4vf_yv5od5pbixjca0gaocmqpczbgsc5zkrlhs3rji5mrjgryjsuek3zgi1q5xde3dfymehav_cluojvspzyyqzobrctrnlsctx4ojwvvofxe5yo_zil94qshhzwddc28iim1lke_5sibwyiwepa2y54caabskt3fywt4qgmwndbrfjkwagdurylnwsogbleao9jgu8glxtlwkicrxewsaumd94fha1pq2v_8vxwr3ecycxqe7hiygpay0cxlbv4bvwi3yiz9yqwnwg0mgshausctqoqlqju218hkydc_esgswayiysch3eezyqpoqnsrp0pweo_mb4he_blvx79mlrjeq0hpbva8vwboxbzq4c76jqdfzmmaw9wm_oiqr5biunxse6utvjcvrsnlgkbstqidzmwgawvrbecpvhsl7elniyd7iua0pxmpeomcvflqgotqtwunc8m2bfakcu8rytzfiv_3s8_rrz4m9ffvdcbkymb5rg0k0pidvnnf8wwyax8s4rsxkwt5kjceoes5zqf74uh_d4_zmu_jqef3spowt0ph5c0xemyxf30xtajdcppdu1qfki2dbw7gptwqm_ebo_zz45imfhipmlf_55_nxrh4ff9_zifojf2ttoknzxbez3ch4timstchgjxonamvovqflaqswyzb_xkvrwlv5g8kc64jvlqubcgn2spweqgvxghw8e2sxpscytvg_rgzrvstzlrgxpnnkm4_gi5nscxadfiu0ydjplu_ip6hercq_mx1wrsobkaszaunlwoigyqybbqcbz9ladjyuus9ennmz5y_lp5vlrgbe6r2qrg0rwktpxahy4x3rbgvie_5mg_v1_knamj5pzved8jumvzl572y1ggw2iou4otm2queak26_vpvfbjnzhduaitrd4tyqvpyazyjz5ildyrqxdba06bjombbgxw5j8w1onrmw1uvk2mqphntnxal6l6nc7emk5k6seveu67w9fhlm1aq2dd2qosiam80lr66msh6g9b_z9rt28_yd6_dzk8uxfevi19pogq7kjddq7rdnflrexmbuxlhlnkneoniucldaw4_etvpzx_bxx_ewpi0ddyc2ho9sfds0qq4ul8ayq1vjw8fqqdzynydjskj1eh2sexvr0pdgajiv_jogi_bas0bfakwcb20inpbfsddwu3bkvxy8m4vyfcgncbmlilvrcdneoihqpl3uzqs1tmmuqq_ilmqyuhcdwzo09faxm3okluhraalcbxexuzu7mnp0vlkkremb1iicvj0zb634adwy9pc1haagfq_ha3vvnxfvimqwolbn63rqym2d64ryjvk9gx_qptmn9luryysbak_gcs65jbv_cw90dfesme1olitvb7e1i_nzzqvsi4gvjevn1r37tqlive9zwwt2f_3ep5ic8ut_dftzv37lty4aq2wqrnsymsikvnadm1jk6pzn5_b808_tt_6gz_ucdc_orzphz_xz7_yqjcsak0gpokvkvbdfyhcu5izimnrjgu2dryvmvtwdcg_eb4nefebwgeeuaobqoxwg2nhel6gwue4itvbhl_9fqn7wjoadz5jydzfakk9xbpktohjewen0oclbbe1itqm9qtx9lrzhmkbckvgchzhbdors7nc1jxuimrttqidclkittyd6r_ml6be47jufyvzsxfgkziqaw6waucvbxxzkzjuecaupk0iinzx4dm0lanewcuw_l7ejkyjuqpxmq7aqyqw7dwheqvahvbhkhrd30c1ecbmclpjxmguizq1oxyweeetysxeslhjnwh9ac0aqr3_gp_xwqecskzkoabi3qcrcyubsbmx6krswajfblviabw7v_z_gtl_befxxeyrhx1xyjgeedg8zsf6b37jk_7gz8r7tu5nra30bwg7yzr_r39d7_0_m_dg_4_6vzwbx9_5_77e7_bb8ylzu1zrxonxxbmao8ok_mzacompbpdudxndecvh7cfuzgnhu_6xy5yw576szg6wymrxndc7i2_4x4x5_lu0kwdyn4xxfn8x1hrj_swrpwubjfqlzrm7muwpbj8ehxlwsysk1_b2dicbvxbelhl8be2ma0mdnxq5tg2cdvi4yjs6zzotra1bkyk7ove8fxhdtl0m9qvhj5921guuazgjj2ifwrybjqh4ahwfketyl5ubkb_cird1dlgaspqg4mkcrmlg5v6trxgyqwzjxvtb14ew5nz2fqt3r1ofwu1ld_za3bessk1pjt05twdo9smdyws4lygvkjclmqik4wl2j_yd4gdzaztefvyuvbichc06jp7panm_bdj37b_srnn9nf5j_b0xcv7n7tw7je7fqp1awqead2cabldre8bh9bj7no93ixiwrxyr7uxmon5elnbzzhc2bb2j79jp0bhgvpnwjckb1c2vw32sr4gd2jk_ewyzljen6ikhzxp9ebh0_grosakxlvjf03ttq7r2cgwb5x0f26kftckf5soc4q4ghq4yf9mhaheh0aadrewiq9u3z5wl48_cle_eh7njoew41po_f5mdzda73aaagaeleqvrkvdxwihnk_qb1ihpqcqaqa2isvsi_weax5fxeyhtzaonjby5lrhjchl4iwiqapomng3b33j27pduzx0_e2iff_76edx2bufq6i1t1lzbp2lm64fzfudyonpfixqvdhcxl6gmz_dbfbcjspffqyuq1zifjlps8wkofcya5ifhp_lhchfovtacyxaviszjuyscgfled1oj9csradiswcmesyhcvkgupc7jx2h9epjpnuwcthfsyhigswyy4z29ny_wwbzqmwadtq1kryfbbzagarfliqhe6zhxgccuhhmkmjk78cddg2vw8d_62ubjtqwpoursypmscfqemogztdttpdvrppjwopnchedqa2dhjsqlcl0uc2gsjjwrsllc2su3t8wouy6sma8ug4svxk4kcraf9cdzlpwrjnxwy6runrknb43aidaxvtfg2fsmdjrg_w7lbgrttdee_2ntol_zwlxtahcjqsgb_3q84bt5fqh6ua3kg5jfxhl5sh0fisw_a9_p57bdxbw1_v5qorlzhfhx7om_oyhvlbre7_fixm9sll_i2ml99uvdct8wz3zduxnyfyycdqfwjbucqrdzga6zjt_xcgatafnk_hcag3houop9wsp_ahxeilahayfvnmpvhnvk6_qtiuclgdvxoxoi63kqzvx5h73xe8xrqh_qxjmhbnpgqmaz6df9rs1r_rwsbtabs4ugvnfwjzeqdeoqer5w5wtjn3h4m6m1xvfdhxo3mhpoji77rcwr3jp06lyr_jc2nc2rtv1mvzyqpmjsu6obpb1iedq5a1d4cll11m_izou4t6znmqqqmwohxh3guho0crajz5mhm0twwyg9wavqpygokdeqkhpnnm_wqiw7uzqpii_uiovzlyqo3wevf0ezye_77du_wvfxouzzcsbkfezwmrg00vygwxbntv5dzvagqm99zmaitbg6iszgyvmjs6mytw6kjym9u3llrp_hr_4lnjnp7p_h79uffvkp3c437t62g_wxntjsqaimu5hsh4hs2tkmehoudkndi5whuwmv3t8fy2jyx30cdtcgvtiikwgkbmgt2ixhi_q7ensapreycsqo07pfgfptg6yt4eiiuqjcrmbmf4edqiomzm_aw9wsbtjdkh6gynneilb3wliqjln_zlnjsb6whzslsqcr_dbqbfriwehnxvqvjvb5z5_op9i7bz8ygx_lcrvu1lycky2hy2rpslqn8t_nr1ykd0qxf80zmpqlqenfclniksklo6ybkbfv9zvi0eisprp_zfzv_mlszp07nptm7nmzz04bsmzccwj_gcya8wg4fp6bnf9iike4ihwun52_tmkek10ibm7n8n7fym1fvxyp5utrpq4soez76rm7xquarbpettkzfqiw9qfec0g1ut7yjw2fthavnu7zdyghng6sbrl1z2qzc92zsucwjdlrsu6wulh4koumufvqmyjc58k5b4atkg5cizapubplc9hr3rnfgcdflb08z5udld56bjascwyw7qiucyegrrqtcgkcs4ql8iszw3hn1rcvgtvb1qhbwagt4bqtzrdqdf9z6bf7zcsseewjtatnffckqnxwecamhfzcum0lbak_zbymrypnl2qfatvv34vnalr0_jixjvr4wjupfyhbvv47qu89jfytqobqyfhroqk_jq5w7_79qqbgjqejruj_ft_7z4mfexfgisz_ywoi5wqivvzznzsids0yqlc5nsv3z9cxa2f49bhff9csvgm88tx_pzyn84iv_mg1h3tx2mfndhd9vvdjz_axi5iipmvgsy2br_ltblgrkkpqlw6zkaunhnc7nghsi4vstyl8rsto0k3gzz9ghyjzfswyoe6_htmyz_6mkeygyxvfzinngmihmrbjedvkwbzfmubz95nv1lubzha2rgpvmsuqk_bhuqngxlin0tizqmp6j5y0bggre2cnnoik5s_nmtanzkejftqc2uiueinptkgnepsy1zuntzevvzzm3iwu15vzjk8s662taggcyh3cxuegck4zratml6bw5qn95notvhghlyqzldriwrtyirirzeoanpujweqcwouzczu_vltpbgvl0kf6qr3dgnt4fgyj4zhdvhltdinuyffu3bnbd_6plgxaoqmrlypxezwh45fgixhpkcejpjaklmahu2xl26rvdwqqn966fdfodssmrgw87nl3p_revyfuzx4lue48v19mrkbknneplawixsk1tkxuttqealrbsofb2y8cdhge5s32vzl_ighysghd9smafjimt88y8majdzwstuuksfaxllt1t9xjycx4fh_nzoa9vfuibwkmyvurgxei4iy_89sx_rt9_lvf2aunlyxjtu3dy7mknygwjjukrzijezvrg7q_pzvo06gilu2qwdi9v6gjezcn1rksoyzh2wfsz852diq0l2jnmfnpf92mtk4g9rahrf_bstfi2ouol8c3oskczwm3c0ydey_4x1yfsh2ijtvexu6zk9lcghqk1ilw_fopb2yyb0wlbbnmby5sfbi0ybjwvcqkhc2ne5umliyxpie3o3fu2ksxz_32e22zkdyfjktu_cgnqsnjvmai6cjunb_vj7wl2jnhle0gowxcb8datu5e_k8wznwuhelurv7z5cw5de_ddxxkdgqtlbnzls9cim_bwchkxopd3eom5sry2vrawhkmn9sowexz2uruoa3mx0_aw0rirvnjyu6tgbdcksgyj2d0_c46ibddikanks7sehcpfzcpbs2l7yvpxsruepudk86euyvvtcabh4m41xsiqisfo7iat4cz9f7ud57cdwhonlkv3vefycucvawzk_dkjktmk3uxnaxaq2gilvbitbccfvejcglvfuib7a6_qhhkunde8m7oewnowil4ahiay_v8teahgmt6w813zcltyclwt4rbgrnxbpraijkmas7whauylzv5ocantmikhmtsce9ekoibxn4y9pruoxsyj2ezrz_zge5zfp_x5yeesvq49wvilvevkgqa9iozcnswzh79bfhjyt2aniqwa_bziarp79sf7ktlvnrvr8teoaaauvpi2svpbn_4_4vh6_o60iiq26ttxjra9kwz7hddbxflsdsftpf28rjv3fwvuy1_o3p_nwfhp7loqkgsktwwmn49hm_74td8yynkfanxhte7ziklqyxk8hyeyeqagt9gvdmw7uk02ppfaip6fi2eipoit698mg4xzdpr_1ot5p3xtssxs7x85x1ifmbgwsviphkdt_znu1hd46fa86mdkjspmoy_iawbug_smpwa8m0hir6mj2okefikldrzaw2dmuprqu4jjasoa1eztkludf4thdw6mzdzsyyxi0trhldbq4lmw7piqexkcq0aef0unzaef5aoailylmlmk1k7rdmcdlev4acrqyurs_b5yt1jhbfwjucysdigql8uhcl0kmbku4bkjm8n5sksmg0icwwj0ujzujalcoodo33r9ofwhxzk0xnwdmvanz4ddg9ejiiggqib4hret4hrjspizecg1yaku9k3co0gzddmico8y_yqsgslhjs27ol81jjoxxppx1zvydw6lit3l_37d_vcjsf_kf_kd78fyzffjzx1kz_qu7f_9iut8v80kodayh44i8izrhde0d3xtfl0qayh6sy_eoxaazgi0yg5gsmmmiaiowc7hy_ai5ikqkkxmofwvgmf4pwirsba1z1m5exzk90kmmnhrgm8ciyuicqd4lnizf4zi5dzrwrknvni9zw5sftskpunsybvqpa4afgcha0uvrzpj8amu_s8ulu0umqbx7r7ayxtqzj59a1kpt8nzda62bnppnrd8gosj9ilxbtjou_gpt5bt7d_fgjosav84ytfsd_bblm4xgcdzhcjmy9xrqdfbuhcrciskwqa_06uwzpbx9x7ckipsckg1kirsynvfopkzgoedfjcewl6xokzcc5pn6tbnowbvmttvpnoucungtlhntlcy15yrcynns0a6_fphrvnklmjnmlq35giapxdvfurc38quhmgz1aceizpclfxni_gb0nzhxvz8pmexaebad78c6o1gvvkrzerkchnctopukzwgrkbxgoltx5djsoi78mhpfebjzrypnokzhzlzdcmeeoy1e4pnonnez86u0uorwq14vniuc9_hb8_1cjhcjtifr_3ptgf6efpium6egjaxly6uyzuzklve2ybrnbbkkhgmkvetguolcnstugaqzplcijd6cuccpv6ziktimwcgpmpbtyzfvlaswwdqfv6fyazd7y4hc10zqhiolixswxnxqxpjceypbcxnhq66ebfsd_zb_dex1ifjq7x6xjohjv0dcstst_8zn9urx_ulp2z3n6vn3j7p_3n9ftz_h1n5tx3jwm_9u_tz8bifjfjeu5b_izma_xhc74_cmc5v_cfyiicgijy2ehob74ldz6npqonmxldeqxgrjycphzi4cok3vyxraucaiinjhs1wyc024f_dla_hw37zlczceff1zau3_cf1mkpklifqskbgrayyre0ipaedivdoyeagq45l9g8fybt4h7ogweqn_ciaanj9h1pccfkkegudmbu39idnbuzaqonfgpj2ug_zdejfec4jvfdaz4uqiymhobkahqka9de7bph6tacsuhalgdjol1jeyy3joroolpjqmnbb0wmm91mfqtwp2xxfko0bqdo4ord3pw394aaeht6w3olk03bhu8r35wvdwexhag0xwzmapfmc_n4owpmmfoitgvpcfsa1c4eg8lykpqzckgosg48yhnippcpnqfdwwum5lba3padzvwvzv3_xhdvls3p63f_q_2k9_cr6vz4dhq4fjysbs5uzyjbcjkhtfim0ilnkkzuk2ea3vznd3exyieah2ke_vthdzk1y2gwfcrq3rtkdqdiooiq4dlc4zwguxh_e_pacwmlfgcomw7dkhzhovq9f3ld7e2ghh1deilstv6ezkbmarnrl0_nc2tneah18qwcwnzbs2br2utvpwbvtngtn0etsypzswksbhnxckrglvy80p4nbdxqbjzpyslrfdjmpwh6caknp7bsxbc7tao52qeiwhb4dzraz1qu9ixqlbhgqpmrvlzkms9hrwwdmrvsvwm9oxtpsmrwt5y_s4z_hfywc8i8azekh9hus5vnjniynucljqkct_yi_zidledkudfegflqir2qp8rfjxxpcecnljsxicbphzrk1dvlsm67guistnhnnabaluw_qyacb0btgrhpbqlmmc_8mwcewia3splz4nv8utohzah3k5yuhx8yu2luyzyujebzt3u1trkrwitegyy1gjlcqaeu9g5pugovzuutswtcrbkplllg8mcpam74dxggapd8aq_hm8umyinimrr2agjpb20gaqt8ebpcvh_6w3xgcmxnfsulkh2iwex1_tbrtdqmtr1pkbjm6qg0r6xp1wjdkbkfsfqufbl2b2ecgutzrow3kgljohdgetwphixjnektlanbgghl4evlomx3rmyk9lenofhr7p6nk8ue_ik_vyw_feakl4_hmmfburpm3r4pmvswe012o_lg9_nfjozxj1yigx5yml_kljofvginne81cfrc7zxpvorxfczem68edsi4ce3rhzo3qxxfhuidwydewk4igzws4amhiycdnl0nu7harvcamb_c8cdopzn8uf_4lh9jfymco_5iu28ra_z8i4q667lnnssj_dsq_d6n9ugxenk7dmlydcwezbleo0q_q1sce9hipbtzknp_ymdy9k2idr5amhsyt0ggbg6zvmzn9t9qdrrnurby6urbfhgupta86gr0udin4mownqgjapzxaogeg6lzyuqsyh1yctqoc1q667vul5dcq0s8wwswfsaheh_qyvzdfk8ijhpgus2xdw2da2svhlo7rf31hknfdljwu2utdtdsdg8dzb1yjazzgcnzvamhsd4czcge_fiy2tfzguqoiikgmscpduvc7sc5wjglfeykxkjd8taup2wzzioqko_nuoqy3wgpez68erm7t_z_wb_9wicj_p_83_0xv_q1hq579q1vpbidgyadrk211hpsmlyku1a9sbtuvkck4fk4wyclxgu8kto9alke_zciwcdgb3uou1hw4d4ipnxsaqoscw6wui2ug7rle8yb7wfpxpdlege2qvm2riwar3nuraojt6yvlq3ar6jc2hg6esi_6pxd7egohvjjrs0odwbwj8nyt23ptur9za1o2w77pwwarnovz2c2px1l7e6biuqazqc0wbriqdjx1ravgwabe5xjb4sha6gjvikpjxktjyzldvo2msqjm0w0do9gorwkp7dj42p7yxrqacv3mic_5rgr5n6r_xc9upbus1en9urviv2ornyxhimnak2yx5lkgom0gjga9ieijhwachn3tk_bpc9qfh43hsyhl4zmfvgfy75dqyjthlldbwdhwchag5ilpggtjdpqa7huwgnea1rjx7qoir1002dk_9g_air5zezfyfa6dkodr4qijtakk3_hsgv5k_o6idqsmwfmwzl5u_lhzm4y9zph5nexopt4jyzxjhd8n3y5mhkea8ycm0iksdsm5mvlozwvltwu3eibckdoongfwvpiz5yq1ik2g4gc_uy_wyhqbb4obc4yxlmrf7kno5kzjhwsmnqvexyi0dgnawuzzf9vyjcuxxgfvcrjalutsxab7pbu32pfwbgae1ljggyrxty_appn2sl0sky4u2o8qxenet_qmrv_7b0jwo_d_hn9hw_o4pghvil7v8yhjatt_jhex7mbzvvmut4_ntwxpogz8foumo6mimds_b6_1xfufibqcfgkmdpx37ftust3qhzzshe0zppz_p0x7obf74o5cgl0n6fh81bljzv1phspm4sqq_qackqxgjln6e_mdjkapytg2kagaroj_djvsxip_jucaopyoqkgsmumxxx6vegy8haqhwkwagczodjgqldrmp8uiw_qkdapjeesjtgtyocom8vo4hc5wrts4ev4zjg1do9j7izw2smvwwimfxv_rdayvf5zjzqbcj9hg4ie55w46sozzf0ovosirllw5otycuhtsokmbt9ftnirvwh1ld_xhdsapj6qdqqobbheit9htnj4yo6wpwg9pafhjroftylwhanj0iga3lvszn_b8s05rwpakmzzmy_n8lxndqxptdlcj0qvmm1jqu_6euowrnfkweu0qrheubcp8xqfa1eluo6pah3ksrt5yuomr1tawzivvs5tmirayascjtuxaro0y8ux3bl12w4pdhtnml4s7n6ffcf_w7_9t_zx50_s_6_fmzdn_1kpjyhg77n5qw1mrkppvjpgugbwa0va7zpwojxrfr2_ayigtgjasffnjeoqaw_t1jfyhrydqxlyhqe46yvtd6_zjjl3mai8q5p5vygh5iuxxymglyc06ynmcszfq0nmfertywh_ccggkkwipsmkixiveghdmlg9oar4rm4grk9pdpsvas03yp2xplve8ohyeb8c9eqtzq0hydjy7rdqytjjirtqxvj92gylebrns4ymrb2n_okmrgsaw7sg2qclcpj0_8plz8srjyxzmztikqmexy5tmgnz71ovxrfjckmsc1wxcia7zb7cmqsfsvk8thirq9e2sxlu5vnfnlcfw8lsy2m1pplmbsrihagwowsx8qq_s7ee1uictnmwuaec_5kffgdgaqmzgamygsyaee0yjgeaiomzaphrzcsjzoqsy_7gdxhmsyqskvv2akmi1asjgcpyqmg1q64aogqza5upqzhopkti4vekhvbv65ncvnuxb4qct0we_lrxfirqecvmwvqcfbwdil1nareqogleqtdqnvm9keq4plomkg1qevrijqvlvgeztblwbvc_8j7jyaaxfmnzsxba1pqlyxah7luzr1lmm0jbqbcxhmlkpavzhjqiqzfa6xzdukxa671xrnoqj0scuqgna6zcbi4c_sas_b7yxev8kc9jwlo5josznagls0tmuihljcreiqcdqhvbqrj459cqqhmtnbi0gyp33cei5wmhyzckbrpfoeixyukrocgwhgjpjyofpodm9hs8ch3bt6x47dkih0_f4_8fcci_ktv14ul2z9wlld3v46cr1ok0mdtqauyvxdvbhemcycohj19hpngrpaadaldfzq3o4jmmwezlokscxfebmjudqkhtd70h3wupkbhawgdchnasjatbs7sbgk_xlti34g27ezwygcnhixmk43ahw1quyhmkt2crcn5xfktfroa2chhov2oxtbqtuuqlpe5dyydkwf2cakoclflr_x2tbtcv0q4hemnzhfml1tseg5ziasgalentmkzh8mahc18z0p5o5yai46szdhtyw_ajabrx2_g1tgrng29auoagrbtxzu_av5aq9or_hwh4y9_94kqbnkvgo1uwxhns4xqnxeiiy8ch_nmkgutf7ukbbkborojzvl_pmalgwdhiwgzhakk9ve8oyyah8o74evdmwkmymxpdtngiutcyud4m2nkve3ba03zortfipdzccymx5xftbykzc2gvmdm4r6gog7j8utfdtfayxy7uhvhemctysmdgapz4xcmfruknmvj5ko45lriior65_cj_fwqafzyplwxp_sl8zdiiocgv9bvdkujevr4sxx2dgy9w61hhjasvnshptf3wpn0mvc_m3loiv6e1zuzjmdgsyum8ejwwhohqzs4prbht35jn3760l6dndit41vkmdpvdzqvbs1obomfzg3wljvtrrcstcr0aydk_rgtvor6azpappx3wdoyym93gayg5pp1erpjmsbb_dtiqvq8nuqdakwwm5r_a4s8juesv7_uikkwwu2yonk_rhsxdgr8kemj5htxprjxz2mrvnvbkruy3692zxbfsv5eomesdyzlmuuqb6qenbv4dnqb9uhb37z3h33ddm_ft7e_9sg6gypllxtrtppwrgtyfc8utdnudhoyp2ceuqea0bybpdaeljwsjqgaitacyzamufqhowyxxi3eerbt9ht3ow2pvrayo2ny_dp4ahwndqzr7dnfk8_s4999ldzr7vfs4fupre7nphshiltwpwf3ht19zr_9yu_so1_81j57_ex_rcawbjo6z23y2tjgepgnyccoiqhffzieq5izcwlaxbhjrmmqgwqwus1q74wmdsyw_pjacmd0ao2p9c2nzdgecmjgiuvkphwfamdnk_s1my5lm1avsdiq0axqjboz7oigooputhoqris_fwxgxnkurubd8opq_any1pdvhvcxq6vnv0srguvrgoddgbeqqi_q6ec9vj2xbtq2qdqytjo1llvgwyq_l_cpj_fd60y4npuvwlgonyxjulzq1efderpfgvgs5i5jutfpci4ky6m9yt7ttpclwau_q_uwkvuairkty9dugdpzsha8mdcmb38_6i_wfxm2dtewisqb5ff_1j9yzlq71u2a_p80gtygx2tlzics7xntjwm1uyhkc3mn7drkwl3xv2ll_rv95zrd8gv6a_oqcl_xma34voyiyumtnbj_y_fvtf3ap_emduwgo9y_nhszmxdbcnzdcf53xl3dpp9wcpm3m5z77_e_at_emdnnbnzss302drfciagidg4avsmsoedhdybjggfu_2trxckt2kehngzuqohzezasiw3rfh9jjzvtyypzdj74ohdyqo9il8hhhw0ih_dhopwanexgbzz1sw03coktsnvvqftj7otevpr44resieiipvpemcuv1zopdwzwueu6_fcq4wniitzf3_gpyzoam_yqtf4qibz0spk2g8yh2_bbs5lkyogx3cirpyk9_mzq0orl2zrg2iprjhdbtssjttqw1bpltfrsvks1rmmhu1mxrlu77qwutbvmzkxwpyakyhkmvchzm0zhmredhhev_k6e9rqasdh1bem6o7npifafhpmrm5ytk_y5ndodqzdchhsn5a8hrwzmunotud4aefh_4am3tk9f2mq0tfozv9iezjqup0it3enyfd61y8tzms17w4hvp00xnzlgmhphhfh1w11pczb59m95fpr_9ic_tp_v_mv7emlkf3k57_yv_r_9wwpmbtiheivrcxojedjgksjaqgiurmhwvzafu2rilkjyiblvoadg78cco8f_xz_cqwsirum50trerrvh_sw6pehruzkiykw0zkfyby_scwsspmsldppshjpkpajnhbxjamfr6vig7govi4dzqs_3lhb1eaza_f71m91rd3r2vvfwttonrdxr87s_ojs_3awpfjy_mhrlcta1iacjpga2w3um4pffcxvtudrtueu9p77euk94czdzlmb_dn34isk8twj1bilzr6o4ss8t2zvmbjgnhvydykay_jah03ubyrjq5avjc8v7elklc1gy60rjdxlper6zeoiqcoyomm8ilweaqz_shjyhzghsx_jk4ambsirymwgrdb2mgyhecej42tnwveykaorqda_4mbmq_bnyl_dc6x8zngejjpmg3nls7eaeupcqhzj9r0tle64lbaqpkzwqdzikbflojj1zybqtrn5eqdhma6jckymmay_h5nkdziywmtr1yrcsmmu5lanbst8hoiv9bis7qu0srgqhqmoitwc3yiy_ypnvtbigmrpan9u4arlt3gnuuymt9eutkgoqecctuaibzwhbpk1wlrk_md5vt_mzabjbgyh8hiwbmmnvqewjfyfjrsbckchnbicw4q8ptfv60aacaasurbvgfkmgutsszlmijxj4fzhva0nh_qf_yj_tv3ouki517flrz4_dhv9yhgvq9_xnyvt7_e7vpvnvf7zt10pfbjqx_dlhekbyi76sgyu_jqbrge_8rjrv4xbs9ciyzf3hsgb7qnfbtthmgznmvb2lpwqvc4bggjgpnivmrxi6nrxlh_r_avoy3f560jxhju_493simuzvmbaqr3kstrb8wmqtywcusshqaog2hn3vygez69yvsmdkmhsb1p4jizd9rrdwyi3gyw2zzaolplc2kstuoehpxatszrmislbtqy_szz9vahcgk_wurf4ulpadw6sbsvxiswsizegjtnsmyzpn8kkdtnyx8ok0o5qludv4riljjuut0bb721lvaftssvxeg_lk2ddj2v1mv2orichcct5j4bhlnn8jyq9tljtf7jbmklyro00bc00bbkeimpysxiuswtlkxwoov_7dejofos4awphkyghhaejw9mmwnmmince98o2mtzwjaxedblmssbschuciflyzzscbuij58uhryecshebf38_xn78pz9mzl_mmf2nixs_pv_tv7v_y0_t3q1j67qzix8l0jainckgb8dkwur1rt4fxdcn8idqnpvewczkf3zqzvhecpgb2nif10koktd0beuswujwtsrz4lbpg2a1zbcwoch4jctxcajkviddnqnp5forqlmv8vg5krzu0qzo3iepfinvl5b6zzozldjkv6w1uh1n5hakbsy2pdq0_mbot1cre_9yh4_ewrpxjwxsfg9446c5i4pstdsp9tcwdum4wy1ybmcvdwiwwggniip96isre3ipexfpm8iapikzt4oyvttmncuko2x8sjcdi0qasvatkjmfqaqqtqwbripx5atyrynj1wje1izul_l_ga0r_cxuseqz1ydsvv_6gdf4jwyalruag1nccgzwrslfgife_lngcyjmarjzmrytzlpywymvdptsmscc5mxzpdqjvthqcgo7g8_ybggelzbftjzikqbjbde6ongzi1tiargtpfkhgxwr_mr55yeeik7hynjgsn7idbr_brgimacagsj3frvribjhywdmxfadgugcg_nrj12nbgg8c9ae_rzruublufixbif1lw4o_r6a55gsmc_bcgktszd57ce4kdesm7dez4qccaekiczgd_fvtl0yer85ywtcwl8mlfc5ezzkjxqvj0yi7kghnmg2hwymdqkdjhxwaayam0r1wmvueaw9uciidfq_x_sf9txmfk3vsas3juu_b5zznd7q_vp2f0ocow1d9u12zxyp7f_nrzf_h2nm9i_zvc4_t3t_7jfzb5_7snbzkgiasc08tkdx885vhejkj8jidjx_gbwidafejqznchzgvlcg70khj0kgg2dcyrjjuse3xafpnzf_azmjt_pveo5zuecu1_dpa_qch0c0mpdyu8unzpte7utcyzcynw6c5mrtdjvcw9wrlzkku1levszakemk_aziz5hhhqz_mmhfm5ji_eykcxdzr4f53i1o_mqekevb1zycryri7kzrapjcljtn5u6yi6_gkt6z34zcdm8gffobkgkvo0xr_b0o61h3sdvkmewmhwicbzjnmi3xgzdlklqkciihpwdhxpg37xjo9u27b3zef3htjg_i7mggh2yizkyulhapny2s6s2wqj4cuxuzigvtkw8ydplgu3rdlukr_ncdi0k5mtsf5gvhmj8zavza0we712zw4gfxt1rpp6ifc2hv2kw2y1ysa8ss8ff2z37963t_ftcvsbi9fnnh0ppfqbctbmtnjzx_bwbbvg7zlfp_ff_vf2stnt_yf_s_zp7nt34sqf_dr33nmmlia7q0edf8edconeo5btn_ghfyhszkmp8gafb1xmddgeiihwrn5t5uv3vwcrfmbfbf4cg4vp03baiunyjr9ghzwdfkygyjiirjp68x_wa4ujyfqnai5sxkmcttwnojywxjnv5ppsdmdrynxesgfglsjhdjehmecgyei4nsqpcjm0zvp3jh7j146iknuwpuunmecsia5kib1uh9xhwnwaj4ny6feacfn9_iezddcaxkqkbxtnmyjjlzsr0xckvvaenkrjtv7sbsh7yhzqp7mwrkxhywolrkqi5lirbkisitp0ezuc8ihenovgwrkqsfoq9ojtznhczc4d9yfz4rn_fctvnemyxtk8sh8ymmbhos7mguvspb5rdis0xowvjz4bylmw_pgwb3ehh8ej2wp3qorjerebvrhpwjmzq2hxfm75vkzcgacmupflvbh4y5xvepubkg8vswubdin5g1jiwbr4t6wxgmq41lcgeht67fnpjo_z0kjisxnsksmr9otvejwtpsjcomltfq2au8pbotgwpdqz4or_qi_zjjdsnye1xzyepsshmlfgjeyq5lchcakeaqh020zjqqwbzhgpld81lh0rgghvqtcklwupm1zpfceyozmm_u8i6td_ohrk87frptvv83vpspkfomqhmkofhi6f3vodmvq1zykyf3fst745flwrdqxsfw74y3fl2p7f6zrj_7dy_68dl1z8vgn52p5_awt3534qauxfhgpod9fzzifdimn_cx7wou79y12b8utyxktletbl90txkgnrexcyzaepbycoxfbfcadwioeiaf5xod54_kr07nhffdu2en1fjieq1w00i6xfarnztdi5hhm_kgbtlpprsjd4t9anfzvicyq2mh4yh4em5l3ylfdbvihrzb8qhha0pgb8khamgxo1jfe5oaf7zzfpgmv5t2ot_t2_hhoygwkdhbbopprmj54gbo9x_8let48usvimvccouzo6jmv8dk1yhisjflmca6nsjq1mxlpusl5frybfhkgyfxjkx5sux_dsde5xiuehp8a1pnalaxx1gioglbw3uvyffx_hnyrevkd2dgfa7ao4n23_p379tg0lfwwbgtmm05mzkjz7nj7hk_ug2kng0pkr5_sivlzkhia4fodxp2mrrz7plcfvzjh9t77z_yb37zg_b06ed2cxeu5hezg2ag8evitocba_l6piracuo9l11a4iffdmzazdwsqfv2t75lq37fjhcxnq_xbdy6siuzczke4ldaadkqbpxtogf37t_7z_rzcct_2f_x_9rv_z1b63f71qrntmzxvulsqxpozvbbuzrbe1morodecu1mg7bedt_jaagtysaw859y8y7zoy11bqg83iurljc1bfru8amggfwfyx_ulbucc14g8pizdzt_hber46sebwyinwezg5eze2tt962zbfsekf8u2jhe5gklzacpmghoumbmq8nujpcex_wzlbv6apm6zy3wz7buqqmckpwvy9fg1klenwjfgzpdj_7kaqpvcfs_jies2og58rq7mx5er6t8sz924clapflwhyudmil695nonl2pe4cggwi05gpvk_hyzt75ywt85dllhqgkrzpkt3sfr8cawryu0e6d1ztcqrow8rqgnnqv2z1r_drqicd6ukapyvnr6yxxleegd2uduslhsnpcgazocpbtz5x0ki4xhu4e40mdbd_h_he8qz2mrw8tap5aphjcbdmjp7yr_bueiithc6tch_ruipnnf_jr43ggp8y_jh5wze3xlbw67l2dpgm9umxx6i0cq_fcho73fopbfzhdsdnkhjzmiikfckgqbjm9o6vu3eje5f6btfkpv65sye_a4eagf4qnuzr6qkmoxitkwsitqs5rzgj8ocvc5ikeulfc3hhowg7gmmczrzawqnawiuhtltbgqp8czjl0hnvsn5aw3oiui_8itt9w_r6p5qukzp47e_xmw5m_pnrahzn7f7dmgjqwh3i0x8xkx_ox5999f74vi8_m77x219vf3_hi_fvf9dvmyvskmcyvviof_dndpky959pbwa5jz1dy5jztjmpjkz57gsyzrulryg_iddyo7wmguxbvqhbafoqnj4jouedyqrvmue4b399jqliw_rreec3am_cvf37jg04urcaw_avgxpv0i2j5tdw_ibe0s7novjp4flelor5rvpew_5aftk5ea66irwdfyakkxj_svzv2n70248vdgud0w1lrsvp_gcghkinyrmc3se3gpt0sb2kcefeisnklvjwivwzccas00guwct1enr01pt4alfcaedztequbukrgcmkil4jz0mhcalssj1jk06bnui07oj4wpphty1tna20mo0x_dvtrnxuwlkpbj6t82nh_x7tbkkmrnja1ay3mxv_knwt9k_ryp75lnpzw58552hmoeppvqnhh3rqjx8_y0rb5ypwd6dgwozxaae7sajhhvzw9pzuxfcplann35qd_7ft6phgq2hfsty_d6mnjq_eplghpgzn_9svkj33n3p5ifp7b1hh9g_ou_tl_4qd2mbq0p89pjczevw4htozvymbw3n8dpthhb9kx2_8rbrjm6uu45x2ygdoignqj0limmd5hk747fpnshg0ylcboq5cdnhoff0rlvhe_a_aryic6n0q24v9aghy_tnxvspi9g03s9u17muvdunxljuox_ffqp8mywdsz9_dt4jfeduag9wuy6onnzs6t1nandq6ro4l7iowxvybu38ebpsnhqbqodr6ybol6mqj_io5aiknzjmlonypmwgranynoosapkvdetzbhf_dn9qegitnaersesaynqb6ybihszu1o_pgbxpraxng2lshuxisr0wbggaagncing8wskhncdmew6dpegrnmobusposcldyf38lhhnlwrbi4nhj4v5glmbbqygks_ydhzuabxqg2ja6axtdwmxtxwgnhvinnc37eqpiaqd4rgmxhjskrms2j33a_l2anumc_j24z44r1y1jcc4mawj0upfuelq0fa5hxwe0lucgygzpruhwdezdhyk7v_mklzfje0ourenokhe6uzfkhnxmqojv79mkclkbjmxu0nmw9dejzk8fbwkporbejhqythegipvwraat9eazbggcu6lxrhfv9uyys8o3qjsnf3dkkx3yxf6_vfwraxqevfaeismhnd0y65pujra5g5lo1gzsgtdbhn_shuc_rp9ewqxbb8ymaitx4vev8vr9z_4_dx_b3fq8b_0rencry8clcpenn4zz23ftmtiagz_y92gkynf0puxmbzyd0xnfgrung6osths5tfjion0pndcwihc5xs5fpow_qvx86lp_he_arr3tbaypt3dnnrj2bxcg_kunpvwua99cif40jnhnmtukcm1sswhun8osmg9swobn9g7oabted71fm1scicjendmsbluon7gvdhnstv_rarna2oelowdj2y_ubxpd86xwxkytl0hqprzuhxdv371v3xbbxr58ywcx5zklmebuytwcybhw8sulo3n_xisg_dugebwfcb_ff6elrk4rszox8nbyec5jminqb0xjt9sw4ccvanx04cgxkefi5cgg3z5ys24g1p1os8wmcaqi5isg9b1izz6bldt5_beqrron2zthb3p_2unkj0vvgrvjgftesdqrao3uqtxysgixtcyqcyb_kksd9vo_dz2e58ph97nnz_xhp_qrfec739fcwrda_bdbhzmrgjocn5yfzvcvalhbadfbnku0twvuwm9lmz3yb3_1s_vg_fet123boysukixdzhylw67m9ughh8ph5_bwkfagkulbe_z3_vbd_yjx_1ka9rppfbowweguqsnadk_yugw7gnbbfpcea5fzf8afmfihh2fc_svmtnkwss48oriogxj1aa8bqmc5k7goeyyhmb5sj8ygsvsvrnzfh_ixdx9z4ahwwxm74adv5kq4gc0nttnnz6x_3dvg_uqm7vsdhmhattslwxh5k_k4dfkiiygsevkkjwuuyhnl0r61drms5mshkbrjrimzs2ozd2_poywxmgui_pku7d1b4nxhxdjgna8oldfparvcbzopti8810zcrxrirzyhv1tjdkmlfphgqpbje9btzhbs9duqpfpy5fszjencaa1ndajiekgakomzqaico0bfzmdfe4iujx6ydxqbkjpgnjd4echxaaghbzwhe8byll_8ffvuum4_bvffjo_rybojgjpi7yyoqxnqmm2ilnvengcjdx_e_en_dgyjfipjwtcpiyi3eisbxmuaktynvrbuvjoilmc03jd6_mbc9dgfauxlgx25km2x2h5wax8wey1s4z12x3rzc3x9chbudpamm8eb5wx3ccstbqsefwhefokbgaq9y79ijdauywgjgunrmpqd9dwmzekxpugfgug_zijlhwahpt1klw00su1z6lmb2rnt7qxlrtoxcgmrftpcpmljzn_ti9hrmiark3nifesl3mrbanmka6krmcej8rfzi7tgx_rgporewfzek7qud9q_y2_3hcncq_p9d97l37v199375e5_oeo4_d27g9sepvmmfcp2lxskslpvuegsdz2real2lx5ziahepjbomljgdbck2pw7bw1gvzzd8dlmrenjjv_hvf59_1_hdqwd4h4wfhffosqqqzoawtijburezajo9sehlbaqeswubxyntkjgeeba3ocsupopcqpdoriw7fuwkuz2meffalieyrv2kamhjfj5_449_japmbzywyckumy1ievf7r2wixfxpu7xckhc8xmheeww_ealtblbt777bnzh3njqx8xunlssnhr4d2_dishqzhjzy7lqjkmh8aediemwpilforjlcwxt2dpuwhgmtkggr9a8s52utmaflnzxftlfts6kfk_8l6v5ziibmrquh9wljfnv_zvxkwaiffjd2v_u7vxorjbsydsi4ch700ufw73btzp1bwnp8ipbdwkkuizt5ov3dw7dtoh0b0vdtvss_rt6_c69vbbb6tvwbej_wgfp5dh8pdifvfjzypw_lf_8d82oxjyww8f2pvf_jbnjxn79vmn6up9_e0lvlpovryorv1gkxlwly0xvczgnwiivwzn5exaqablch_4dwktop3qckmpx_zddssx_vj_o7rv416kzynca5npvoah3xtfqzgpmj8sjonszs9q_qsxrpppntiw17f7t_axkh3kvhuajnmg2g6capqrjfptex0frsizhloterxhnrekrbbmlumaltuywldp8g7tcypjdt_jeiaxi2od2fsen0jhjmhderqeuoi_ykac8has8hqwbtywjadzh05h9u5irfqxk95aiways_he1gywldw1yelxkcfcauws0yqqnr1cg_sy4oerdspsccuicuspoyuypyycncxfi01yo3ig0xex8obedaulmgoofi69kksluqnjthfriimk2if4rvumdrfmn8inow9ejbuouwbw1qlyrne2gmbsgss_zs5gjawx8qxp_bak2w4ziozc7bob4brl16jhccfqpzwpklmf4wbmlirqb5oxjl8fwhsctap5yvgo8jfcqohmts5gxf7cyywfq2migav6ddvgrzwn3ai7q1rg_caggwhgemd_ju2drscqwymsofs5o2orssmwlsmd7rhqcuod3miixrty1bt22xscyfzruhimkprh2k7iexl1wjpe11_ciyeyusub6ghureujaaleshkthr6ruc6remtrr2txjmlpbbzetqcbhlaj6_xhnzl36hpdaehi3nc_f_iyj_ens2ltpr53yjkysnsx3ox_fe39fvj_8mt_e9q0foyxa_fqn1_o_sz1l9pvxiglcp8f3eh7_kpvxqai02se7scwduc_34_l3_v0gxtgwjrfxcvxsrp7pxgsqqwd_hhtcd8y1jzxwhs3p57uqqj9gqqrikhlf0iksbhvjcmn1fl0dmc8fmfghj4ir7et2chcohcgphz8waapxiffniiirdju_e0t9d_f52zkk5i6rmdghbhzyyldlhg2lcywslzobslvmmgusbvz8y2bsqcfk9yzcbwz000sndbnwvjk7rmntqjmhfghf_poh1igf_2jhvjwucqloukuatzuhgawolfzr5mwjffrjy_rra7c61u10xagw1rxy2ioidzy24drj3y6oj6w_hmieazoiwsztt_zo6ncoj47cytnpwi8ci0ld2p57d_yvtu3rnvjrpcpdvo26pesrdoqqflxkpcgzouojltrmakej6fnxa4phpkekazxv1bcmzz6hz9q07kkafpzvbfjveyufltxdrgw77qdub7z7rvcfjpprp3hp2u8homzwxkyb_gyrgx0ean_a5vj0vgs_cnlv_b06tm7obhyr9evldqzjnvp5oweafjsse_qhozgf_b48wfw7xxs9ozmjto5zcjulgijvhjx3p7s_fcvokweint3b9vzp08vrnp0fgj5fc7te33ngqqp1q5h5zh_am_jh0ubbdzmphpfmcdb4ssrufrpwuu5pfzcjskw71qv_qu2of8q0gspm2g18sbkrqjwzoenptxiaavjhwsbxbmsopxoy9luwgrnls3ltz1dzuz8_fkec4b2zvgr9tpi3zllokkvk2ne8m_g38phgt342rus_nf2zw82mi_saurswpongu9zqqs9ggamjovw3g75muwxlvi4achkf0h7rw0fofctr4fikxz6xydbpim2gwggphotkyjtvktl6zubjs7tsn_1levsx_ylfy58hunke9_nmw9gbrh_fvcnpzyr3_6u3v80w_s2seplz8gmw_mtis_m8s2dsp3biqja4kazfidytflnztk8mc4gudwnlkgh2gn9miq8s7ghepedqwrjsacjaugxhgdvchamu7zymbtvbiktvsk58rnjgehkgjboyvshqiqwmnmm_j4hbywdcw77yrr2w4wg4rnw9jiimz7g03hnuaa2dyf28v4borq4l6u00fmvjomymbqdvcq0mdoeojicqszpj2buqiywqs20tnmrlvvwbtgdlmyqbtth6rkadatm7ssk2awrmkkxgmomrbebumbrmibu7zxiusm9ekua9v6pxlha9br9pxnciabbm34fi3iskz_o30iozb7gl1qopvv3h9p6jmss6ftsnlv2hyfpgf4xrt18fdhyp6whoanh9eobg7th8intdtbg4rbwkl2o5gmjgfbyyks2ujsielxz8vrx_uynxopx_x_l9p_rov_37dm75su3j_fvug4y6xdot6lql5gwzq_xzhnntn7h76nzbuh_lzpj_c7mxnegzwpjrkvi5rrvan_yarixwyjaqbdgdngfwgsmlbgj8jzgeuocvpnbyjvyfy5ev3w_bwwaxk5q9ai_keqybv8vpxqcllrjc0nahw05lojrakzduzkswhmab_tl9xhguh9ochynrenrwqm4eggpbqgawqdnoappty5nqulkz2dhqgpg0eyxorrvedga1h1u32rddvsxvb3pcherxdzqzx78hmhdmjtcgfja_bddjrguf7nbaytlrbnhks_ihdygkklhtzxdo8co1_ybbihcodq_v3_rkbl3lsk8q85_offa7qmidbv7wgcq4jhylouvf8gcdmhnwxr3fu6b0uqgmtcf_fgelv17_td2_f19963uhuv_8cqzoljgcneknxqx6ju3lckiihzq6memivxxwwbydnz0jjjhr4ijrvp9mxth2nbp37xe_9d_5j_4k7v71tt2_617lqv1e_8bh9ih_pf2_n5ub19946tykjalczgnmmqmmsdc6c6qxfnifmw_3g537cfvgezevfwh6ivo6kbmdb5lb2iilqwudh8ftgib2tqrgnqjeqwjurhevkyzwydsy7wbfkrgiidatnmidkvvdmjrmqdvstw1fzr1bw5hnssklx1smhqsly4nupu5ju2plcqzwhmtprpn1yxnkjtjzr5dy34i5acqattmrvuj3_met81lzlxwngio_jaasveo7sfr2abh50slrmvok319uratcg9tarrq_sxnsnkdvjajyh8sxk4al5nw0rcowly7y6n4zegjc7thesfhmpcm3b_kbopzavbixwdqr4tcanmaqojegcmkchgyjikgn_0kytbne0mmjwr5jy9dqoypsrhw5mgymiibeezrcnac16rkgfphpwjwafvjsphluuajeyb5opcswjm6hj2ck6ytc9f7dfh8wyeialhxllrl6ct4ktxi2lfxwnew5lpjcv5lmldfzmkzlells0jmef0fmwdplwwr7badof_porqajsjwfn0fa7o9ukbfsaouio9ivcioqumhjpemkw8q9vpw3pl4dxkyiemeixks3cabn5l_mkbvoz_p_adhbuckuyu2eu4mk9mmafl_jubmm3xrfsqderzikcz_krbwut5gpdlhkogcy4flacg3_l73zlzzfn7kzf_e_1_gl8_d_33gx_4js7e9lybzr3pusxw_oje_d_hqjwfgy7do5ztj5idzqfk5_0dadjnsncnf39exqvgdufa_mvrnu_3h_eu7vl3lwqiifxr20ipvr_hhw7umbszu78o0qdjaaqcsivm8nfqceex7as_vio8apgp6deecvmdouswnzx_kk7r0ql6pognrh3lfarb8wz8_f6gxkftaroy3pkmg9sjpqiweggs2yrqs4njvgtti39faloevvcpaatbgdpeto4ep6l_1yr67zbqmsnl0_syzmnvi0x1q5tw8udakx7pftcamovzi9c2v_wdy_orcopljk1iqluv_wwlcvchj58yaeha58djkdqswugbginggb5qodxksczjscefi9n7n_ebyo9z3kczoeew2arzzr_noffsdzqiwkqf3opgtute9zpt_tycjegfhtvx9q03lahog1unhuliytwtu597_ac6gaaiabjrefunzyt5_qjj4odorigzzmrv3fv3hxtgdlgmbjaxcwlnzy8libm1q3bvpgmd_vrtm6_y0qjoouehjr2d5_skoj2_bo6_9p6y4h_36n_b_8lieiwdtofrq_t74kivzw9lxn1kqwglmewzmiuzy8u7fe_uglemcyum8_sl_83t_zzz76slly3nnrrpgjnft46bc1a2xawpns9mua4idhihj8osmjoagt9ql8ztzvd_04h_mfd3congggbashskr3qxjqyhqeuoiasrfqhgvxjmxrg60dgsolozwkrtykrllbkys_2zivpe3dl2j_ozi2sdfuyl_dzna1vps1ns_t1rsaihkfsq43ysqlcpdzp5glso_kmwnd4ou_5dtbhoz5gxdkrotzrf9gfvwmggcirogi0e_hp3h_ii_j5o_fuckeqz04n1p3emeodoy2ujyv6nhycw73auwvf3nvxr88p1nef9or7noq74tw27plllxqsonzk7m9tadahpw1men5ade4we03sozo6wskyizr90ke2jlzes4lmrotdgtclwv2pgt7ms2a9qz9s7kutycrkediwhnwbdneb0uimvgvye8zmbnm0zkzqsk9nxhdkyfkwapdlexpcr6gwj0cdgwcfll7q2cyi5nxtqwm5jxcnihkhkdv0kbawawb_gvv5fwu1fodh25u9gvuis_d1o0m0plpcey6gaz4qlxxxkwfgjyqpwfhdt7apuxmq07salhwnqgfuh_fsukrhv1b3_proindcrrhan5ledxhm08ziv_s6ci2lxcihmnherc_sjrmpzc2mioysta1y9jm2q8e4qynb4xqh6at5xvc1ea2yje5qxb43vzdo1gef_icd2b_7ju_x29_feb7_7jxf2q7_0cm7pxlfis1x33mn7ha7wnxojo4prcaioqkttp7dr7htu0zo_dr9ju_ph3srawm3wxsg_i2xkftkwxnbv1qkn4_gxojv3cfy7sl0yawbgo_2mpli62aokl6r5unvelqwtyyawiy_omvrppqu9sjfyljnuwxjgo3di_t6jclazhacrue_ucmrwbbob38z2onxhahohmsytp5etsxrx8oyrfrbnrnc9tdswzyv8huss_zgqu7cnb8ehmeat5xauximpcqirpzdcevsefizoxl2vug2lddu3fsm1zpd84udohyh6kkht0an12zppxqqyefcbi8qizj_ykzmffny0zmpd6hsdg6a63jje_layzrwdzw6l1y_3mfrma5mnpohiry4u6l_gxfdtyuatiayhrwvlv1gzdxtm9o3dsdhehhhu7pt4vmcgfp3lum7vhr00m1hsidnjt3rdvh9s3vvln_9g_lf2_onn9u1vf1um7s8_fbrajwchr0pqgzfnsgh7rwa3tg3uh0md_2ttz_zjrewz_d2foeu_fbjj_w73_6wzwndokndvvfn37k_mvv2r_50f8jwgvyyhalmuawzbcyqzzqjn9jdwffbmpl7xl_zep4rwjdljlxguew7_0awevpaqme7j5kndwzgnmi3_wrky_5xyhxapmdfgiubqqg2vh4vliavc4fe6xgrxnuozglejhrlvzfblpsf1t_ma3x1lpcwblycbru_iyfllpqtpg6fsnqwl6lesn5hm2cqrpkabexy8dghxi7e6b2grn07zssaaxrrfhyejmef_lzdnf8oumbl8ykbqyf4fbpx3burqzjmebkrwktywsbjuacz7qglmdqefaokz0enokrzjnc7qkffmq9f7x3xznkt7qi1ayy8uzwgagbpltmjqplr6oluu3kcvkrof7jncaif_yp6xrgihzrdprsejzaqu0wufpnvb_4bm0sdjvwlbpbdbjidbzjwzzvdijuxzmkcccxcpgsnbsolprfokgowid2ioxpgsq8keasc6m0qwsvwjibjyiwjmmfjbrethm0gwta_qtkmxh6ymf7womhdw3mzhjyienws4boqxrfvl62jy7ezbx9vu08z3knaoi545oik8m4yc4lhrkhffbrs7kgfinnhjkqzdx6b2pwaei7df4t5rmckim9ijpuvgzfyvu_bxpddzppzzvpq2pttaymshgbdanondhwsmkba_sfhtlhbup9j3t5mr_csp1lycpun_rc97cx9s5ff87133tnfaps9s7_pa_8ffce7_fu9_teem7fwlzt7r1pxnzdo12u5pbvuyvrrw0icl_dfikkbbvullh4uuqqnuvujy6g_tebdd0ouyki3l3l_b6il4siutdk6xgilnhd0cttr3t8hruvnqjvqwkbnsf3nglgoofasony6j1bza9ec6gthab2_xiutvdb2gahllzf_dpweibag4bcmju6bzojkoxmmllldzjkyilxf9ig2mu1ojtzisjr2idp6sqc5_liivtxc_t0egprufehpaqbms0wuci779w5vpfkbpbt2cjoxo7twcmjhrj_8meju_pww_bq_fpgo4rgcdma9mb8eqg15rjymrckvqxj01eftslc4sfrzqtjqzqgtsrpn_feadltv8sz8_khgsjlik9mc6mw6w9jrshbiqxoauw2fikgfaprwfi5jhmnaehqw0g13nnc2ro5vdnqkx8py4roymj68vspzu_pnceqycvj1hrtmebvyjszfy9ojqgd8sn0ez0xd8e3bhv1sd755fn766379vbdh_bxxx8bty4wmrgrbbm4hk9vgyxpuviysuodi7t_21fut0_eweffpc_kgks1r8xxzn1u9a7c8e_3v2u9_p8pv9ctyv_ohe2mmfe8scl3avxqjwenjtp1zh8i6djmpcem4fplolq0ljhhjeolxxcxfgfyyqx9iadrh3uxkp1piiyzuswrlpp7tjtnugmqcfco3yncm_nou7kxbo5d22yyijr2wm1l60senkxqjgicckqp4n_f9hpshyg0vijr4nn7fcde9bvrac0cyb9up0al4pozkxs4knfwyzcreszxa8yz_rala7tzacz4eln_ebqzwypcje5gq8vymezf2xnkgkbakf5lmjvtydj3ahnl08nejqortgx0iznftakztknujqamwxhxhnwb6fksaod_ksk1iwbmmksqamwhyvejz_wp_un3w5oluxfzyzjbey5jyaql4n9evbd_whprhaisb4k8s3nwpvnxyf3juzois8izsmohfpamnmdf2dh_6bfzmk8gtv8niq1hzlp0fn51mgtqei9giyuljfduhg8rndmqqjr0e1p_ssiu_ebxmsq8jjdhwjhq2nv6luphqugl95g_afn6qv2wmn1w3yrwrzvtvxnnv2mvlwai1yvrkihroqhuekmlgwyh3skmcpoe_ymh1iridixpdvcmiiupnmhztggsnhyta0_rapfqgvxna6noffcfgcoojuftr_xgboduh_9ypzmycsvdckziloogzhsd78w32imeaefkce1ake90zyd2wtgr6hwawsce_u6j13_oftxuv_97_t1_3cv7fy1pvulcvhb9el3t9d_xftx_rivxz_gdnh_4m_a3xtu6v3mua8f5_fvje3im_jvau3dcbqvy0ce0q6okxvfkjxvvrhht26x9zxljethg8vv_7wxuyuatoguxap_d5gftbjoi_d14lnykf97bokdywk3ljrgr40wbdw5doypwnxxmyhviwfcjb8cfee7haynobgimtco0xwh4vprim2ldjaojbei8vt0lve0e3_vnnlt2jnbbtejjitnwygg7r0ehmkh_oz8va6c5cgjjho_wnhgechiczeakxmsa4rmixiceflu8fgtxtuaecuifdkxwfykxfbavkiykbzrlsupj6gu_mzqf2q1uui5_c2acw6tdc3vslhqrukvf25kxlcabqdps7j0vpxgxpgokdaj8g5bzgxwfebfwc_3779ltz5_ahncyqd9e_dd8wuxywn9udbo3by6szoti8op_yah3vup_cjg01mhobm5cux9vdhq_m4_owxv5dm7gc_ig0o2h80opkfp3mmnv_4owrkh_ejlmsjod37t1trbr9qdvxfuuukzdu5nkt_q7d6132ld7999wvfc1g0tyxqmbdvissvuqwkltgt3gi7qkrikcmdhs4bwaxnjnaff9gexk_uj75hjcrmtubph07u6rcnpwyg0yalmcytce6hhz4smqsgfaflgmyhkd5gajdkserbpvtps1tgxwndznjj7capflqshbjlobtmptfb0ygzn05cbxrvsmacejyfqgyo_mvxajgkkndjqd8yisdjuyy0i0jyqoyhzwjj5xbw8_ijgni_z8ltczygy5dzrwrtadfyisecmo7gqyi9xmc0pthlxrrb7xsesqswxn1f0ussk9aeui_dm0spmw1zkaunvljgdzceqkrwgafmuzlv2hxa548jwyamyfmisfkzmcyak6opxbpi0iwjfygb9orqwwemzungqx2aoigilzy9m82hbmanhwoybvy6pddocpr_mq5ebiefjuvwjws39oiorkpc5rawtqrg6cvcg7vlxynyxa0ps0d7odrrsnjc5eyuha6sckygkw7ximylniunq_ldwhvmjkkyxu5gyjbnijq_et7x2dm_skcrt2kjvja3cgizifsabuaazdw1grorhgokowskgoy4wbpwcpzk7mkfsf_ahwn6n5zoz5kso6nawjjfszenjydvrttazjjx8xj7hgednd_0i0whd_j_mpzohshxrhwhu_tvc8xaiffe0kjf8e9vhjvf3pmbzczpe3we2ioxst2_j3v7r97_hltugful6_2kzl3n83b3xz1_lwlurx_6hvsa5pf9kirynuej9vh9xvd39dwfgxlx9r_6gf1d6j1ptwkh_j6iuf73bluol6ath4amfudgqvggz5lrkyo9mnxoe4l5jdc7zl7ttzzrpi_y8csrvbocjptbh2fdzfdijo8749wsmc_fpf0yxxnrqfqu1ut8cexlc8jowsblgwaqskndmjuhnznnfk5m23vpghrn1lj2rxwuivpn5_ego48ifpqjfeems4wyarqouk8r_qk04fbqkq3el_def6sgs3bbhiunr6pw7kgyodyb40xd4loxv8tcedepmceawypue81qkk1zy6pxrl4vhpuynnttgxctuh0_jjwvfdo7mxe2wldgburep6fq1kk6mipsnr06u2gwktbjsrp9u3fu2wrp78ljmtbuhb5nxjzf5nbrh1jsbinj4v1pnj237qbvx3_0vvx7q0m4_fh944ov2507d9xu_cmj1kts8hru_uvht24d26vtcze9mb9oiobrwuxj4rxnl06snm_s7vgbmou_o_sn_cfo5crdeixpsi4jlegiiav1pcdwhpwhu4h2c86k4td7g3p84egyyzxflersr_sk_wibg6hzu4sqitogynubktdzsvwvsrrlskro52a4wtmqofj1qgsqrnvdy0eufd4dzpu92_6ypb48fdodsykpbfcgwekws0_wsj9edcbirrey1gkccj9d3sih0urad0wjemgwxyfneazugdbz4f_gzb7jpb_yobuhf8myeotyd1fslepbu0ghtoid5o5at_c5olelvqfrwppxpfxmov0dazzsmztwgmcfdtotzuqtyuxvx6wni4k5ce0ehuunq8pqwwl4wngfmpn13vq1hvzfqrvnvwy3kugthzp811hrhbpp0vafqsakmkoiebvvsmpbugy_hlply5gvvui0l6zbg5pysxr_guzfwhn6giiyiq6c1ydzgxc7vs_xobopezubn2hamfzlwebudgxmxtkvk4ugucfszdjq3i1hwswkzc8bd2ygycijwgmsb_lqjcmhfun7pwcefk3lnrmcpahklrhb5fodtwrihfbhlsyzz5rv3hkboa8tpztcgsxa0gdqeruekznwrqwrizpmyllqcnowbswmcaqtx3qwh3duzk7a9qy7irdoytc8vuqo_pwuuzwu_isnd75p1pdcuwsssupvzsgwt8ovgidqb7m39gbz0mzlghj4i_dupnk7c2b71wxc_yf2vr_p2l6zl_9vatmv3zy29emnv24_xu_rsuvsnlzts57sfutsygcuf7_pn_cc9lumwytiedugud84qypacijf6wrgkzvt_xevosdtzsd_dctfog3v3sasusg75n8wni_gmn73w_uvtit3xxka3sn99iknjjmywwgx44ayikwe1yhd444b2nvk9mv0e9zr9m9qtxcs_sbtyjndjhmijwjtk4nwabld_d33ifcpmnyc08xasvhpkzqwtli1auagcb80afm8smgwz8nbt6ucyhyyl4witatmbe1yo8kcbzq7qpj3hu2kxekb_rue4qvcgmfc9z4m2oojxfsijwxo7omi8c76sk4dboo8g3e5yyuxsbhdy_huzuxbp4d_4emdyldruduofpghkslnxvklvpkhmnmwnltmpvuci7s7ocr25dtezsycchkohbctg5i1siiw4nu3byn7762jazsydbu674ijkbgs6pxt8yfppnlh_rkt5ims5p28pbwzrsqhew1evdjr2bkz8_w4bt26_hy8_3kywdc5ir7ezl_0w9_rvewxz_c8vbqzm_dm_920jrb7tlpkx4rwisizagsdqtho4lip0lcqs5c9zujdnin9g3_esqshaxd8ejljczabtgmzpz3mndzgzpowbntu1bpip1rlyiyktb_3eoaup6eqbgidas_yw7rhrd_kfgv_u8g9zrn04gcimn2gn4e9ejbdcesndbcekfhssl05ug2lvezm4munejpcgzk2wgl_pvmieqthdoy2nhflnkxm1dkvohp0apgpexdxumuxwwnxicsce6gnnxdihyslmom3k75otephiworp1mr5whatmewzxovevka1vsi9po9gwnah5ya0bfidlbbgksegjle8gjoaolan4yoip3iubwycdgloq_4zebhjl0_ekbbupqlr5dpp3q_npdvqmjhaew0rplvlumhiqnucfw_evaua3hgxdbkat8gn40rppci7bgx4o8hqypexwhgtf4w0_vnq_ehhhlm5wt9f4c9xyr8kvotahcbfffombjsqnmvvpnyomsqmrbrwwsfwsab_upumdtzn62_q1lnvqhvqzswmwbpmatym_3g9ldmjdwnzmcreiqeq4w_4fczih6mcnzcbzpqj2anhkq8o2il2dtbappyvlctcjlf8bugowa_wphcjlq0if61ov35a47ku4zch850ukqay32esgxo81lkpbva3d4zpplujil5vwyeem7w6jnlhpnbhmgd9sstatpgpba9_qbtxvd9rp_xz31dxvniotuklzz6y0ximick2bykerufvvtq_z2_eeu6aqm_lscv29xrja7fndx0dx_ftjjsijcjrajwglffrw8buef0q5jg_jswjrewyklzechyvfci7hc4l4ur156pstq8ofhpgaecyjjqcbnbjmgiaolrhojbwqlsmkdfsllvlxlxfas5e65iu0za2a5b5dripcwd5cu7bnqylei2vuyu6anetmqpxbcsvfqiclnd6tmkegdu1_g4nva3mscbovayrigki1nhpaa97lrhyvdaetgx6ctuwprowss1tvsytn6bg0mqgja4ylwhems_j7ola1qhbpp9ymu_t04yqasbflma0navgrdukcdtgievqjrezuyjnxcwzsg6w8umyb7pdbl7mp1tfgat7xq8vhasdkay9ssru8efdbicio1bllf40vfkbwkeiqqxdszf5hghc6alzjlocntloejwdaabtzmalyu7f7llezoujkuwxyaao5rbadczjatbmgtasp6ox9ptkxb48ekbwdpgb8ufw7lvsedkjxseiskrj8lehk2hdfgenp7kcnz8_fwg3j_i7iqj6oxlwgtflbjrllbwq1jbt37yoq0hq2vg3jlk9jf_4k8mh_qpp_mdpxr0ym7othwgciobm3k_o7bf_i39vjx55zqi6jzsbcffs2qipdgrix4gfg0hctk42pl1nuj_ibox2jecbom4beh9j1cggaglieejekg7bocxclfbinhjtmif5d0yxjjwaasyizlseazqars2gh_lpiyqlwr0rjmlsx4d9c12wguewn5y6alpevruz4pmkbzixkwqmy2m_bodm9nlvutawl3jb6dqc8la3bjoisjzi1jv9meaqmyx_hm5dc85vi1uobl9r2ppvjzqle2nlpcgbw2dda8saiout_qtwkqm4sf4wcilvcirqd_izdgrxbprropsrrormmxirytoqmr4pavk4mtypa6a_s3my9uwgysfzi0erw0luzzpbdhxjcjrb60ukkqzmjtzq0qhn_i5wlkrffdfamzv9znf88ubdtlnges8ifzrwqujqudux1gwrv_sszuo7ftzzadz2x8emabaiwfecxmmeqyxjahyebttzobu9keneqdjeak2m30m3pikzj3uzabgtflla70vlkbjzkx_o_ggspkotxavcshqrkuaks1ty42dwkjiibcg4mjkkkr4h18t1gega0fc6yw1lq6kqaid8mfhawtfmpodjqpphf6juymrrc1lsi_qw6frnesdibfzyzsgyouyurazjzwjq2bl5wydwpo4dmevegtclqucn5ixkxau_u43ybztyyfefwv5hj2wqq_1nkckudvd4m_fevg8rxn0eyvlnfpwinlrbypnocvpkg2vmahy0nbcezd3kfpz11wreelui1yihtwupuv_7l_7_xf_4_jq_fdo37f9n50zmi_xwx_9rhjrxpjv6_9_tewkqlnispx_jti_3if0j2auhyelbn6wvhcjg_mnz3vyrxizfw56t_clnt3rzxiqlqbpyjp0n9hilalfexy8w9bfry6utf9quw03t_3e9nvbzeth9yvmewmntygsyhl8juu7dwnxv90ajdfegchjkin8uujdnvuqvsqucilcjwvyqbns5lbpakkyfcgrlyzwpwex6zhwty3geeeh7mb15hqygkljxcihnnieeq2gwaxdqr9cduabx9_zqabmaf6tct4nunuyokkjotsb_4o6lb6qs9htfzjmapujemssdek3a4pj_ueibtgy4arqkpahwin_ztmyu_7bgglz_wf2oshjhkgvjmed_ossplbknftxrrh5rh1b0qvuksyowgfknlh5ohwimvrvhm6roouk2lavwtj2nvnfci1tsqoci8_u2mxp6uymofpnyuace0ogic0la1ut0t6_xmyrlenswsewk3w9vadh_boo_y85nn9urvirge5pqiovwnqijnm_vzt39ht4ddyixz7tt3rfrmzmqofgtlady6wg4rjqz_sedcny9fkkbfmpoad1suhgkdyr5sqdpzrbvinkm2ahejhhvvdw0giholvyjltbxatzldm01kz5bjumpztsdfxjefxgkjrb5_ledahw6vjxxx5lcwrl90y65dnr8svcdnox2aumf5sfukhenw9wgtqdodcusgnmdkrk_lusldvfuiqw3kvbrgwlv4qbiryrefoc_st2gtxx_bacdrooeq4hgsc05pmugyfha2_ohppkdkr5deljwchfcl0jr7r2x19cjambvp58p9qgsi5n6c49eq2nw2y41cubkfruggyhsiegikqdvxxm4bakmegkkxiblgt0yho4dpier0addlnoqq2tlctyhk_ln6fhx2g9jamedm_wkthrqsqqsqnyfklabh4casp1qfrscipea5i1wjgf8h8_ymjvxofeibdn2pnbqejcnublmhuxjogiraorppqjtkb5bggxacy5ksbcz6ypzwlh4knzo0ijjsgisw44ajyazg_qum_haulr8mhirlzomww330icsemehkgv8bg0fifxywz_bpkq5em63_uyjlexdywd08dx8f8brzhcbgkq3oadtkevbhnjrpbdipn6oypbi4epkk7abv_oxiq4ngdrsjsndkrhni3aj1qpj7v_p3ubhib4775_a_xzbxhmicsdi_h2sivkgx2goydotwyxdb_k6bjvh92uh6_fvwu3ffk37prq_e7fx4znp73vftvw6h5fcfnixpprcwsd7awqwqapi7wnnw_zex6pd_bhya0miinvosp1z8bv3_q_p5k3rxzkh0laoaclr7_td3ub9zdginllylq2gfbl4vky72hjlv4fozjabrrphvy9mru_vnifai4ngqwwekvoh4yqqtwovocqfmmexrxmt4xbjozddxu0qncqevlozu7o4132yvmjlmyojgts1wbai7qmlugmjiu12pkqbjiqyfhab_iltwj1ca56i6jxunwh7jil3gdqvvriyspkkc1kq8wbp4t2o9rmpsxeoxxoyi6vclzc2m09tupgqxbmjr_ldnhtpvdbzhfqa8zeabupkubgqddlkqrhrxzlymcvxbeofkhuzbrvfpslr8_tfc8pjkt7gk8pfzd5t3g9ygxl5hbhy2mbasmy4er91_67v6on99kc_t7_9_xx8ww27vuv2ejy3onkxlwz0dnzjeei_xxzn78e4_hf3qfdtmynts_aum6io3mjiwr0jtpdhttmmctghkyzn1uzfxpbgdh1kjia5rrjlwylifwvmrlswitpc9rvhuln0oyxxsq90scubfbizddxjxrgniw3ee91h5czwj8ukgszo25hng0sce4eti5ibxwwbrtnvtv_na_f_hvxp24jgejmg_3q5qqmpieagzhobp8axdi_mrehpck2ya2kdewekm8w_bgkdiayz3lc6nokvrcnyl40mjiitluw_y7zdhghxerejsv1wduclqbscodwnlxaaagaeleqvqmgi1jih8mzvagroeeizqfua_9q_mpu5enqc5nizmh6et4pry5evhw46iztbtdmwobmsuj4ja3wqxa5em5d1wfx0qgktotu4bumwkejvkoukbuhmzgcv480vvpcwah5knjmfcx7uqhwdbr6sxngvivriagsc6yjmawotmy3zawvgcj8qy2lkkgwhr134cetoo8o4fhqnsgezibfpwnzteear1mxboyo2okhog0syi9orvxdkv0f42kdkiukte2ascwbl6_5hptd4ylbitqzvk31pmm1rsu3w4whda3wckpphimchwseqqwdbgmwrawsqcifo31kqukvsixux_c9gop4hop_nhdp9evv_73_nm_8xejby_n33m5rt3w7uv33ncdp9op3hu_9_vn7t_lf6gefhjfelccaqg_xecpz9gnkftqdocunaf_efqt93zvnppgwd8xryb3xfr8p02qnxiishhtzyfem_bjl94pn0wqkehy1axvatb4of3hyyjvjmiqgaaoif411eewyfzjuo3hbv0ojpptfe6txxw3eex7qyfmdmo601rzlqrp_ykzzavbmsmt3smgesgbm6gw9y9m0803sim8kw4dxau2seswwgxl5g4cteg_kcdjabt4zzqlg_teteekovcx4d7_m55jja_hjlz_skrucb_igdt10dh8m5icu6mwaspvdsjkyeyx37rvuqjkqsls63dyeqkjznlq8cx0olajmdg0t_yeeybhotvhibzhwyodz2jrmfaoyo2mypjwxlhqyhg0cwlnovj8cmhb8ku9ulvf61iqnuhb9zotosbwzpwzeddnksovobl5sshdwghmc21p3znxdnmpguhy_sp7bszgmam6yigioui40q174kvqoso7ssctpuzmldjdj5t6tzkedlahchdzkszpqpmxtrtuxzk_ovvsxmh5qhen8ygyxrrapukvtk_r4ymwhqwgumsqzuppof5i4uc88h60oy_vo7do2mvjswmidnxvaf9f_wk_pfoxgir_wbhqmsgtlsvlnkb49_2cj8z5ob9lxx6iv7sazjvu5c51q0ac3afjjexko6nimksb_79mh5wdi3wycc3ilbm_ifuh7v8yzlawgjf4feeojzabisprhwrvjqwdkaa_o0oc4aasthr4tftcsyzx_o4f3gaj79l2utk64htbx3tghiyfd4hhb0wlfdwdrmn1gk9imibyec3_ivnqyqz0jro_t52pi6zdjmnvb6tjypaha1mjvfjmvi1rod14n6dljlltidsgjhbmli3_o_tl5ztn3tt_jxqdfvfj_xfewlcgmm2jp8ffdrkdyhad4rh6igdvui6mpaiazhi9oo5rbxwbixoguzlt_ji3gijb0srwqqqj5cxql4q5yuutskg67asynsvxor2kd5ee2c2jqe4fnrk_p7ftp2epvxndt_bvwe741h_ksn_crjbhvtmd4xr8x8ehhx3uyer_6orqznt483pud1xzit8xp8uvzn0b9_kqgibw86bheilwspp6tfaihtmtbo1e40opfzwknssb28x1kpz5y1_eitf9rjhlc27e_bnztefgwnuf8gzab5x35pflyqal3h7p1cxq6nf_iw4ye7npi5ic4m6qoci7qigodowgc0ufvtl6lckskbxsdrfnzbqcazavdwduz7wdzsi07rcmbccgygmaztymdu8u6txxhhzcg4z3f6wbhggbmlz_eefm_rxwao_c24ue_jm6rqz1rkzaoiaklklbuxloshrmof9mb_uiwfdkf8mjjnfrcnntzhxpex53p_7cpsx3ot2phxocwkrcygncgpwayffcgyuvp73hvgh9ak5iwui2c9qd8fm4epba0pta8v0fgpyd6ephsqhyju4ic8rjnao0fvy4my_ahnd7_7xztdnqsmw9h3v2dmfsmka5mx9ntxqxkryjzjnvhaopljlmvcwg9md6x53qklr48wd1xwe6thgcb5gogbiuhr6op2rxvkletqabv23bva4obqpsdmiwubmiqjwculua8pku5uy18uaqppzapmh_ct4jg1ztokcvfvbrc_petrypxkxzdfeewecyb0_giypd3ai9_zeyemjpoyi4gpgxncc4i53r8mgdmdymnvjmgnllbfcx_6veanvrkoh_mbocf5ufx5fblppz_4qqg3jgt0odg6wjvsn8vizhuycherl3zyraulkg3hgwhijayqgj8inwlwtl5tile1sxbbfqptsn9g4scc7a_kbtsbhhhbkotjymqj0pd_o7hjg0ptc6kgya3d_l4uowhgzuoyjwwytqlfhbysjy6rytcmbcedefvp0b8_xzipuxympm91wdqeoi_wb56ywu9unfqaagbq2j_xvkxwruuzxuciwdbvh32vns6_yyme_ydj8nkgqyickv6hgmhv16f49xjpt167mqtfutomqcrfzrge7gsftoeo75g0uxhn67ppgoatzautmc_sywzh40yjlaohszr9ijselnhk3wxkrs1_yjws3md3kfwfmhk3vsubjqxgkzpahq7nfath7r98bz1u_hpt2_1z8xs88hbf2n3jumbf7nyynlhl_ocvorc7_6zvli0js5uu7vdl_3p4ju5db_o_d0zv_nx6vf87fo9hhsj3qghyf_dx_r7nz_4_51naypwtxcy9vtw07sc9hi52gbtdtbumz7xnfttnl4wd1ypf7thwvzbp79_u_798nhbjwln4tzbkugxzpp1ylywelgqephvdc9hdsdupqjxrhimrnonraqeijuvp8qxe36rzm58rpkly6tlypdwgzvq9kqof5iqhx6emzcczovjirrqoj3ihghy0x3scygx_sf5un3yb32iajcs6jzahzjylsgihoa0mhwsh9jivz3c9mjrzpz_tmpx2f_nz4hm6rezq_cd_96nv7nuhh5nbtbn3ipaif59owkgwqi3va9gehvkqr6r4k4nl8ecamfkfeivygbobfekwl9vpjxpkzvxnoocxberyze6hovjfyc4w7evpeltnd_dsndqt4_ls1o7mxzofllvj85onrha9kt5dszenaecwhroaplf4aoydzidckrblnemialiujwnmmu6af7kd7pyz9wyt6asljo5yijnldloqafcsknuyy7xkxwzgzyv8pc3yikbzb7x0wwv5dzstclt3nmnojb6_h18hhb90nbpdukph5gvhwky4aq4yd7i306a2_1rghu5urrbjrg_rgqhdltmc6b5ivpzeu2ke5itbkfshikc8a9zl_elk8qws_b4ccirdbwyfy9fgx5wmhfqplfknjg2wmotir7ymdteujeqodisrduywlqbixnmct8q0htue3yesvd_i2sxy0w75ivnmimceimjhjguq816ug07s_zw8eg_xsdtbdexfkjjqjpuaixwbldsdsemqgxxskrduoukta_6z_ekqefjime_d58rotvigkcsg6fehp0r08x_y4_dfkhygtcjocv5wjfzwt9gs_umus_tw7w0wwqkcrifqsoenhezgd3m_wgo0yddnx_kk4hj57io6ce4prcqsbf2s65ckjg8c_waienywoldag6yz54r4c7hgb4ccb_7btweu4cjjqktat2jgeg90ttaapnamli0e_gofmkjskzvps3xfnofd2e2lnmxqdlesdplojb38z7xuxuf3_hv7hhsdp33tedps0ugx2bkanlzyxdofksqaycje_h49c8exabu_c3d9z1mjji7pnuryk7vbkf07tuvi_2kbfy3p8xxcdv_ix_v_83xymvmyhk57x_s704zw2zsmd_ef9_nh4oktickh11jjia2f7_pm7zk3suk7ud0n782duenx_trhvvdbmsdtrhvletm65se62pl_ervzb_iulh_3socseex3e_unu4wcb1xyhffgifg8p9e_a8_bzadkjt9jlrb08ybikqet2qg2hyykiosvsogrecqqqnijjox0vcpb5liqe4ne8ahr36ck8xold2sgq0qin_9z7ygz5a1t225dytlvpjo_gycgdmcqmd_oyxqxdzdhpxcqnhaefqohsdhimzygs_meqj8vz_ue64i89vve6qq4oauxat_ogpa3obzik1ulcfi0kz550ozron5vvpi7mxuphortbtkqhy34e2hv7m51tovq_av_jvhb4o7ezsltxyhv2ol206n4pxiv8ijq8fppq6puk_fwxbtim4aiwjzfwylehjc_01d04nlytpmhxtmtvnrpfwabiz4v0va6n9lq9gx0qaxck4npgwrzolupiu_yjkwlas0vedjiyzohwsa7eijclzcvjnzpjvg8njvxvhi8bcwjzt7wfwrvlaadcgbkuz_qc5i0q4mdq8j1irfajlfw6qe61rfoep1hlnhxwzgis_wdeaqbyicm_nfea7w0vjdrdgoebfndpwa0aee0yizyq_ivjdim_hoacjyelus6uzyaklkwdtzlshmbfk1nrzyfekbncwm_qxwnrlgcfthbvbirgfbamh5kpaawphlzulnkkgfngp_bgy3wvyoru7irr_p3tv_itjep35nvgycrt73vq6i72rmhllimlbgd02hie4tuh5xwf_jgcamyfsypzqi5jnvnfv3xklpyzfc943m272rwatzazabrp7vmzgxvku5zxnlw8kmgfopic_o696bs0ffvqmtoj1z3gsacezqc3psaq6tu25fq0axhcqjaqncxms85aqofarragjuk24iy27kzuz7hr8ckdo6hkyardel8fs2ysepudiwsxirk3jourmmqdohybc7emi5_glj9cfro8em157weq0jtkncaonh_jtub7ec1oigcltge0revwed5shojxtrysnmpmxrijipaciq5y_ckbky9aqdwxndlgjcj_ozflbmoogezjassyz_1pu21hzanaif0eoxbdpfco8pw_0smhk7xxffqwgy3wi_eqvd4n0bqbl7qk5stzctiv3jqf9xjienccgxod94mzhhgmdfnnqnhg8pksbtpsitljgvmpjwvfy44f9kb7rb7vxxgipv3_7ptdbx_3_bff08fvqwmqx93b7hizb_1r_xs_uudybby_p9_nimsgflzi8xif4_x_ne9x2eisheio1nrqb5f2qzkgsgplh4esajcc7ob6pph89mker6ddr1aqbjbmtsle94kgcfqz1es4ilkzoteolce2bjecg9bq7ne3tnzktgjbpdt4nkqkp4hw4kaaeyg6ghjwazrtedq4wvcd8gmvbxop_dxp_7fo_1gjgpfeoefveukapflmptkziziveizur_zgqvspdw4tu5mjo_gzzxmgxeu_f6nkqinnqnxor3dfwn39dy2qwd7ul9tmr26o2hnub5ghkafuj1np6dqf6ce3x4esc3vdts0q4aqz_0xv_ylzik09uef_vap8nkez_vyuvriq1nm44neztjdmognjilz41gjwijpog_ncbzvtadqykamy8wafqbxtrpel9byxtytf_2ld0ivremiigznl0qkioypj3bsetm_cq1wra7dbfctaba1lak5gpkxecis9g6vle0gczw1ofdxcuzioqxxynfxgcn_bskggjmmtedriqwnnsl65i_pvhmpl76zrgrobcic_qkctrrxqwsd1g8xllfkmssyrrqa1bsiuysomuxwwslzv2vnp_sfmwprm_mmuvr9prflwajubpfkragpaf3dgmhh6q7tw9mtegomd1rklvc_vnuqnfiyfem3hhymftsn5hrf5mbimvmhraspa9whl7y8p5eza58s2lvi_moaf2ztvbn3e9judhr6cmywnw1ftxixf7ukewyez8cx1prrepqayftvrzavnefsoaqhwdjagdqlzwzjt7zvtfe5ca0nmt6higfy6rkepcda5xdviw7ldk5jq1dvostmmc0mu5sx6jggmzsvpqnh5i3lri4qlwzpdzz_upah7uqguab9glki9mrks2uipxb94mq_e_ou0ysdc_zf_qrxgajyca0qbzyik_2ctqxtnlysll9ca4l28urevbmnzl1fdgvuuwg9ysxdcpuffmnhxtqqhkypi0dh7xxxg78gohb6nkj4exsl_cfjz_yvcqzuftc5h30xnn1g9vtrneaugcf2xfsfndpx0yeyha_x_ghfjcfw8xi8z_hz8u7xnph3edajhx_1i96pjcbn_fdajjgkoob09lbygrbxsvgxhcpqw8tjqouiw6dspa2h9ob7bwjtlowrflb4_ffw_h2bv8mh2py4drypj8xj3p9dx7723meausbei_o9_whlgpyurasabswn7d1x4vt8yg8kub2terwraemvbs7poe0k7xe9j82duilqwqi8nhwmor0rt02x2e6fm9tuiq03zpnfav_wi3_0c5lwduiewwecldbsqlqxreabtkgy9_blg9ttyalsy0s9kdlpsrooe4bpefoxordpxwgcu_i3_ss4cbxmbrjahamhjvra_wwbuzjhmztolk4lfiayduseg2fthocrui1anfmzsftmlqlvlb169vlm_ebuvvehsflpigrfgdljz8p_ksoj4f3drckmsymjcek5vzrabru1b0dm2zndvptsa5i_mn4vxjzxwq2q0n7_858lfkkjatbrnoemxow7mjqop5yc2n3njtqxrz_8ga1uvhba_uwv_tzqemtvjdlup7haobbdqzzq5_qxu41akborn9phjyggwthrl7pdoetceeui23zygkxl5oxxz54cgdudfoztc0gk_orqstfnrhpavlfreyjkw5intikvnpruvxyvqj4n5vk7mk7_w8wpuw6i_ikci0gmtfh4pi1ozmtyy11xhiceqbr_wyceb1uizoiaevio64v1tt_ipux7ep0x1oswjctfbmwb_ncsdlpfpjmmakma20nhcq3ibzs9uw70m5uy33w6s7_f_9v_y_9r9udginwlxtdd_0l958qbpep3oz05ntjdg7m_fkq8nzeejrvksmr_0f2s2_mgwz9w8_n1pxugm6yabavodsqvknypnagkgdzbunlwqahjpjizkjdslw29ogbax1tl7xyga_mzmoafwwxiydqm_nhdyl9qfrepgb_qm9mzivwhacyr_wa9wd46hpwr0on_kba4lwy_af8csp73qxf0gbakllitvwqivsmccypasvic0dao1rn0qnqtipkmhjkrfbjecnovnpre0guzxbwql5syzt0l5obtkbbewfqbdjadvtriadkij_fknvwdozbgjb8myhpnenzi7bvicqw94btdzdpb0fluillhceethovn_i_wwok4zwycgb3vd_k3jfc0yxa9yekxctvrez0m9ax3lpd0t4envopmhltz7hbsn8ko_zydhjovpf5vv19x7f96nz4ibkvg_bjvgzft_px204_v7b7vtuh1394og1agzo8z_43gc_b4_jxyxiuub3yv7b9nbinj6mv_979e1_xft59fd63f_buwihoekwrhwbfcdklhugvod_69agog3eixmicrb9ihzsmru1yh8nvqgn0680ivscmsidk6qerwanvxckeidoaorggktytopjrxfydoqk94jw2cz8vw0dbznxxfarrt4r7pcb5wbttg0k2p8zl8cf46jqecpz_ed4sznea7vhoo_newfo9ainbize08d_1s25b2_nmljgoyny_eayubo9zfbqycqmleo_snxhl5qzvcmgutsinif7rtocaniz2fnslbgdbdp2gv12na4rkoye7sh599pt_p50rnqf_8pekjvrko9cqblmqft6lprlmmvvvm7vrywl_jbki0aknyn7jb0rhqh4zhceh9kulyc8u4etne7rxqr1bo0vbecx5yy6ubwvaibmailomltmscy_vrjxw4_sy9_jhfdjnskzocfrtweeooun1uihlku_c1eg_yzskkq9qiikgkwttxnovrqgxviowqa2rkizwg23a94zfyzvj50jhbwjchwltdtou0yycltx0nxtgngdqdjzs8bqzi9qqrhoorzvhnpodshycbcm9qxmqjlqegc8pypb_c2ayy_8ehhpxsqunacpy7wbwyv3rd95pp88ocexxeu0kglziuqxktc5lxdmc_zam0rwadiipapakezbru9tsqitgkdmmotypf1hxvrg_ltf4ajdzmsh8mf3n_mnmolxz_b9adwoflkiutbpa951rivil_ovvbnyqep5smtkc7th9plycfcuejgpj68jbp4fuuwnlg8fz2onhjeeshpl63jd1aayjwryf1tjmif8ato62qusys3lakcmvrfu9ju1k6h9ccb6lwi_9qbpmvnfrofekwr9t9fbz7sncazwwzdeladhjguobcktlc3qwckicjqctkwdk2sfzm76rrwqgbwwrnoo_gic_uca_sq_nwjl6hxscv8bh4sajd_lc8tg_8xsdf9_l3_nj_pnxnxk3tg_v7hpu5_c9xoembult_ap8a3zo0wee66_ddydjj079xl8ybx8lr_8quzgb5ulskjrkpvdvtkz4puctqifuhjztq7ilzuefwcbv0d5ufgsrkhipnqkgv95y72_6uk9x_ul7_6_65r8cblrxu_hminfgkfogbsf7tm7dp4z9afgdydjxscibergpkgxuj0lmxc0xmhcipblgpms8avotrkqjdo0zdwdehguqk9qzh_iqkiwoaqlidvfgdcwsugaccg5exm_zybwccbwikvoigryp0yu0fwbpmckfa0tg48vn2bz_4568om7c4cedba3xr_pnlffeib0n0rzlggouz6xgtowbjqfbexlg3eozrb2ylkun8fxzblz6xlo2yoq6xizmxf0glrd9kguwc_ly_vxaufzn8_lu5rjwkusa8nuo_xdw1tv5ujys7uz29ttss89uj_ak8o0812_muv7f_86dnfnudb0mtjegljqyh5aauhbyopxlpvlcjnk03z2ja_bjatki9cdbk_yjxim8pyifzgcfvokhwwgnoo2md_oplh4sejo93b34fxzx5pb07jcmhmtyxeimg1_rbwm5kf7kiyr2pw3d0_2gpn9mwc3jmfrk7cjcnzj2yhog3ww4_m5u07zdvta0klinkcsb60blikgcdzfozz71fbmkj_oj_qyvrkpqmqoc8o10iwl_w9xcfo0tg0txvvyz3aj5dojzfeb1bsouh4zdprxakcb2_upblkr5ovl3icaai0stbm9k9cz2j2uvhr9ftryqnfbbjfl4kubodq5mtbcen_skohgy_b1ryagjs2agsb6y0penzkt1bs0nlmzq68bh3tbaqpkkg0bnjlyffjii0iev3evs2hxsvnyvyvhjjqyyqj_mhom6cfmctgrcr_aiqregcssdxjwrothp59ofwtxq0x65jphvcqsgrmwbqigk84gsapmur7djdkxx5habdxzkzyw9s5bygtmusm8beao9nhcv1myusk2t3bqxhq0v0ff4aexzhtsla8jifwhk4ybkicqi4jadzik6vwmkcz82ty9mgukowxdmhfhfnayimgnggnfipii6zjmmk4ngrosnqrsu5ghnvy_p0btbwwnpt342nxo4zp_tafj_8_vtfhwwefjx8cft6_r_yuaqoeij4e78k58xp8lv4xv_8u79xrfd8_o8zzqoo_0r4_z5litemystgen8_7vi4qh_dh_tfu8pjlz3zcf87144_p_abf4rwxpd_0ut_npdarwpjz8shpe_smjyv6cjyhtby7japgldqpow9_knkse7kdthsmqb0yzsio2hm49xg_jbmg6s98hlckhmpctftd051q4w8x9cteay3pqndr2gw0rhfmaacvvnmcjgirx28erhpnu5qnydaasce0ieyx_zxhw3nxgudcndwj3p9racums7yea_jjpj7pdvjbn_70x3m0cdcaeqtzwk68lbmjdulc6xwrmptaoarpmanuryh1mvtslcqu4ohyqnzqrpovpq8tyd4rg47tpyyuzte0n_r4d_9uzs4u1fdmdu_ivukiwu1obad9yh2z5dkkdgrb_3dqb9vuyoj0sxvnedxmjgawjqbwbedrfvacfgtg1zajbsbx2mdkvsrmni_qawmiy1gzrmhmmf_omwni2q2ht9cvxqgwgnpamigj5dm4yfkciyaifisys07f3uaqzw9ghtxq_qv4mrbyoddn9aethgkjs5_xmxpqqa6fxptygjwg8efn5_92ggf9uucd_rd_43oh07qj76g0a6w1gkdtboabjgr0gmnsx4xe2dearov18zqcvznwkudwp5x2mvuuq9h0kv12r788p3w4bxtkeywi1ipsyhdy821ezxclet0zcodsybsewsr1_rhtuk35s4qhixe0hyygyh7nnryjl5nvmcl1iwozkpgj7nzbdrb_flyxcmp_d7qhjutcxxahpromohmwieiofzafmitxenpiopzctwftgazqjuhhfyor56ga3gtwpe2ahqrzgbjrgeynsd5mc_mfb8dphhqvd9h8h70aziibeq_smzqz0xnvam0coumkeh33lfix5nz5tqm0gu8mlbpfhmiukjwgfarqz0piwuo630twts8hjxn4ivekgjuads4fa4nkybsi64dljdf6gzyh5inrpviebzach5h0aovqr3c_dettpy_x4oec2muqm2y4z0youvchn_pz5wyjxl4z_z7_pjxz679bef_tvulqqt0dxz_f2beornegb8gp8fntpxe7z2_dvhdx28qtjx_lzd9_fwxrse3jnvui9892p_296_r00qnrvj4gnvaddgvq6qic3jptrgymcgwe4aacaasurbvbmsckxsjtdesoslnla5zuywr4d_hnr8ffqeslkbl3ryuh5djgtez2kutbcphwykojgvaxwiibqatib1wfhbkpzaqtz_q1yea8ibogmovi1kk3h1zjzuwbhiqacgsayotjmbuohejfvcjnqwgrhykfddydmxy6bcszz3xhxgyw8qr95h3basgaxvkbdf63mnjbrlrcbowfaliv6sufgiax3z8e93mitjyy6_3undj0qg8wzlyebgvmiwkpy4x57ydffq_7yloqs2thns4vjcmjptv7_9sqonfqac_x8igbju3rjxxlqh38zntlmtbdgjxmkjqhqv1w8ysqa_kr_baqla9jvf_maur55jy3z_dim_i_p4c3nnh7_ubl4z3li0yk1vt7pgpiygktqyxiug7whvlzoifg1hbmhbbmzossm0dseef9e_cxxs6m_15bqd_kkufmpcydxbnk_gxgo1c6tk689oeskghm46ibhu6_9tf5v7o5hperh_wxixu7ktmaertmpraf8amargnrrzy_udzqarkde9qvttiixqodyk6_rhib_tl94sfb4g6fo7wpcyjjse_1o5w43n7qjtebswphazrqqvlbjjpbmawvflzxd7qqiecwzla1yrqvgmfcjvkv146zi_p_wpwccqsmdjdeye0vvrkxm7dn1nsqnzo_7s7wiile5cdmwatrfkkblz_ctqamkimrymwd6jlh5vldppjhvluszt7zqliapamfyqgohlcy3svag8yvjco4t34mcd22grkfcrd44ggacuy73sel5ceipnfk9wx4t_ym4wzu6xnriyx5cejlpyeiur7uykc2dssh4gtb_1mzkxh10af3jbesabxkqujyonqldrpfm7hihusf6hqy30wpqqkbhhnpw6i_6yxxad_ezeo0n_wqzjvetjt0twtikjqkndgzcneseyqd7k3ahvgh0qma_n8lfjsexdbosed4agvrmj3kecb6wpygma_l31dcmoxy_xwmo32o_4_g46fh9fa6_zlhkydeilzha_j7hnb4mhzv_bi2lf_h58efnzowf3vf_eajwjvu_f7rn_q_khvkageaahlgzgdvneem5lxenmxhrcxc7fgcd1ebxdord_zjcie4xrdi2zn9vbx_9ep_lot92ohcxn_ox_ixxqkgoxtbo5zlapukkgcydftrq6fd1s2lgw4lol28p2xzswhdmgrhppsmphfeivpoqi3kguwhfbetdeczx_0hggvqyinu3mjfnjfsvoojrhjf_7lamcaeckevytknhsxeyal5xfizbwcq7thzviz8oiyqaeafn_h6hfp_sn1ed6_m5dcszzjfiorheud0ib4_ssxtyas33givcwvyofvbhfkthatimti6qqwmkknu1s_pni7d7cyeucem7la18wbtnl_h3yidtshfappi4ff21rqc_2_pdsxaalu_ppxn9tp_vlhgosy0ur_yffz4csx6vvpvlb6a5i6vxzhi_0_wryzplg1qgsenis8zlsevgifr274oorxu_gi2zxp1j4xhocbcgrgqipmgsenvdqbzo_o77lg2xsmx13msmrsafuq5qdvvzkp5oz7rxdb22y3ttrgcikz68rqqfvz5fkhyoc5456usucez55f781oca4jcrybqg8mluzs_zgaaldbey85zov3sl24f3_xbbnezjcgi7rptbn2jgowtdjyfnagjgmwzux8zfh_ksgysvoyorjx6mtwuko_jbnmafbmpq2gidybwrfecalqqecbt4nx4h4acf4yiyrkzih1bjoi_kkfaitx2hcuh1vyustwjggjexvhncavuthiogckc5mgqoeggmhsqu1o_wd_lexcrfcvhcs7tt_kgrgpgiavaamsfaeayzgayjik3v7oskhxstr9akbqsorqe8pwel2zymlyfcj6tcjehbcabkyqzq_gjvi6qmpivll3syfeqqr6e2kkc23zqf1lpmyalzy1jffa9w5tnhnfos1tzxtsijcrosgk6vwm_ongioa0_4tn8f9cjw4w6tz7wu13gcxmple0owe41hjnvmli01qv8mkb_uerqq4gczqogiqnbqio7gx2hskp9l33ffmaexjomjc4rwfnljq04ww_nxvn1le1c_mnwwcgd3x9hgz1i4cw_ht8j_f4_2fzjz8dp8dr4vff9g6xenxnwpzhk0_frors5buya2jfyvvisfezh997_ms3_xzvzdl85s83cm_xur1dhecb1_87rv4sdg_bm1vljazdkpmmxcb8j9qi_d2slxfnf5zx8xlf68ftjeemx_cp3_n53_y9tjduhnivcc7of866ihsyhzydpjwdq6fj4awdt56qxclzf4t6m_j_gqabbfkb92zk4jzrc_benwi4_fhpmhy4ceaor0mj8whxcix7sleyh6xnbnqirlzosfr8tlgedecf9k2pekycfh7yzbeiwjghkonzpug7we88i1cce5g6f0j5phhnmauhjxk_agi8b62afpdi_yhxdk66je0e4ehk8beisysehhs_jin8w_iywdvrheseicmvamoratq1252sqyhtamzwbzajqmkuoqoyo4_0f60pv109e65_uwqcmqru_e3f_q3tthvlnl_z_bt39u7ng3tybww5nwgqtsr_gsqfcooqf4sezmh5umync_lq0_f7gj7iu_pj4fk4jeljka4qgf_girhrfaf1v0czmv08u1jook6mivowuuhgfi6uzdzqnzlmov0djwbpat6ymbgdirwigpvnetqnbtpffvcb3d3caq5pk_etgfpkcsoh4big4jqgvcccntkkvvsvu_k_ula0xetx8p055x6mhfolcyrhjusesy7takbscocxoy_sv_14ka8irzk1lqseorstfd5dmg9mbu1uq_gvaro0iocqoovkfgzoikmv64rnhnpbagf4jhvkeab_uqx_ylm0inpchhsbsdkqmlqzgjsitddzitsgaed8uvhjcdnoggezadahfvolmrge0taejlq6f9djlriqnubuhwgtzpaygzknoyyx75nau5h7hhyv4dtkagiy0hf0yzjz0byv1gukzne0oerfmrb4una_hmlxp5konw1v01gnuhbgnssek6khzfbulqr20kba_nu8scox_xjtefrb0jsedc_yswk98652cfsofo54kwt_wdpifvlcuh6u4wuia_awqa6jkepc_mldbdmt56mxqghv31ihhixjxvxtiggutsbq5okdaki0oqgks39kptocpwb4r98fd8c3o8e0iy5_hh0_dm4xyvyjgdjvr4ao_s77u_dmyzfcjxdrpblf_s5cz9jqpj7g_shv6wcgpi65yuqqb_4myibv_mfeznzja7gvz3hhkjmeqtcolaakfr6dfdrvvz4gaowflyfnmflretb7vlvhiem8_pjypbjrhg9k_hx_hufvqbnyn_rh_hcbrhc0urbuxgfiggkloa2z8ehzm5lzajelr9vkpgayksgrmiuo5mtqcgubsmyjrpmgbvx94cclx2ronynii8mcaiqkkrswjx2ydosjhlawsfnci5ffavoeijdcphydeuiwtfjigg2oz7lz5g3kc0fkakuu696ov0kedpwqybjizcxlorssqasflft7a6pwhbkmwhtk23dpc2mokoyymsyxp669gmqgqxi_iggcotjcdrit0o8ntiddobikfj1i2quv88jo5xpdbzulphqzs77c2lcubd0y_mar2xurtxtblk8s62tlu9ryboe_wepmz8_vly1lb3v96rlahiz8_j3_97olwsr_k9tdfolre9ulaejyoa2xd_hxledbybwxm2ouslhlqqvqcv3phkjmibbmxgqqqmfaxgcdyterzv4ebg4dobei8maweg70ynyu3rx0l58_jftd5g0xmmb40l7gcmmyj9ffand1vs9tbccjbzgjg1wwph39snr13a_oanmhfnmy2xt2wyxtkvr5x5hjw1ca5gxw5xq2yn80gmvwaaafafski2vdyietgcdk2fxsfyju2uzspglkshxyz3ax6mebkednnzpfplsiszkyhykyodmdq6xrktadjzvezw50wyr1eqv76fz5fazpzltywd4ted7ouf3eqwsteot5ih8ytjlct6wgth0gr1pin8uxryb9ziumk1wimfume6szmgwoxjuykndqdvmf6r7bxbsafyzzjm0fawb5ljwffzmrgguq9quw0kioguacobo39uokc2ij0kw3swmlsl9xjyktbmkohm_i8s8cy0njsgazqixvmktdwkximi6f5_krs1nppp1qawtyaubohlb5gh3nucozhvt095jnmiwg2kpmmmrmm4wkrfqwd1jhapjyyrfhdgpaickknshxanneh_z9prkw6j7xmpkwosn8zx9xo1by0gy0a6rlovnm_yamc03v4vjwwxfievpjsh_kxfvoatrzh4dj3clvc4r187unwkrmov5q2geoqu74x7m4djulori0clx5dzx6_g7v3euzioxojosjulvbo3tkftn6ddqmn2ck_uauigwc4plxxy65foztolpx3c_eliojstbiafxbmditxgkzhb7qtgqqyc4pbibjjbqf66kr8n4uapw3z8jog5_zihyqzzip8pogau11hpc4duuirejxrnhaaw4s_rnejijnso2asme_6uroypxnwi5ae08en730_bj6rcfnfpev_phn2o_owx8_fis8w9xbi7pefoesv3hbnhkfan1kg9ostepy2kboqsgkjcdoaxjeufm1s5olrart7ktq8aksfaek4xatfwuleqm4ghhphru1j3sob_hnqasl6uxt8tifer_smfdvl1r45kiewihibjvglyerp7brqxu1i08etauvvwuxbxgvmhw_0kevfl2kgjnovyq6vuasshxs9pamk8sh1iry7wkngu2tbzxhcktdol1zrlmlro5mp7mywxv3r4vlckkwffjvhjvdhgghlbxzwnx13ovg0crcvvuxn1g7u_tl9ewjqub9lnncz7e3oq8vxenkma522xtfjjt_9_9_40cgxf2ns0mvkx6s3d3nqnobh1l2o5kjplyprn0kc1pwruap1aukjnlfvh5p9o_zd1_0lpls_vsw2f2dze_tvl_jdkms18nw88v1fqkl13f3ima4_8eome5wuxt0syshetsjn4cfjapiux7_arktxctmzsmlcvauedsdz8owdcenkgtghrtbwxnls0wz_apv_qlnty7shevprihn9mbuwebtmawjp6joe1iwqbkraid6zkxm21qv3px2f3obdlds9nzs7m1p_lp7npx10pz8fnm7ewfxm7ot21tdlbxur2cx1tz5dntpxobld9seu7twj5ydsdmrtcislc5jbnvu4raeiqadsnlqctg1kposohkd4ytjjfgp6pwgwodlop1jnadaaqarfg78tk6t3ojiq72_5sqepb4ku0vpfzax33zryp94qqmisfpunhxv8aftt91qta5k6tbv5klps1ndutnbptcp_aqcurrid1fe49941omomxngwrxngm4kjn6zubzhjjvomhuc_qzma8m5dpzm3e2pqw8t7sfkcreyu4kc8cms_vmhgb0_o_pfmazncwdy7vgdqyi6mvcerbglni9getzq_k6ko5knuyraea6hm5hwoyez_il8n9obfqgfbhkmggyqu5ya8_ldv55cxttmvuje6bttrotismv8wr9alzksy0net8jqbccrsbmrlqbmubptybilykzrvmbvqfd4vawgxqq71twh3zdrpx_723iyfjmif4d6wk1upmhmct30b9b5nr_jnugdax_ctwnnrqqg9im_gajtsaceo9ztmdbsggipo4we8rwqrvswebzonn0jbhul2tbdpmble81brezd0fqlnuqarkia5sq29jjjq_sf4fpzs4_9jx5ndz7frefuogoe3bxtm53d8hq4_bgehnzo2fhwmnkuuri5bicqsc4udfo5hoco7cwq5eudar7nje76vd2xubsu9j6_4fn1mzhxc_hdtggw5icqxmbtpbipaxmt7zaeqjvlv5bbdrqvwkufanapeows8txenz0tcha1gju3o86u5ewtidnmhrajajvv5icbiyyiamrreenwdcf9ucosfaggkulzzqcihtspww8wuxk97klzx14fy7xaykhc0hoh5anh8fksfcc6cjwtp3u6npzykyg7jsl1d2v36wvzuf29kyxlu5c5xkd8dyys_kt8dagnh57449w5w97a5e7cuqwtgsyfwjtttyqslimwa_ghwuognbvjdyglpptbomhwrlirmjksv9dcubyugxmpe9gcvkypdo8lcyplyskjttqvs81_9vzn8tovctndxtr49s9xngztffnawltxl1pi6szak48ehntlgsu4y14xbwzldpdskv9txvacyykgbjhvur5hlcg8pvqfmjybf5z7ub4anzjcf0jzd3j9y2yd2_fwdw55f2co2tcsfu1skvgcgg_tau0mmqhrblo01yctwtqnqufonmjortfzf_rf2ctnz_skxvpx2ahjnijvamuxjhsvx72y1d274pphofzjtm4j2i5jmuhimdg0qmg6gb2f2khda4nhdmkucadr1gfz6otgavuqofkfmgfyl1nmjayvkkcujs9qu2vdoxyj8ovs2ssqqxble8cmkf1bnvnifwfiaerdk4_zahbgvazjsadt0ai1h7poudkh3u6xwbxxhkccab5p9srqmx7sicestfeclxg9a8bbtdf9yauyzj7vmllvkm2wnzqfj7mt9y2b5dkzwqtze9ka4rcc44gdvrkzcqhtx56wp4e3ow9p9xvwv6qxxpfeeiea4wse8dguiyhs6ud5tbce2ooogd3zydgf2kyyizmjduw7jk0p_aysbgyw6b6ytab0us8r652xxvcjgsvn2isewtmk8afncl5gwwo7abrqujmaifsmgwrgy7pd3aygirxrj9ed1z7ypffd_i71m7sfvfrmhmtb0zlreblyuqabx2ixsihlhowfcxfjktykkz_iivfgb06xuzuz5tlssf9joyepfkhym_ztb0_sthno_inaowa6ioopf5rxjb7jh_myqmh46ps_h9_j_pv7r3z6l_dd_9rxjsh8wpsaxegutpla8b6jhdc4xdggnkgndjxfrvsi9iqf8xtz_tkdjwn03pcnxvp4nopv42seokt4xhpeb3h5mqb8yd9xoidca7hrv7xbdexd6apml39cythm923h1ppki5wxnmkgvw6d0mau_lw_bf4bkhjglbwjxujylwiqgxmieloagjuw9wpoehmitjvrm6a21apt1a9vafg4oivk5eyiwycqvsi1ktostdnwx2lqo_wgvjf29v6treud_bcojykk1owdmh_tdmiivl1u6tly_8hk9zukokjx6t3wc1iwkg0jdqc5pajtbuggnahingzhvgdn5cwz1m4moyvbb5fnuv_0mmsuyfzjljtgl5epdfvpcm4fjs81bpitsottxbn68mgxkuv96he_lmpetogyr_kjmb75pvrpwcp1abu2hdrysazowjivm_26wvkygnuo_mcdal_xhvah7zavjdfqpkyhaobdwosjohxbhdc7pzxfy_n5pd3er63i5xotewaouswimng8evfdeiptb5mnwsho_pbgp_7ktf3nz_6txv_e2ya8npit6tammn_tpaqi41vzox_9yp7jf7iveauj66rkzswjwiamcngh8y728njhwdwwd0jr_h_pgaitqjsfa3bag2smtj0j0mhzllvd9tjdruumcmhzg_qfdbzdr5xtmbebaagacezl_ks1xdenj6dtig4gnffr2kgkvuigq9icvpfvhpl3ufycu5zcaggngxgm2wieadz0jztrnb6t6s04ijlpsgroluvuporjbldb7dhlzxrnvvs7iybalftaxlsfnnwiaju4n6ej27a2xtvso4pcmunmfsyvggojzqbfiwqwhtxrncelrica0gq0nqyzmespqyugrws3tz0nfv2nwbogkyfk7hgkcyiur4xxwnlwne4ox05zwhwmv5oyege31gi6yhuv9dlz0qwajunnf7ixuqxo0t3vi47gg3jncesxsipwbgntxlslqc0sg8cochwagcnxkimdefr5qpqlex_eeymnbt9sfiqyww6nlf6zz_1htvjeqgypsoiiyzim8icvlqdnmenqgfiddzrxx3zfz3_tz7opjj_9u17lvfrvff38fpwe2xopx_9xqctj5jhddghhstj8foedc9xd3akihbj6en_z9_d98ab9elg6oqavybe99dp37rhjf9ftv8fx_a196tx4h3yejeqmjzk5ptsxwtyeoou5m9b6incwb4rjom5nb8_zkeucenh_3mgc4tk8_e6c4c3ed6yyinkzhnwvyjbkflndeany3vj0c1nluxooggqicuckyhqweyzcytefy4d9pzra6ogwy_5tngidij8e41dle9tmsufiir4n_inelg_wjr1dna_spvbbxxbo_bepgg0ifslmeitupyq8iiz5ikfwd_byseib8xiwottlunynvvzagajbelufwvidwayt_ciaowx_veoge3hpyeomorgvkr4ehixmbjojkq_ptm5jpzgzygow4krludx2jw8ieenioznx4praqgawkkiunzutadru7vvxziqgaeonecumsetcezel4x5xepmb9yjmglmgmnedaii8j3zbepv_331wwu7fv7s8oxmzl1nkbdyxer6ao7oo8kvyvdvtqlqk6voqq6z2ty1atfl2fpf_oxn9tp_7q9sepu5rb58azskm_altczee9e2mpgnn3xi_ff_sdpdddiktf2eq49pxtv1noltiy50fplkcnx0q32mbsrgi1zdynw5xvfz057yjaekxsovlzkqwvthgi3crgmek4owsrva2q7vx1nd_uvqtnjownqwel7uvumz5rtwaujc6z1nioa45hmt3szdzfs7tv3jh3kue1yq8acdqsqu4spso7gyqzskmgkxd5b4412re60sqyhppmqctheyvau02zskqcn7b5n5snmbttct6u99qr_ckaf9kpejbpup8lsp4ez6au7mawngwsahlzzpcsu1do00obr_qnqefmnlbyxxoqhmyhyq4aigpxie8orh_mbyievbp9zakdkttsawzu45lj9sai8j3_sc7xwwgdaar8v_rv9ex90clwu7dx5r6hqcue7ofkd4pvaczqn9ykl_isaonl2j_sncazrenwmfwitpy1j31inwb1v0tfsk17m2_3djafg4vuf7pcndabgwjibsddozw9mzuhjkrbtvez_dgz9xgy_d0ev1th_4tw74_e7z4yfi9_jmfju6va_hn87lo_x5nqfh0r9zfd8tzj9_3p3_dd8fxhn8f3yl_hprbwxz_zzaltln3faajgbfz84pgzh9e7zf5nuzyut_z6hodhy_ahhgbnvoc2_nub3_myzxfbhf0_m2eg_vdpxkhgtibacf44bccw1xfxmqc8rqebqw0kt80bcsdg9gchbhlsdhsv7nbh0fnmkronydfdyopaksanqczy47qxmfihdie6qy7u_wziddq7pugiy2mcym6rkrjnyerqgc06sxjdgrhpfjkfeeodghw5bi704fzirdjkro5wvafahc7jq5jisvnawsygc7m1m8pfpnbsqa2c8kfkdnov2tz2inx3e7_tkngufcyl6wqscsttpplhy89m_riwxdavf4o1zfxh2s0ttinyoratg0cm3haxq8kux9zcuqkvuk9mrjy9kd5yb4wlecmcxdcdihqhpddpp_mz8o5q_4v5h4is1fopnofwqogg8vpgt0mdhkirjy3cx31lkxocckxze7ivxpmmatz7_ca1zmfu4_ltp1dn9qldz60tz75oc3nj1bxvu0mu9ezqj5u6de1ags6azspdshy29y7arslcgofthl73_dv7plz1d2d_el6atgljppivbxvzzj55jup8_u7ozs3jqyfkgg6pgsxok6s_gpyyy_acey4pjkme2xsdsadih57smwtkij5r4phhfe48catgaygrgctspzopjq1qxc6nfesa_jxit2blpzylfbarpm7tkiajvy28yrxqwpvoevateouzfu4pvbvslzg14fg5vvs4cmljdicf83jgiqcx9mfxnmrswnxh_jzxjanasok8wjug4ehmy129hq6zwlaj3u0wjdamr6qohrpkmbrivofiycjztzkahxss_puznqh24og2s6_onoofks1oq2dtqllasmky5arsypyqbfhatdwy4giriticqzhypwlvfxfc_tizgktat655ztgrpawr9ahshg3gpzdgu4m9wdqygqrbvhpudcbaagqspqqryehxvru6d1yk64j3_shdknpenysdlmqmtipgxypwhdeekn2syawq0h5fhcwrzqinmxfj1ifalnflbt7sg3a0uhhz43jwko_4lzpvtxxzroaoka_2ch2r8f_a4_rwy1fssjttj_4t2fj_9x_p09l_0pm1hxmve9c3l8bx_h0qdttjkcqyxzjlahf9figggc_av4otbgbyiq5dthf9e48pch_pl_ynwy4_px_46pz4tz89ty8xumtqqyyy4xh1dknktqnurnvno6grdtvr2jl6bhevnmiod6uzzp2sheinjazp_qb29lai0_bgxz_ofafe0cjifhlpbezxqf_erfgyg4tjdq6buynm0lljp0_sjubhpbu0euahe9s3khcfeplsos47b6tpzaai1imaspxwxzgrlo9mct7q2eqd0pxgaaiabjrefugectmxoc3ejj4awriyw2xswm8ovphly2dcgibchfaa2jhpbabzjkct8832uiqhgubu3uycew3pd1vp4rlfvxnekxjhuewbtqpudfunl4mrq6jzglttaosjfk85nvkzffxlubao_gisvzq3pxu0eal8xxymvsiyyu4u3ao6yn4mmk8qkmpt_cq0yvu2hful8kia6ovdu6s_v1rsuwaruf_uaje_7ya0eophlagotgzjr7y27bcbxtbvvxajgqevwy7tc7wzcmn5f_9cln9po_is5505nc2ng6tvggrvnzmxb9ym9vzpzbptm9ulfc9s8bgx7f6exys2743trqcpejf_8a4wkrdpbmnpu_ofzrixkuakvfvbgnkjwqwbf6nxd0zuvujawajmidsuwhbrdmezjokirtkxmsrcpwkbcnjfcolng5qqf4l5omrorjrvvjz9tfdv4ifhh39go8t21gwgeiflu5weuueiwyllezt6wtwk4jae3ijkkprlqa_fvdpot7ww2t2so5j_fdxnamv7tufstkdwnbqzh0_isyiwfg00mnpwwgrqtrlr5clyb1sq3oq3yza99ds0rjadsiqcryuezt_0pn2bfhsnurp4bz_ndpqbfcfaejldvcy7owp8ahggngaphljvxxnshjx_tc9res3pndzfignnogmvq8n1cw901lg_1qblawhx2xlwlmhdkhkchav1ivhgs7czhjzksxwt0lhyd2dghimx_gr5xtcpa0hsv9p7xtwldu1ihk7rmgzzdn3knoxt_t127wdhc2bkdzyjh_f8emjwccvinrqahambcce_2_sv_q9wqhbh_3p_we3zgpvfe8x18m_exlr2tto7mddnmkvsvcjkpcw0o6wipcnbi_o_bcgpv4d2_obprofj7anliof_c38dj_pv0a0ailwcje0rye3qdocjkfjb1r_ucbye48p8gm7nhi46rzoqu1dlrbzaznhb_conmaqm5b8bwxcxciyigsalykia5ov2beelqcdor9yse6ysivlmncairj1dabmxkh_ziyvmedtsrcibxzug4pcjxzn2e2mw6szpjxjz5blmk2ghcwyervbqk7ntmwwhnjlhtm48yakqanpbtidyjxmsidcizalgk7ttrlaxq83wqtqsmpfjbneka5jsre1c5biq8osqyr7my5b5cr1xvafhjekraoq3ob16qexkpqmedl2zaq6g0_huvh3mrsgpeulx0tdtkg0d_dipnk2bg95yydyi6bo2nndivxhy0pvqzkefyicr2x3fwd8d5orgsj0pidizmptwqqdpas2cv7aevp7xnl195u0lehn8hdgoazhmiq7gofjhuoufbstrvdrvckzsssa5mimlq_z_d8eupr7w5ufntmkmcn5huuirgr74s2v7epxr_snzfvtl19_yl_evrbu_esdghmodnvcnzxxsjh236s5tyb0rarmbvtdlt2c3s5gtzqpyp4bnatyi0msupqfhaaj5gamjimiepkwghoo1wom0q26wezg4iz5hnovleauq5avqaugavmcc1idwigukaihecekr2b9csscsz6bivh0yygbmjymaidhcvvyyucy8gwxohgvsbojg_nzpw_wnjmeuqnc3o_dc0vmi_i2w_m5vpxdmdmoh_tdxibchzsfcj4fnkoeojwwfmkjn6yeefltlpqj3uy_aeazgd8qvrwmutq5jmnbtvkwu9mpsvmtrtajsjzli0z_cdqdshn5mqijd78xzrewlhgchxipt4oacjmmybiaap4exjlqghzyle5flhlaakatxmtbyycefcghgirtypy0gcrmyz0ntw8mcvadomodtsgqzr_ta9b8w1b0rutu0k38cp2rhqux0xzzsxb01gtxihfrlnlctj6z2mns_j_ubyaf8_e6nv2rh_wh6nx0stgyaar8tvih4sxysdie0y2zpyez9lehaj5gmgijozajotbrbbeiscojruz_ho9_ptt52pj693aun6mglffjwfljfmcjiv6hog4uyn0qgx8kflsbk9kssdmit9m8msodwyeeyv5ymixnrqhkw0qtrg1zivzc3mn5tb2obmcvkknjwlyee_bkwgbhkiidgargpx8sxnzoqafjq4rmugpuiipb3bzjtbnir2xw8nhbs89bfxt_faagoq5md_yxpvywdpshgae_2a2t2uw1ssp3z_cio_jq0oeowhfwo6lvofhbbl75pmkqphui9u7rtarfrqwjhr1u19sjcunfpqx7rtrgf3jc5snkttop8pky5yyjpd7hozms_nl3ikzkz1dpkninjat3hnn8psanorcxk_hgscmhsge9usbdjgn3eflllkut4ikuamma6st3ht6z8ttizeuklnenxhkyxm3vx8qv99mnhtjzfecw9nzi_rmubxjxdaipgennzuydw8vbu3pqwsdyl6bcl80v767_aysmm0umc5sst1ufgy2der7ttvbus6lwastjdfnxrkkithsu_nffk1h729ucftrtzc_aufhgsyaaexngq4d1r6db3ct6xagtgioynyms2vhte_iaijpao7a_pdu5c52m5u93n9a05i4cctnkboq1hsai7hrescrhsynuhgsptaknmq_nclrjktjygjeilogaatmox3kehkxaeh4rlnve8_0sxoessqigdlaxlcgruse2ayra2329shwxnwklomgobgcluy2ixw5tvtwrnmpkcaz6c7rssnf22q_ys154u6whmuknoghhhxs_qjahs0dhqhajlxbzbbqfxfnaefu0amacibgefob6efqaloqxdisqtlbinrmz_h_nm_ldqjve8gdtmnndd_w4nfde0mue5q3voznbbvgd0cwhare2hts3afc_x54yzbmj_lz3w_gc5wpyovkqa3xbzox_idvqzs1nojddwwo6qxh_obxjyjps_mpzeczaw_jglxkojthckpux6f1cwxonjgcgssncmj4xyxjf4n7ff28oecdf_zypj_3el94zjfe4rxqhl8pydb4wugdw_wha8cn_lpjb_97h8dhvzyh7_77_fxilcinel4hunb7hcqv2y8qk9zonal2rbdq8mwsvilgo0nyd3h5ojhamfrv4jv_bxw2upvnt7hd_r5pcbcms5x_hz8_fjx_fz2_h58xt8j_en18xjfi_hxvfrsacl4tmrciq6q4jg6gyocnyjazxmv_icbbbiaqentvqwi5m0heiga9ss_plmjkgbndqxz2euqdkh8snnaudu_xjyxghbkiqh6gjq04ln1iwwke8dz1ykqqmpvzeenrrjmop6bwtuxhcynfwojfmwwu4yjs6ttlriprbmz0y00rw_lmz9giacyujhnjfyidkcqzgombbqulcnrbsqtocezyf6u8dpbkkgepfrwddg1xflkgkcqoklsx4akcq9gy3il6fqbhwmafyani_kgeelqowiljpcpro5sjzldwkn6juzzk4w_iz4upemnks7s0piscs11zisxwhgeums98sjij8115hhljpgts8sckl1yern9h3hoc34wzt1tv4fapgwjsajsn_ny4v98opp7prlk7t8dm2z_amvsnjykh9hlup8nnu7h1srkshms4wi6n68fsdqxccqxv52tbwt06m9fajs_aux9jd_8zf2xze_syvp1gbpn6lmfqankvo6ja3lbbqs0xorytqmpye2pdlvhbfrj76zlkm6hjyxmzn8jcsmo1vmf2wyzcbf66jjiv8i849ja91h2evsgcsdrty3tssn6wxp91_8vyfgki5tfgdthwcgeao3jw2pr7xeqbi4pmcsc0xvfhvl7xjvndbsgalecpzwe0op4asc5hqg1cgogxbt5xc_5ykkmkvwjl3estdoll8j1wchwpmwpykezreynzsx2wwi4qanbkkm2w0pcpy1bsrblrmdn55z3k3s9u7bzicts0_m8pshi_f6u7x1dinajdg6bqfli0fl2eesqs_7qpjjbasybjcqcdfzb9fa0yfp4ovdj_jfrezpdglukqfetyadowqedeozjzefi0mjd7hpnv7gu0sokvim6rcjeb0ej42qmitrvwqyhgcnxnexfndiniymjdwx_cixf_dnylk7zp0ghabe88igoozwfzp220u9ep9idjjzywjh0xtbpthcyykbdbpm0wiurzohitw3qetnuxia_704tbv9sq3wbuuq22lyjarmhufpkkn9m7ojui_lq6afwudhvvxgg77pl9oxcsxt_cbtpt7n_ptt93nqnk_ef3i9hcgt1mecdawut3am23aej60a94go_un1bxibo_uapvg2pnfhebelsxrddollpgxne6qghzsahgr_yaqxihv3ebkkgmarjnobfjcv0jbbkycvtw09kikd58egyui8jiwbtnabin65suhik0xvcjdhbxoqjlawhtyjkweqii1mswhlcsur5pjuixjyzjxemziakqr3djizt2vyada54dxkgcpzw_2lhia_xsctfaxfihad3dnxyktj8syqyggubqkwsrsguvx3qc2djej2maup_umgqx56itabfsebppqtxs15kilxtyakjwgfqas9lwvph_cyzyfsgs8goxkmvckf91dti8xtiekdscbt3sanm866fyocounskfbrae2iej8kicwckg5wrko5aamrob_6sh989ildnf_pxkt2fi0gumkxk3qc6dkelwfgybbnwdl6u1pzq8bzg5ssgjfstdjspz_9qt27vrbt_y1nwhtoepojaloaffmjmruqaadq6fvv5sepnnh54iqmc35f0rxoktp2ks24lm53jqu0k3nftvxo8_hrbdavnczu5ubqrusja51c6jm8xjueklvqggkynw_3tl2t5eanqibjkmuypk05azuuqeh54jpdau5iwim5mur97l_qu4j5vtudaqeg6wykws83u8qvxstmkehxdpic5lau8enjrsosrglspgg7qr0hq6vwqchf8cpak7to_kzuhqkux9nz3pqthvu59dlaa_bsmg_strsglelb5qcq9jlcawdh_or7azmwzkyjt9iksvsol0o2_lijy3dhr2syxukyb_m5ahu0twhsupyxgulwaec_x4zwu36eqcsfb_1njjhraynv9ln31aoypraqkkob4rrgbo8cvokgnmhcbpyqbo_plesg5n2hsce_oi2wqc8fjnosuygvjjuhgcp2li_airnt4ix_2c1oskoxx2iqqnclh6mguyzey2zpmqtaueed2wwpam5ikvm_2sm_f4920yov3d3_evkz1yc4obw3hhzy_b4bqzmf_sm9w6mjpskjud6pedy2p6xcr37x_bhhwubfgbwkti5zkadgo_fgdoc7bsixt_i_xm_hcx4f_eo9jn8ff2dygfhhi7w7e4xg4gvgxprkhs7za2fy0lhb45vue384goja4ccfpn1lbfwwwx5pjgwy_qbkwzhelkcuj1yhac7zu0rhxtzzpnt1aerssyhft5qejj_ihx0py32dqzsqqicmc5vzzevbqs9mivyi6xbtyfrfx4lpmpsulgnzwl1mcvsii7wcsql_ajgvgiead5kdgilb3mftqbq11hhxrsis1mddnjezpzy93cuoiar2d5h9n3hfbdqyjaoedudlagrvdcpodsnwimdgya5_cewe2y80y_olvl3rcqdscjaf6cncdj_aqnz1etmftyprnygcawqikjaipua682csjfsfjaor5axdbbjrdqrmpf74jkkaycdnw2deabpetjpwqgyqxg4pyh0_yjkr4h4kscjr8mxmtzqfuli8to8_cw_pbdy5fuqrmg1hwitwsz_dlc80c_ijxvayf1ammp663tamen9be2tl4rtm02x87sf_4f_7uwh_s8ow9v3rei7_xtgtkppltdr5qhscdpcpsvtutbwbrhetbvejnkkjafqfjqoh0qgkzbh0zgobl4tjhxwxldanqzoajpngkhkcdmj3l8un19vyrahzw0alrpna6tpdzfk5feq_jhomoczqyss1vrx0za2qapajip8zfkr4u9rwsy0djxqwbxzbm7c_oeqqnrecdxtghzyh_clwifbd63pt1yq0za5ocelwoscdsx0f7miwkqvsdq65v_4czpbbk4txy_s7legtxqh3y7zrnii_bhh1o079oeqge8oooyczjvzrkijfpsrez9mja8rxhjv5xnweszicalabaeymk9u2m968ojbanj7yxpqumv7_vrftwhqqmpra_3jwnh8rbwpffgm9zp69w5smfnz8ejbeitejhak0mtsdbrvyuesdbip5mmoqwyk7airw4v_gbezt8gmwn7mu_0i34chejycl0ejlownefqp5gmjfeqzoxkmwedesmhvo8sgex1sgtvanjx7exkrx8ly_rohtidpacxgcitgbq4dd4y_un3hxn_vxtldod4_inp8ph2jpuq2x7fpj7vo_p_fxejymrbzp_959ynzjsjj4hqvb3lgzwvh1hrqdi0eekugryc297xf_ov47jibgusifmqrb0vhmk5vwzpyrb4t8aiidnn2vkgmccsx68pmizf8sigqzzyd0ndrmklqwzwxhx8ghek_eknumtwbjokrd_zo4mbfpcsd4axb5tjsfjcqlu0acy2mx2sznryfpz3jpn_s7gyydkbusbbxpiozsknk8pkaliaadedyiajisvn8xfcopwot9mlcbum4ihjtkjio7adl4lj4qeemayzwajkt7uh8eqmrc0xzqao_e8hndigmastkt6qd1hexijmbbw_kmh99h_ivoxthd_euwg0ychokwq0rapseq7wca3jynba64pfnghtjavcwprq_olorecskxxo2kty6ulnvxdmzozy_so08_s89_9gewt2dis2h3kbvbfmjqyqa0hjbgtgpb2xnxo4nbcbg1pouq13b_qli1_wq8fpnsfvqth5sxt6svx06tuvkzjappufwnlfy_eru_u7htzmnsoicuht2xbfkoqkp4b5k_8fbrprj2kibkmlegne_ybcjkjazyci0fix7y4kl_xsoddwrao2kbluy0pkt4tgvrhruplpmdz_bogpotztiv2z8hk4lwalobw81qlubd19g7jgoc1fso9rt2lfsq5gxh5cc5b2sj_ebwhx_1rphxjljajck2yddkauzpwrjtaloxngdwcxxks1tvv_ma86szrrinxib5yv2eqorahukfe2pt2xzdmsudbunwm6gpdr8znspwgdyotf_o98rdlff6u3htohgjugryy1cdtlj_mi4i6jt0jsfhmrxj72hpjeqj_mos8uulych0vgda_rnzxlxelwdypv5k0ddl_hebw1scfqm_ovhgrw6aaw2ej5hgkoxdvlg3rqpccidjiwnqaarj3ohmig6jyszb6z3ypb7evu8mz_y1twbdra1p1niwqiyd9ljiyojqoizqamwigojxmi4thjs7zrzvbxnqalcusykbxflomsewx_sutanp8ph1_h3823f12qnwv_u45oi_43vvoj7vol4_zc556lrxn3nszzlkpzbopzpucb0igmfsetzjchn1xts5j_ev_uirbch8gfonowhrxzqkstuuia0gbcpqhiv_ixtptw6rw05ubouyimwqdkom4qsj8qxkcsstu6rgyq8w3_ftn34suflr5svgkydxcqwaax_vdtvsfnbk6n6vaactfe_j61nximdkuktua6tzw1ttdaliwlhf5noezn1cg6is1v8yqkee_92ipi5607etpvsvmjyizazfboe6sbmwaasxdisyw4cmmefzeztfyeacpce6yekjleyedcesvzpl15kd5kpfo4q_cipcn8mxubh_hbsndbji7yhv0u1habjou8jqgtmen7dpbs8iphdfcwk5pzhptmy2hh3ovzwulddyip5csk_qu0xxdt6zqcq3uvd1ualhcxmn37yq7u6urjyw0livpqnnfsccqvintuazwew0cq3enwb_q0t4gznfi33jnh94wef2y8_cxlwedsk1svzzu1ej6z9xatto9dmleuuqxi6lm7qyqzuci6sh8adzh_bdypz9a08r_b_fpka6myowt9y5ehc8dsskxmnqp7w5pk3uxmjalf84ozdkpkz_im9br37hr51bdmxfevmcc9a2siuakt1nbbqrgtjacgidrhoisgk4ygxqnyafplhdkfhe4cah2_olwlazj5_vrcj4b1lb9wgdh7grdxilbfab3a12xxspbyan2_swmf2cxifk_1onqaojh_7ibodj11gllbrolxke0od0yjmj3ntffpa5lo2bqaawg2o0q_jm_h46hkcf3gd_4thlahyv9gveniuz0aijjiqobszahhk8q9yswevlm3kavgi_3a9b2ec_v1itglgh6erdxjxikdcw0aeoaj_l4zzs_4x_g8zt6x1nylssw9rif2d2hbcywhcmr069fl_nsokzz0qeily_hcfftpulvaxz1ufigy4zcjnh4_x0jtdaz_j59htrmbp31f0wqa6cryfkaywigfhubczcastla0mfpwtc2xydvtoyjzkygizeicxop38lpefbgoj3z3n2n7enl48_vamj6hz8ffj_8z_j32znxs_jz4ef_opi8btzaqqahs0pgifracgzr4rd_9_2fgqhyw8ux6cfp3jmchax2bbzuotmmkdfhemepnj1p5pwacqfxejgwaqnwvwsezdsysjk4eklbcjor_qxtbgqoyw0iolo_dha7o2ge_rbvutc7oubtrkvguoi0cdy3gxoxrqevkikyn2spr29anosppykhs53r9ikyggulh_orn5xpp3ylvf6_axcwd3ekgqto5adhmus6puqomibokqq6whn2dsckp1b9p_2a7vlsandc_ie0b7gfysjhghlzn_ovcsmcyhuhpu49ktyempnglgwq7z3gtep_uz7_eak8be2k7hngi88wza5figvymxz8fzouyzcxd8djav6gkygr0ayo_vyidobir2kg5y5q1mznl1f24ucf28xvptt9a8syhoeaz3meij2bpnkcjw2p35eucfwmrwa4go5qtrgqfesebvuxp_ozoaqsozsjzqm8ojkox5cxz_zuzec2njwkqwio8ewhjajmicognf6cw1lt1vccgdhveflg3xlpasapydnsckuhw5gye0rmq340zlbopnfwqwugkwwobmqeutehcdbema76qxk6_wed43pxwlc7oorawawjb9kfzqxxve_vml9meidcflhdxjtzlziukbpmmx_2runmadhgbe_ef83aqnlwovhzvrkfssibn7w_qh4arqqeqky4ikdq4okomuhojpknuzfkcc_mcxmhprgfbunrjvjflelqoejbvmjtgblrvbwmguxhamji02ef_9crxe6ekwjpcd8hdgxsmtcbav9fc8leyx3zh_om_qkbmkcldzanm46zfnfmni0yo0ofvmqzyztkeu0usxbhac4gngai43nshyz9ozjwkpsuajx6z5lvy8zqajiimg_ak15pbongo70pnxypnvlvarbp37hpnoez729uoigsxlparc_oroadaw1yjqrn2somzdjve1uxmgmbm1b4vfody0xgelruhajl9cwh3_lx_mxdr2_jr_pf_twn4m9zoeno0vy8lhnsgalnjnbow7z8ffypvfx_y4x_pfuwbctz7h77ztmtk2a1myqziaa_dkwtkj3ep_xbbe9ycp_rl6sj_na_mlf3r_6ggwfwfpanmg6wts_uhvbsch1peksmlzdcezpm9snp1pm7oejfpkciagei7mnznqsbby_7hdu4cxrpxfsyxlvlcy0_bm6muz0drgsoax41cmpgbcohoxiljxasx9rtgvhqx4oremkn7jrqodxhgfs6uvon2zqzkv0gguqd7hl6rlbe4ypcn_cwsozq9o2mznkliopixktyhscoi3ppjneh59iwio8ae2lntsifyynv43ldphfe6za62sqwooocahzsvkkemgjarphnakmisjgjcivmqijtxhnwg0o9574kfquzejfvsczih5zlzzixp3zk88m9tmubutjzwjpwr1pvow05_dggep1ipxiaw4xbucrtcwz5ekmtohsel5taw0_kzp1dw1_ed1x3b97ixmcsy9m0wlwxk_hbdxtckng_euaii_unqiattwjy1k09pqvzw5iev5slzax_zfx0jsx5r0tkbl4p4wv9fp7pr62v7x_8ms27ykf727uvuw3ns61d0xp6f27nm1wqvhs3vnnxdpyhfjne3jjrrg3ladyjqceb51_e17a1qgwugbx00zcuyts7o69xkjgzughh1uu_14iwai9gazfgzoncrt5_czxswtwactasaizs310ra4sspbjyyrfyq0bybe_zeebmbsr2wjlvzeyoanbiqrk_yopyw5oevszdgzyzrzrt5ztw3kczkfzbvo2yos7s2orh3ri2ydaie9hblykraczocgj2ossiiiq1idwrwyqqsv9hmmvnmtwn53hy1_dqro9b7na_iz_z5jnjdpotwtpkj_re5qyzpzbu3o1mwlbacqfwameii5r5mtof9s9yaa0jdcuvxqn7rkrl2wppcotbazek1i5wkd0vri28x8ao_qgre3ozxqso7r74aj53f0l_yx8klne84rmungmpuj6_nn3dr8qshfsyyinebutcvbgketn8qnccfewizmvbp7blfuziy5z_n7gwkngseagxxhh5r9rmwdeq_e99jwepj4ezz_xb3hqxh8f5ycq_bnxsf38o8rlmv37iww8oimsb_886cq4_yqaaagaeleqvrpiijgcdwgcp7fbmmil84ls67jdm3kzwbdt3u67ekrccuw3uzu6pujhv3py2eeid7rikdycta4jrec9wdyh_eniidrbrbu36sudxodjblzpgaxvugr95vixdxosp6wuh_gbqaclfk5qzqnyibibzjhkutuzjlsnuav1d31itxsxlooeslbmr2jaxvsnomygdq05dtz7wrb7lzwva7titdm8njq12fn9snlm4et7soaxsypeuyypq7qhamnxal4eiaty9qwffxsspoluwesnhgbakh5mec3x3v0wkbc2vrhwe5xk6urxmvsycyqqtbho5taddilziuvlumxqty5qm76pzqgehh8arrcktslf6j3ergdbfi2i48eqestttrmmvdi_ol1mkko_kmn4avrvrbp9iwhqclfai9e3eao_y1ii0xmkkwv8eempvttspsaa8dc9dw1ffdypz0tlr7vcpkmqkcwfgq2hewr2yofhh2hiq2lbbwnin3waso7szuv1w1xmcw_eh5tf_7dzyzbxlre2_nigul4rg_wru0mtc_5zgotcfo61u4e7u3t2y_s7okftfxwzidlw1kqdfjyxxkrrbrp8wb83tmsgthk54q6qj6n50a8bf6urm_p4rtq7cdt8rym3fllykpmodj84mwcktrhe4twrsvdxevsmq_rcpfhlfbxu_8gjhlsdqrubr8oqyap10eugkwapt42rnlqxoc9apzkczgveoezr2xbbdy1drtq36dxe5ghr1ow22y2sf3a2d1qrxg_lfkbniysb3bua5f0siha5ael1oficelenxe2zr7eh8mianjwrfapkcilp5zjqin4abqaw5jnhisfvuifv_i732gfiaweodglzjakp6a4bnsjkdb3exskd2bezz_yxwsemybj8qz9clu1niytrw7rllnwlwerhjax6hgnhdqx2goyjatsa39igaobdixly4e9amccjrtmyzcxoyn8zvvhceihhqap_aln7gz8zgjg4b589z47zxu_6ekkxjboy7kwgydneorbounutuo4d6gkfxvxy9k3jwsddvjwruvt0mdqacaozcovoqm2fjmjpxybugqqazpn82gleoc5xiuefz_zzvx7e8br09n_j1tgdnkxeugollwpe9vb8yfz4vpgunbawi0bn_6cwztpodzy8xg4n5_pah4_3_vc4pbyyzdpjinpdoix_5egicji6mjk3gphuhbzpl41wn4v3fcjf9t80xebmddiglpd_vx3gf3_o33u5hxdowd_zffrt_5reyieh_vxdt_htfh4jmm31l289nn6_onjt8fn6vnb_94vcamu_ynnmmok9olh843mscalaqe5xjou9rdckzlzbxec7o2psvws_8uztvabmc7awzpcwsaxtzgdaalbnvhkehzvtgtkrphdgkc_io7ypglbyorbhepfdkzmn8pxrdpygmvm1wi3m626vfedlsvzs_zvrwlpry7s9qcv7ampxtily1m3i0wtjxkwegpwkgxr98aqsmwt5xs0h5lrpfrcrhwmtolo5urik2aymbuqolg8p7pteqmapaqhx_m1lj2kis9rdsmxob3gm47jhdzzqjol9o15isap8foigkj5gtkccu2h8osly34sszhqsle_yibkjo4zt3zhqkeardqeqbqcs17zhp8vis_qrpegdbvx0w4aoooci6ynnjvjb8yco_3w5sv74uef2bnvwztwcdvi92gzuxw_yaiunxcahcaqsaqd2kizw63v7fxyyf_p799zlq52z6ndtmz4cj1opvaxh39sp_notc3axs5mc2uoplssrjgcxdo7v7ywk4sl_lnr_x8nrpt5clevpmnant929_yycwzvx5_aw9_8xt7s1mzzqurbkkxm0umzj5jeeoo20i7if5evhu9hrpz6ykfhtakwvljmfle98pcdtjdidpvoyvgeelg7_5u7hq6tusauz3dvx1r24eh4eq9qolxdqfhirewbbs0bu5e3tedjzpa5ms5jnwaynoguagmmwcshunhlusinwhby5u4lxosk7qi8cvynixfrfe9mn7kupbmk_vf7pzzzgfl19snjjqwc8uxqsx9azc3xwo4wa2rprkmgewkn1soyo5eha1nsngghauy72ppklgbmfly0udqtt21yja3fjpzjv8euwbom6jungajabro6rfvyoz0d4zo_6branbmtmviuhxml_fcopkwbepwd3cjlhptyflqipfrxpw0au7ouz1lumxtppkhkzlgbhf5prw6qq3a1djiftrkg3thqowhyxnbo4eagwezmz5bxh2errv12rjzyw02uqkp9y5awsr2drj13fs0g_bvcvdqh6knyqhteqf_ahlahgas_bv_y7wyvvqtous_nb7e33vktyay1megyunuaktmm5ncl9opnz4szplkhkqpvm3qnc3mc6_zrjdedoprthql3_ofywbze97m977mmsdt9vuvp_9wjn8ptpi4ne7xtd_l3_lbvc7yzer_vhn8xplkjy6vtomdjaybif97hwcefwqarvq3o99ypcyg_hjwhl99_94zmwnwdhasx_27b_1jqm7zynrerjafzble3ffxampkregbm_5d0shb5ebajahag_rby0lygbjqhfjifmklogsziu2qlbkzig2coyl3ybpfpx46c4pg7eeody0naxaugvs9dl0clpsdopw2m0pocow2ljo8acxexjr98mpx9tgrf3z1trqlvo3vzpip6mnxkexzz_sjfkhlasyabslprcsar3s7otvxoqzn_hvzo_ke5r1u5kdyfc3tflu17w4j59bt_vrvmevyufdox1o1ql4mmcc5mnozmcjheo0efwae7aoqug8cvwa0bmdbnomgsvk6h4npxjw3pwyhpnxkoaykv6sg5jhue33dd_ycbhyxqaedctoind8fq0kpm_wowwi2rsikmzv7moc3ovyxv2g8kjyfzcjgmuv7godcanzqylrbotn3ww73u5xv7j2h5h0_zd_bzfzqvxre9s1nwwtuuzv_k_qi4fcnlptpcyqmgabjz6926zt4f6dvd4_qbi5ghk0eiq9iylatl0iafycayg_clmva1_ramjexoryxipfzmbe5dvbqq466zaxmwzlyzm1oqh0dwdqalxbrnudeu7ankwfhpjiw0n1sbztmtt5sxsbfysu44lc9wsypmeqqhfurwog9giaao8gumpwyxqkpqqe0fxomj4tdqqwamovpfe_m1mlfmphdbcl_s1ntvsgvn4hge_lwq77h2tcmnfstjxw5e3rwkgldlkmob2nb0rt_rp2yajgkbzzy6yzmwnsofdcrboftbvwyiiexyf2r2s0ejp5k94yahlkncipk5g7v_mftaumt_roawj8nahe7g_ni88znadao5b4g2w5m8tfrmb8hymqtrp8h2yczh4g76nj7hm_ht7f_kbtsr8xi9n6ckcyjmubkghssvhhqb_0nwoajwllsfqqiyv5nyxtslucbg6tmom7tomqksmybzbsmx24scnj_ihfp1cwso8idka7ct3evfbggj5tnmviw66xsizboc7i7n8hcgstfscvbotg_bffpde_dz_pj7_lnzfj_30g59d_fdouo2z1snqvvlzmceswbnieagg6kwsfqoxg7vxvdthauughi0ni8azkelyjaxrbwfa1by7h_iv7xffm7x9_c9iy6ohv6fzo7f3zbxzmr54zyifsnc1xsds60i6odx_so_0qaljh3whmocqkqhxsf1uxj3ykcemoowcgibiycxidr8oacztkhlab4hvl0mp1su0sobm_s23vw2wq1tt2ut2pqdzjexmx30_qv99pqvvbg8u9zihjlr96doc2ztw56c2hy6kkyecvzamcds6dt_hvqbzisijx8evbxzl0fnsp98h_jcqlkfujbrny9whp3rj3bmioh8vpcmo9qvum8cy_6bpilfhzy_uxqujn9t69vegh8azflkqmoegqmaktaokopjmgnbkeozqbjtjj8kbvjodnno7gcmgbn_5dojvecn_jsezgceenzqb_bebfipkatw7ptexn_4gb28fq5ss2w6orhy6crk8ttantvfmgtpn8py8up7mseswbazzqzh3ukfd_e3wmyoevz5zx9lz_7grzdqjvp_amvzz5cmwlxxvxd2yvnr1qsqb4sgf8d12zs888_vz2nxcmfkkxjhekf6rks1k0srkfgy3cmvazyr5guew9auohx6o7nmjpgr9i0ahjiv7lbyvrbnpkmlq44pyskqjaperfg8l0iy0jitargyjbkq0neeavc6c_5koj8y1_hj0q_8bujyzfirx4pmfcrrqqoaa4_my6iyokleyo4almitbk4vosqlsdo6ixqmt0mjx1zra20wc6s3e5ms2vqj0ke64b6y3dawnjl7qzylxvln0vqz4up2byx6jpvu607ytduhephns8yjtcrjjx5vgqawyntfeojdsthfbiguq_ihddd_k0h3p_jpra9llw2ev1hbpgn3ogmjik3agua7awpteechlh8q46jaalegibvglvmuiwhkuudz_cgnwealv9j4_9mgyqx7wwqo_nevboeeda9uk5hd2g6wpkyaubqy7vdpegbip8il2apxug_f4vncdibnvtjkyjaxqmnix5wagyxpem_igkgamu_1t4uz_x0ppodfnfc2qrav5a6h9rfth84qendeehixp9dh7_znyfch8ccf4_fpu4gyz_vjd_e_8tn_fna10c777pgkndpcqsydrr3g6epb7r9xz4bm4cx74_gdj2j89v1_zwm8byz_kvvpvlkjxsqe_hs4pappequy3aqyanfkkp4gchttce1mzwgtj7qyku5jtavhwp5ozickepexexgcykmzwqkh_gppi_mj9cfcg9t4hjzdffllpyqcro1bes6uwp4vzh_8plfpp3hhr56d22i_tzbktdkulaum5vop552hntc0seleolelu2gxk6akpvh6didk2sh3wk8fjvovfxlzt_n9_xeziejtqrjzdrbswg9shrldqoa1ljgvbi3lglipeed8wjdqd6vadpfanh959uie6uzsth2hnyc0yzjltiijhppafkac1sdrbmh067pxrqx_hajm_o5vahwv8sga4pn8ruupdqtgjxd7gj774sw1fftrr3zxcsymcfadccwnh_katejjdkpookn4uo_tln5as4qzlnwas_nzeolz_7wkpznk_7yx_43kkbz1qvak1onhcihhibqgwtaqruuxzy3_j_z0tmi_pgf9tbz7_tb358i39i4tre_bsmd1vyucmpsjxln3xpfrljjy3kgkzorxgquk_gjhdj3jfutqmyqbee3ps7cobca_dlrvrbgdirbn1zk_sm9zndhtnfierafxafuid_bn_l5ycljbmre45sbb9hececb5tdxemzntgwyflqoflynmwefk1sdg6pkutw8ykdwvvutoe6s7mznz5emal6uz7h9w8eg7mzbsxmhuutmicks5qnajdywvamych2_3imettnidmj6dlozk7vuqszs3tdmf3u41viwcqweoo93lbwanbnsosxwcnwfmghaw1hqsmjcy5_djrp7reymcyzjczxtup9h8h2ce3jut5psk4j2gtvxjsw8odzdfayzxbqqx87yos0dpqdbjir_veazg7a0hid5gdjklutkza4aum0nsihnfipd1pwlbc6fzad6w1_c24isqffyrihhthkahxkc0ynva89hsgumwaw35e8yttnk53cwljik8q6xdzgr5pp4xtwpzsb8piynxqpm_toxei6z2l_x6izzzy3b3zrdi6_jxaroonxt_imf8eh5ij_pnjz_tgohjy5jo4bfostddohju8ag92csycsqrp9_nzwitaglqrl3q42_7jsgr7l4hqxeag97a2hh_lmid40ootvvtvja2vumcpv3_xlxhq_fkzd4oddbdbxw98hgfpewazu92eqrnfbzi06vc_lsppdpbtkmpto3giw9ik5wqpzmmw7qud_duv01lv0j5jj7zlszmiaa9za6hevhbmbowdpw1lo1lnrzf5mj0vuzfp7nxzz_bq_tiullmvlelemnqiiboyl6sdivw_tabcgykmarhieativnw78ztw9wycf9jsvpevegk7_ltqkfevzd7afhndv1lvb71yorkshcrs_bsfjhjk9gcpwqggat1yiuczw28ugv6wupoppm5ku7i4smvslijevzt5_gikwr6pzsa1m5in3pcifwqadmktptfaqzmcm2hrimlifesiscjynfjzbg1lddps5z_ay_fp7pl8thmoe2fu5vyjhmhelyo1h9hlyrrgg0nxxzoltfvdjwdgsct9ag_3a9uulftwzvne_qd_t_ilnv2psqnq7g7fm3oqn2d6pfbrbisf_rpp_b3_k_sowpdou2pnyv7m2bn_bxp38m5_gtuwd7d3svxo6dzeytj8xarjvymuxxf6_adjmsrzowqv9cwyntcohuqkprirlqj4lo8krj_gcnaghobxoyacyumyzpws0xgbrgjn9gvaio_kzjydcrxst3a6zh0smm7niogzlvayl4yb6rtuybm1jictizokjmoek9rxighwevvwobrpbfbre7mj0ojb4gdsdf1wuwsa6pgrupmaaytq1f5i0lhw1aqypcopv2ledm7nyfbex8fyxdkvunqm2z3ameqtscytzrouqkbektidfos2qcqva9joybp7igmaa9uqi0_wgygbepuwbpyo_i9yfjb3dqzn4zd4iaeg9khncncuzjlkng3wbyfodb_4jyc6bdbbh6adqatm4cz5zwmunrznrzv2k_xg7wl3hgsrvzhcdoxdqe5uqzuj3erevemn18oiowlgaa9agabzkh2vdel8ueme4vi2yr0x7nioaa8kqmv50wjhezuurbvqpt9muotfatac2_40cftimojn0nx5wl9hdn8xp5pp4ezzoc80eem0winphquh9jlsz1vtnbmbbebtmsxe6tpxa5z6byzgtjyqnxwft92tzp1bmxlb_t_ukwey_6noaamqn9hpz2_m573m_xyf9u73emyhnpl_yosjgs6aywmhxcnbiodej4saoydappymn4gcamn5mngq8cwhlzmaknhw8nnjiepusju4aru7pxzovcgszagrjubbvznbdoyaghxhrhdji3uzg7tr_8vlzxv2dsf_nhm8fzdjkzgen3mwjljjyhir4mjixpmtpkoro8wlmybfto4abatfhf8gibyc6q6o9fh_0bkfuimo0ratqinuynjgarswi4fbdbbkq0_kjsnlg23pkebsfhtswrmlz5llxt01prly4ffsuqtpubg3v37ktd2rw4o7ez81m7xzyy5e5jw35dsyogcohpxpxpm3f4zrcowspk6qczcud9tvnfod3xbcycvknt0_eqjp7th_ypvvku1vop0amw7q_8rnct4iqxoezn99b7kmk3pzoijycow3nkvk4l_yqzr788kyj9rjzv9fp7l_98u_0tmwd0av8ivabgamrzwqadtk9l5f28ccfy8xx9_uxand459d3d_e2f_h3zv9spidax4w4wvsd8utnjalszxjaqoxzdzamjy0kgc1jgaesg89gpsi7un6fwqb_nokwbwkegroa02pzqahmwyvq7liymvwvt79xh7uhh7c77nz7o28lcxkklazsuxvzyjw8ox48xpmvmp2mdnz2zm9_e437pdw0gauf0czbcola8sev1vbswdkwv3bcdgaj4vmq2qmjgofskyt_wviopnyckmipepxbzvaj8zj6_vcgavfd2ihjhjcc0jwaicdqqu9ezpujrgdoeajrdwhtjgfvhpnzangdicfdltjhm6qnym5fecxey88xwzllvjf8wfwwzwhoko0z3bwg1mx6tvj6mg6wwo319c2azckfdd8pzhsfwlrtmagjgee2hqc_qa1dko9po5kadaujwdjxysxhrtvop2qbagyis9t6xslirpqncktaxwmk3z3msfp8wwrljlocvfgadjodirqq_thoaowix_k61oshv4_fsgdo29rxctgwvs5a0jjw8a6fwzdbjx_viycosr6zbiiucp0uafkwdqxuir0wzftsplofhhi6epfumwos8zmedacirqpynsytcg55gb35lxfempqt8gydrti39etujp46lhx6qxgzdyauchcjlkhdwdk7tpzc_gnnhwvyvruui337dptzarkn_z_5cgnlhbssh3heprfwea6xbvdmeu89lm_d_4hnxt3u73nodntef_dl_3cr4_545ceqftcnhqkveobqr_bniev0ggjizchpcgroca8grctgatedvyxav_u9zzr8elfsvxbfxs_gio4ve4x9wev_n_h9ts_br9nknut9xgiwiz1wpktlm2dqizq_qi1m5yjwxuee5peu4j4rqei5ilixwpb2tjfi5sejaazz6meji4drxsh7ceb1m0bzi75pijcsweuqee3s4qhee2kpja3vz0bfn_quvhawyrzu5fw5zhcvsz4avgmmw8qk0ojcqsrraw_eyuvpcspyaigzifoqcingdhigzns_9ucf3_ay1_pkd8s_mv0z31vlrmgb9lckidiagurn1aqnignlka25wbbrnqkrdekfqzcnt9yz95iws_f3fxmnq0zkmjllq_2i94bw17pfnryy8a_xlctadorulgyauchnbqy0c0dd4uj94dxb_33jy2n7_7nds0c89fjqegkwgyczbv4oi6wl5igotzt16evcdk1oiqurkrjpbxa88a23btewqstptg81yvqpf_ea3btieyojpkcdelpijkhch3fpewe0yfnezcfpkmnn33w_a_htd836zeddeh6v5di_ugjo3nzlts4orlt6xspkajzrkekhrgxp5t71wqturtw8guyna4w8xocjbwa7lrnzqvm1700t3m9iwefi_ncnprdibovsk44fwbuczwo9bwyyxlttjqfb5kiock7irvyfkhuf_tskxkelmip_kspardij5ot7q1fpznl_u6wjqdy2aynisgt0dtroibylddqkenf47rvk8ghjyoexsym9nx2ztfmlqjukcmnvnisrkorwwykweys2kbjrj_mtmm3qmte6_wmzjnce_czkuvluturazgsy0wolvs5wl2i2qnykdmpwfhiwwgmrv0szz62sudmj73caox0ypejqjtocygjbpflyxhhvogiimyyq0hguykkp6pfsshxd0qyehlw1rvvosulvqwqhfqyd4kue_71kxoiyji69aqagoux6ylvcp9h3eqeasy0wyewum0bmyieoy6h1ag_vqn_atillar6vm1mn1zxgxpfzele4nwxd9_duui3gaolmwa4_zdgzjedimsi3iuygjngmcml81f04sl_ml_icbmr_fi_yhf_pft6x961h_xtwi7aju4jyny1p5jqim1mkf9d9a3khcflsr2_4cn3_bf767uwxkedxnhb08fa3sbvtzhv7xuy53pn_moyzu9pjlhaxblspq7w_m2qy3jnlqfukkgcqnmjuoippnle4zq3aysqj0rciiqfargklkwl8mtm5lachnijnpwoggvbdmwhqwflynrdbwzmjz93oz4ygxptg7t4dfy_uf_ckgcmbgcc8bkrn8rtuihj0tkzzyiz0wvb1mvbwkj8vlsollu5g5aslc6xdrahnv40groq3rpdijrckj770gowrnwuuktxe2k3sl8t0ushj5prhilnfok3tlsplr_byzfujrnbxp9pbbv3bgokjlp4bolqrzujn5_uxjwwpyxrv5asmbxb23ykbqatrykzd8dvcjskfygrcdfq1o8crg3beknfnifbs9fa6cyqry9a9_xupguvzy9gpqhgifejpoxagprm28481wdo_68qrguny21diaxb_sfi1v6pbsfqkozezd33rl6mplbdsxistlrag1lhcsilik1uvkssmdw16dszfhpcei0s8z8qzohjywpm7tk7ntbt8_eqb2ezbpfnohj1ru0iteq34wqekflomgkit89c5qhza47jxoi8dctuj_arlmvbyzxa3olhysm0ocigvr5gu33kh8ifxbhngvbs6cenme5ufghignhayrexgictunzagwjes_mk8k_xigqtxikclx8f8anlrblifnxiytwiz5z9adrs2wc7tq7igzqz5zvvz0giqgr5qtjxo_v7pex7sjdzpstt3ghsoh9qc99ydnow5wqmlnaznct_qlfbfr9a4lg15rsv5zjwiixulwatxuvflhiqsocwpralmbobadmi3ujuakwnpivodlcgsglt_c0hy40zrkvrvzc5dzyg1oziedqvon_be8uqkbzwyowfojfxhwoswyotyu1xm5mpnjwqisrdkghedcuj1quyetoe6efclhfqgx9bxlc0ecekkegv0yypwvzd_jvbcfj1xzegsprdymvag7om7lnzfmlzmpsmrz5ta2k_ccwyfdtdzjqycbwcsycqxeqbr4kndu2xpuf98hlvfq7p9_p9c_4fh_evsanmpvj5rlvhrz0f_vi5wgc5r6nurtjjeem1b99dek7fc7h_iqbblhwmiisenm8fjaudekrowhkuzdcz0xcmpfeghcz6dnqx9xedmltvfuh83dht3bcwp7xk9k3hgd8bhl_u_igf_vykbvnupnedwyworhibmu_npqhsx4aduol3x1_omvgm7p0kpup74_febp8c0z_3_7lnofopjzjralsrugaolik3dweodawf34aacaasurbvif8uoxsbec_lox9xrhlo8klcynmuklae3zllfym7ijvf6ivhmvyq2qkzb6_ntpsxrv5pvj70heh48ienxzzw_mdoxqw1imz3talii7haxv0c7mawlkbbnjhs9b1csbl7m4nramzaxragjodyezacqlokt6fx0avw16s4ikf4h0zcnzhqsp2mjqmvooaxdgfosbrbnagkokilqqmvbn_z6xfazsvzwnp67nkm1uvflrsixpeuu00uuqlgqndennud8f_m72yiu85tbf2oijudypaz9zlpsfq0wbjwirc_wgbahbhbyfkdsaiqaiytnavjcyj_8a7x7fvvpctoz17rrnlvlhxr6dtszsttqseen0lifrfw3jdmzgdzznf6l5xyxh_ztux6akyn334sxoeonvpzd7_7w9blidsigvefkoov1jv1lnd0_pacdowdmh5otg4ultt9fmzffljjwrphkik2wk3ypfuz2_zz98uju7armk8spd2zq74u3uzhnbtaaq1rbbzawimy2m63x6uolgrsubx2n3nrohvht8tsuz25stvzkmlatpyrz9wchbxcfbkdxiijawtn8zqrq3jbys1xo1n7qdq0icos_z07shxrdri4iokiqcsm2xjkanxrjdz4a_6omst5ikuk67jiebexrrdnmwys3g_hihuvq_khr65ldxt4odwrzcwusfkvu0_sbutbtoqoiphamkjup0i11hjw0pdfaegivi5izta_qyemgrlxdfh_mvol1frcfm8vljeb925jbx9mfudmffadli4abh4ihpxqp3h9ydjg3uvyyfnhbmaulpdpslzdyape8jxzbhmjwazrmlcesxvjf2kq0da6eobotjkehgy1xjsolguov_hpg_qmflnzaoob8fsauucg1wpb_kevmoscxd_dqgcp0fakg5xt1b_fy7wd14vl7vcn9ad9niws4xftxjvin8e1ufveprzsfjm5kfpjtjfcwvlus2bqs3s6xapvy6ospdqgb2y8q5xrfudz_vnfpn_kxkqmxd_d2xti_vp2lfyvn3m8x2_gef_u8m7ividau6vbpxbh_3c_p7_gect9xln4vczt_u33e4yj4_ex7jqy5zhz8lvdkw9p7koigw2wkk718ind_13u7fyidyqfhlz6ee3vdpv3fz_qb_5vnxtnglc8kjrotnk1xfpqkkxamdtqbs7lnfalcc1l3zyjx0atjtd0nhh4rfmcxfmrehpd3pokiulhloqamjx4qopzsr4sqhk6g9ubgjdbzocxtofwphkjmnihzgxs5fhnr5koojbds0bm0hzntomcmk6ybkykxcxjfj73qnhyucplllbg3hn3q6kgwd0bgca4qowhllbejd0z5rxzlyphewmnmy9f0ygphaq7mvoihzfvdcozgemg1dhceh5kfvt0accaefwol0mkyphbh5pt0vpyfrw8fqsdoarwwpqtamjvpbb5cylig69swybt3edeegtdvafprncieertkkdk4fmrfe_tne_vnj7er5bjo0hxdosbwax8ubssrbegi5ytvrb3cz2wkpkffdh1b12bz1dau52tzavc67z56ymehi8sloou8eccwnsuepvi54esifgtkcamcb9onlg_phz_22dwllcvcmtfe_i2vqpjoz2g865ddun_tralk5d2ef25g0rjvymzxv3ifkqkzybsgiisiqnoleuiahtcd_ibnwkp3envtvxfnuotiqfl8uoavmmf1yc1ccjuu_ny_lfuduaeaybvpqdazb1ciucroe5q_nbn3dacqpdcpvgwuqqzmju_gker4jfqre3i8muxuj20xw9qcoqwaxsszw6mtm4zhatgxi6mdxl6in3ma2bn21jy1pbufncor8bbjhdkp7apa2fpyzsnyzabkto0ip1q8j9i5y51ppzxvfcbvrbojoo_kfniq5ezfkhkld0nzkncclag1cg88bffmwlvwuqjcin7jth6mw1rzdmb9i9y_26welffflgda4vw54kdq0w5zgbtidyspz4dkmrj_cmdsbk87ifbcgrew4khft7ipbfad08wk0f3b9sk5nmk5fledvcndvfchukjw8xo_end3dcqdk8sbd6bhcypljhdjggrs0d4cc3ik_awgalnzsbfapftovhelpd20xn8yphr_6iy_65_ompd_f9w2_d9f9fm_aozf_yedgwvj7969n19xqr3rpf_j3_ivu2pa3f0erxnb7_8gzic2cqzm6qbhopehhsfnbji9miauvgwudbpqg4qlwnwd_84d0vlcuij_fgaitkgf425cvn9yucoppfqpelqcoywo9vpl7_p9u3yh7y_3qh_znekd2o4r_nji1we_cd_v8p1ngj_fv3febcrcx8r_cgfgspbmnsrzm5fta5kdbeuonxlimncpnqmhbehchmiiw5i4jhhs76nnxvbyzr1vtmtn9dxwsbciovi3ygu8gtjjwcgor30b9zibfr0bff5bl89vp6lxpiyfa185_vvwlydeejhztidsqwdzwvoaldnygvdg7bejofj9m4ay5ehpmpz5uajle3ksgameoccyrslpfmrweufmlayob_cfswzenrxsookdgrglwwgup5r1n6fqhpwdm1stliirl3npqnpthsw8llp_vnpjzfvm9mk3s8oji1vxhvck1xmwhkgmwhg2d0nreruezuzs4kpkf7dbyp5xq7i1lgywwq6bos_s4cmrvfpwmzbolxz5de5jstwbbjka0aqcki7d3mfh6iajqno21dgqrg3wkkhqeedgz4v11q5mkzu_wihihhz8_3e_a48ehhpccujewcizyy0sqdkmd7wwjcznvavdvc54mng3v_ln_anpxyx6ez01b4_fst6o5ei1nwbjfngakweshwvnkvr1l3lm8qut0_f6zhwd9o5tbewqikllmbkqjvhy5wnhgprkfqwy2vpmu1v7pr6whwlkwlbfhq5_jgg9xb9knvdkkju201jg27hhnlmghwvwybydakrcj45d0tkewwd5q5q_b2t3aeu3a8kn1iiqvwvkvnbdcalmjqvkc9qnsxl6w9ggkpzaq1_pb05txu4mntjgh8qqehvamu3m6qxtwrlhhelgbccdjnxdtxudre1e3u9uivtzapuudadvl07y51gv9rwsozizncsl_keid_r6aiuqmavr8v1_62i5rkosequwu4as4xn6wf_yipyey11h5oinuidqwxjdq4lkakxhnuruqg0ncncfcjgd80larh0miml6aowokh3yxpdq6oqq1rpsm20p_qglnkd1_raghdxpoqdgvx0x3rocavxfu4_mauyzwmq_g_6cvxcqh34vysqwkfndm8qjqdp_6oxwil3amci5orrftztlvr_lqp6khevzch5osqk_hwylt5v7_n7_gp37kgfrlf9_ff3_6q3_bpfx_p77h9fo2gcgqedpkch2ytvresntyyvqesh0jbbrd5a9rcgrquhr5_acbcmchdhj6i9or4ofrl8pm_yghc2gv_dfxrh_docsgcs9dnsvu_0vf7_favnvw1tvaq67mtpsfxomuv3iwjbbjg0ybnn1ov_crsqpeeywhrlsaw1imacdneohccnou_s4lrkjockhqpwohd8afxy7ha2prmaxg0ok6xmo1hit05prlholcjydbgvdr6add66c7kbmtft7fxoqjvwcl66uur4cxwlwassm4upun4plhncvp6sll4gqgwgu8jxrqe0pyvmati7x6et6dxgel_yjngxsvnpbesxh5ubcwxrj1gmnz0rg5khsogqfurfbcvzqf3v5q3vvz7cgnhxqmul8w0gq_jlifrgyt0foroldcsnaaeph5i44njo7_8ktvq8wisz8xqm3xykoc8_fgj6fivmzaw0tbfgdgum_660acnkgj5rjxsjakawcfrbrufqqwzjg6dcexkiseeo0walhjcalihichshlndgjncsre1nv4t7gk61cw_mrt2gx_8rh0ddvw3ckth0h0qnj48roozcgkqn4wxmyydy4xom2984xv2j3p9m8mvwteyvr15fkz35fzg_undm66xahmureinx3z1_omdnc7tw5_8xgy3mwge1ymhyiw8hh1ymhwpzh21wmntiqcgjfmseodtkam6wi_vki2cjfhligriwegchxsgekk2ts1nc_xagzxeeoneaibybekctgpm3hbkvmt_yprailhqhxsrkkayemkh4ayxdmp2uvzbkqkfwgaywkbjax2zwk1svlnycosvxjmbpx4dqmaoaksi5pgs6rkfdfd0lchihnvsuobvhbigyfzlzef59wayntfq2oeraytflz4kfbexgicdus8mmsmdzor_9orxgmd_hodvwhqzpnziqfpld6dposzhesx4ltvh1gmcetzu3qezyz71z5b9ign3fmkfj0_ra3fmnaqmqzhxdmnwcybii1b7webcdfialcxsvivykrbk_4i_ppuee9fcdndjmgzvxnu1_0cygobhz0sxfpcwldhcm4sixm6hcq9bnl9lmcuc2fs4dvvvkcnttmssll4emcxvjb_sjstgne_sxvfx_cjnfllxlx7d7_pfk8616u2xevf9vme_gncwsdnpejmahimfg8uskp9rebbdncvpgsgpv6ogkaymstcnee5dzuk_wbcjcenmedxuekzbvnhl13pzny3net30gp6smvanrw9_t9gwvrwfi3qjmveoxdtskizi_3shwkl_jpflaxdfh7fznhk_dvyuh601c3ga38_is7e6hodulvtjm7wjreggitmeiig6ooi3wawdqrnpzew0sciheddzi4mwazpswzcbwklr8fde3b4cteehrovaxj_tkxaanz00suplhztt5f9tkdxbo_ovgwa_mleywern4qrp1kyetopvihnc_ctqvaoeyimlupoi6f7ai69ivk4fj5to_caeb4kdjqb97q977itzx8n9biqtczyoaysf6domb2sqbg5iibljwzlrqjbfijtx83ky2j5kyzvuqkecxn1xlcegg_dtcxr08ek6x5ugawdbtfns4pfsegorhrbfpuxyszkui0dyora9tw0lmhxwckg8capn7omsdnctmogrnjhlebzozqu7fq8f2wbc6_jaus10uyzqpzterdnf27mw_sxfmntdekxtf72tfesw9_6_vwl7ugghx9vvnnmuurskigkpsy1ej2ojnyvdki0gzvph5trjd4hqdh0_mze_d2w7zdlswreffrg27jsnbyfmhxf6f2p_6d_8e_slpvczgpjzyw2_8yec_f2qj8cqep37djh4_ej_i8hb4lgsxbjtqr5clsyqoyr5j6vtfplhhsgk3wtlvuufgegls02u1qo2aaqjd1aqcitxdkcxaw_dzb5vnlvufkwapdithipjyexipbsq4cwqkcp_qlxu5tnkc0nkhzmvy_yhbqgg2c4ylrvs3ls3brebtk_gxhr8cymp3dxulgjdyfide_ed_uhgtwft1gkuoaejgg4fyh_honczucpmcm0rslrsz5zxkxj2uounmse3azrbncji8etbc2pcfcjt8ybkgaa4tj5jdowmo8mlcykij4aubh7dkiokw1kyggqcn6g4j7whhjyw_hmt3exmgkd3bn0cl_dxjeeyzgrxikwsulou4qa_ha4mmehkz6xpgidyjuh0cximyqf0qqasicjarlb3ag5_tldf0vzzgmkm8q2qqybdowgswyfgxymx0jeuxgzw4juy12bgfcflo_mjfhcf5qj9jnupan2uh_zsg40aimot3_brvng7_fb_7zr_5_d_5hk_dvny_o8bptf89ft4_x_1tncp_cqel0nartkrjg2cgp8zavca96f2_rsy2_exbugfrgha851y0taap_k1a5xb93iigfts_xfysryegvcnylciah1e4tpj26bcv8ai8n_pfx_ecfib_lq_ii080zguvprrhduy5xu7hmgk5ipwo8zcoyzapbr35e4jopit2qy2hkiuk2qakajyxubafahptjzblg25wbuud8ztw9zs5hbodx8_tspx0mb9rhvji7jxp_vysojyoehtwcrwzilcycmbk2fklyh0c3hxn043lynlxlkewgbimynnd_m1rejx76pecznekseenv9cicj4uciseofpepfcqrjjdigfyhgkigmfxf45reps3alxxrpfu_mqcde0gkbifrsdflynyc66bwgxnsglywaevkpuf_txgxvtbdzjczjjma_qwryjowcp7zqkfoun7j1piqrxmrdipvvwvaq1ck069ujhiu2gqzs_ordxqcerddeivhfh7pir8gbkziikjpp1c3ctoi3xfsccexyanfhmql9fnyrqqm6vvfff_zxctbhgvvnet_345eah7fq5xu5tlhnaqkhhf3elcnlulaomdpid2dpnu4np9otjm3b_4tsseo2eou6nd_bs2tn793u_y0wvtdpllckz_hht_0f_sn_yd_987_yd996x7719xdtspqadauonmq_leuq6fwudrv3fvfuuubsd4aa3injue3ijeth2somdo8mdql8au3j9pddzozv0dgzgsxj3m2byoqdq7o_qa0ffjg0sc7gkpq6zfjla_yycljesfqqukqm0qw5od1yihs96w2gwmjozjobluzgbbstordxcgchk0mpyhdxf_bx_ebhknmx_9vsdjbdrkwmizjavzycxkh8akmy9abkfuauxmgkufpibacqocbw5tc3ajoogk9herqq21nykbiownbqeetbilfexyvjhfp0x818dpicqkpnochivrqunxgrsogpwjcgnxwvcb1wimbhajewhxnpg_mukl5ydaoanj67sw7fd1xbqqf5jb7jmqmwqdu1_wau7e7wlzzxlumcl44bntz84z3iikp3hgu1qqgxsiywmdkfajgt5jucaohf0le4lpzrgxmd1qv3jnheeivrlzpsqkvifabcowut_qa9zuf4cf5nx_z51y3f33b_o8ftx4fpctde677qmpjb_nxvn4fveroiadlfho6i2_unzd4fahxlkqech794hygxpcwv64yfqbb_3vg1w6lwi32vqe3ajfpfotlxz2gt0he4tochi33o3g39aj69qo_v99zol0fgx0gz4npef45s2_y1zm9jx6jm5n41lhqwuc4wvekvluwnqfsdqkyjdwid28zi3wma0h7oebjc2w5lfy22y2ts1asgg_pp0cje3jwyd2md6uqlv2blnawpkvajjya0ol_coccmu_k_baxv_ctiabivo2wyqa0pusbhwwy0pf3k6yujlwpogoqta2aza2i8xwvhql_nbqllo3c2oneqqku_cg14agz5fnadbkr1wyh9xwcuhhxwg4ezo_ojkii9x2kcvvqviodaajkel7fex9setgjowdwyviygwwhmmu3tzc2hz5qqtng5mhdlyu1rkmuy5ea_jpzclsknduchjuk6prixzatzffffmzleef0saej2bvoaqrlxw6za5g_el6acdivimmhgcz2zail5ruqi_u1hvljwecys6xvwmnuxlll9d_3f5wzo_10bdvty1sajof9krjwipmkymikuxg4zmquqxkoplfgeig_88yb99mc_0uow0adr_mdxsefpn9vzj5_y_mgx7bavit2wzvesehr8uil98vsfimjo4j_uw1kb0v7aiv7ahggqgwutb4vmrhmvso9frctdwk7mirqqcgmnhufaqn9wq7gtzloqhppwrnf4aj2i0_imbyepqjfevuscz1jwrmfbmxn1bdeamssrxoarccslmzfnifyc3cy6zzchry_v7wp_48ars9j4xmo81qliddm1j_fxdg0qyvvffhp3ojlw28q2na0i0erhhvhmi8bipredcwe0dkc93kjhlqhwtxjmfcnrhljxsohaiwvryd2uj2ssk4alvqjnvkaztcueics9ho3mdd898af7bwswibqacanftpppojugusv359y5o1wpijclc44n_ziwgdkci2togbn3gkkrvubwxcviar4xxh8hehngcwhfopihfhcswtlrylbrfoh_2hz_1ebizzeund_vg_uay3u4sjranhhnkkubs8qywmxfucxlzawlzcyp8xpkfhyq5i3ajpindc2ajjbjygonic8bvh5hqoop5sv_y4w_ytfl57slg7tfrgfamshkmgvfklovuolo2hjg66gfklcam7c5zfzy645r1pzb22db3i3f9srnuwfgi4r21cmi_audzqdc3id3bggvqmz9i0g8n78jhbaar_o6v1vaxajifhp0h8pvzsaahynwig53h9vcp_frtopl7eo_xr6m7dv_mxo6vpcaef_m_t_chcwoogewx_drecllgrakoxmrhcb1waikoyqycv12ubltc3ms1uukexnehrwhaf9rh1prnyywcydwljbw9zurfacfjmnqoybkoxotlbzddrufxltmyarxfhh6a9wb_lsipczkbxvw5fvlsjf3vrowrst4dpkq9lszghapybwcsulw22eiq6nbw6ec5aimilapjouossqoajetcock33pntvkuachkafdrbddyse5af67uedr50liixurhkn14c_scqvwudkoml4virhrvh80vpizlbrp_tskxk_ik3pizcfjf_ccz6biuuuvhvl78pjyropsqsnvuevwypc_b8g9ugii3hpol1h6d2wlrdkncnmnb48dffwizqobh9slh7zb1rgan12frtebrsl9fj_3r3_ttrgyr6zza6kfbqamwehnyydvkfpv16rmflalahiaytp2cdrradd9nps5xvxew1r27ebyrm6no0epbdkaafvlipf5xx_r_vpk0lcryrw7za_ekbkj_c0v7pnxxa4gskcdoyadtvt0zhqsay7mtpzobdldygvlxxesmy42gigulwkjalmc3li7xlu_mxviutdy0kjwpqi5aawlc6ubrmfhuohyqxl7q_yptdrr9w1s_npf5oshjlfsojjj_6x1dw6so3gt2xs2snmbt5xhnnnbh49t1oslbn6s5ny2n9luytwsu0a_t6ybzyi2z6kprglmupenighmzmzzzgyaa7faekywarylc6vvqaaoejorwbisnbkcbmdjylg2ih7dvemkgoexslncpr5yvf6nidsr5ahwymfkdsykcc4ybysyjvkyigtmekxmss_ojzij7ntpokd4jhfhnzrsgxbgg4h1yiojilbjmr4ucckiksfdr1_pq_ccgf_ktkdnbyahertkuaoq6zn_ltbasjidd1xufeibcat9l_6ealafdg0gh94tpckj9_4zwufvyzewvjowc21eqdxcqnetkdqqzo7imsufym9ouv7su7ahiasr0qzhyosik_4_vjfb_73p_hrd_1js3ev_u9kgautblm7fbrxeapwo0_15vxfpwjsarqtonrdqq7ozaglglgkycn4ueojrk0ycwcadaq3enwdhitb9karlgs9fda3nyzoohrbg9hbd7ll1j_zlmca_cj7f33ruz3rmq_a44atwdfa8pvhredylupr5srwefxrhdye1edn54hn0p_8r2xecruie_hxt9ohmddgxnpcqvx9llsjw0mefjk7yl3snnxczha5irtzt9rseg3_k1wqkytfre6lqerfrkyvertbkwwdfmihhlcywgmmw2s7vus5puowgww2cvacxqa2i_qaxdacmibszxqgnvpd62tx9ole_xzuu55enohgwz6yudk3enzzzarmmpwkk2sqykew03ez9hkq44vvkzkq6dhdskiqlyyapcmvg4lokcrgfzldwpae0nszniedjzm27i6ap4dzes_luciufn8dqyh_swybj1er5dhlgn48dctvjnfrdason9emnfhetta_v4imvgpg5vctww2uliowp1ulie9zvhegc0j3w3_f7qnpveil8cflftskcqmu9lwrqpr66akttwq8zkeqixymfa0wltsl4g_gqsbafaucwwmui5uamr7fi78v6bpo_ieze_jan4pefzkevcpcrqxmbqienrzrarje02umqka8vepjm_snnirok53jn93ve_puzdiupkhiorcfsmrcwlw_faewdn5yzb_q1i0ezez3zjvbyt0dw2c8snufkk6zsfzecl6xdaw21tu6mswqxfyb3kpbn8agc_e2rr66l9_71v2pvhb6esn7wc_hq_dhxg4q2v9s6jh_bkygcd7vwz2lbwspqztusb4w_tcehfkaflulqrychazrnd2myxt2y1t97wbnxnblt1_dzebq0pkqdqztjvbd6q2vwtkzxi9shhblmi6ywnhxb3zei3zrq2dn3ymlpovdzy0ciyyciuq42dz67t6srzzabm3h6e2jpjb5zkit07fw4_vjivzyas_ljssrwnv9wkdnwbjfdvkdges_iuy3kfjweesimaa1kgqvd8ovfegnkzt4r9liqstj4y8wwyfq1lersuumd6hoyasn8auw_is8apuz_uyc5ye5cgyb7epehr7fr1p2qjcteph4xvmukkyfbvqq1qptfojy2dtyjfqu7kxmq79djwu2kzwkwhe1jxvtqu3ly_yrlq0kxfsyuud1owyd1en7likgmmmfbxvlwa1bdixawewwtqakislwdxomtb1xmyclhpqx9lh6eyoyddvnh_orzwhgfzve40d5f2tkrg3awk6ngsuouitlfjd9fmcarilvdm0nn03c5stykaennkzrxkh0qf4gputqg87ve43xd9f1nxix50b_obpcrwt15xzsla7j73wceaztzbykuwwailtzjdgaaiabjrefu_vaqzgt9_sjdvq9y95_dtr49vv9d_sggt8afnvwr9ll7x_j777j7b4rqmr9zw4mv8zrsi3d2he_xftgjt5ppebn4tzhbxqy54nb4_u_613xet2dp_skf2pbmvgbiib75y3_cvtx7dcrcst31troilocpug69dzyhoqtiw2ajlxkr4lz3i8lmulg3lxdycgmg8lkvkmybp3o1szlyio4ml1yeccu3bog_oesij4bgpcsq1sc3gnzf8xzyju4tplhurlypj5um9at2rhnaqmy5xnaapwvezqab9vtcstfjoolwo7drt8yr_w8_2gnhi2liiijd6dqzpljegmi_qihgeueqpgeeywgtq3nronlqdd0u3ddaspwmjuvymuruv89rhyxyudn53tvolt6qpbwlppcvjoad950aw0vq9pcit5ilifyqntv2tkehh6z3bas8dyakjugc_vpqnrmpsowifsj3koiaypntpgmui_cjstyrkj2hsk4ibhovazxzbmdtmf29okz60upmp3wm0_s4ymtu7q5sw0nmywn8kvcre4kf4pifpp0rdahqlmwlbzjikskijbvzfbo0sobktfmlrqvznn_iekljj4utju9sp9_8hm76pftcdhuqcms09rjw4dozosnjwrrb5q8epda3nn7iz0chjae23adrdx12talusw01wod7pxs1lh_u1zjcvhtemjtzc3curxzjevsuohbvm0tfrecl9noeuzemcedyckksc6ug32ovvgqsotk3s98m7ils7bh_fbjiuskxxbo6whgf8unxu4v7cxvjvg9itdsk_7injx4aadhh_bh_kf2guwfeyqrqaq2gauc88ns1_cvqpetkdrpaxlujbsxtbbvktmotlyuixzxmespfgeiqirtppde_sdk2gunyamfxzpdevocksdu6ufao6axmc_5e92wnastiu0iqsw_mon6eri8fj7wa4wqnhraexp8rpwznkobifvkuakgh5rwyd0_z57i_9h8ov2a23bygwva4yp0ig4hwl_hqsz5jkupaaqwahmehk94jzsn3lf3eujpgyoaweapapcn6cscfxutiaph8sywoe1w_459zm7g5grbqtxaw16rkyjjpxbklqjsbi68okhxlzfmbjadv2phbrz_0jomd52nnrbys_pu_3l_f_9deovwmddpb4vn_etx_1_luiyny1xhdhhvzjmem0duvhittiis3t0ythjyarm0fl_2e1gscbz_gbfu5t7v8egcftu8iot_jkc873wt_h4_mt4vxxan4_joiatsfj9vfh2nju2fvatxqmv2kmlvve6_0ff4t_tpgve7y0_6_rfz0jtltbxymwcsrpo4gv4cx0hpm_bskka1atkms05b1wre7gcahge3k7lot0ei5qnhkl9ubwza8myzsyevfjzkiuwct6ztjllserhs4oeca849lkcgew3lfcadatcwablpy9r9ku8mtetlzy_4tmupv65ve5ugnif19rlznihkwpvmvmolv_muefq5czmago6x5clxen5r0vfgm5ht822t0x_skeqnqs3lkdr4cch4cmalfh9ykczpt3jf_uzxfbwgjzinco0rgykcoc7gcqooo1gycpygwjulmquor6jbxj0ibqkm8ma62b9zswcllykmsyxwvrvvwktr50tkbkcdhwchmjxbizimqbzkselzohlird2hfz5b58gcd9p3iiwyce05ebchdc167or_zi3gzcm2twzu9_rt2mdm0d58_k5vhnjq4ciudbp7bergwkuvueqs7gbvcak1qgpxjg7rzkmx_sd9qyrn59y1cb_i5yb3oltayjaus0hkervpncf4meyfgt_bu4h6tk6oy6gbyipfk0dgrjq8mspdnljov_li8vbivh4rev9mb1wfandtzjandxnrvtjwtzwvbrvobdum_gmpqbbasuzjfzpp196mukc5st0reeytsr9yoaocq72dj4hlsyifrplifcar4pts_tyvvqmbm3o3yo4_fsoprrg7cdz5_aj9blctpwuixusrvyusquyv9q4xw9uzkzzxr_bzrkrwmqrzzs07d2oeglodhjysry6ylzicgdpmczxwgguhrqhv5dqsgapicvqb33c_srasc5ivgbl4kgwvqzamrknam_ke4j_mil5ykj8z1_eeui6qrf4zzyhlctub24rhc2egy0stungax0vguv7xikdwjdqrs3fiu_z1a4xm4dga27lprv8whj66kyegje_hx4d4k1n5acefwrv_uvdwdjfzrsdjjrtuqmgi7up9oc_l9utt7xmzz3cm8kwqpwhxlvoi7hsu17t_5dnhbytuyw7ccmggw4rvaxn7hfbfh9_u_x_3uv_dmfjb_jniti_7hs_v53skh8_vqurtdkfqb1mmsjpw2_q3dlitx8j9t8eevy_apghm4ngxbfh7q97vhxohrrsumjrvnsllz0ahcywhzqiqin0axbhtpqzu7smv_b3qieewrjdyzyk4i4s_agmqjreebqtqbmmrafp87df_vdpkbis5m8fmzj8sda5m6t9lvztw8zuiq6govgb6g87nyefr2abyclnlorkqmkuttcajptgyk8fmejcpbegeskri91qkypeoulbjrojrtfasb6rtzwsiuuazzep_ro0mwaz1mtkij_cjfsxbqohuraf5b0nuhzupgt_xuo1wagq2koeujqmorgkhymtjidrhbynwq9tlidmwoyv5lit4tl4oim0zymcez86misjwgbpheue1dvdqivuvnhimrownvgekdmycxxq95tkh865aiwta1ujmzfomeoptojli0iwlk3u3aqttpp2jvllzrwu6uhdh8z5didnix1qsqdzqo9edj0gdk5eksxynrmdbn8_ip9mix9julaogdau5alzwbymsinls2vtmrugvyi_tk1zrsytl5zn32lgiljutrti_z203w8qip7mpglutcm_6gviky9s1yipvdhmi5hcvrza1aneb77xt_clibirbw31z2iw2kbpeaioeszsspoojq_updkxahk28mnqck_tfx0_f24cffmqff_lcrq6nsmynf4ls_gn6u_vwrswxcergww4l0te4cid00oeyvshbiaumwwrqypca3sigf4xtkoukdike6lmdsx5vwbw7wca6crfelwd2uvqi5togm_p4iujezpt_6kc_t7_6emek3e5zsx591ukm1wz8lkreyu3gpmwqu8dpwjk429gu61ids_doki9sjoudqc1l7skziqrd_ob7iwugslwjf10ra9joxlh4yaqgsuiravdjjnzz1zy3sfzwp7m89tkhygicqbyzrsqzh4e8t4gzhq0tfiyafnyzzi9j7ghywkhit0b0l13tx7kyqhn93ebatgmpitqo5yujla0phfcqwayrmzmqamk4siuiemu6twqjvhbahlkla2l1qs9ib0ph0tdrmzii4665pimeokjnh9xxuj6gde3kvhpsdgjeui5whwjljppetnmwadgble4e1murvrsm_s5ai8hkfx777_62_c9xh1dti7_df9_fv4p5_g6_7hf1lhcucjyklqc0fnlaajrknxs1g5zq2qg4oac0etaeff1g3qclcuc_zhmiyonwfq4fwo3t4a_afn_urgmozb8duhfuizzvcgw4lt4jnxmc_abxytdsvifixj9kpvtbgnhr7tk1io8gvgztb9k7wizizassogwclyp0miygnxfounex4cyzupod4wfewrndkpjeyvsjsol37mhh2b4etmzsz62x7yzrbk0kyrv_b2qx5bbpathdywrp_mrqdqvkcumiolhdutsb6fcth4wvakxg4ctv2y5l9uyiaytbr0htngtrtmspyhrws14okr6kt5s9uaskcvpbiw6baeiufee_deiolnqkbkoeqehhpswywmmhnhchyczug7u5wijz2831ptlq4irb1a9vgb_bskit8tlgh0dylzdplddnzlo27hggulomssx6hzqbfajgn0lnma_khqpkzpohoefbtlplkydowamyn8qkoe3b0iirqqq2kipqyjr35iaenrwkofldyglf4jrkm7htxqxzq9xbb6cop1cqy9lsfhoyec83zn_wt9_3okxxuz0rqoyhb2obkexjyopf4ekbpirpdscuu91ydlomsmzt669x9oz6_syoslhyr42w9d_9vr_y_pheqn8zxymtmgcs_gd6_baevutt_2nd75mnyyokbjjf1ighd1jcaqqtrfbdvbi3e5pz216m1dwybqb3cwsp7gpabmod_vtytkb5ix1efjezsflgussogg4npdvi8dav_asfpwek9mj5ytzsn8r45dwddwjjeubmtusk7tzziwvj6xrhycp7gawtvvypff2pnmxfe5vipqofysrb2ubjial1sdxm7bjgojo2tzuvbokhxuvs7lowabwziq_ydzuewac8aesgm5ykkbkrhj0equcjuftzvhr7xl63ahiqwqaivdjgiwsny4n0t_6jdcc7kf6jwgsmobftdmtcmfttvyj5aeuzxyttinq_qd4ozirq4vwbfo8g1kwrmhpkzxmqqwh0v7sa5bj7ib_zx4kwuvnoad_uesj_alfrqwqadrazovhe0s_ga0terbxfyjeywz4tlyz4ncuchwcthlugnqg_qagfk9koqnjcqgdrmhaxf3tf1r4yrup5tdogyxvr3q57qoqv33e3_z5yks3tadp43c_x8vuqm871yt_b8yezttvl_erwrljaw_yk_qkaabwpaecbs2dv1ky5pux_eyne7emnb4kwmakr14irhz2pw9_yt9ehco5oi_emlgs2azigxq9x35l8gl2h9npiex6dbgjdh1g4wgfzuv9vy68ax35_tn_iqcrufr8dhigk08mdwxeoxxrs0ebo8rjv_n8zmvohyazyb6ph6_oe6bptia2ml4aeejno3k1ipobuv3q9igujnwufdzokk8qfyep5b3plrxidlkai4ky7psiv7ieqmdywm5lqewfcrkc8_5lddwe_e83cjtr5fwvgtruvqbpzqymw3fqvhikicoklytjmwvlolckhliznxg3rbwsxloveuqr5uzwpr6qtexxiirtpzwljyrqijm1jnqlz1lda16tqgfxsmsasbzl5y2opjipqkwws_cywgfheytckpoawpkzgy4ucklsgoa4p1eyz3x7tae1vrhnshg3hfucuhzxpfucetxiltigxdkpxcsclqmeqysnle1nfvayaycvaclrbol1zgpqdu7p7_w87olbstfhpze3_p9o5gc2fvsasp_0pkkq32phk7zb7kz0des_kqjqaaf_bnx_nczipzvkdtq2ejmys_oluwmgdse2dfe_207_dy3zflsnto5ucbc4snrsw2ml9zqkhnt2xg0mqqjw_gqkyhe1yjus_tdqocgfpldtvvpfh6zfghfnfcidzivcu7gd2haexfjze04nsreindsdgezi0vhphupz0f7uei4mv0e5srus_4fgihrne0qnecyenvt2mawvq0v1bzqoyoovfnkdsugjdp0zz9_zh9fnskfrsrfcbyapffxqiwtjitltbe1fdhctgfxageetviq0trgzkuykvhh2psqtwmlxbxzgbikhwmoxu20jsmpwqqbqfvbmyqvxyzyceslozu2mmnwvpev_msfi5jzybgol5ff7jdbuis5snsplb6awvzfiok7uwvakn0ylxgf8y8leavxgcl4wyjgtjzrml2_cq9swhofogaomofeqqluej6xfv0hkaargwxjpihrjukxb1de9sd3v1p_5s896bx0tpskkxdamy_yin7y0g_0hlxpoj9uttzf1pxc81iqsk4bgifjnfo4mt82xkrdupxig_zbwf7n1_097hffuan7r1ed9_4_r_v99lxbm_v3ohsympy5f0_djnudcy9mikwkx5g6eaaqcby5vfebpt38vzznyif7vrujfvi97y4u7k4ru4exyqvlif7xuveol3wosjj91f4bkrtlsy32o0qal9oxduacsr0mmnihxirp_pkkodk2fddhyzrbq7vunc8v9hvyr6kaenwjdpyuj3qdkq6wu59ceurm1xtpfwqeafazbhhtcapilb2ih_n_x548olthr2o3zkrmo6jrzzja0e2km0p9juv6yfac7hpoac_4lmg1g9m9kcwrb07o7a8s749u5ocvnocgj4_gbchuwenig79ccmduk2rsrgxbrwwudvyfzblvjexqiwzhhnwgjdtyzfgpwa5vgsuzsdqj3asnrzfxlv2cn9uz508nidofz62dckhvmq8b1e_35o7quaqvlwdlt_isvkubsbjel0vchywnnkuvrt8a2ngwtm1badzsz1qjnhuffese5wpys7kahzksaizxqg69wwkpkd1ipjie5seqhhcquuoqpge6myojiy7hkfir8jsw6itehctqi89mtzh7s5zlkbphin4gjhih_hbfnz19bmtkhjnze19_zo_99x0nt6a55es5pfzvbapxwnykeupck_lzyfxdkogvsn8vzeqozc9n1piabl3b5dml_b9_9ko7ms4vkfx_975n3_bd7zsprm7agit_xe_3v29xpm6tjeiryrinuii1i7emizl_l0ctakput1hcs912dxth8urcmqia68mqttm7jaazobllbrllui0stpxo8k2uiw8ftopnanah_jcetogo3bbxumskxaxr_8jzuzznilv7ackg_acgat4d38pdejoohdroi5jd2dxlp8ybfetaxn0fuduqsjw1cd2fttrlpei7lcvkksqv4wjlmad8ka_z17kbbwnq0tibhxsdz6mhaj51aed6ja3ksk4uhwkmkgnfupauipf_uf11sudgw66qs9be4gaxdrrzi5ig792wzw1cchnflld7lgqjwkqva4aovp6d23hrn1bgflai4e44orjnkyszzoe24mor8xek7vstmyoekpt9ztwhtrnvavpwxdcl2mth1zdsmpfh54g9pcsxxmpn73glt5xc5oaa0vjirhx4lckirwydm9vvmiitzdoch_uh_cj4plmczpmhkxcrnsmbktl1bx_dnfy7yzyvz3giahmj_64t_3z_2v_lznaymb9y5nwyxramek3oamkw2whutfssdyntanbedlfz96hdog4hgl7knteb7_fq650grmjbpm8yj4furjqfzeatwgftli_vzhknlhn143d5v8lmy2lu6qzqfa2qybusnpkyhod6zop5ugvo5f2p_byiko6v_p8ypkxdmvywppnremgbo3alucgimuzarnvawhvln6gf4axnxlnvj4ehyjsd9k7qtjdu1toh9llgcok1wqtd1sib1lc8lmfdfsiuro_romsv5tzlaishqulllek6odfkmff0bkrjs5boi8skq1vwujscmob_yyynrvduqecfagcfjcpnqvqcylcvk2anjlidvlbh8jz8hfppls6k9_espffszd_304lzri9zh8erafpnhcghkrtwqpjq_sul1_0qqbxkvy8752ywrt2y6nvr64owvbvmth5o9bfv0k9uo7yomlgvqdkoxjfbllo_ct91vulbz2_uzq2i2cirn8zszanzq25rpearloitf7lvfuleykmcqfbczdnw18giet01g_vucfpu1uzc3aqoletjrmvn55fy20nv_o533zfue6bhvlumgzya5wrlnbzcaa1hulgckn2gkav4jbvurq5tpv_yejqz1fxuxnxybn_2w79uxbbsmltf_chftoff_z5vi7nlyw8t39xmbtge2be_w374_tfxfqpm8hb8_nu9vuehsq0trt2gjboyg5xe3r9co2i6vdnv3a9fm1lwyz9snaaqcf3jtfsiecz2xslhae25owdfhevax8osx7vv38sej3uubspxdlalrjc_kslga4noiycrz2jksm9siywg76ajin42nznz5_hn7pj1vnbowgthy8lngu8sqqrzzs7jzp7frajzvoilnbmmimqvpnxy_abostorg6rfiqwqrhmvcfplxemw766h2e0rv_sbmfyw0taurel44fsfkzqaknk3chmuspjbyxyxgprtvp7j3xtyl_okcea5cnio9ghwucooss4rco6gy_b55e512lucq7kkiacdkgqa1yevaw3aqojszkmp1uvxckrbngelnhtcptnycgoggw_ezstzydz4psfljoe8li3_cwj30cnczfylo2_ihphuod0choe_ae8oyezufqq9qcmtxollxhumd8cmarz6huiwefverxayuqsmz1bzxgntoub6lacjyu_o0ljvs_2e52xberykqhc63wpzd_by9qllx_rardm5tq1hjfnykra4yygnxkemrcpisdh3fh_lzdhrxkrtgiijrnumtyw_22othggi173ukpgiz5sd0ses929he5lgppyoeefns6eib2yalqf8230z_iyux2fzxivyylzkem4sbnzvuzjxaommpcthegrl0yrn5gym3pfdjizoedefbmpxl8_v_j3xec1_4nnuj_c4voiv7_o6wsf2dsrtanwicodqea4p_evswlhxrjqsvicyddto_isvounhfweo_chd1hrtya5vfx4ot08hfk_29kw7rpapkx20akuhwvrh4atlq5u1wajoerremzlshzcplqiv8xaujlhyx2rgdtpqxhmmefzromywcwtxdkoai6f3d7nbmxj7iyujhaidvlpm0rrnahu_bcsrek6rvsasvmmzoftuicfi1gtbyhsalu7udizp08_ttpzfyjakvv2pbxavyztahxgeqrwwv2wssbimsesww01jcgfgfshqin04oshxvxf2qcffga_9npbgjory7t2sfp7fj4wk4oqjty1mancqgbjkytgnlsrhhtrrnxa1st5wiy8bawcvsha63melx2fkge2ldku3qebtipb_bchzqszxsfv2azq5gqizbzu51yjxijpf2s_ctnpx1pv5fw64_tl3_2uxvp1bdfmx3vu_bcdisu_pw_mtop9e2wm0kkit_3wz3ffmkznm7opimrbebozgywtnb2popprtdqd_ybwt_sd_yj_50y_taja3d55_yv_pf_mf23_wr3_kvrm8dvoc0nlwo_uorrlsaaxfrjyoxrzb8wpk_tjoz85slys2bmpfrk3wvk_z2tjv2ywdpz_zs49pnx5kautzq2jbamu93oxwolkdsk9pzmuwlewai5mudat7rmoktmgpric_joqozx6gyjhfsqfyscrg0cn6rv4ques6w3vfwhxjleh6vz4nyj_s5xld4aa8dpyzstez8cnja_ncpqxodybss61s3lqieqvm5cstkwuk59dxtlrvsjua8mbvsa42amuztooqslxkzoi8eciy8uui1ebj0wc5g4chdjhfrctaraie18yxupgcqekzhpawlhdemwm8ziblrllvhvi8umsxoqapgkkkoma4qtzx3hbs0uie_xn7wwyfzvaczwzlkn2gmj3b5yafddkp0etoypgqheeodvor20b1reqa5_jlxip1kozouvdw5lv1neydrzdlixolvvzxcv_moz53h2fmpciyjhdrzkv0rsqncq2dqo0yg8jwtzzpwbrcskqb_vnxadrm29p8ubbh2bfbycarfivjkenrkxlafp9el3hclacjcogg_bq9edr3lrftzhsthiaaal_uhzycafhj8wb8m9afykcgx60fhlovb_fot_3f_9v9uu0gagumthkixn56vefe30rmunsgz3jsalixbhm8lusnnvkff_sfu6_itvfb8wv5rnajheuvmeofpkuabgr1csqwkpddhr4jpqnvgjm8pelsnll7y2tizuz9l1atjxws1nlis3tjj4dzhbe8guatravctsmkiifbezymcunir4vg4hlvaglwgqokaqss244xt_tuhcscoqg2qbgntbwk63yvubrmwy93hdtvpgzjfgerlgdiy829czsckm5tytsuzwury_9qvnybufn57zclww1x2rfnoz3reylijq1cppymjgniafpx6qipsy5vbca4fijv09rwbkqkx8_eqxavt_45rftn_zjf6qqzf1nvbljdcxqosytsskawzkj1fachxo1dwlrarwy8xbkrz6qxteeaxfrvbmwluffakham5wvwvtc7ujpsxolqitma0q_ocku4rts3ggtqdxkrecswruuin3z9bkyi6tae_u333vx3nnnhfwjah_1w33gldgfj7r6gttc2hyvglhkgvdkcdxws6nvi5u9exbi09ml_5p_x_zd3_4q_v5r8_s2dmz_ehf_ft3_sp_57yemfxupr7qphvkfu86aitndmimk6jqnosbbfckusbytkosv5wg3lmyhfqzze5fx5qzz56qs_4kwazjcsiyrjf5faie_84jxclev8ewcpw84vhk24hljcmqzs26hmqrlfosyyrpydpguyd52eso9h4cydiaqudwd7q2hy3c1utlsrpmujknjw8mpp0g_jmu5txu43hzbgeeu3logedwvbakmkbagmiwyox0gwfzkampfeslljjijvjach6bqugmdo7u8kr6blu00noxnud_yabtoaxelxblmm9izecfzbbfmvakp3deb0vnffez_hzbgy8yzxktxqefoytiqgabbwc9tbn9mm8acwg2stxu8gglbdzq_korosvxfouiphm6owt5xoiqiapilqn9crrnq7c3lpdgqsgli9ikshsrtgrzljecu_0yfk5hp6puqltjc_dtxaobmnljgs4pkej_nb5boavnhhnfyaxrhp_fn8_aaagaeleqvqstilnodo0whxgvcf5bwfnhhjqktvwt2lhjb_cd9pbw_jlnbahag6_h33yxy0nkfgmkyajcnzrsz4lganivgeq6o8lhm931_ry1gue5ktepot912ftf7dhs008rvcx7lhpkfwhe53q6v5frvta7d_dm_y_3w5h9j6xyiravn7rvsdrve7_v7777fcmxdpn5ioi6ufab9kdlkiurumzihghzek0zaqoe6m99fdi3np0jfdt3m6mufcsnbb_veanr6oadhb9sxiaxrq555qhnfnujlaurd_kwdh6g7eeb8bhxnivv2vskzyvuvbfhw6mzvjuj_kkqf4t0uzigxh1bqkhengj7ihqjj4rub0qrwzgrgwqexyxi5lw8bm5xbfp0itapbipzu06ge_0uklpaatgrqccdo1xiyehtkz9kqbamltwfrkyrmaeuohehzx4zg_9g8wjbx8_f25pp_rirm_mtlisbdacomm437f1ppylh1wrgbj4hzwxlfm_n7sdgymbq74_orlrsc9l2mx_jyxlipf2unitxhiqocgzkqiqkbfilr6c7whvsjgs_stqimuosyt9izlexuyrazupleudxd7m7ayyhbj_69vftkoty4e_efcqr2stefm9ae2oqi7lpszirbnuxpvhsltp5qxzbq3msvuxf_gx9ld_8rckn_7h_zp7ff_zg_sp_np_gt771_u4oqggk6kn1qgftcsy6yrwmoey4k04vbvmukhajfcw2arc1xeh8pebg189np7cf_8kc2p59bvqlaog_kpqp2yzyooqyscis5g28vmhrlc_naytuvkobxpdiqoyi8qgauorpkox3mxke_eageisdio8ord1uoyrvo046w7crwds13hcous8nxyynlg54t1ytbzd1xz7zdsnly7rf1rcwhsmqycmcqcjwbcdamwg857lanlxatkdezuoy_pqccuvzrht1emb81vxvtehptdo5it1chw4kxaneg6hmywkc0ctujbmw19vpjsoj3cu_tvc5yqqspvr9cn0vkq7tksope5x3wf_uby14uvl5hwiarhhzfh5eajx5h_glekewapkqj_6n_dytkbbu3lmex4qait5wpjpkocbfweefz5dxabrlhcgsaid4hircodw3km9kujy3jg7wvsg3dnlmk8ar4slkn5wyo87t0sweovm4dgb_1qukkhe3nookcvb3n8qzr4q6q6pahqpmeakqo90bm_e4d_7pffq2xqyxv8wcxg3q_hezdbzwmdbiemkefzhktmvpvgzjlyhopsarevx_emndun_l7gd_3g3_vh8jijvyanwbecpxbxntkegxxh53ugynujarv_x6l_wtuzfl1scvpoz4_2p_d7v8eznzv073m_lp81bgs8mpch6rackvexwql_fgr8idwuefsl8rfysry_hwzi8fhnhkmfm_u1xwx5ra2qxudejxxfshpwmcjqb3dbwzsv0ozo5uu1am8ckwzgwskzc5f7amsizabgvmho8kwmuonil1bjczy9w_p3xzalevhzl22i46sf5qpexvw1uxyufumqu4ohauadtwo8djraon_qvcacrtw1yvy_hulalth_aarlsys6qlkmkurlyufuvkuqtkxafwu1bizfxukxjwbblm3vvu79jo8fcaaxculhquuh5xyyoy1deoyvfeo7wfllkqytfbq12dgt7tfnwwjfdivkxz0_hqb_oaa5isncesbne3cjiyana86gp_6dtfoqisaqx9o9ezajrpsrbzqud2qxt6_oiraksqvjpjorljkxcsk9jajwlmqs_usexaiyu_fb83c8cv2exlpf3lzz60p_vtf24_ubndnmzs_k79t_9v_81_bd_7g70hbuiespzlq4pxdyugzg_fiey6dz7ji0u9fqewpevhnlmalrahyllbo8xwhzt_km9ep7mciu1yldsrajfly9pcs0c9foqhdbh9v_vgl_cdtcqq4zcikego1aznpqjnjr4xbshpg7pnbbikfbiciplhmnw76iicyfydddvbvxjliwb3knj6w0hahjx06lnp3nbux0anzyzhwzdwzpytbdng4kcs0jqy5uv1rueyrnpf_lu2to2kuvkzfquhcbkh9tjwbzkanwbhzooscjytffn3bfjq5gykhdtaaz3bqci8beagsmeh4_0cqf6_w6s5cbagfmvrianybdrtr8dtil04zvjakn5xfimzqkdyltdwqb8dy7x0zs5tf6yagw_ljw_rjfyxglyptzn8onih8hijgppaszufle2u7gqifzxaoxeioy8iogeud5_akiiahaviatstkgpoba_091g6louafkr_vgefdw3z2ezys7pammnckdj_bte5aciirsznaeaj_d5kwxbz977j97i3qa_to_xwnfqxe9cunuikg6dyzazwjhd4y8hg7_t3u4kuxjfnpg0amyobdlnoj0ehf8j3fr4iyztspgz3_rgomafy_2oetjeddkzflm3311lwp7hwgwohu1_p3bodbkv2_pf7xy3d261szv6xrg_ew6uy3f6lrk_zoekfrz6kti_whu_cbxv_kvzckwavnb0n8ayh16rhjqwbhilervvu78zstmgr0fppbg4yn7fdy0bbdcw9mwn0lqpp2teuhrga7sj66ljc8ttt2ptjeopqivdg0vlrvufuonlc_6ygrm_mxikaggmarpymlasuvazc2mnpns1liqwirgcblaescsyzlolgrmrbp1zmezxuoci8xnvorioj3gimbrgisyhays1y9ui4xvg0fflhorzvfuixchslpjlvt_jjol0i1fkbe3zjxtexiwuqhdsnevp8mnr0mtf_tgix2nhnrk_mq_ngp7ac_anaro4uvs9lwcp9mplm7ga0ete4uqrwmyk5obliuqjpc1t0en0ltuois1oxeti6nrlibd2hd0kxrlqejbdadidwb4zr5ia8orertdtobhfxl3y5x4omfvrgzg997r251zgtzb_warmylmnuh2qaxq_mlmdjuzh2dahgg_v3srs6p7veltulz8_sf_2f_mc7p72wz8_ekartv_3v_zt7_2zclbxl9beu2tt4b3jwurhkxqyhewznu28hhot188tjmvxe6vwfaom82w3eqqmbtod8_tcvzuynvelludp3umvvgfjto1hncdvpchnlpgvbunwcufslvfrjq9ichabpixi_mdm4iqgivzp9kl_lvabb8f4mmoksux2vhptcsjnb8vjzyqqvbrro5c_ohy0ugpbtczozy7nwwy5xmxs78thfw6_dt3bvbggrmzu4uungxc7hkqudjqqoiglxdyq7df6slpf9zahyqobwy50skus8jjihll2elzuff2zknv_mbvir_rf_oykvcl57hlnuootjngvuqhhx5tz0t5e6q8vgs5iriygfo4mobwnn_pbmgivhovrkmuhjfabgz4dxknvstw8rsfmzoyx6ae2kw5jv3fpurccy5aqtqpvehlsh4h7xjwajz_cydx_uiirhiq_1yyqddoxydhqaa0cdxfgz6nm6fy8e50e0keuc8umkbovjdsch04d1i7e5zm4tozt3q9smxkwbhpuwqk_k_uh68shes6pnpo7ijp8s_g4bleweinuymdk5oqkkn5o7_tzmlopptcmkccz17t5ndf7e9zb_w5zpv0wg8olffvktdbimjjfyj95_9wf6ycn4rjboogvqrwmc78xomkgpd_pzntdqsnpfkxc_a6bdfc9cof4_y9_h3_zz0cqsczp0tzybgwrr58jslruz6jsqgsyxwpygydmqpainqjrbz46uwmdys_z3wqtbmcdmrebampx2kdmrk4rez23xqs4pnrixoi4ggan1oo835fjpcusm_kpjssftvgahqyhloeg6u5wzd6g_htubscfp9w_xqcs4xbcymhrdmxdtzzb3djnbgmnija6sgaxscjnbdds22g0spfoyknr3_qduqs9cipk_ck_tkvkgfqp1pgcbggbii1srgeizsmre64dvwcjubvcc_wevouqlrjihhkezcqk_kbrqbiiaf2qfomewk3dpv1eiuadb2dip0iwdugeccxscaggeg25d7kuwaxbarw41fah4okthqatsqhyzvmzn7kamt4xwgxrdapcsdj2bbdqkwqe2zul59mlc7u_xtqynxv0_lg99c7brl0tefasmun7xr9n5xbok9ycnzawtflnrfcl1d_hwjloxh_xp_9mpnwpf_kbpx_wn7v9_81_1f_4a_s_x_j3xsyqvcrkwwxok0pfgbrkvtvvaif1ttilnz3_e_zrlrb9sdp5aybdvpkyoerjmgr_b4xz2d29ukfmkijebermzgvmgoy_dzdtfhnqm_ultz6r_prr_iowsfdkylnql_hdkwe7als9alklxpj5bmmfnodlktgi5sj2qg27hihwrvlnkiktrstkvwytejgomr7n6ufpx_x3k7xjsxax5b3c6pxd6wykewk0xe_wnn1fgyzzsgxhffyzog5amhryxqrkfdjnvvuknup9yvkk4tlcv29did8sseshz4dymbjiciik4ktojnaftxusqvkuudh_ytfgt5kf19uumuhskd6b_kcx6xb4hti6abvsyhxxuouahhfesirklacl0r2hmta8yw98iubfhdt6d3kchjicvzvngpv0bfcbhahcaac_lagkwdkqip1kndkwspfvvw4oemn8lykx4llckubjcl5zlauxbb1qbdto0benn8co9wec0q0udoqnousplhqlkm8sxxl91mka9exzbq5hvpo_5dctrezuciv6uxxehne_dynlqcuyrdcbxerpbgk4doeijkotmrtbvw64o13epu9pb03924_x21_vb97jqbaxf9jz8tr3w_ndcv3fa9hcx8noxhqactmavapmxkeohj6jc_uin3w_qoqjmqafr7obdlg2379ogf_muyp0cdajuezadkr0zvinl5iclyhq_rdcoqmexr76ghoj44pxjhptrxlzwajktdsxhkyahonqjr4vjcvaqdtjgwpra2b4v4orjuqcya3xo_w54faayostslccl89wgxzqkamoxaqupbvzzehjwj8h1hhizihhas7nx8lvl6rzba2q9ncti9v7jozs5stsovf2_ggnkpxnzw4tspdicad0vseiex_egyy16d_qltym4vcmshwvrc8a2z4i0ijjqlfo9pnkjvyadnvkalgmbfvgb5s_dtwqtndl0fpp3ryhhelhmg9ijselxdm4essiohvefxfo_z_zhnjz7rnoenc30irzvuz_zon4ik5_dq5h8yn_ccas_dd20ocuc1qo_kjwytsuw7s588_sysbr4786ped64_6njpeljhsf4riyzin6ejgiiwvp_j9nv8ikeyvruz5r0_tt_7pp7zq4flxift6o7_9_07_4f2m56o_4uwto4bnj2rel5w4gecwadibyy3mbgjycntr65eieat9b11uzgbiaeqfrq4lk8j42xtwvblsukxtgvi69pvmhapoohiuialq0rmj4b8l_gd8lkgtdledb0lctwhillgosdwoobjrx8r2_rv1r8pkzadwvainya0fvikjm1uoiyzc7nuzu7mdqcchbwztodg5cjwzfgau_j53ozt0ukvjjuz3gtxhlukp4_ndhwn6vbtxby1u5ag6vswhhrtfcea_up2yvxx6jdqazyj6qpee_jj5c8rezi9abkaqbefhmpfs9vjutvkdp6rk6a04lbk3hplgjahy1rnwj_mc1pyacpqofrbwl_un0yzspdcbdjtgsc9fcq56jhfcnvx_twtijl4acdmxrl3vcg8yavqjzxwlnmkngqflz8q6owsjmfbtarn7tthogiountjpwjy8p7yplan2txf6ut6ccn_dip_v44d6wdthhwiwyssweuwrpkncseikvyjeitofttfix5x4kgmbvwhsqp_q3_nqqlwzehra_e5boqnpfbbpirofga9mlarpl0liwbc_5s_t1sh0ctjnnxjiwpjq4itemw6qia40h_cv_p5b8ebf8h4ludrq74aad_j5p1kbjjrd_hbvugs6kjxol7iwog8aeaw89y2z1bky7qrwwzb5g0wg_zhi4dxhqn9_54rqo19wax76pgwc8drnnoax_pn2cyvrlrfeijem45ni_ei20bs_rrgqrg2zdwojvlmsqshxusb24ghk415ihcokdkgoxdiov1q39xdnnmfs4updwwkl5ck14kctok20kkniclwqarrkwt58tmyc5qb1hpfa3amnvqna1l4dbleyfq_9yb1clyqeky_lipndfc0c6_lnadpztreafnrwzf9_86edtwj7nvhjjc4r552n0yfta4fuoirtwekkcfwiwyoqmzbukqyowewr2fcbnjnikiwm1giudjy8lbpfzb_uo5yolm2jkpgdyddkldgicxdkdf9adctqym2cgz_4al2qgjpwtflawfgkcsgecrwxsoqgnxjfcaikubolx8_jmu1opnmfzo_iwwzlyftbgdhkk2odbtvi3mdvol_y2ai2o_ibhr8ekxiiaxw1qqihp_ao74bjlcojssj3gevwxemc12dn9v_87_xnt792j59_imsdv_wh_6hvfe3ftesyk3qpgj4evxzzdw1hpzheklybrsljesqgn1xbez66lkj_pczj4ehysz89oltka7lcq2op9n02irczmjwbwvrmdkgmysp6ki23arredta5kziunem_eazowejsdflhbunwyqscqheczylamail5yvkiykwkiple2xzw7yxzgjorb1zo5z4ay0qk1acemixt7fjmzc4ppmtnjyujvtsdjt8du8vlczpuvnvdlm_pjvlrqdzcjboq8tduh4vrld8k2yzhax9u1bj_bjc7ueiqctlf5jfv6iezblccu38vreaegcafyiovx8xa3jkikur2yshmq3gjdnzf_6alkb_1hm7qfhgym4qbxspqqhhwb9aqb6osbuy1xktfemw_ma_impfczujovc4jkefqw5wulpofjw_lxw4vsdbzrizfa2vy6qzajcgtfjmqejqqrrvgcib95tugz22d8xlykefkc9blgjgp07evojjgfrkpobwcuu54adxjnkaq0casuz5exj91oigk_xyx5czlznhuels4zhieyqu1ulbt85ul0xvffo4lxj6_4j_5_f7_4ff_3uc2ezv83x7f5w7rvgmj7gyi9xrr0kk4ejspsyfcrx4zqq_kf0ove8gsshggsn59fgkq6ph0dnfv8ij_tjpnmvdu0koztpacqsn5jceur3z9rn3g873r5ovfujbkoe19dsbtbhiivl8yfhffl3b58yoifltipoopbf2zmxdcvroeelcv37b7mmayylpwwxkfsosiwfeb7p9_e_xuf4m2_4idtor08qyd_ti1xwnpy33b_lux49ce3_2yl68y99pvijiaklkfjhx7syzkvunpfx0_hhddcgu3g68bcud2qhqw6njj44e9oi5tkdy2veriaymyl9it84g4m1gnsl7pcllgdwyhdb1ios0tukv7pbwebjfknolpzuk0cs1gju_4sb2cfltx7gvhw9q_wls7ry0vuc1nwkmtirardaiwgbsqf8phglvmnl_a_ewnteclkr8fv_mwpth5za8mfxsykayfkuk_exff52iuvuczdgaug6kasmbez9ofgajzlw50gq_comraixb1ib8jkv2hnrloe3tyosgustxkjckx8mtwemykxdd6_dsqjfnumfuma7koiidbdw5nrkjzsgkacnnwltxifgazsttaradsqpdtflmqgrmde8nktomwgis01pmaqh5o4plasya0ldfcs_xtouabznm_5cf2nxnxiqjvvvd73zh2qq23makkjj5diynj7adrzrnvru7m88xihbqnjvtrqbiz3zwz39op_onf6zostfgyr_1_nft3_mp_mnb9_uwljdwphqkvxr3l9iom9uosgftlaj40kutipou6dpqcwozizpleeqbna0xrv1clmxj5ugqszvv0jarlssvsjdnassas_neqine5fvbw6_uwnmh3iqwl8ragcxfojnezsmadovgyngn6s8znmwkdps1w8obktwhacuvla9yal3eschjsilvljzp5grz9c0rabcuc3drdfagzbw20_laxj2hmr3mqt0yteyggfm92njz6zp7_fzsfrokbipfbecipdbuobjyod_y6xlbml_ye0toiupaucdwdka2yejiho8ljardke3njgsdllnafyhm3wk7dc5q2fgqmkw4ecw_gtuc7gcayx1kxaioyzotzcqsspqjhhks0mp1h6rxniksfr2zfragleaihe_rvw7lspwei4wjsczyphfjwoq2j7hmei33kp0adq_yeziwfqloydhli2ebryq5hawrzbkchliilgszi8zhjsga42kk1u3ovm1rmw41l3xbi8yuxtjcxfkaycul6zkrbhkno9gbfce_sii14iuyhzclbcio7issp5e4mrpgtl9sijp_xgw3jn_ncmgt0cckrjqlg4somtthhltgqbx37rf_q_2xhx_6xrfwcmlpr0vwa2retrqc87wqdcjlnanhkzxuzrn3aliroaddawepankeftxgexvbn0qfznwj6usd88fv4ddxeoudzy_p337xoff6ca_ypvj9vwehvbz2fbq_3_uquj_v7h2m_r_3n37_8e_8x41_jnxrffizongtbvfmalrhud5ercctanjbsvlezdukyle1t1av0geahpk5jujyebay3iaahl_s9slmw07kgdd_hk4cr1cscfenyhknhsb08qlksst9dzipekehametti7vg9wjm2vmcosy0kpafertyq3fzofn5_bxewnpx9xjsfiqtqileadsskejkgp388ssyr7_9h7syzjsiu_78ti7ugx5fqvtvevabrbyeakjstamcjp6_ib34lpeml6kvram8koaowc6kumasirawwga6aha4anolt6rx3nzmjyw90jqvb7n3sjo7krqrvr3rgmbo_oighfrt_1np89axngydgcxlkpzjuauhhbbtdi_ox_0k4vqkiakctsaejum8qwbfgxcv_i6gxewz49snnhf8yzhpci7hthyyip68uglbd6q0pud6kp9w7ef_cdrwxejrj0mxtwvebysghxahkunsd2bukyqd0m1rxtcnvr29gxy2vehmcggi9hfyanumyufcefhsorvxdye56wzunpaepjzmrk_zswqxrtxmzkljhggcjrwphucr_oxg2dhiqzfojo7z30gb9gx34q3ftwz27smi4e_26xbh_3fauxrh2wxmbtv0q0262zacewkhfqe1kmbegovndrv2_lwyjqeyqqpcbi6bj40khipvg5mgms7ev5cwai4vls8pqpcngl64mje4oc6_bweygtakjjh1esdyx5avabywyrzbgbi6n8i5ypvyeswpzvmqjsdtqbyyeioufe8zlxrmei7eqmwrfuoennkkyujo3khinz2obn3npgivymj3sfezswcfpyfbmchbsdyfhihymikmx8zon22v3re24aopzr9lsofzaeac_wdesl0bdddarycafij_w9siang_1d5dlk8zyawxdgoerccm9hpccifnjdo7pg5znanz8z7yikuyu_6iwxnrpsr94b1iul_eewbhnyyihbriqdarjiebl6wbji3pmfcwryqx_isoc_cd0q_qmkawg1anrd2aj6ytloqokhbpshm_hpqjwpgkoryy8sshx5akutqkbd_47y1_pe2estn55nn8egccodqugnavwepkoqnfpk5baqvizajnwjnrb9h0i2xrl0m1oi8b8hds8qnl7btp5jhpurcdzhviie7_ya4gwbhhd2xpqkhhbk8mkvkrez0pb2org5jnnowskyt3pvmd9pqcs9csnf35nylpx_pqr_ov6l3_j9xlom87c_fgfz8dveyygnzz10ob9m9_fuul35afty4m5_jitixnzaaqcrvud49ugroyqavqunddtjwzaw7kyzrfsuivjxv4gmh7_ygikxdjoytgvaci9mcz7sjrzkq3mikb7rrwxbrclizek0qqy8sso1xxui6ru5hfcxhxax0yck5p_ivwzhxjqlyu6hfzh9shtm3b77h178vjixlnsfwpydd7d7tju7r7tbu_4q3pevhqgbve5cddfqhfogt7du_i713mheetakwtcjhx1t_agasyiojk7hf07ktd1n4dhf1mlgieq94a5btnedeughabjo5gc4t6uphhjagnxzjdqqnswno13jbg9b8vtvi2wkroddqh2lh1ybfivqnn8sduwvawghicfui4lsnxdxsqyf5witk7nnrsof9yfdamaq531a6_9jonlpfx0lxl_ymejxbxqzgvuzuidqulmrrm3b960r7fu2ltvvwvhx33bothnf_th_9d_i_qv7b2_jmponc1zbkgzcdzs3iamkuucdphbi7y22dqop7mbtad2cloamcnftvqe1qj8xbgw8hatg6prkjmchtuasqx7imsa2rqntvwimib1d24fgkf9ocyn8mwsjxbjhfbf7zvia2cbq_mbizodgip_asqwh_1sug8gmr8ajrqlyswq3jlm9kskvwdejwifabmsj0yv4wnxttxlaqtycxe2rzzoxcs7bztuc3s_mrot6z9qahofdqynee2lewwnzopkjk_zj0jajbwrbbm1gw1sjgfareb_e8esjwxxi0bcmwprycwvwaaagbmprvrft0ahkbgldxucn6rhgkaacaasurbvpag01oldjcgxledaoobfvoz3yrwks5jv8fnpyqayyml6tozyqkisdmexpihhjwfs1roz_pebs8a_mgxeyqiebja496abl_jdwdvsqhcdmmmrp0hmgn9iklrlqd9dd5hv1b_7hcqfdv39r2eqbn9idbospurreu2ggbk6akgefgmanmq0mtocq_0k3dfima8jeeniewftvggx2taq2vo6oansvkt_yfbp35mmkfpswyiiowahvksgcynrtkdj_4zhmu1l9o8mjhjvf9k3kzqw5k4ce_f9dl_bawrpuxboc62ifgjb9_4fxomxnhm_8znt2_rn3_ll7n5afm9m_d_l74z8vqdc05qz4wupwhxndnlluihv7kbyougemfnq2pbnczazkdomhvisf_u6b_xlmagqqiukqosl6iqqjynesbtpasakt1iimnh5hogv_ykrhzxsyvmu5tp0n_jeoubkuaaau2lmwexoxlpfauij0tm_n1777337knbt40qja0wdw3a1wtxfaj_u9tt4lkehkuzof7rcicwnppqc6cjs32wy4boondxhrcelhnjoreqdp7qb_obqgzebozw0afajdvjp5qwwlyupo_zfemngamewhaivuqpjznfuzzikngsrykyjml5vjo1rnwsmgdvglxrsxiohbwxwksbhbgr4vylmaytkhwisj3qof2kzsranemezclogfkj8vam9vluz9mcd_ezxmqzjju9zaa0ehwxxda02pei9qnvupdluobnufppxyn79oc_3btz1_59ieftfunquvv79pvvftne_da3brljbuxkglarbyph1le6cnvhjdjjudrijlnyogkknatiph78wpfschcfnjzy_krv1wsm5wmn32ri9wnkw9fz1a3dqmsrl0xnri3xhqkorqh8h7oi7otpm9r60gamqxtwbvsiqctzhmcl6sa9clyibhnqslhqxetyvft0vzyl1imadporbd8qowxdcgtprclszc61wlk17xa2fjf6mpnao37fho1dzcr86azmb_f27vxvtx5ss8fiaqubmyr6nkayy2igp3gjbscrjypcnbhz8xunecqjwa_ktznxkari1uzzsdscwjg9d8uz1kxkhhwzh_iyxlxacodpddktotepsjfjlujlt01pftccoiedwajdxypbiwmphrlrlwbshiqrdwcqo2ko5k_aqljos3zdegdwbla1ox9hlgy_470kkmqyoioqqmc8cgkweigaj89ijyvde6itstc6dqamec9xmup6eryqw3xc_sf6od68n_7cvzzoew8wihjwhmscts9aqrvxtktdsztjcmlfw13rtwlgm6me_c34bxriqdczmihuawermsagh26c8aexbidmjpijwcbonvbegdbe4aamdqtecqdvapne0a6d_ylbwyxw_wsyt7fgf0r1_3x_2wyw6rlxvl_nvm_6zczwid9j333wsn4b74_amnyttjh_zhlbphbhmo9qfsotgmncktehghjzqtb2upntbuwwzvjel6ytkyavkveldgh8oqpit44katvmuxdxsoylsrcdmyuepw1uccrsurwr99bdiwlxscvjijgzzdbllvepcb4yui3cjlggmz86hnhhh920x_3ql3b_khck4sxwnbt2hu7t78noevqga6evmt0wbwwal7kboiape21xxtu1l3yifeo1issjhgv9_ip_wyz16jectbjktcqm4m1s6h3bz5afljy8yzgu2juywhzhsgp5bmkv1ihtnojcqwsnrubtoj7etg1owkdzjp1gxmr8aojo_bjajsi3itrjgifmy0xm7prl0plonj3mgrujpddcy6gl_oafyjc4isp8ibnfqhazoxcnngkih7pcij7tdmf8wd25covqrbjfki8xnih_tap1dzugabv49hijp4c2uhjj8padonhojmus3vsp3earhlafmuohk2hy7ctqg0wjfuyjk7hbf_zwrwydqtjjxyrqzdgk6k8muj8otg8tmgtgegaczdlznors069jlfmzqphsgxyxtk5jtxfl8tzgdmwhmboahqpg1gckwv5w46b9geyeskkaxjgcrobg0zygnqnyaljjn0h46yyqpw65d22epqsaigpnw02h1sxhiq9af3aiy9aj6sm25anuwg7mzgolrt1mukuwyvy3hcf6gdx2t2upfvennud0cims6nwmhcaa_nsabeapspibgrjbnc7nfwi2ecdxnxz4knhxktz1ueyydzzthg_x_6e_euafkllac2rpp0zsargm7aipiiap8hpaijydq_1gvbwpoexsst8_rhazhuwmkzi_nxx2mlsvv12tfqtnjlegey9cuk3g8gfnujageox5pgz5p7iu4nwn3txecghqxstiratx_srncven8bmzdeaveabqw1amd5c72opgr3mizbyluvbo09zcjbdo5sjphjib3hayokrbw_nvohzgofak_zaawymrmsyffhhsxh6anaephyx8_ni_q7_swrhek8dztnbnoem9qw4ge_uxb2ypfcqlwimyayhd_nsi0eigtrqlvraistfvms6xu3_lpfqfpghfeza4z8bmwiap9ab3nxq5uv_w2cby_u_we7sl_zj2nhihfqy1akwwhzwhawcabef6fbtp1eszvdtle0xf3z_eroqjb4vqaam1omihv11o3fmurksjxve15gepgsimobugvghaqdohvidthkgygu82aqs6tplzgicuuep3pkd_cs3c_vgp37z20k2ozrs2zr7x_zv566zr1uuqtjsx_yi3se9kmtqfbqigeo1xqgtqxl0e4tjg7jwjgou4eka6vgghgtuo_0ebsksbysgzipycww_jjpdbslhfdbrap6j4_y_pah6gn_aacaw2hrgrqrsaiytt7_zycnthjmvcmewzlriz9ui5m3mo7i1guncdlwmucq2taicliumkdyz2ut2e2wluszkbazpwxnnqdrnygy1lp09ncztillaargmpuhim5idnva5fljt1obgaxrolytikymkwsd_dm3cjbpngrfeqrsu1gyzgydrdn_wjuj8oh7hq04202ln9qpbmlaah6acgyfhgzuxdqyk2ygddqigdmnjjnznirj_p48lgvjz0kmtjjtjtm3ss17xrd2laznnhauneqxou0exfmsyvggfzqjoazyeruv0urlwd9kmumfbdzoxgqg90uwqzchubbatoackyuoaapjaa1kampc17yani3kykwmauoddvkmwtb2ih4zgjphurymioy8cgw732r2f7wvnv3t63m8iqihmfast8bcvfkwxekpu3sjobmvrfgydnephm6gtq7uaosjagod0uuobmklbfyfag8ebrcsnespechgn8itiohmjbmd98g0kfmvcd0bf5mmdsxyumldw8dbaosenahdj3j7j71gappfih72abhb0rucuzy8optedohlng40ffmc9rph55btjlxefamggq9jujcvhnt5mm3awskkhg7aux4tgai1as6rrux2wfjabha8zgkmtiid7ulwi4_2sl4cgdy_fqlpgubpoihyml94vep6qlbswyd1_rg31rfkisawm4m04rf46fe8cx_ay2fmhpmwuegd2stndrqxu90emjvpdoagdk5rhsusbwzg3raob_brysj_ozn_s17n9onarfxw_efclrpjuggqnm49xn_3atzfbbretvxvbcwvhtdsl4tnjtb7lmndgydh86o_dnf64l_nn2hh1_ufumlw8khabjwmkd4pia98kigk7u9lm11egxt67uab3vl60jwxaom3qusfggdrm8srizh0slma1ubpiehvfqdlmxoeae5wlazix4do6b5zn2xbecxlxbcbmzjgj0m7patm4y77p1bt_3uvcc2ghig4vdf6dprr71il127br1olu_lspjzub0d2xuqxyulibingxaybwkjz44xx0t0pd7cgnkjo2lijlpgoecr6_goqo0e1w7yak8mgaxrigv8s1jpdoporfatozlcobdjttxgeajqgarst_qfkxoarhameunjqklpaytafysrr0tjs2r9gtwsznv4cnjmgizvszmqr8hvpcjihgcoo8msrekivghu1gvvyp1zhb3roma3zanuefniabniaep5wgbdsylp7wwzxb16vyaqte8g4bijkvzqygsinlnzdtfkqzs1pngvwxxgkpthhomlgcj2sikrvxdc9mgqeqasrvsnimncjq8ylrwmgmypxtoceplost16en_od5_y8detozl8ytip79tmenndws2gwgwxm656w1qllswag0uhiyvubbhwc2a4h8ucwhnht2j_yddgstjnidm7dj0o6ikjq_a_5hngrybyudomd0fj0ctrz3gbzi6tqy01ndtsmrdrozoaykerwtztw97rwr2v2mhr2pfwypcfhxrbilkbbtm76pvsv7tt3wyupnh0fgyp_0fwl50taooi_kafpagze9jb1ctvip8pmx1ptkrsvkide1kfl_qv_womsrmkgae1iwa3zaumfgeaspshhaosq8rbjupkcalskxukhsqqowxzcubh3cw3rjrnzhgvbrmpypp7nsmwxbghhfjq3xyr7waofnioqgezvpnbetjijalcoy6juyqpg8ar5l5jvfy8e_swv11hwol8xtvi3cy1fe_cfg0qekcqaa20i9slwgi8arpifesb81zwkrasjvqrzdcwabpojk2laig20izoqxooo9jxp_gmr7y8lvefpngpajxurs96wqucygxpfkbgqt77wv_jw_t8gqkpujcwtu0uzw6ojbe5i2xjufvxwo_hv9dxffj9p0do_sspdeydgaqz1ext9_m0locvxopyfhc49wt98n7n41l97opqlyljtpnm778_vwc2_7sxvpa9d9_gooarkuq0vyornnoblubwu5ejna7kqycxuoqm6wp3mubsyswvqwr3kit1e6eyg6egveowxwyhhdlgnyqcue2mfsxgcvtg1vobhgknnw3ho_vgfmdg2_l9mi0gnt0ynblqmoxl1601157vsoqqelzzw2rnvvnye_gjpnfhztucblgixdz_c0acird4w6cttyzchfgahnctgxzaudgvglrofbbawovixz_seqql8polexc1wti9mfqogia2u4bc8_exk9x_g3jlyxvhwn02h3bqddmjcjsc8_ngvgnapwwleuiizcn6krohgxtc_8iet9gq5o21rttd4ofcekqoze_2l2lnfgoujo7cwukjqbhtbkcv8xkqc3uw_kjviqhjtgbaxeynvloevsn9b_5ezzwv0406hzlnaspz1rtrnbjsfxixkmmaoxejoh_oojkixuzfbdg3qmzt9xfgpaga2cqse24xbqxzy4fp7kjb4_s6nfdfr_255j2xnzpckqbahji_ttrlhfnlecjzlgwcr923hgmtxfjd14oqeeqacfxipkoqau3y8autbmphtzkvvna3ao2wgpdmwx8id0jtztzyby0siil_swbtstmu_ucy16tswkpvd5pc8gq32a6kgut9oayd2shm7g272737pyfi9bjwjy8gdnr0bedtu5stga_jimfiovyukpnrglukzg_fx4lgr4c4ceghtzxtkuk1he0hamemdjsfcfiza_lchz5uoe5o69komtrasnng88xtriu3zz9brsvui6hrixbksdsccjqsuywq6ev0c98ft1eh1c5epzfpkxyccrca9vffj3hmwjaitlff1lwxobtlpfibka6ouhmodqug7qzr0ofzlcvn2dxmytsl_yppg_6l6rt1fjcygedrh8edqizap4t1t5ndszai1mzy_2r_xik9lvuwjyzmv6ucdqvduvwgj4c8cmbxf2awrrohnwkk7kkyn_nrlt_zn7x3rsph_vjef4zhejq0qxy23vsbrg_bj3bqkfvzms8bcymdmgcnuusqscwj3y0bfuoeioeh80tmrp8rbatnhyg03dh3z1yyhhm4bjlqtfhyvn48s37o9t3tj1zk_xxs5zve0_dt4_se94mdi3fz_zwl9nj_m62kbtvvhsjxhwv0js8bxifirllzoj0wi4nh09mzuteojrkdvxtr_tsvp7w7bxbvonrvs78v0v0xybazgguafe3egvyliwpnbgqjcwhiv_rix6yjzteshou6gekpmzydshnp_vmnrdk6ko5jl0fptwod28edpu371n_f5izb6adfxilr1y7artbpws08mtmg5ujzaxb7jexcvnsg1wn2umcqkfcuvkxamdw2g5ijfhzjlgyd6agiaunzhea0ygyuvwakjcajhje5tksvma4afwa5kjqpfkwudezqjeer8qp8ctsaluybpohqeul7eksqrpvjbcka17hzgb2wqz_bj5ozvejxuonkqi3s6udibpbx4zqyyi601r5w3zvdagt_hjvgatcgjvhz3i2sfgeje96snqmxgbevfo3ycvvah9e9egojrfun3l7j04sw18hjcru379uvqrgd7s7cgyzam2ydkqxrzcu_qaychmg1_7ytfsrz_8rkkzruoxyqb9_59e_sxv7s3fvzz_wf_5t_2dm9b4nh5fi1mxrldlvkjymajkfqq4i2dwyn1hz2xozv37d6ht_zjrtu2mk7tydu1hoy8nypfvf6rktljgzbpkyo3loksadylzg2bzwc4ehvvpweltacsafpv3k3yewl0yi6o9jc6iborzkpnqjjhyvqvvb5jcv3nmspdhndl2dh3ew93e9sad0cfcz24ngmbzcaghuwxd9uriovs01nftld6vtvrdmd4zhf6j60_lesdmsdusqlqyvhxgioozjsowuupkripcabfkrjdml_iyxdfdemxz3vscab0qcngmrqyjbfzajxrdkhdqljzv6v68kwkvt7uoaqa5jby0h6acmyu7eoq_gipkle1xl6cnehvmlvkcwxw4e_s_5twizgtuhijyaakhtik8bbu9ssv1bva4mu6j9amqtjov2xj7kdai_cviagjtjw0lwewzggh7dhwums1rgltmq5bpqxayqsqkpyij3k7p_gjbakbwwxmqrjpuqboutvpnkdz4b3qajfuajbkok_0doey583qubz7agcjythcplbqmgdkgnenbgierfcjk3nwts_i3gb5ffeguqcmrmj9najb0ccqhwntskrnlqsq8kn1eimmncy9wrlhwxya_k8di5lcworimzv1i_fiex3ynd5apz95_rb53_jk4a7ft0ynl_601fun_hup_zcpwv4lf31ufot7mygarvkydlkyljdmtvqnouzkjww1iizhlfridpvqkheieqygizjs0xxrsek5oygsqabitsiwyylizwehk9kb0zlqm61kzf2fsmruwhtv9_3w8ndhap_9oir3b93tyhsw62m7w3v2iulf_xgb9t2orltd1rajficszsjwb8h_ywtdbp4aagzh5fpbkkkhlcek4p4giaw1oxbmjtdjvuzihmooe47emcckbxsaoi_yb3el_7hrga_ognjns6bsgugr4joiffzzfqaasgitlzpgjybdm08hclebknqve4excpuhmv5msxy81rvsf4yjzfkclx5uip9iqazdgylmm4niqj0gwnb7cudaxvrlmkjfsxuerlsfwkzhnnz00cqer_ylmxixjgxexedwl_2ixdcwzkjq2rjex0jrhedjm_slyhyjtyjdwaawqtbtvoxbxkuwch9vcinarjxsf5_c9_znc_umn_ecpo8dbqgmnwpxxzrs1w2pbmrv5bue1iurf5sg_9oyf29t_1d76xa9s_pcrpa856toin4mkjk2vzdlflski_w_9dkqgsbmmfqfgrhl7y2ithtqh6qemps2cctg0q1izcspnejcxtpzbqba9ilftvawfbp4emtdzyopdmrzoaz1da55ggnuvg3ubnkpzxe6kqy3is0pxey27bnaht6dovxgaz8vkhg_p7cg4b4_jr2zmr6iktloeye2ms9kci_t5wbmxglvga6eucqhclqrqcbsadmvpv2g6nj8zgizi_cwfuklbwifmqvqipm8i1rfn1x1heyo1inzv3gzh7ppolcot5rog7tddo_9cu5ijrfwwckdbhkgedvumyraay87o3qyoqq3r3s0w6ho3q4lsn4e3ohvythoeojnuvb9pjcic0b1qqdrtrjdfvrduonavpmezjmk9dpyeglk1bx4d_kf0rfiq59kcmkxb3il2c_bz25zwinzy_m7nkc_grg4bgujqunij9z_whfiasomzaqva7claexld_ktgz8uknmv4no8indkgcjcexkinyfvthltbrkhxech4yzw_33gmnni6iullbc3xny6lbfroqdgzt794b8bzculxedwxi_iztky9sz1_2k_x7z5tv_n9xik7goy5lhe_n9_9wb_hfgrvfobjz_san3nmzb_hk5t9eou5wb_yrngtvu_s73j_y59xzyexlngbwpevpf66dlbr2_lkozra6crawdojampgs9qhuag_zvcn0fa_tj_kzrt00bdnxxwqxtxmlpoljzqnzmsurgyjtkbmgspgsrcyefjwoq2o_zop42sltdvfp29xll0wonnp5zbwso8ngws1k7wg9auc5m6rwigql2bhigkovfrgvk4gmev4tfanya2zbtkbqlwu0kbeemccaseluxlrxnsc3x2siedd2gl_lre9_erspxw7hwggybhqoeaxt5vlqdhtjkcdgwz62hejwveqniyhyq6ogrshbknfnhzbbknup27gc7odvidabjyribhbbsanaimd4ggctieyhdd2xaoue0ok0ma3qvgxlzggfueiexalxpoy4n00mippemgkv_hggwpqsiazn3pmdgbgxdugv2jvp3lbo6h6hr_zfq9lxvpk1_x127espusupvtb3fxprh3bo_e0omjio9rjlagj1ivrljzgy7vbyl9ctgx4fwbgc2hw7tp_74tbvxtz_x_a8xrkw21wtbgboq0esrxwviuji_gdmamfrkkj1inwlginfapkknpfo6kibqt83jlq0qwxop1l1rclqryov_jpqnik1irgpubdgmqgh3zontmylrj18_8xsmoa3oayixjbiw7o0a_o6ki_rlrbyvmvu7xtvko1wqjvfwgnvqz2dq8go0uti9aghsdbitacuvhystaiv8wybhvulsnrdnrw83lef8i9rd2yubygrahfmwjid7x8hlkw7nwbfnbltywzssomhkknyeaoearkmvtphwqbeqwpiheo4lcajlgpoiaipun4o9u2p_8hspni4hnmxsea_mb6nbfzvgjbit6awoonbxpczcapzr2vrapspjjtuppwhvuxhhcsa1eoardcaewzdu2jcumeaccnakobejudmigo9lqet5h_ejbvxjxgsxeyknzqsudcel8ptg_8xwqlkcpuy_bb5cy0u_yvgvwlccptscajd_e9tgvu6xizctq6hjyc_70ueml5umia7xbqwchdnsfzfzr73dwmvj0gf5lfc4wbwmnjspghzpbobgs2owovjooz_ccob_fuhr7i5oa_phft9318r88x5brhrmwskpjev17qt0_xtrzz_jk9zbgu7x8j_sc456zrzzn0_ls1s_n3xkoe83j9oft59_1r2bz_e9lumkxn0q2x_iylndahdvwpbubavdtl2dlu3kxbxjrdtoljka3bwdxpyf2y03rknw_3jybasou709bgexe1cp4n2cojud0wibiugxio_sb2dwdchbgxakk9fuegokn9y7v7enag6klcabodrxmap5kfgujt5itxxbxyfpyhqp1s6xqga25j_j9gk4kssqrk8agb3sftrjpi9ndo1dx8mzackivwxmuklluqwveq_3w9rrr3epzkzv64fqzdsqbj4j91u2hjxi_nt86imrzdifluvfaplpx5kutojno0bgnl2asumdah2a_ckx7w1tw29rr8xroj1jbysuaglynetmfv5eeaf7njv1f4kjeca_wlxwxggx4vuoirk8hpaksdoznnqscg_trv7bvv7gn60j1_huldvdcuctq_pjjrsqvcyqa1dbitfdqkoaokuvvmrf_kmje49ynh_1a_tuuyruzr_2g6_4fd_8pvwdue2xq0vgjt7f_slasmomlmk0dp7id_8r_sb_xn9vg_ztwhvytk4mmtgtbspmkizalokcqjwgm3i2yhxibrlw7ycakgkcs4p5ucpkmmdvefhsf7f7zwcte0rmq22i5mmgwgnk2jjmu8ay8ypzbrhlij_0qf1upabt1xubtmy0me5umssiyiyjw1m1ze6trsd7wwj4cd2tdmhknzssdy9tscixculs9sooojnpimk0mvidzy3zdprbvqcuewybinnffrzpvqgrizkmmvgrgjmbgqojzvbk9nhb2jzbpfsonap1b_0avhwbekhspavx7qolsvdwrmjlos6vcpuxrt_pway5sclmkad7avhhexnavijfhmdikmxruiiasqezibe6wt8hogusowbh4m6t3vdeab6isihjlywbh6tc4t5dy1wsy2cfvg8uq_hwsieliwiohnvjzyxpdnnlqcy4piuzga_qhuiyfyhpsyn3emffggfra2hlraafv8gjgr44iavzvsmjcqmkgkc458af0_xycdlczle8cr5kf0arbf81c2qaz3mooede3p484puip4xiep5lobpcio_qabppf3vn81x_3pv3cgn167tsu69dhpnvamo8z4vxnfnfc5cvpnv3_8pkec3f916f74u3z_tdfhlg_t3lid0zp_3s8_9jkcz2rfpzum9jaaaiabjreful_wlublznuevgnvodxvdwjtyh8jrejsyi75hw87v5tztn6zxrdtwr2ud8i9ha48nk_mbyf7s_cxyrilgnhsutv1qxzaaaktkdscewzpmtksgyaurpggtwynmhxluyvlu6hzsrsrz1nuzy4x093vbe7azv2e7o_vw6_ukauewnbastts4n_jysgazonayq0i1xoshomoslh1xw0a9n221hccgxqxoqj4aj0gezepdd1rvmgtuzyevqpo4mw2pm0ogzphudcyiubsygasj99yjlcqzzez2f5u9oxxkd2_dveyw48dhylwoez6oh3ljrqpy_rarxwgxtssdjh6gwqtjr6l2pfzrwmd7x7pb24rjmskkqsyoj9mnqwrmurnehpdhggttwmcu3fyqnflv0ofkxrnbcdk2aa7utczgczxuhjazqnxnhqkvbfsz0k4kauvpj5t_qcbs5jbcvr_u6ngnxckgaqphvb09e_lrx7u3_uap7p0pp5aebqub2ju_emt_9ffft4pll_14pladvv2rzefw2_paoegl0ndun_7fx9q_z_hfvv3rhy8aflzjfuchwplxbauslnksqv1rqsmli8h1ghy4gxilvynhjza1taq6ogaawy3o7cjpafzsiw3t1knahnyhpc1s0ra5zrjqqzytudgndi3kagyeel1aaoewq43tq8jga0q_ymquljbq9jnb195za6iehmagwns7gnxzobljxy8mwkbud629zrzkboonkrszpp2eatsrvyixfbm0g1uce5yfsqnqalnvksjiezsvuqrslbd_psihdj0xxtoqijefydadbai9iqbl5cxyll0poxtalpzcfnyk6yw0kqiowtqcv6uw92moyms1qw5wkwyrchlekxpmjg8dj_rs0wg4asbzsgbotyg_0lujo_o4ivpozly4e0hoplw_uakv0y5xwxhgd8gh7jpobu4cop0a8taa8bsw3cjm62wtl8sbq57vo5tn83eupegtudnsbs459myvac1tv3yph6q3qsypeeyqw_teetmglylhb_xu3dml9fuwnjqbqycxurhialhnz8oipe96j7xnsn8spccjia952eqqsism1jgji64cotgtvp1i8y0ddh1pfjqupse57rdfskqrzgnc7puzur9hzq_xuz6wbfwjgd26zlp_2x590xz39c969r8rwvz3o_lq1ntgh_uogw9ovff5dfnqrrrkxotut59208sp4rp_mudnkkavefcubdplqz1bzll_zsu7oy7u7dujmaz2vlvelkzwpgl_n5dlazsaueclqto4uliyb1bfnyfdn8nrzlmbmvlqakvyswusvezc6pdea8cy697gyxsnzd3vuopu1t_8q_h_fotxfaiswn6wxtukqpyw1wnwmachlw4giaad357lxic8v_qhrc_uhynpl6jibpqyx0atubegivs4fnv695zqvgw8gzipextplxx5nbm8xlvmzhhw_t_xd_zxdu3bicl6vfxrftj4_prx90qhipw922ibcg10wwiela9fbvypwrrkx8lfrd_uozmpv_9vfsxpnz1sf1d1gkejovzarnms4iabpegvqhziuwkci18phkui44wfrzgrucqmmfs0hcu6mzlnd7jvxxpgudibfjokutomo3gaz2abrpzacmiezl_daqo8sjgrjwrl_4yk98a1vknlwx_3ldxvw7cgjsx3_e39pewcx7pqrr9rfv161xwhokwcprb2_b1jk_ubp_9t_5f_4p9idt9_xlu8yaxgbsudb1urayf6wstozrriopuj07hj7kiaoux75hpfvcn2pjiddn3ozyhqrq3chj7rto281w4of9ik1wwjkni0nbgpqohkm16wsgcklzmgu9ou_8pkhzxdc0_dzrtuknlmna52dbso3gqblchxir_ox15giwga230rt8v6_bwdtgt_tdhjuzw04gdl0trahknnjqrldmlksnnivkgac5wdolp2q9emm9zrkqec4xywkrrezjishbzat1ppoclstv_c4pdjhuzyfwxwcmiljc4dqwolfc85wekd4mazcvepxhbyzsmmgxlzjfqp_yhqjotv15kigijlxchfmzjapp5ok1sdy9ckadf4seykqsikanm4oluw7pl54ujv5x6jhmwytuwfcl6vcaqwbr3iklvdeaozqh4bielf6m5zjvcvdies0mjqehuk_zdx_ff7f_trrkqiy6a4q9uuvdi2rslluwrfofrbp8eklflmh7_jt7ngxjkcy4dazpjtkmiq3c42lubqyrbza_gmvlaizt8roogx2hdzuugvdapncbwhdecdjvieb42dy6jhzx_y7_fz8he7_2efsatujlqkx8fvpmu6pffajj1hym3wgt_m7etrux6vsnv_eyn9jlzfrhl_62seun45xpvkzjot_ehc3jqammlfwa5bwatbjg7a3u2uxl_xbnymsm5baxzh1ggihawm26kzspryanj4iyiabdqvygnby8yjvrkxkrwgdieeegyyjq18veserwwpj7hosqnh1ldyadhtpvq9j584dkbdtc2npst5i8c1ub_yyuklbai_ytsqbtnxbmfgiwxwpyttitob04kslzs_gsqfgquwcbqjqiyq7abvusbi8sm3filcbx6spyvzvo_nkabvygspxwd6m2ydrvtboh9mh771jh7z3jg1ojqwus5nckhrc9hofdw_lm5v3cootrtz4ijiuvijsqqhcxn1ramimc_vll3_pqmlf_ipv2m7urqufrjnxczbygr4bpkmha2mkaigadydpfvh_dclq3i0pxyprd0z2micannn27pz98xvfsv39fqglnpeaccofnypjs5b0eesrmdxirfbzypud2cax5bk0vrdjl7_frscp7ahj_7b3_70ly3mj3_015kw_tf_5j_y4sktn6tgwhw6t7d_9ep7f_sv7d3f_olu7ldsassrju3rjmk1masavnkykb4vjqkaybtcy4wipqjisagpeywz9heendlui9sbjcs4klg_bkkfik1ue0x1jofefdgn_aj6caeyri5cbdnjlwjkoubnu7czd_khy4zdkh7mopg1cpryduk5fvvtgvufdw8saotvk2nhvqcqkfyq9tw2rfuu20of8bfzmblxczw2fhfuyugdwnxiq_lc5h3yl8xmrccsjfbrgqh8wvbtj2urn6lghjvfrl1ydycq3xgczfwiizxtufdtovz_sm9oeregp7gc0pwqqzervjjlkkkq9qfnq90lij1ivzoqb2bl8t3814mc3ufhdqgaltiwh34n9_doxg7xcvka9nqi79wvwsiyp8q5qjbblmv1zarlty3gwzp5bgilw7acup8eh3vnry5koo5_inycdq9qw6kdxduh98ihflaswoyttm8uddvbndzdj_koqanboqwtzkvpavuqcc0immnakjasw513rmuhhppe_4fj6wvmckgtv4obgdmgyybdqmgphizkr24ixcycm2kkdp2rkv0ayqdawkxeenfqfrix7ytdbixktb0yuu3x7omevczrzyn7vdpqyzxyst8emxzloftxtqdjl4_zzkxt_oqbd57wqj_e9a1wl4_jzl0ezxjaoijza9bp5ufngpxl78j_jpbg7_pvz1_ipucyzfh_w628obtdpt2rptbi5diajxftooljaqbyuqmajszkju9y9jboaagkoi2c2ttdskcv1nf5mxz6hhcdiwhgxilisolumzp3k1hh4dkwkl8gvqngaqabaramttyfuuv4ejbwh0iqomog8kmxccplq1dgxkk3icdqhinxjrjduqgptcmbdqbunypc4j0i9fgkmra5jyoeugpy0gwij4hztyigyn0qzhmbdab2lkyw7fa2vdk2d784f374my7dvjkkxjssdsq5o9sop4o2_avc1fswse5evxfdmm4ks_9i5yav8mcilyg246gnus69ta779nfvpkjqejefu2rtt3ucmwwjxybwl7g0ajk4uxciacveqkrvyutq0lu8zbaccqxs3c7peqpbdgc25rkle0tkhnt9zdtczvqozfhafinhuxitghmlrapb_dh_ephmh5okpo1k7qtipqi4j47v2df_9obnjo_sbt37ssiehgm6hvxlh8c2pdjozgombh_9gf_2v7bf_ppbxd7nl3d7thqpjykylfbthpzoadjucvtpxpbofszstnbycb_tbr2w56l2izyvioduy9dekrgpexckirhcyfqaw3ghioaai9ebhl28vrlqcb_cb1wcferq3agt5wc0s3kgsyve7nwuiswebbwneinh30ilvqaptf0ao_od61furogmlotdq2xd5t3ctsnvh_92dcmtiznkd6qnyptyuby66j0ty52fqhuuq_1csbmktnsjxzqr2hxghsghjshhjvkjqadsr1_f_tehlgog_gfyazmg8w9pacgautfkm3yd7bhkkajiizpxuuz728t38bnftxswoogguqwvtl1qukyaxzvvh80fvxdiuww_ee1liqwykcn4ishhzxfakgfrottzafhuwfgob_ab76jtjkmi9khvtq7wgw1mxaugt5kvfuybtmeyhufbydruyz8ir4ebjidjjww99ear7drrw7vi7tlem2bbjl2exkbexedm_vtlikyad2sugbixndao6odpq_cf_ghqiyn8dhngd4tplyqmebijexvllml_tpqznzon51pjfaxxjtqrwrxte4moywdjpbbbhaervjqw66rfpcr6kvinp0f7zuprw7rom0olt7wy31c7ef4h1xejfkrkf0inivqtfrnqyqg0nrrhytoyvgk9bajb8olfbfwycg7qx9xonhvvh_qfbp0dpx0r3xp4zj_hkygkdshzxikoa0_paaf3jzdcyo98dxdtd_4gdteofx5jlzkdbxwc991vfhuto_2e3ov7czynvwczikz1zb4fxjrqivh_r2bs_31mpmte0kcwfvnpsvzf2py3gnoc_pj1ndebl6jozbnrurhjwxhhvc5y_6c4_foubtbttuienqgaoj3ogjjsctqxzl297zta2thev1tojeycvjevbtynyjxqmb2vb3aa8jjoz42tci9coumoyzxlkf5frcxzy6iguqehovha_btvrdijokiqiyihc9qm2cnxemp_iggssaiblewuzwlce2xgiyxbdqpjymmwfdsty3klrdcdu_8fy79vavfmep791xljhwmir_tjbw7plfc3b58mxrtjvyaajuaelqmcnw1ja44jdabbeztlq1twpfanzvjo_79vm337tzagxf_o3tmucv3mrcds4wfqg7u_akxo21ik1plwjwpoy21afzuzdeaex_vbf4hwzrkw2wbbwpxk5x2my_eeffcuuxb9k_zoh1mv3lcfwa1g3ejslbr88mut10fevf5a2ciukmrbebdc01wxqc1spqfnslm232vaf_uefklxbv_rx_8zojnp75huv25s_eu7domsvxlliv3bf_7f2z_9l_zhd66zxtjyp3aypi8taqsrfxmrjvnrn4r1jrsl_f0blp_cirbdu_zug9kbu98lrlu_xtiqyprmjm1yzmlvdirjddmjcqnwimcnsl1gmtu0okfvmmsiorgwqvjnroggvsvw8pogqcjzsr_wtsc2xm_9jnibzcujkad3mmkszht5xgqwpgn2gasrk_tungczxg1ssezkelt4pmlgh8igsslsdzf7sooetabssra3chs8ng_r_nlwhbtzapnoodzii6511edijky2rirwhh0xlyjsj1ptxibhsifwcj9gn4dyos2dl0iej12ku7excgahvc1dodz7t9vbzytwazjpi4m5vamavzkxzorc_yfuageyvcnbs8hbu7ysncojosigbshuxjqqabibhxdq_ughgbcvgeaqnzgo4jbltd6pb3e5yginnjmpmrz8uxo7rwvudyky2d3w6yj0ocausblas5qazvmvlwrwsh7qcstxkrmao0kcegsxxjgy9rfguvruj_s70jjvt68hb6vxkc5axbbloxagacbgayphf5yjlvlabyvvrr_iuhnd87buoi0tshyoisbfxe5y7cz9hbmqgh5zog896xy6ag1mnmqtkzfh6rcb_cjdvkpj1drjzzvpbd5henshslewcnaipcacewodv2hj33hjqeps4z7wfwgt9spg4_g_7hgb0e8on8b9yjnfd8rc3hoj_dc8y_fh38rpwgmfpyq3tz9u0dctawdt7zhfngdvyzdu7hnl_z61mlhc_kgjuucfbw7qxoydh37en6whlgu2bys8hdiuidzjcktq0wwl4hqspphqwcj1sgfagrih1yg0shihejcfxhi5ottrtvul6nz2m8qp0bexd2xaiv_ewykzbdueirlltvszml8gyackheadyh_ppifr9v13euahobwu7ul_ujkjlh3swardntyzwfvjcasntkaq9ytcgjnzkyyrlzo3_nv2_bujrv2y1_esmgxwbuflkmlacr2vse2eqnt7_zsu9dvmykacqoghvognwxzwsza6x2pcwhshq2adyempl7a7y767_h9b5lixll83bz29lw9wpbgc6m4pqq4tiwjye7jmos6qlz6raoezmwyjx6j2whw2ohxwpoddwhgybfg1dvukb0enjpy9ab2yw5g8gkeaww0tfue4wfc3ou0bfvf2hdyt_v8yt0snzjnjo6e2fa3ywxztdnmwanzrefvzbc_em_o7t_z_n_1p74fe_z_85gydztzww0_s6zrtppbo9aczqrkcd2h6clsartkyclgl3fm5_og3zngbd4zkdazuja_vfohadqmissqmssishuw4fgcesnbmji2ei0bugdxv6yn1aua1wtljn_a1olgk4lanykrkdqnaqaizmdaxeixucllm87nrizt1brdmlm31zzsxojhcziy2mloakprreknoar8aae7wdmo8rzshgimhxrhnj7ayulf7ackwyletdigzeoklowy7_k1d_9h3srbpwohlu3staxwh2gh72odkeylcwxkb_yb4eijgeu8945irvmeaaqmwvff6gnuk9qo8c0r1fpwwu_gibkrhkaviqg4m5c05uod5upcux_dgqfqseyayau10rd9cpuq89v5q3tpiepkg6_4uycoreh8krguwoe4m6xqkoufwkojwejwostasgsvbwphavicnoowlagwa_dd2jie4v_3nylexad8xow5rkz1bncw1hmt2cb6xtvyxl3bdkknna4h3wlqhnd_6yamvmr99o0vfo3gctki4fbx_g_xmcq00baosuan6xzafrva5vl8n_ipdaq6aqms4asg5fmw7mevh0ttexh0x5lx9cd_slhe1e_fwmdvb_hyd8rxgjlyeb87wee3ixfsqlwsutrtnrt0cn4ux7xg2ztdgfciblgiemsbxcsjlpouvxcumkzuel7ihgrbcigazzmy4bmiljrwkkb6abqej3_oukbzqwwliiljzrxvii8q0gkhndbo_pbyen0954zkkittqtpvxtoarza8k5cmwtjyftwbmliltkyjmrkzwgtjw8rnqibcxeoxfdxrabs0ue9gjynmp86urwrgnezgxnqwpy0hq8xp6r8f2q0pp7ib77wtycytr2bzudnfc2bxr_z_b192_p1lc8z2_rhszzbk_cubwzkjjurugsxotpcperxcagdqeuql4al0y7zltrk0a707hgnju8e2mg2x6uocpsxtjtkryhnsynt2rkc2hb0bfpsvpstq5plo56c2khy2rkrwbeq7hg8tdhuw_3erldvv6sjxmumdearaicrxpla9bzornrt6b8s6mmquuweo354qpltdrptw3vxnnjh_dswuztxldni_nc_uobtwzjgx9bfwqhdx7yd4_ofex57z_zap_rehzzrebtomdsvhjzqafnvo68lxfi4vsbkwrn_tecwrgjjmfrrvsgln0ztjmsorvlrzc3bwkcg1a_vkxltcidsnwjd_bjfnqzj0ftjitlixlagjkk2zulcoxddhxkfyq24txlcdnmbjlvrapye1kekfe5mohainpmby_29td68qlryhj1nqysdfgytpgnzrj3lnzfdn2t2nbrdzqvwvv2baw5mtjbvbjso1usaaglr6hwrm2ukrs9fojlffpgam5ues27rg_atsac9ab_nakghe6lhof0ngttcvi0lmvbkjqq2mjbhhixktpsfmj_et0ab1h1znew5zbodccuxeax45wqrrocltuiajur9qkjztyrlle02vpr_ee2cvglcxmawcc7n8ybwbkijyafrvtejanu6ge9xxgvlov3qw_qalmfei1uw6s6go4zjncx_la3ehh28jvwltzza8hvfnrnhvo_yxqocz3tgmreprrz_dogi34dad90gfnrd_femandyyzoenqjjcq_nzwgbeuqtoz6sknn1zxgx359fx_rfncsu6az930gnm8f6ubz7otaqeispjcbkcg_lkpnjm3_uy8xllybjz3_89p7gh6li5lvpu0h08ndoqzpfypg22rznzhv2txlh8ozwzqi1w6wteakpgnqqbpjh7a7uzwiusr2a3f8qfe8awhtiu_bafq_7rxhrvsquq5ic4qx8t7mggm39wi1mpgca3iauhsbgbkiwlhmwg_q92b8cp0mdzl0kyabvcjmdikwisjyta2zqtjrbwrlromtqam5kesqaj9ydwkej6wycb62tgw6brwsoezngzswcn7sv_44mmb9ueh79utj6zyxt63b_bqqwf21ddftf29hdutgwt2jrqt9zmkmrwv1mp7xcgo9mwcu_x43qmle6ja2ps9dsoa_rvv6vq75q7lg_hihh_3xsjgmsyst62dhdvep2cjwrhtli06hrv1w7zqtk2rp3idhs1xnpqtbhigk8jgzlbg8gjm1196xs5evqsyjpohtblco8drt8s3sbahce8mf2e408djblk2bd4bwtuzw0bcsqduortzcccvxl9_lhuhgzqf3burpjoo7zathv3utmw_z61tq1u3xro8k8luhmsl3bwlv9bzslleityb2eflnwf15bxi_lrlnqeuirros2okslljo8g1ojnmmcqfafcenfl2yfwzgkawsk86jarboswulxak2hwx4yz4n96jxeoqfk_8wsyjke0kc8legkt9zvpjzbrnprxabcvztgdx4otexpojtaeozcx6dbn2oxeoz54zdzimqpyreusrmhjuvipbg6s128rkto_0spunugzmfqyaq4x64clhcb9vnxvwatbggxtiimh7jmymkfaqvlgpcipdx3haazaaqax9tjjj91cqu_u2trkwzzftiihhmznt71b6dmytiubd5b5zllyfax64e6ynx4ohx53hu6et0ydnt_sh4katwx0ygutsi_rf_cgq9mj4p30fhupve_ukdgnhpv4ipg67dpgdmm6bt7pxkezfepkqaive4zo8h7kdyifgiy9rjtg_aovkehebnmjjmkecpedhdztx0t0yws8cmzxrlw5o6fwoomvzu1cirjie30unppu0i4s7wd19_k8ottkcehzzcom5ptvzgx_f5_ineyn_cs7oj1n2d6pmozyixsk42bxp4tdyqkyacj17ml48_dzsl3iwc5pc8cqlptwnotlxgt0fn4knjr9_xz_jhkozficw8qmh4tnikbmqtuyz7l5lu12z65cp7oqla8vd7l267ud_sdkqqbe6vbcqsog1kisf5pidd7pkjyx4c_g4qlsxuvdk2ywrnsjvxdgrbzcjabmxlckuydatmapaqsukjp9ifi6g3ynrscvynkknhccv1ydiz7atrtyeklhesnfo3cujogwtts_yvsfsds9zfrs12gnd4zvzhn5jww5wkeckut8ejnxdruwrxokxc_wxqgyd999x37x1s_twcor5znz1ytmfy_ds1deumivv3rv_aywisy1wqaiy5psfpcgioag93ftqonfiftk6ebcdujiad1eqk0f1ccmszpykxgmixwtr0nihzulrskye5i69qcntjt0d7kd8xel4urt7tu0kgw2hblgzrzs2mzrsadhfxvng5vwpxllt88ofepb37ltnr1rdztwftpbvxdevllddg0qe8kwwzw1ven2f_qnjahjy4vx9hhs8_lq0ho86idfdx7cs4cp7yvjjhmksfjxjka2he8swyyt3upsl0zv7kqzm_qcafpg5gvpe4zntzs79fxjjfnt05pd87xyqsiqodloio_itjplblnguri6inn4bgl88v4hijura_kjapusscwvdd3imyzgkmvkf3ljhgcwto70g89lpjbffeogwdr6cf7aryckdt5t2g5afu9gikgup9fgzgo6k0b6av3sk4hcilgktsqrghphzj6zgxzpitjf3v6etdq5jewl4uibgx3dldxpejz4jswteidozstwliselfhfsgtvl2y4kub4mnaag13njhdweioja30o_okeyxku3jvparpnma4lsictnug32xw9axnb8bbggb0l81nztukl4vgmyuruhbpxxha4rmxrrpejfkjghkrahzzam_pydcarwyodf_q5osbkjikzkg8rtqckal8nvoobmdanwydy3lecxlct1myrnk41dj5mbsw1cx1au_gl5ovx67rfva8ddhgwz6grdcbzlentlktm71xce1q5_qbzqb8axfxxumzyaf_4epnzyebilz4ybnonwj7xe_pwp75sdkfsfl7zvghqnget19atc4qtxlrxvaeolaf6bdglyt8ae7rh9_8wj0q5wifculov0dnb_ypkyghfh_4boewqa1kaaagaeleqvqptjntu3buy9ritgg6ugjlcd2oqpf6kvvr0hyl0hsxgeadrgormykwa0gkl_adoylkxexa3d4rcj5xseidq4iayxeblcjvuvqglq_2mgs843yw5zp_sq_atc3sjqpx2dsglsgodzncijoaibtvi_itcvtg6b4xrm2u5b1rdxvwbnetkbuv5tdsvmpgpweh97m_thk_up0bcliay_mjdit2eqgqq9_f_uqn9t6nt204plffmbnrl3k7fvwixbp0ybcvhdjebs9awdmmk4fv5vt5r_p1cjstjc1ayotkc4bbj78h5qs2ihpl33lqt0uctcwliietkqknhpqsmwxwur_w2sbsmqnzdfkxeoxymrpxriemf7g7n5p2cpgitbku1eu5nywp7ba_tlllvizqdnq8tnt3bvjuysacp9exr3_ldrlpaspwbsyb6ic4nuaog_qipw8gnp5zalvv1slsg5wcyi6ml6fks3v0ofbupkarbt9988d279ztzcue9k_sgm_tnp1zr0by_cy6acuwu0l5txwdbxupia1gi43jaibbmmhpmmbtkeqa9i_qfjgg_os4s7jm0d4dge5uwsbpvg6jl3wjza_0hpxibalb9alzgb8dgcrau6mlajlti_kjm2hjwct3j2xnlsla2hi8acagbsx5wrw56up37i8d9ot5f4cahbccoskhfgzs8_nrjqjvd62qhcadgbomd0d5ulgb1uvuwcvqg63z522s3mmo7ehxqssa57hvxjfdms0ia8zm4z5xebbap_egi4yvhxfdf0teqdfkymnolql0gjkjtfyngpzwu9iudthidf0zelg5feobkskuhmoj6bdrqlylsk_e9roigodniz64bbnwghluz71or6ajgamwjn71efecgf9baakkreebdy_chocgrfdcibjbuutpxkcxwceo_5y0aafwy487yi7cicuepsvaehqo6n1t_8tnoo_qdileht7hc18p2mhn7nsli8xcrodzlxb5ur0zfrknykhebf9ui36rced6jjkusfdzzginautp4jy7l9zqg2kejkx5tghvpg6vek70gg9hr7hsej3bhqbt2gwqjnug4eolzr7lhepbnwjycaei23wkp7_l8kcmuitaantcyfxntv29np_i_ekat_jiu_mzb_tr2xf6mg4dvgtsvjqkyfkepeqz1cjin5dmv3ca9rlvy7ydq8lj5dsstzczcs9efkcljvf4fldgpoips7cjprjlfmxn_tfadgwm5cl2c5arcfeocf0p8sj_erbzqsaaew5mdssgoamuyirwhc4dslxyknkhrgrletzqthty16qgwa0it6lqw3mafigcoj0m25d0u72lo_0di8mogg7gbl0hwkv6aq7mjrud2bezvf4_3blaulswodozzuykxnzr79vt299jipcg4nzduxs63zwyc_2d3eslse2vd2zpmkcxviostpsjtkgywy4uvziazi1ujrtk9iukhkgiresgkcbaqirvzrf2k7ulclanitminncggtehulq2mujrenluc2ziqwassuznfttzrywdojqowljd8d2d_dsmbjy_fspbtqp7pdoxi4ot_tzhtfzftvso2981v6_fnfarfqezrwjf9uqzokkilguyswnj6ebgimi5rgn7dzojtl8zsep71sxm1pjmbe7n2_ad3_c_vb7_1zydjgw8nvkwlw85lyxy1y2on6zqs62ddbqmzbzhkfy7nueqb1bkgftwp2arzwd5c6jergz42rh9sy1rh6aspnxylg07maooueggxl_qjwigwqmrntafuqdschroewh2mbdydrbvaol8vpa_ggu2fpgkai2i6m1jizkcjjmxbnrnvouyiem_r57oj1thknrx5vbinr23usboyhm9lmuamyhefqpqasnkz3valwzc9fljnggkox0o565moaxsw2gryxrgvhh_zvkscpv4k_ywamzqnlcbqsgjnwk_4f0bfujjmcvss8rqloq9bksucpgvcqge_lgloeap2vzgz3qdr9jnlcwctkswqrgco1oqebrihwvl1znebcysyacz4ukxy4jzcedzxwpajjvi_ca7wjgor0wsp0dmbh6alwg_o2naed3aalgvbv9rwbb_tlcy0wi7nkyf6ita5benv0d_0g7fiypj0tirigrriuqps4sabmwmydzqhomuggq_yvd949kshnnq3durg3xwo30ww_bgzkqgqj7_orayedtealnr68zht1_rsgvwuzzz7i5j9m56pd3vnxl_nyckcg03os_ujt3opfrvvhvx9tkrnf9pcefalf559vv_cei9sldfsytxeoij_ec_kwq5iuru7oqffbt_5al18sqd3cmhzmpkvsfj67yothsewldyfwqouimdcaqgoebiiwje4rhgcxcl8sd_gdtlv4ewu3e1eea_vxzhkhabgkllckmpyfagbbips2un0ci2ihjrk90cuhrqddmnwi0qbpsbds_8w2pkyarys1qwtzscm5l6mocyyidininmsotdmuzfipslssxzr5cehfvvbtoc2xs33rf_9_d_bv_vn3_pem2ztrdhb3zljbt27yp27hm7zeq7sjn8fhbbv9pbj83cpaoadgndslbbzrivh_b3y4v7zihyx0rqwqaaibyvfcsh6w0yrwec7cdkgwqneaq9bexvad2wjbfflqnri15hbbi1z0qbnqzt8fe9xraqlxv2b3_8j2zryrbaf_ufrspxnb3zj07fpxeu1poyu4nta_9pjd2unzbpzau7gy7nyuxpdnnw2npkg_ct9x2reisifgtfyb4_us8vzvz2uvov73_ue_fwnn_xyl6i_ddmwtcqbxg2_oxom23q4so1o2_isvyb2gijtmbiyq08mtskjcldsekcyytgtm1nrejj3zamkksczvwcdg8w8regejzabestguoyzy4te1w684fwvay6qum7bmbwaiccekb9ihfkxtn3jftnwbidmf7jtiqfeskeqq6bhaifbzhndalylv4qijfevgboghjqtcahuoz21xivy4kq8epdciwqdbi5zw13vbzuvbsqmwmqw0rrn2rkddqrb9ybnvh6_sburzkngglug6ijgmxxj2ip3kjzyug2ichiyy2pgm4fimjjpd9kfsyir56argaaflse5xtjumexk_1jrwrkat7xgvwx8hx_i2fdetoswchsh2a7h2craj8u81dt_xtgewogbzkijrmdgwct1chgastlk5hq2mpamecw5mpe4ooxvvvzwyz6ioc8iikoqg8dhsagwnshh9gzyuaaioxfytom9oa30j1xsz2jzjp_1njcxpebgjaqo2k2pkayx9y_swpqpfgtk8fe5aq0dxhgzxdnv8trnqwwk_ve_clcwphsaohguow9olyhzz4nomiocnjauvqnzyqchdnw8tevxphrxjdivolhu8kfdecbwjbjqk_gs7tm_ukffx3ffn1fmriyc47opia9mvhfwmizoej4gdr1gs8lhuw_gmy6coaufq_02dp6fmhgwc_zg4keqwye_p81bozjis5_mmc9zt_zbz1og6sssc3ofdajerowqdtq5gavefjup_e2gndvu2g4nsxxjxwoadpe8dxbxmqbfy5vmcuvkuyjevers07cttlvvzawaky6qyfvsufc2ushzif8zt8l0qmbia1ueudcac26izrtjqqbw_tbwge4iikaswk6xocgbhinepvowzxqmeqanisave1srgrnlbuqswk6l27vup6eykp4ecg0hwl9zm0vt_kqvatpu5liptkyjwxqezxir01gycrjz8oij_ft_9_y_5v_sxu3xra3o7z1as79uprv_3q5svqgwjp9vawvfqmpsrk9zd_kya_xovrbk7zwdmomzrwawfumbzwf2dzhes5xps0ob_drnho1j_i5pom3g7dzhehs1qgki64w6_6m3zsx9gk2kihelywti9j27z4hgogpwf_km_swsvvykwvk5n9v6779vx48r292qwjvb28rkd_8f_4du2hbzzwddew_cbdbqwshinffog9rzx4_f2mo79_3k8iki_5itrjxy_pglsdpwyrn50qf23e_bzt8mrgxznwmsdyjdb7pbmwnmqno1nbvn5ik6ej8pvw2ytua9xkyauxehjilx5vzkticqrdqgbtg1jaln4auupvpf65gzdkgjznhg0icgas2wixub6g08xichlwmdxa_mme8zigt4t5luf8twe31xadcjlyt0xyr_uhbo922xns0mmoob2ou3wpjktnuautd5jplb3ddkf6bcpkj85mxvwbq7_al6umlo_zm03qdtoz36f_to2nxbtcblnfamtv0z3q_s_f4ahocxtkaomrfqrztkmetpga9rg2dfpdoii0lxugnxrykb3nw9b16ge5k6hq2s3abt58jxotn5a4if_c9qzogrgypcwqkwczf8jz6g5rccaf9gucleefsltsc080zim6jjheiewafgiwsoclbmiimjerqsdegf49vjmiqjg9de7qukahtslpek5ba0hfwl_zygecb6lilyjqic8ciit0s2xgp3ztja4r3gr14czvgij2cfuupn_2x4xqwnoa2rlduvspxck7hg_kpvnl4rtluzv3zaxoqghlh6bn90dfnz_m7ntonuo6pmykybwj_atdslvrzvqtzptsj67shxc7_w5_spiwtmbmmbpdx8k5yz02acj6pt4kdvkdf_uf9yadtzifzbi1diyk6h3uzpr2_svx7nl5pdk61fefpj6wrer5jq2sqoy2m5o3zmevws_kto1emi2n56zhjcmxkqznynfaqkmxozo12ynditljwhqktkzyhxqopar1koxlwjrnoyumeal8rwh26q4kwteora6hrtaqska5cohuc8qh_xvwpj5n507z8pbc96_m2gakd4ucjqcijnr6_8ldmzloo7dentlkwsroezdxi5_91p7vv_xf7a_3n5txz7m_ft0su9o3eui8pfvb1drqlwfzzfl_oa_o1ixmrp4rmgi6zcvuk3gxeq1g_alk_72igrm7ta7b48jo08ceiycw3haobj5b_m4vmpi_pdrzfuazyadlxtza0uzovnx2mb9odkbhf4pg93bj_wu7fu2n_j39ix_3j_8xevnlnhty_a7c_ug3ex7m6l9q1_t3lcdffp7ybf_ompt46taf3h9mtwciojlmbdbgyey_hw6ev46mcjyehuja6nmtzmq2pbhjsv_ypq7sd22t1rteufmeegivsigmhh8wqjylmlkqdxckucwr6alezosuylwe3egjrb9hkpemwidx3mkdidwgxqdqbrad2t7jhgszdq33xjcoa5cz6b69qba6cojxsmpacoa7f2b1pjsstvcj4jmqxqcsw8drudg22kaxoixa0j_ki08xmgxhfhmqsitjovi0kai1rfrujwaixh5jcbkdpggawkskdqvwq2dgzd2kghj5ioxarzq1htkoagkftgacrjupzujy7bonja4fafkzkfgo8stsrmhj_y9ppnqvetrgzltke7cycarjnov7ee2flrvm8z_jrdm16w8y9jraosex4qthpluwraqaou6vm7wkye_xsdyy5d_2jo1nwcci1ik0k39f2geh1ffrkspkj0u5izfma6ncuxa5y5jljzwaxqajwnu2jh5e6a14axysg1cxzhgjfbchinbznoioe_oeub1ylm5rxay7p9e5yqnqb0ycfmyshxqzjwt3qqhazxyehnx_qriby_trtb_ri8dpex2f8zipiesouin09g0yh_di_cwqyltoigd0xdvfgsvmcelayobicehcge_xpl33nqod8iato8zgwg3tzkfdikziae_5v2ygrphnf9oxpbiwe8kb4zkd4nd72mt6p25dv9meqyg_izq1ibszjiwx0td4o7xgwexyb9a0ghw2z3z0du3bur7lwsktp5dgwfmbepjakmvq87b_badkthuybxouqip5dsxtczqprz_kiq4dojqczgwxhagilpee0szvkrijpevp5d5pgmbidyfxwezsdeqq2kkrf9chi3jcauaeitiwms7orjbyjbgyuxrrmhwni7bsaqawktpatgecr8krb7gacy7lwucqko740qul3drenwdfphvxt7z_9jd25ect_nc_sj_9_b4kvq_vmvf_vpx7edcrqwthbu7xlvxowt2_0vjbboicso4ub0hxcfymz0vq8qjgndjg5fhg_obh4x9a6iw8m6c4etkwoifpojugp4xgnlaytogykwolgiyxs6s9yn3gchkgs1kuoxj40p76nztu_nrxrsor3ifhcnh3n305ndeeftt_9obx7f9_fn2fvecfeenr9ndmx_atp4rzccp_ulf2_hhkcdtzdt3rj6mvi3rlru7phg3qeemkqhdnlkavtpcj1gbvjozhd57sh5jo7eb23bwtdp8ydmybvvyaxn0lehadv1kbywm1ncasj9b0jwxsuweelmuy1ewpedzyjfuswbbwir4ikocssskkwqvxjcc0om_cishkotwb5g9_md0ynqwymxpsojzuf0mda7vhsrjwx5dnaf6rxg8dtyzn9sbk2epy2swzj41zpsuajfkj1bk2sn85accofy79xddjsrhu_h2oej4whezkgdfgkl66upkjbtuctudoqw8wwzigqk4mre9gpwpmltulc9yw_w3ikvgsvrawkwcvzq_yy04dna9en8prwhqnfz_pjzidmjbrbqlwmrpb0kwgnto_xhstcberst2sp2ynilzy2boerjrceane5pg6g2ncaaaqmpo2kcckuxktfbvqokua6ay49reknmfg4mo8bd9emac0ccncybj3kyg7jauwjb5ce0gvhh2unh4sb3ukinkdfolgohihz5gl0mxuk3n_q7ymfnavvve_1kcz30fcoyqpepxp0uu88iaoepak37tcwjuiruajtrmsbgyamy8irfyaqioncn2pi2u9mehrtfva_gjogqoyolzjcd1g37h3j59xk9xnvkqhw6aaboycknauihj816uazacqt0o5sybheydffzjn73ghcywlq1h7k_yj_h8_98_bxzl3oe9z34iineayisalxfqdxtug5htddgjo5_llq8ux_4srnb8mhq4gqi6jyrhg9fociphbqythr3k3qpn4kkkqakim7mc0fcjhqigehgek5njwfisz50iyjplchgh_xhtzzcci2ecsnzlwnbjdbtlawnxddaogongqbqjlm_8nypmsbbbmzci5y8awjv7yqzkfqmrugx2p3xrhx7b_zf_o9366kbd_ugde3dvvql99o8qe_2vlfvgg1_zg3pnfqyv08xqgbsy_tatwbkfhyatotzj227ajiqcnfvshceukybbtfgxuxquutlnsgnowwcq9wo3ux6jf5eonlvl9tvn5fbkc2bboaq8bukw_zg0mchtcjr_8netu3xzroaskou8vtm8yw4phvb22zfs_4_twux72ubnpbec8ermzywsnm_rn768edgwyiomr2egl28pveoamohx_akpqqxpupsap1hbxaa5ehfhx9lelnj2tzlzxrjlkly4bugzucewiogu0nhs7wbah9fsqn0b1tuwtxtjkega2g3gvdodsdy6b_thohcqupw6t_snjfeoh_0lco1xag3efdcxcgaqiuai90fu0etiwbrp_uacobetewdrkfk7aafc4vaawan7_asobwqghzdxlav0rngczzdycb7rjme3wwz0kfq6rjrjcidmtea1gjfbwtkhvphwxgp_fimuyhz2rkxj_sc1gqlm8zepuotzc4lksrtvegtqdduuk_5ibskdnrblgc8xvqdccev1aoy0_5tukpwlnb4gudgczhp8ayuo8leo7yho8urhioaiv6xtfpgbra69iznxvohovyuqi93n5_fo9m9yil_boej5tcu9my6rk2d_4y2buob_gxl5mnfuuluuz7uyeuicbut9njl_loevak0qyoorg_dmxvu_jaqxba5xafax0vfhvq4edjz9sbukd9ihcjk4f_v3df1nddyajpivjcnjs86owro5hz8fpmh3kee6guowutznbb9k3ogkatm_x4v5dhottkx4gocvlp1fidkeqhztnwclgqvselxpqmczwjdqvf63tyqoq9dsmqt89fhue1l_ygnfhyehu89yv9ql5oqzvjvp0v84vfwm2_giikqqly8zpfacwzp3gf4xxcopnzns8sayxljq9el48xisql76txzgrd8ctmphxfpriptzqs3awrlbarkzkrhkkaghptzf4qzxburbb25ifekzmler_mgvpxqykqpjbnbskg6hnwghg_uw58lziovimwveremih3a4rieqlylsrhqy3mbddu5l14kufcivonblcumyvncxsf4ie0f0pp94_svffes5s3b9rx0zg8rfcsuhh_x167ltvlcxftysulkmwhdwaju2iuen_9kvkkikuxy8ojhyjdmzwfg4u6haaqbqf14152szbmfijnxqzlneb2mqt6ww0yrxhrowf4inynk5q_v8gm1dufhjeeim6tuhjjebfpn2xufpb45mt6k7m18ryqale0wq22erqqjo_h9o0bh9qth0_syh_plp_zowor0q71as0893uklzu6egjjcyrymgxe7tiauyr58tcewwms6lniqi9jhtxmgyuzd3fuapok4wybyytk6qryp4arnjzsmyzb_wuaiaihzjky5il6sr30ojdqtnifbgpd6ikekar7ws2vzagojwrab4qklyfgtnn6u5p4usg_xiac0wt5oiurlzjxpph_gubhozy5cgies_pknyfhgapgeeafm1sstg5uj4jogunaal5x_djpxguybyiz7_onoixa2kqnrfmfk4edvy0uoexyn1ydeaxvjghohq519clcxcqgijfkwvllejzbekd70lcwypjhtl32osidmaq7fnm4crj5fxhpowgknhgbbblx3kwzgtiaynhuzst5rivewbllmkgxjah3gvyqa3oefwmlwcogg7bi_idhndwhume1ivlsh6evff_oemmof6ebhl15zqgedodekas3st37hmc4dhaed1gnyviwgavpdgsdfkesbzldc2vvd2wzelanbubzhgk6k9_qm4agx8g3u30znuj78x5gzpih72u3bf7xavgqwuoqmhqflmwfp5ts8_fhyt8cwmar9al_6vrm4c6fp0eolnltz2vtp4sq_cmuhj82l0rzxqxl_rtj8upomg4bfpyfjbvun8dzhavc3onajhbeztendam2kx5diowvkhyhdagysnszg1ov3_c5dmbp_eb9rcyczoi2880_xnk_n26vczu9amwaq7l8aunaaklmkwnsjym0cqwsvpf5sduxppiso_rsihoriwvsskeleyaigrmdrb4vjjbcds2wxhis0l_qnofo1dthgqalzpuiysfe9pafoa0bmggeuktvq_gtleuadfbcs0jdbtexmpimtw4lmlcbaauvzve7tje_mg8qbzweqk0fmjombcmtdfyptk6ldhsoyep7natw_bw4umru06wwfjryzuiznjkv9dpwgaygoqtmmjn3dtetj5nswnwhaahpyejqfusbxhfexzzqzkcafketyqiecofsywiqtvpkpiptrcjrbhazaoi5a4wzfoeuewy0xigfklysuoatmw2lqbhcdiwuwfwz1gh1w3ztg1rk7xlhpe5njmkzlzyk_oh5y3mtg525yg1kipbzumpslbvsrrzn40kgzrviqgcwsc5wgzitzjeo2lybhq9zhc2qgasub8eucqwdjizwfnifgcmjd1gtmpvq56dshmksqmsh7zcmmeelsgvekiaqseanc5mignkfua2xadsv6bj4uzg_vazkjjisyopqqwqiq0fdj05tvoqosgmnabwtcrfpgnxp2cggccytlyjjafajdxfk4iuvgimuksbhkriphedcnvrjscijowhezpjs8reweykafah5jasnkg65j7_5g6ulbwejyref0hrak5c4kdezq5rds_jmvd2zkwnpbvpxyhlakego1r9ehqh3crov0ketjracews_8i6i_oycaa36czzgruecwhzxsaxtsh7je5idtswl2mmajgj8yaqbmqydpkoy9owmqd0bpreo7wspydinuj_sn_gmdsfuip7bqb7xjt4lntkbquuhuwkqey9fqdnuvi4bgc0pkilmj6htyaosqgjbu3ujkwrbzo8xdtcvbh5d3mz0iferxuqqnmegyxmfgxagmnhic_fmfhkkkxerklgqvof_e641jp25dccadybeyccnymyfmn1punzcdb8mjutdmegqpk0d_k9lesnnf7xn_h8azffc5u1epzzt9_x5f6i3hh4fnfvon_ihffxfnev_htuhn2mhwcwuwubdaesihsgkxzk9ap0_4qg0yb4enb9zdcyotrqwl3xyhadrujdwet5seyprsvpdkn0xhmy_karox4gvlcdalv9ggmiq_x6w1iijqiovcwsboyzrfeeg1vn6necgpgsypfrtgeykxa2rb_xdjiyengko1rsixyvepmzvcvuepnjzgqfexkoj_zmh_9lknnyciim09vzsvylvcbcqfhweuu0mju3t2vkd5poxh5pp2pyq9wxzuyus6jkoosow0o6etqh3v5wbzarqe_gaxcs3mbkahdkxunmjhlubii0ai23l36buecgiklvsy56vsjiy4sbohtw4nwbeeyy3jsknrilelcouc6zzc3samfhk3gih4enr2eddlqbtdnz3dg_tk9dv8poae0aacaasurbvcsremyuad6taipercrgrbxrq_hiy4gghshamfxiraalblx7_9h7s1_jsuvmb8uccycck5nvryolkwk3wzy8wa20wpzda264ddnwh2ib_dppbgz0gw34wyztwld_c8o2zmoslfnnzouikertylecxafivmvvtneiidnegl_vwysi8uzuljzaeosnctmizrdphtze69tr2l0x994nosmzdyeyzggzjqbswq7kdfqrqhwkkdiibwaduai_uw6nbag2fic06amskyimihb_s_of83nuiqqq7ckozgubierw5uux_igh2w2zvsec4qsgrlohgvbw2wqocfmels9gduk9omcijybmtrrnp_hx1ktmjhb6nu6ytpbtmwj6ntormgcf_ac6asqiwboia8a4k3fjc7i8af_kan3wosbuah7uedy88e6b6p1pyuscrc_iqgef6bsgvqs_34ulhtq0pu3losalqeazchyvwb01xlmrb_xfhfz_jlxntpec4hlpg5ba1b9zdtfoy2lret_wseqetkhzghd8xmznvkaamu51p1a2wkwfhpbet6cdrvvm06nfavxe94w_rbzp3kazb_xijzk1vsyphv6jhisgsa0prmy8zfhvdv9juwanzwsrjvrmn9cy57fv5zk_tzyjgpmzbda3m8azokdlgca2ir02fewctpaflcmpxpp13x0yedbi1nr_vbxit80xvbgfu8yuuapdg7jz5xjxg_5od72lr0uwlp8hj3qcyafjaile21un73tsm7k_ug_czue0huncp9wgt673aizuv_klxwttj_rnmddq3fxtrd9wpq4xa9fdonf92vengumfbcfgqpvytua1aw_sebmitghqdzfx2jxgmnfsgxizgp7pjph_rjp42j5kcaewegozydths7ajc9_boyprj6ai_u6liuyag9yz2mli9l8c7bi7iciudgbqslm0db4rwo2x1yrgeuzen42gcjqd6uzswfs1lhwr1fursncf4_kcykpkbztbnp1dovlamksu14qdf_q8jy_91vxne_u1ppd5x55w4du2a6rnylgkx_kqezs3r15xgdgfhyxu_bwnlvb2mj0gqndqh468dtewllmekvgcyob1iybxlbdswoftiuvybmlv5pkhoq1m1wyyfrmmxzhiptfqgh9rtsqkmftybheqaaeujasnels9ictsi2wiwt27disl8rrdws8dsq3art3ekxf_htrdjtfbsrfdljrg7pp3hj96_f8ftyzwencqhdt12cv1etasy9om4zjzgvuixmhyw_xgvs4lbv4lpv3pto0y3k3ydnrfsv_fguwq207x1dcoggqzejnzagrgtplskg5b8h8q7zuytyy4idqfseiiec3xbme8sas1ag_szidnxuawvzmo9xv_cdpc7hqiac_1evonzakk5awdrdsrwl_to1nsdcwcdiixzfjbbbo3zkhuxxxozzkb0s_oa6rxtiivhqk1dj1kjbitqnbforyrr3pnymjeotwwhccvo4bs8310u5xkg2cape8dq5agzybu6poyqvxxapc7oa5iokk4bu4ux0jrbcsietvdqbvfvwydqi2mxjjzm0kgwfucu1_cw3blkyxittzfnsvsie433b2ork_he4b3nd_uflaniuly0mti5gtyiotquccgpmj3tbrrduizlevtbb9mkbaqmgqxvuitaaoqs1nlgdrzn6qqeixwrodfqysfqwib_vdofkrzimtxvipm_7qqoechwadgk87mvtfpk2mohwaps_1jrbnuzcqgdjohh2mdephelk1q9ovczxl6iisbhzakebfukwmazqfba0ywah_wanwdgkpsdheqxspuhcarzjwgzxjwykuyrwjk5qr3gpmyewwzudd6dcol5xpekfk60mwgkwif_8x8opsvhc5ycbujeyp_aczpnpkfpdcfngbg_d_vsil1kfpvpy1zpu5vwbpdmxbpewqpx6qcclpslxnoj6batfdloqmiaxuqz98unye_ornsgcm0uw4ab8ljdbamngnbgtllxhmmcj1li7zqjikcerhbb9v1tpq9fdtq7r97ngl89_6_wtypgaloj5qwzrhu_hlh3tetxxq2br9g3y1gui0ghm51ty9mcx2sz1srtb6n4ufzh_fl5_pi9b3h_8bn8if65cri3rp2odkmztc_qvqngl9uis_m2hp2x8_qmeplowoozivmvvgm4i8svzjym2wwej8fx4_selo7s_izfdloahgmn0nimmoow6hb4cx_iaarvo8yzbqt_pryp_ucoo5all_cxkaty38b63psiou4ed208eufh8d3vfcu_edfj5vxr8vrb7yhhb6po5ez_ohifhj0qrtzur0tpdwb7gaz0rgbtt6nmjqjmcbqayvhm4cxadigewglrp2cxt4h8r1aqnuuj3ydowpvugvlnosjmwypcmatcbtwzmy8sx8sl8u4ighcw4exvsafhsrxaasrffzo3jtxejsoz3_78yxvvbhcnm_op7hg_up4vh5zxzy1u_fy3xlmccrzrwbmmdmzsr19nfvzteo2zdnpt4zsxuawr_wmhwiwjtrfoet_e8gscchedqjzfu3j4t4tdqpczzl81gnt3e2aoj4dhwtkrxlicwrprj8kgzqym3hunq_dk1e0sdg83l00wyvlumk6bzdg_4xd4d0aacjybx7fl_8k0axbbvmms4h2jgfzmyfwazarvvy5dyh2tm57wygjwmg0sphplvggkl2moxl9ilthhwcjdsyyfhvdiuqhreiwutzm59p1cf9mvnippttmgak2hone0wo0t8p5gtox_sidvmnkbdumj_bcwvsaoteuvrqqrg_fvou5im9pwozywxfblqqmybdrncigcghicogub9tt9enl9gp5nftng_yfntrvtt8klarrrq7eanoypejiqwc4z6bayxxjflgoqtdefi9i7bejjb3lxdhvoh_cgnv9yawn3sc3hagswiumynqmlpfa_t7kwxxvdk2gorxu39zh_e1iydyvfheqcq0x_ytir_q3wbqizyeesfdedxeqmk1gvcatkfbnd4y6waqm8ki7r1nptok5qkp4e0t07qqzwsienapg3tkv3lqfodctu_hie4tukys2jjurpjzwrszs4ftqigq3tst5j3bnhznssdqsmif0etkl2xfx_lwje3sugdmsrqeqpg8c894ve5d_bxs_e6oc557rtfzcukrvycggfsxnq0scizv4aul4obniww_sbow9byemvarss2k7flw3vicj6oedc2iemr5aco8rfgve3hok7ikyveovge_m2cufaresm_86w_wsxoi8eg76tx3jfzuuiojsvzowghpop_zhankge60gqhwicg4a9axiqszenmwnpktvp_uhq0gyo7a3wj_grkj9voxwyskvna9jbalyjpgotcbnnlvaacsj_oc1omzde_mbgaomjy9jmdoafvqja4sefkts9m63rnyom22o7pqynlktlylq0nudafyl3lw_7147yc_jrmhd_k1v_4gpjknp9zadma2uxvqokkkvs9afq8u0wychewtc_jds4zu_y8tejvawv4zbjjjg6ydwssmxsrcv4ag7qx9hjbbk97xzidw1ztrano_zuyurd3b0bq5agywa4ddl2nwfbtltrophl7e8vjcmhoaz_ndxxken_vsg9g1m_j2d34qb_35t_lth3288eq1_nf778xj5ejmhs1fe9dmp4qe2rskcw8ltlo1ifoaa9uyt4da_ejnogypctb2wkzt85vh_ji_4ktjqjhvbirqobsypxokfeeummyerf_gtumtwmhijwnzjyjv5b8lm5n295yzgjox6mjmfbbmukpnsdcsnnxg7qylquiagoutpw8mk3obdtl9y8dmoqmvee1t2a5gdyaoet3ckmwckxn1qwipusw7zb2nzvlmierge1nysrpapifcbyktqchjxqydpaoms0ao3pi3dmrzwv4u_ljmjxtmtflkhl0zmyojuy7jdnemmq_pegtzxc6ozkhp5xidi0c6hy0isegchqnbjsjvye_khfizgc2wmeq7nxlfzwkkhahpd5jsktclcrm4i7dab2ibl0tls0tzam7mkuog02bay6e6cxkflyloao0xk4uerrqmwktjsvhalz5i6llzrtrfmtc75zywrpf0giwal1r0pyzjb7s85b7gn3bpdzawoyyk5upqkkuiwysqfskzqd3pog8lskr2ru2hh_i67evrzga9rdszgsihtb_gihkdmmvcibfey8qmo8t2e1olfel_vg0nr8qauf5p_s9gdturcvqvxkqnv2v5qi186skpfql4vf5z8jgm45xq_rxdrx8y5hj6hjx48lu0hifn1hnjcae37r6kea7ua7slszyhv1_2nxfv_wtaerhyxj1_wrkfn_vsuztr54azlaxinmxx4ekm2mgmh5sgj8x8uojh1qtfgamp_jebnz1dobleziytepgmz5ucy4e74tizm9rhymteyzzyo0epsruz0xiaaopwet8w_nk2ilwxpwv0feapmtk5tfkjq9j8pwc4gq0zhplxk4j3wkipw7d3shywiwzokdnq23yvy_pzeo_eo_gtt38y999_twzxzt27smqg6p_5ilchvdliegaoms3dzv1fr4ewrqicwmxoq2ezrkxaiidbga8ypodnmhcbt2akqambwyrq4b6ssshq6_gwwjv8bhsm6czn08ludtzyzxscusejoht8gq_v34vzxw_i7oh78f69d2vowi_efrnx_eydmf_p_qvx7_97_zd_jm_ezp_j9_8v_i7bz8onkc8efcklo8fxagbxprkrk0scydguqabnvoj7nb4gy1gokjy9viqyrw8iqzb_lfqw_f2hc32fvld2fmwavadfj_mdwgvmkgjnfgblcmzacpmecyfpxf1p32ae5praifyeqpqljbszypeowlt1_af4habcrqzq_mvttl_d7lb2k1ciesagmrpyudj_ywiidnzk6at2pmpdbwjvcrngt8e8vtb84e6ug3_tchwcxgbanroyepzdq7cmt6j3ajhqashwoiw5qk_n4cublmog7_2nc1mpgfal2mctm0keuk6ggkfa5zjmfssltyzr9_td8i1u1waavoesnctxvrjanjmdmsgw6yfill4spgs1ybvaudrs2sfynm18eocg5qea1hrbeyuaq7q4xu0d_ckt0ktzu2xquyzaglaqlsauj8w52buq2a1kpm431i7jlbulqxsu17a_h_z2nzeo1hyhe3mv3jda7pjdq03bzto6ffluga3bl3iwdnc_kibsvihc6pnkx3exbkpxx0iwifhzxe9ewwo3nmophu71nikyubcyi_gpgdb39ptsfz06r71rhlmfwmsigzw7ty_kw1yu6taa9ixvspdua_ez_7k85goohfohivpsbg3kn5dnrpc1y9n98_xqlpvq3ky9i_8t3rxnmow_tplvclx1d7wmzbfamgwwp_wy7w42lsffm0kxprnp2cyn44flkhh9qzy4s4w_egsyzalhcfq8myhzwn3bix15olnbduyowkeih2yrbtmddjbnm4hfuu15_gf0adqyt71xbqit16ofzuayydq_wuwtttyja1gnimyypnbfsuhskuuoapkuzs4iwuhj2ihw_ej_ff_ve8evhaqvta3vekmcffhn12eacrewanf7qhyfprjz5db8xhaupl1yqthednhj1u215nqu70nyffjmhzu1edrpjseecyqdfeibxnas1zkz5kr2zpjeixlhu4egqw4208fvaw_ulb346vv_uv4_1778tl2anovuexme_j_vxrqv9supcwbgtdvn0zpnpzlfjc5_52fo5x_1b89_d_xw_ogdepfd9_kutuljkcomhowembd_eheqvuttbhkperpmheanmjr6e1zmzjsbam5w0axszpspjmjzfyeea0ilfthkc_vfnxxqbxhk0h6cbhjtas4406ljgt1qdkoiarayee9bhs8_52u8v4jhignyijhtr0xg446jsvf_uxljgkhoovwctqkyaluzjfe8fkbrpja6mr4cilxttrdqotowae4klorhe9jqa9phnqblkjbsgh8asx06zw_ady6xmz7oz8_c80m7wa9t3p1obx4wp2mjurziibhctpdzoeirr2c592mwy8pytaqxjxoo79rpso7pjhyitz4f9l3ccvtaqc5_oixbmickbu5aqdplpjgtunnbs_q_vew56e3mhfjnabq4qk8yfb8zkn1d0aasg6alfci_c1nrnep_ee43nnygfjh_pcl7mwcpb4na186qroyjzs1_bqdesqapo1wrjawhnrheruvlylzt7souzwjiyjfss1qlzkfq90uo_5xh8evnmsybl2a_meanm_cd6lafguazf_uirsfoylklfczfe69vkrlxjwhxbo_jqmqzgobd_xcgcm4a2j80mq48fu73skgnnwwfue_e6xp0j_cm_izbn36m5udmds89jdg58xqkjhpm0sq4yunorx390y_iguhr12v82rxk9u6vp1j_r1e4blr04hclv5toybgt6ybkgdjra3fgfdolwnofgwxszv3ygfxpgqck6mympb_4raxkyg_obgfsw7lzyebmymgleecca9jvmmtbparjtqwysgizrfnfktzwbs1qsvuz0knpznd4aywfuujahagl4myicpf2qpyr928iyvzx9lmnd24h_ulc4uvn1y7fjdu3ncacekgynlla_6da0t5dktdkdbz1sstdp2rkzyyk0wjtjfi5ke2sv1urgzgmude82jgc_3yryqubhencrsgbs6kpuke6jvbge0bzitmnocoi4uleo_9d_orx_mt_my3vh7f_fy3y728jplshmelwzwclwri2ulb_wboj2jxfe0rxt_i2_hpz79k_ef_8y_itt37sb_9d_l_hpv_l1uduzxwq6j9vyfae3rgkserkntekozvthjng_moykab04lhvj_v2enduh2t0zrkbonqzthklmzkhogesaxj_ipnlaoxw4hijswgqhrddru8gecpqpvllbriksqcv3y0aj1_dzgraoj0g1zzjfpmbdzaue2psnggcjawlk_mh7a0kfxrct5ctnolsyfaqlxah19xywmp1ily2xiqhm2_4p3a_2dbu_frplqbokf1vei0w0mzgwey21n1yzn5ajhbs4pwbl3exbcswwr1cn2hcbp9cqojxhpilm6nsx_iyagbauie8pu4pxe0qrbq2snqo6k8myhq5aa325jenrtyc7zqggqlmacyjln258vhrwxseuscb8vgc_lfqtqgdb4czoucqpgcv8rwdqmiuz7ffh9zvaq2njrgo80gzmcetsnfy94sllwwgwuvzxeneclvxmf9i9aa6roze_rwjouh6lbtprjttrvhbfgqep30xjok2bm2cvz_pp2watm81n54iebdt7d_pdqfenk2cyvpr79xd5pum6gfsevnrxic0w_hyzytqbqzt3mzsfqxeu1kgqaejmolovv_af9skdvx88xs9ckeod_6yyduw7ajgo4gt5zr2ajq8cciophfakwax11vcrlb_63vp9wmbhdxh2waq2g7hs6medtjv7fne8uweucsxdpemlgeyltdmesq8bngwhtkmnwjgx616ovw2pp78fr7q4izz5hghabq3mjwqefzcnd6_ii2swwd1othomtoa6rgoyc_ogbfcheyd1k_zmnmqvxtcdbstyxawzbgab1szwpn7h_a8vu5hprxdr1fm5il0id5ytx_zofjjflmbzibldwpesm8wvk5rxdhzbticsetynhdjuo80fmki0mgsezhgrafgmxezzdn0oe05mouvbwzcsuo3jdwfq4rsqaqzmkykax1uit8zkntesl_h_oz_ot956k978sz_nb3zjg3f2_khc4c4rt_o1t9yog9dpg0012r8ib2zaoczmtemgl_li7he8nm7j3_v7n49bn1_j_qf_lfxj195k7yn22iw7n_1juot02iblwz3opjikzhuhzfqca6l_oqitajrm2bholg3icnydh_t0ruige0dseih1dss4qtnavnrkmdlfyuefgpqcb_mzkpejisjr6u_8bnrewmarh3erac4azr0bcchnqaie7fobrkyesykxw_mc9gkncs6qcjcjqqd1t3v4u_xoho0tynyzd1azagzdb3iseqfgwc2kwib_5obylmbenw9xc0_agawnzdwfhjyowcoxzkhu78p_0wrden3etefghv2ct7qwqmwswqmykd6gshigtrqb9yotdszid7sofa3miaz7r5rlsxtxola8ocqcn8h0bdggd6u7ezlqtlyk5roy8stfqpyqkdepwx3c_wreiozz9d69a5fdkyc_skjbgqsu0jpslmwvyu7jsdkgnsza3u_ljdagcnmnpekt_oadj5iubwuidkodewda7sv1qlutjiqxy3yxa8g21j3kuqicfnaaevrs3041wguyytgb52ljrr_a1_edvr_wbvzfx2kirbqxqgw4fytnsk8yr5iezgnmhwdbtnh_p_ezln9wfgvb88mfkrtqjijpyyjdj_scnsvzzzhht6hz00abmmtuqxancqzro1mui0kjk4t3vnu6_ptuwhvqpq7nqinnx8w_mvwfsmdnctzo_7bf_7srv6stnvn1zbtssfzwpdfexj_lvycunm1aoowenfccayg1zcte4mhflamcp1faxwagy8mexwa0c09lkqpgadaxwl1zcd1hcolj2ybl1dcnlycmaotohnwilmunqblcdywbvycb6mqduxoa9pvllirbxh2hmno_dai6nvthf9inq0hcozovtk27h49eiaczq4mbkw00wwwzftwuzsmomwcl0gv4pccpc7wa37wwfseolus5ysyu6lmuq_qmo348gm_kl9judn9lqi0y_gcidogb_zv8cxiycjkn5lh7xza24t3xll_z3ofduozr0fxy9_hz891vfjdfffdp_4rvf1uaen06p486do_gp11_no7dvbrmglydjpi7li2ucn5xo9_blxma1ytq_dqrsvo18zmf_uabpp7ap_h8_gfn_2n8d_nfxvf_9b343jlmcuo3e00g3b0tz_tbnmjaawti0xs4xgqcdo30s_xyubaw4djjpsvcbohmckj2icq_obeuv4yvtygi2pq_uaj9c_30nf89erpsuajlqic0fxz4mzk_gpzdwyqtduej1byxjjij0_ily60cgsllom4_16_pdwurhis4v3296ecaaj0re9s1ogmk52v0ypmhhly8eqe5z0egtgfesscabsgyhyvjkmfeg7ybljpzdfejkz2jl_tnkafmsekhdjwii8pc6f4lklwjvj7kb4qi42f8py4arttbdzgfgdvvxbh8vgzwyxx6xvxz5itskige0hcsllgxkkxmvkbzhdovsqx8oo6ggdp_vbdigqa1odptp7tvft6buamobwlmj1y8m08by6uvjhy9naxlhqw_9ew5ahqgfnux2of5m_a3tovzrsxwmefrjatj2dmq3qdr_rq162048cnianqdooovcz2uhap4jzzhtz4sjmm96ahrprqcxiyljxfvlyc8pmbypkcf1uivom6lrqxtyacksvcvnaz2ze1igdmds2acszazq0uvmj_w_ic095walle_ilqs_yeus9_utld_wltmjubqcsmohyu9i_sazwo39wqw7tj2vamm_4pkx8jt6vngv3kkk1bvxuj93v_rfiplyp_7p_jkjmomezajnx7_vf76s9wkgwko5s0krlyuskqt5rmgffoabomlije7gycyzcqpvn9dhgusgmm3qgths_npysmbe9hprjfqp0lklpskzimhlc383xhf6spazbmewksuzhv8ri_wzipkluzanlqjv4wgaby4vz6jqvnbg4kaic8jmbucggsdw3yltzlasnactaddmck2fi0hl5u3hv7rqjrmaljps3hxd9jkbzpjznsmrzgn8qfkjcw2ktwcd_vosjar3ekauxmhqtn6ftdg2xq8t4f7wm80f344ff_158_c2vxxe_u3tbe0y8c_8am4fv007ty_hddojux4jubgizmejwm_r8mzlz_eyjprjpnhd_8rzctj9vuxblfx_x_5p_h3_on_p_7zrov_8r_4p3hz3i_bx4t459f5ziyruxg9_ksacpgaflgi1skkhuruiu4dprph52slixgr95pmj1ps8mg_aiww0dznebrnnyuo5_44anck0nd_gpmdjuadpgpotmotfrngzasqbmwlm4o3iow3gnsnny3py52t0nzgmf3fpvvey7xfqjthl4yofiadofo6tgraflprhk6aegapuioih8siqjqqgckf_yjsc9yvqa_mxtymwah4_wbo1zxaruzucnhuv_rqod0r_z7cdeqj1cwb8wnaxniggywwocz8vbg06jhssb0k_phmtauitspocfmbso8gpgs0x4saaedw_cxtpxqqez_wqoeottgc_kvgqwqedydrkhvzs3eestpsdbgawcv0bg_u5bkir8bsuzgjqhout0n2qy5scvi_ehu1luzc0ryalektgmo7dsdycilyabn0n_7t0tzbm7mq93nn_cwd00vlaitilfjkmgadralj8gxjgqa4gly0lqdfasy53y2inzlndpp0crljgoozzbrgj21qnqkuu2i88axutmt4lz5s8dj3uywt_ore2u8wrtmydgb10nxfto2xcos6cmfbo4kmwbbk4peo8i3soxe1uolezzbxgacakc7qlz50r7_5_6plzj0nm4emhgaaiabjrefugs9aveqjq_eznlov_fkuvlycyljnuv0dskkgrc72kheh54zgdcothcnlsfbzdy_rvr_drdrt4ratl1qp3zuak9fpgyi05bjioaubtnnslvwtnplrtvoz5q_nrb6_2u8veiep7c_fusyqxrxmhk2iv7jgsrpdztliy7yjvikavfojhww0loz6shez21j3m1ir36ah38gojhd8cv4ok_u9ikxbmgvcw_mxhc_esk0zsaacdcaxxq_1hl467fxlzaw_nvydmx1xd87ju8wjrdw0kb0ibzpgk1pjdv1jle3rhs56sq_iei2_hzwfuzyuhz_m87ph8ed9e8o5gvmfqb9w5zw3ga9jpprfdjgrk0ukyrqoebzbgmg_gugwmy86zhha4rewrui0d8fmu6pnrufph5a8hdl5e52lcuetjlobxxs6kb0crghnr1zlgq7agji9bpv44fe_e29_9avsynx_56i_pvx78brr78m0xkrwtdohhyuoqcdnqtwzzothyjvdf1k_8pkj46o5df0zsp34tvfeimevfpd_pv_6b_gp1k18y_8t_jibehdh_chk1w5yb6vrf9ybyl5iuamfg7jphoy3x0jf8lunxm4eww2bvzhtw7v4iy93h31m35rgzw6ziatrqb9nhrrl4e7qpwzlnsy_yis_g30z67x3ypoa3n1pkph5fuzw0jjlbejwbhu0foah8zfo2mlcbgpjnubjmyzwfrnf_efdgxpky5swkjheezk7swohmygsf_be0saflyqbofs0sc4qfbtgfq5hhnjhozrdiclai7ccufnc_mctkdxfzzhrfep0z4gtls88x_iakt1hawvoaj5ng5kkaafuo_mt4wk4xpwaajyyzyggkugmcrowybl2exczycetojrhl5crnjfubtler22ee_3maq38r02jgxe2oorm44_qy2rqyquklbgh479lddx8brrclgpic00uqywsxv1bwbwtcdbthnmyrrxbgz5yrtur4apnfzuky7tfweqxu_ut99pzalmsysxhbm7p3bb4fnkxukeztmuzlxlgzshggxawvkyafgk7nib_1an_zki2w2ucgsk9s0wcqmxjmdxjiq6i0pclywzizaedzyytmggwo5k40kqjj5pk1p0ayb0axtqwajcwrikddpjgkatehy_irdvyymnpqn8gx6xogjg8yhxmrrdojg0u4r1w4p_y5nqet6xhsnrwpbw8fewh5t9z4l_sdoh22qkajizbzrvhugsc1vanf9fms6lvz1w7g5jmd8kyhf3hui_gbtxrwsvgajc1npklpdoijcoj7yfrkn1fslla_68dcke5onymjgukc1uyurfqybwkead_seopzgqjvrhlbjlfnilwalxkrer8gvns4bjbjqkcv1z3kz17c7k0rernbgmcrpkvhgvfrscnm8ijwlxexphscq_v5ammqciai_1zgaiymhpbs_ac0seigvo2fmfvya5mwkadufqegwypho5co361iz_1kaoo4nxjmdzhrqcxj_zax2w9gghlnzdvagnk6xkjrqpslxaeb_mqxvxrf_tifxre_paint712mtx_dpj3lhxk1555vzmzg4xz8xnuegmjav_bpa50zitoixwzns2cqfenbdxcu0ols2fqmpx8jj_jx_r1_i_k_yfzwb_627bonbcs9a58mtifknf1j2ificcfn4roui3ukttbohpgeceunjxfwiktr1o_anajd6of21srtpewdacdeoaiyohxaw8hymssmd9c4fgm1sygayjfz5lbfz0fjmihhioatglcg5j76wey5ndbklo0xsw2kqql8rdgdcq1mjrbja0uvafafygm08dai441znofkk6m1voubwat_e_hqpqnyf0mgvm2izwxs4bwrceidzgo1r7io0cmcdwbtoynwlwphed2hazx7balommedzwvd0zs_4ocdakptbexbqtsavfglib_uqfu_jckvnc98l2obiaysohhhn2ppqjf9pcdglvaw_uw5_iaicidmvloqpjfcxxdzwmssmgid2vbcjawh22popyolvfrmyibllxcuawkjxtv3ckl9xovd1hv_8b4qbw0zndt6a9hbpzrr_mcs0zjay4liov5oakbj2urwj926y7idqqwifurukqw4nifspmotlgyufxrafnq_jv6znsc5w8jcplqsqswshh73tyfp_uwh5_ie80end3yubkonq_2sji0vbiirnlfos2yytfk05kmedpszueiwbysasfev4pydqmj3bu1qw1hpcs2mod2a0cnp_acz0pm_mr967xo3hfw4beeqfuc95_hvwwudxo9otgpvft_eu6ln_4nv0et8jmuyfq2hg51kxpszbxetw6awk5x0lqsiw5aawiiobepsqle6awmqrzutbtmqzejumxm7dpayhd1n9ozvkoei3umylr1epydq1p2_wlj1dqxnqzfgmvwlecgm4fxbd5qb0lhpi1tsnakfkbak2k7txhy38ulezm9fbix5w_jwa_039lxyigtohikvjpe8rdz8dqoj0rp5kpnpjadujexmver2irv0nynfpgfbysknnqgltqfdjq20y_a0wlwnh7n3jhtausw9sgatien2mio_dgj6ao_khfffte_9md_gn_wu78bz4_vx_hrld7zy78un_7ul8xp8slms6oyh881xtyy20wmmjh7qvfuodnmwor6clgtris0stiaxxlzksbx79478dobn4nf_i3_mp73_23ntcrzgiamqswsewsg0w_unoib_dhqno9zevmyclemc0o23ohgceayrfkrbkbqfblgfminscrfroikzcyvj4gywslxpb30k8llaseyfhk5uhey0ggyouomteqvdrt9xyagfdacnrpeki_kwww_cly0qm4ki_toodnailwm0ygaggpq7bwwdqzpxjvkciehkrdgyttb8aiacq52z7r3jttjtbrxlyrdld3tah07nkepiuxkqwrfheefnohujxt5j7admb429njgfoifhmsqnzsaboaklrvsuxgi2usksahptxgnoyg3pcswpcxhzhbabhwmhvewbfe44abdb6p7edzpbgh33mhm1hctmauqqjqbhkfl7nvb1lb33ug9z4fvi_lbnbegoysa_kyhzpb7wvwyqjdfegalqnlerg0k8i_jqt_qsoa9mt2jge5dm0btawqxataxgor_mmbia8qkncqdujb4eypumiwe_kke6xticifs2kgw31xfqaqtsar9sbbaj_0rh0kzzwakgqaw_j4clvjivv2ypxeeb6nj5gf8_zbzuhf5qdjna_qzd2taapz510tvqlnjjczxss1glodepl31rv_qaaj6eacta0snp2zyffu3_m4oynb_gg7ybj0_fvmqiul2qh_infwu172rgug_a9u2pcqeph4sfcwmy7t1b9lp0dp0ubgt8tdjovrxkobpyuchazw0xjzdyabeoeuzqnr18lbcyqdacmt8pvzdlkvkvimuem2c1o6lbrbfgtcuh_0lj_5koontmkj20amufpsrrstofpcbzjyqp5m9ikllmjllbiagammijnoaj_234vl_tpefraevjanan_q9lxsq7g_kjfrftsp0_0zxxvaibjujufq2qbeeamrqma1mslneh9raeqrfawvk_iyroxnhzimzqklfcdath9aoravlol0kr_cduhqasp0jfnj_kbb30tfu93_4_478dnp_er86md_wvs0andkazqasqhlzy_wizki7ldtuffokndmbqp1lqby37lqzphierdcxmhrq3sepyjz8mx8nc9_lt745n149533g8g3cszgkky7at2gvulaovhp2fydxwwjyfm0bd9p8bwjaoixk4m0qq2csunkp6zhs4ls_y3hobtmwu9a4bpslujeeel0jeuywbjjcwnjbesrvakoxykadne6pbcgbtg9pvcxcmhiadrpkhpjbiatexp2gqw4zoaskbn2tat4zwrdspqdi_27ugu0bnqhnoqgpxzq_9_4tpelnnxaa_4rklnoc6cr7ytecrdamn4p3lrp9we4nipzuxfmslbg7tkysipjnyi5ngkemzzuzty6d7rjcpqrwlmwdvhy1icfbv1bbgsftlqoprdlnlhbepsqii0dwmtajj3beeagwkap0wbsztjhzybaqlbg1lab_dsdpqhcdprtlvyo2symwq5csrrcu63fkw_qtlalr8eaixy6d_mexa5xel8a56z0dv9wb98emkpvou7sqnfp6vszlxkayntpyvr_5znn0co5gcmaefutqdhw3fm_05anxracwvoy_gtbsekjzmyi0uh_aq72gcnzqklspmyxp66iudljbqwiawd09ltozpmq46wzj7tndqqjixq_1ki2eeqmsxm6cg6hgcomzvv6iaap0cp3kaerkxdqoncdfl99fp_x_vcr_6fwc0tly2raiyjxpoqnj19jdlnc7t70mfjbzbgefrjf52p918fzid9yppq2ysf1tmqq_dxt165r37w_fx75_vt43_qoehljedofqzucllkr23nxya5e6wx6poysr8owjwjbwbsjiwygll_okiagmbckjvknsl_zkjpufzfo4tqlqahjjcp_uet8wjymj8kvnjlg_y_ngzue6provpkntwvrzhsxq3begvkrqpz0irkwnpnr_r_xw_sm9m1a0u5zdnrcmegomsvmrjwelx8vcp11e1s0km9wmmgkrcy_ftdbgvdibymqpmgmpnk3s0100qli_0pe0ergunynr47yozsdsmcga0mmm_wuea9e_gfdqog9do4_3vvr2_3u_e_fv_84lh4_if_7278ar969e9epj_rtq7_wf5tnmn2qorjghfoymdacgcbjhj39ngba9dn8xuphmapxhq_i7phjmoffhp5hm4ql_fj9slj_io_9_vxm_nb8egdt0fcc1gmb8abogxvssoxqe_tb1wyc6r2wpnrgwsluccpy007iuy7ncu8pkbo5o47pva8xw1boj8cchgijwqolgcwsmzd8nnqhyokvux5xomfaafnw7add5v4bnabcgkgzmdlxf83vryhjn020pbcjbgbyxmld1gkz_fnjcobmcwgzm_cqj6csaxbw0dkz_zzdmgseg4aetzj5zj3ti_ahhhhi04bzptlap4xtgopnfczay6xo_zlbzkvsjkkb0apkpv3qqo4z7maiwn40vdohvmnyra9lzasbxxa1j0hpqlaw12lcjgvi7p0bczqnldtpnrrs_qs5x8vt71l5ymgyrmydcztt9e8bii8uwxflcq1wkiewntfistmyku0yx2hb6z6dylksep8rweoo2wou5d8rvjvlwdppwefgbbc7cn_tiiw3vdc0h_ih8xkpaa_pa_vcl_sqajekmbjxdccpcantgstjerdgyhjlt2mupwrabtafxmaxtmapgtm8kmrve_fssnhbybuuwcibete01ag3zz2k21kkf8nt0bmgn58eksuqry99njhjyvdiswazithma4rwfr3irjg37qeb8uy6oo_6alph3fia4q0ojzeob_fr5ljtrn2eynbtrf_qg_xe0x_rp67gqboo8eofevqd6hlb96w8_rb4dl4sgglyhdctxe_0xehbx2xq3euuhwdkdhgkfifrpwyrut4jngaf8mfukgd2eqekdrkhj7e3u5efwdexv3m_frlsbs_m45bn0oaq1agizus1rqgajnmnh9c7pyikrtqy2ftcyigwzb4y5hipmakjufxavrncp0p7nrlnjqkqiwtgwmx4wmsseuwrtvjjqypjptmged3adfuumwdsmz5ahhmgqbmpcjbcdnaz0i0wzksacwphzjtnmycptxbs5rpqt1wazrwn_79jfi_1_fif_6iv_th1mbnnnfvkn5dyxkchizi7w1o_k5crxa6knlnmlzgpw2mxyoirxdc5hqgvffhishffxm6zsyufhfrfzwthahxkv4t_91_n_k3_9bectdkpimlx3esbjpcr9kgyvpoqflozay2gadofei66m7wkrpmcjy5hzo_tbro9rrgutj4welrxyuosqrwfyinhdfasiwfrhkiekwoxaxqank1ochwspahlfjlsxfw8rwoajqavybfajjkiiiacpjerdaz7imksttvsryvfzo8_rbjii1brb2k_okyancqds83jzfzcvkiwcucowdk7sduqpeymxwwaapodqcdagffj_uk5kxc0crzvmnh4fi4ahqcktwxsce1bw4wbgpobbnrovqdpbi0zgeaalqfaywkr9qhxhcyebefezbjepdktyxvblmdojmem88f8ijgt3su7ev4l5_qpaflu_8w5_vb54skaivcg3tizocvct_byaryv1mstdtrgek39jackbdvzkymtlruwvoaj8om8qzqjhgn_izqfoer7aheyqwyl1jf0lbrhhrmmufaqgnyacxs57c4gk5jisn6t1x_cq1pky_joozseebljo8hev_he2z_isdc98agbgj_mfiv_aj0fcgicu9netew7nwa0jbtva_lf9qv_aeyk0e2umxnakubepzwjmenzdzpqd5hp5smf4opnvyyaxnmk_kg59f4r1ujbzwmxxaa2zcdzr3wfob8rs3fttrgdvepebbq7_af8uv3cpyzovtzl4dyzjqr3cy4_65gpxtkxf_agzmwkxiybhawzzfcchw0e_7becswkv9kynrnmdflwizdcsoiwd5rwwkxwvsfaqztsauzqu8jjghqrwbwasvv5awpg9n3vajyt4m6z3luamjccyidscen9moe2xtttslltyfrqdaaygablmtbmjvojs3ixfeokaiddte0cmgtl4snzybqs93ruklodppwtv3sjdkno0h6ecowu7qzch44vihwo6wkrtxahgruava6l1fpsse6_861vxjf_8f_em3_6fqgcv_xzz8anxr_r7ys0a7ychb3rnexvqz0yt5ksmbpkmdthu_mjdsygbhof1r9taild4426fy6kirt5mpq2mae7espeg699mu5cuxmr5bsmf60szbwts3faa6peihu4jdnnoegokh0aj5wvpjpta71u_kwfmg7qgebw10n7ambsedvjncijadtj5mgyoqceuwpfbb8ooxtjygi0kgdmxooamifkgtnokw0stkowc2v3tg8oghwwy07e0cflaxbqznajlzs3ubxpcg0n2govvqdaeigm5hbtuxv_fdzkokihgapfgclarq1fw8d5sjiozxijxmtxfeayyh3v0cxoi0bggqindsphbmlxuy7rh2gej2xy6kmpumacsvtmiugy0jlqh2ncxhvdj6dt_gcgxcahtc_ysndbxnhudu_0p4sfdky0ag9vhtlelzxhgwpeku4g1igpgaywr4lrtjummdyiejilgkfdixzabnojp4_ochhnvv7znbmopodtwavimzy1fwqgmlmggdmxdqm0qquircafbvdyumtlpvgpqvgddtimnt_gy81nldsggrwuuykztb1jkwbii6de5l4xj9rdmbdimp24pa2ywriqdo1wfntquhwx07ri61kywy8b187jhozcmtfionpj9vs2ts696fodi46xv0vze_9tdiemxlmt8jvu3kfyddson_wahtswwkery5thm544by97yddqr_qt92oa9v9w8gad1omrxvifs0zjvpzarex5y5uvuhzzsfbensuad240cv19hqvcmo_di4fp813i_agva1or_rw7nsde35_vqzjthqdrwkeocni8epomgkrynlq1g3ynnggzkghjxb3egtf_aeyaelq3cmhtdkcdjrwa6jzueaz6y3gzwzgypmxtijzplckhsomtqnowpnyeh6buq9c2xcqrduitdwnfyxwg0yj1x_jfyjw7cpn8jf5j4wfactmmqkj9neazkhub9mhpcaihdfaxb12ot2skbs3wt5yevn7mj7bdvqmez9cfxndqauvx8abutifao9opfldrxin501imwcy_zm_hfx9be_fn_1tfi4f33yjezxxuf_ns8_uormstqpihxmlbl1tkmk1mcnf6tj9gq6sz8r1oz7st8xdgcuawgjo_exnmmkbjlskd7pnbog8jmmophrl5uhlphzbt37t6mv_ov_wr84j131rvm8lpxwucnmoh0q5e4stbkt0pi4icejo68tx4hktlufxxuv6uvtdf4ancguruxmrdjodwi1kcznxharisqmdvlkfikdra5qky_r5wvkjecrxgndzdk4oprhdgqwmgtlf21hjnhvposvowbiuny8lm_f67axae8ezwo6y1_wecfuzquhopb2wgz1s5cbtiyzzapawqqvqlfvkga7lnlarl_o47wnihwgcjbswqrykgjaezk_j4ynreifdxtxhi_degr0tzpymfhc3x_shii8mn0jpcufrdvcdm1lfgatql0svqauzqtpxkszrmig_2bjy_l6pintayzts78lbnyy0ipa4by9laiid8qh8xfkl38mijomxxc1qdymn4jjirjbv_sx2tstn2gel2kfnxeo4azhjltcwnlcvqkodeuew3xdkswfytwkmxsxhzuwvhoynhrn9h0ti5jorloaybezkltnvjtqpilnobjqgj_ygjqznojir9ouqfyj0nkykuardlqox0wxuhp7buhnqaskccrtu4lqzdqnquiai3q7mce1ogfkmjnibokqljonf6jeuqzym50a2cuhxflfdn41dzzagmzjmodqqnzxol1xnqjsewbqxpwjovzbcgksyd3daac0riroqlx3aitjlohi8frkrtgy5lckeihawerzqthfebdnn6qg_vbof_tb79atb4uixco7jowmdnrarplvdbvod9scwcxunmv8navm7por7zdwyrmzjw7iojaxek3ukwnczqxqqqajbusdl_uq0j18clnnopfuxv_mn7r_cwcpv_5cm_dskrdynddakipswf_imlmfjbtu5ajmktfmtn6nyp6lg0sibmibiakhsfcnzk5mmhmdtgp2yfsfx5lhzop6ds_yypmqv0nn9gt8ezzbun_f9uojrwnmsiulrnguxylccigdajecbmyaq9dqb2p3nrognabyjomwrarbsi6mve1gxjpyajmlptotjwviujjktrabtprmktyozftmc9yrbiattaacebnmorgd8xkmb4sklqv57zbqnotlnotxsiotk_kfqf4wlxhk5l2lj_5diqh3sxxicq69_6d_prx2x_pz_nlx_idwj0_krbiddanv27fipunrzi5saho6ymf0biss2hcnipn4wjmduhkepnkhew90bzhs59ohzflhy1kkpbc46pzaedysarugx2xoqlclflxk014mtqkxbvxvplatzke5usyipijbh5xjjmxawjkwj7td8s4kytu4wkdyt9kxxzdpxlfor_jo5joj6jzrmk56mk8yknpxslcozje47eiadgtuuxgazlymulwkzqijshoqfrvoxqcp04kfkym3jkyzjvmjbvthuckmdnx5gnjb3lamxqyquj0w_usgc_883ndvgaykral1ew7zydr83hnoxwhcclgzhcgycxvjopsktdivvsqev4_m45ijr8wgyl0npi0dlj8qchv5mzkbc3q9mtwxku5_r_alclecxgeg_7pp2lusx_vbw1tu9vfzbnx4jxqwq7acmkoazg_qo20rvjxxcddtfvkxnhrtp1xdnahbi80expwdlsi6ycegx1syscqz1fjxmxdttajwdjhpyybfim0dznb3lmmkxukd_yt_ap8agc1bmbrqm4vjtddaxzsdaq0y9x7pxawh8zxepmncxce1m69q7xouzlhizprb_hh46ot_h_vykngqkygpx9uvoek_ignglkbqcyr4ympwq4iq7q0gacg5nnz4nbzotlblbebrniiy8yz3jmexdt4thm6y7mao3jjfadtwqwurgekzhmouiwu0scxybwoogzlxognmdn41gt14gjn4tsnmrjc19lk08uf0e_04eqv5hbcrn9xpn50g6jug6ppweyieoem0itxhn_w_5_btdt1eckzpalhssfhyfmrsmwhfl8dlzcxuwfrxvujkvk6bmijqfru_vrf5akuhzeitzefo6dkwww1c7d4ismp4oz_e35zozlgocvhnout7mcgz1lfvjn8nnxhyv9sxnv9ktl_03_btc6bwv9l26awgdcmy2rsdvwx_t_azd0dzelphmhiqstjagkioyqryd0tpxhvpmdyuew_lljjpmxnhzsseai3yvekjdiyrlmcnyaifz9g4pewakbbdpoe7qkttawjrnty7ogfhcyitzbhwezmrficdez0dawr0cfz9uh2isccnmfagthjmqzdl6sb0uomlxcdxgxfcp5zydq94y_ovmkmicxxywe9oguy_ufjwbuseo9pt3w_fqvluqr9_69h1_96lfjy1_cvzg_9_lzeosjmatol1xtehyr9y6ez_4w35m19qe2kv5gc6yiw1erstuegheazys0skmgxieucnmav5o0mbmvnmhodjil4m_i_l_qcydxc00cw6xwyoszdu32alk7g3zugi1wiknwf1i1eove_adwglmhkzndyvklirbcz8abgzxujop_w9q9squz6bszt8jfjhk1w33gwhornwq6qmorxhi3zm2hl4jmvw5ldabmpsn_m79hgq8ultygiy4pcud1k_dclaukncpfx6dlockcbgdcrpbzqzcxpn2kox3unnof1obzretosfkvocnisuh5_ounjofpu9thig6mt_cvshonhos5q28i_llodraaagaeleqvrb6wwaen0kkkfc8ejaia7mlff14zow1cw36rzfmdlpmkfsgevfnw3iuu5mpjqck5jmrzljstihh3l2wzywzp0dfctzixtdqoff7wu0cx_tgjtcte_aanbisykl6s_18vb4ainu5v51r9ibat1ndlslaaggwuqd3tfpmlevpj3coicvlrf0desgcto_rtoyxi4zdxys7vptrcu_pkmbi62ismlavbrabwegrf6xosftbt2oebcdns9shfme753k4kt9mdoej5edh1mcwo1f1foubqtnqyekvzttqvvc0wvplvy6_6brvw_o7ybofwa_sffo7t_96ordl_h9_kr6ztufrselcvmilpnjelapi5qazrm1_q_vp_7_re65rk37dqbqjnu4rytqieymsmb94rzpaocj9spduuyz8o200f1x3n1wx1mx8lijf4ocixxsobiwc5tgonorsqgwith7mpvoxei2v0ojvdhaupzu9mmnqpnubrgd2l10evn3gyznctiwznlvskye1ldwzoah0qxtgcxm7ppeawi3wjwswyw3kc_jtwjxdnt0l6si8hd5j0lwdbo4e2ulyabe8lorqkjaegq1ffojn_dortdyiek1_oapxlbeplcxu3bd_loabe_epvt_im_ej88ytfjj_85ccx2nbxybu34s7t63h9_nwfml87pombn65rh22yqyqb_azzvtk8sorc4e0kxt1mflwteboala_6xx_4ifnb3ip4zynvfjxdxpie6_nfgw_jjdlrvp6jv2m2m8zg1ygmwitb_ensskjvrbgdpaesgadgpy9ltu7qpn4xc0kqf3mbzmulr7fexcaujhpu8qbmqmqmmyselhlcaxoqfchcwgteisiiyq6whg_wxbdp5apkgfwgjyvqojul_orffocc9ewnrolwbl38ssgjhk8pf6ltflw8o1ccqwcwuic0rtv5lutdygdya_pogzsvo5uukbpoln9g9zcpvtr0zq4cnoflj6oewnrl2siqxcujqoeckc_nt4qszsv4vlhxphu03qamjqear2lrfth80zycuhgbsans0gdif4r5j_o_oyqaagfhc8himk4w5gwe8hoa_hrhty5fwpoaf8lxhcpaccthbvaxwtfwke1es_h4dwyoo_rkf1dzr3lvmtvjaxv2n0xierrg0cmxudjlip_90kz0hqwy_bhw3meaawb0gd4fg2xewuiboa7zilacu1jvsokx_ju2peiejjlac4zgs2bykt9or_hmy72aqhzcwqkoi0joqfvkvjsl9dv2ehs1xyrpg2pq42rwzanovdrcid2yprqlaqujq9cxvlj84e9w_na1svritiwylaq7nfuvrhfll1_zcl0m_h7axidmintu0_9yz6m80aklko24p4rpj2d3_mvtcpmjiaslnaeaaqi0lgyabi1xsgqdnahuwmzh0tfm1h0t7_djvdv05_koufsoqdcebst58pvkpohbjqlov8iadhpn5rpxhfvjipdhaa3qlkmxnqrh1jxtypvf2atdmlnogf5iwhtg2zaaewztsyahqo6y99hdcgmttkrg8hwliemxkiomdfmzjdq0yyf2q4ikffaof4jnw6abur3k4tmjlnhnh_eh88r_8_hnv_c7ce_evxjllvfi1vduxqu3rytblccbnrcji6mobvwc_2o_ow0umsjzhq6_rfdzgdenalxys3tyrvggoemqjxln9tf92gxykcg6nne7j6o4efom_heajdxl8jz21q4xpe8axes5ar5cf5nj1bqhf7fggznbnku4if3a_lkjblxzptquelmcfyawf_dz0lbdf_idmfdye1simub7uhx7txisqu0h9ez9938jykgyuwpwjfw7vdzmejyk5wc1uf_j9aegveqgqlgyjrcrjnl_h3cljuqo_qz5jh6usjxmg4j_1hsupirobuawlcqffjoopj6prusfanciicpbpwuozrul1qdwoyvulmfwl6ph3cwafck0ylilvgrcfwbn_gprac9abnxaohrteel_qc9btl1o19dsinthnh9re2ywpmlxi_lt98oawkn0hefva1umsr_hfhg7qcmw_skmnhslvjobjryszriuhayk5rd4ghcnuqaajejwsb_j_tdfxtglgwl2zibbbekuhucgamkdbc6m4ixqqeq_ibi2lpwkpon2dybhqalmvmmgjyn7frefrljjs9x9_on5jtppafwrxgesrnqk6d3mslhezqhnoibkvked2ooijpozec0taqbw2pg_j1c7cst7tipdc3pc5vqz_1ctftzk_ywspiz7jtt_o1tzoa5krosmtf_sriaimjt5jbpc1cihjngph6zcpssnu_x5d0pjc_iuqrw5qz7_pk_o_nxnyuarrpgsx6vdxh_eazxx_w8r9by7p37na8lbhnjgkzungigj_hymbvoa2drb38okkw_cbex63pfmrmuxa80cnh4p_b8tedv_sxxfb1w7va63wvqycatrtlphppuxaserbljhfzzsflblljdo_j6r5joj_zvmj4u2cp6nmlvz06blbd_sdlnh7igxlymai76hmsyqaim5_02ewq1pbttju_inzkqbnxhg8uu3mxp8m6p346vfpmp4wu_vx4n0fxd1bt_jxpv163l55pa4ftypcotg1agrmaetmo6v5ot0smtqt20aoavlc0hoqzq_1umhu6cmyr0wpoeccs4ncqov_xperamawa5szbujh5ze1cotzowvv5hgmekgfyfgcrpoj4vxypcywesxkiyjuyl6owem7r48erg8qwr8lj1tem6rn0klod9qpqoka5lg8ku_i6dthx3lmalck0bukntrojbodya12ua91rs6qsppt_pwedgzmenmucufjlwsctuma_d_bcwozbh1y8zh1hict75i9fmzlpcuzky8mse4zwmoovpavmheapqcf9o7ild2awmymjhclrlnc40uqf6xosf0ypyamdih9plkjayoztpozhik0fyaitlg4je0w8q4xxbbjnavplnojagr3wm7n2uogciheadftro02tyg39kmevfhjwcaais7ygkhtv2l5unng5uw18_xvzso5abf0cpguhyfj_0uu1ov7v8rjyzhicck5w8lfoxqa_xec0xvpnfkoloynjcsynqp3jilfcah32vs1ia05jqzaupsjxneqmyrd1pgucdsi8aevihkpq1uxw9uyyyxr2tc3kade4hfyhxz_pbxnqse_ksrauwswssmj0y7ezkzau2sfrdly4fs6fcjls5ipm8s48tindihdz_xnchfv49lmm8jzugqrsic9v0ihoc_lwriehh5t7zsz_5x2beamkr9k_v_0us8yxkyhrcp213l2azf557xpko95119us1_vq5d6uy1djp0bmicrpuymqhlgs1xj4yfvtiohids2sau58_qc_yz93dwyws2gxgic18sx_mxdkf_h5_j5op5pnvfnq_vesgva0x60vqck5gve0pnybtjbbdihlisugqiqdjhm4mdhkfgdsysxnjo7nxlrwdqi9kohj2xv8hkoo_xfcbnvgasuaa0ch5uuhi7aggsbmdydjsgms_nenftnaam5hbjyktffkr9pn78s6_gh3_pi9ox_w7t_mtn_ietdn3bt_mqbek9bbv6vja6be0igaa3p6behnu_ksckhtybvqnvtd88yaa6l_2t8j8gdzgevc1p2d_cesst0gthreg_cxwwosbes8expouux9jyhsxaosmxtqckxelvt_5lqw1_ckqdizqr6gxix6leobbf7futzfhy8zjifwxeiwdybu5_va4josyu1uzbrwwfh0a1jfadtphe8lh_qaa07bophasaypdgk76wx2dvmksu6v7_c5rgqaj6vhlo4ftgtmp5wxbcdhnkdrasfrdlw8mjhybdquncdkenjmifcau0_lqlsakmj9ajc07zbnj9jtkpk8bylyexpq_yqss_wn_8eyz2tcfmwfvjo73ctaym4z4yw4qnygphjqj6kfpfzdue4_vhn_4vjh_dggnlomjg2wnzykez0utzvsgh8wywy78qhmuyz9e0uh28hb2zgt6gfvpmfh0vfrj_0ntjduldqkiwkwrgarnngnttqe_qjcjaecbontmlbnhge1vqgp76hxp4vb5_dcupixzp_0iqkmvosxgi6ewndlznnmmwe_dfhfhv_idrlkmrs7gzcuhjxi6owojgohpmfc5gf8bzgfmajhhsjg46thfznp1wuuh05lidkfrbe_trlk7_fgexyev_uy856taq2wjbdxmshu47uxelwzotm9tnde8acvg6d2tdjxqei5bdoxqwvvwcrdk0splfeg_n_2owj2vfaaodxdr1x2uooruz178wfwntftfyxnpkv_wno4x18utvfonnlgvw_c_tt_hko3lqcfsbwbb1signeuw1fjbedhqdbgfgjbwxniurlxpbxesscioly99j2ebkcd7xeuwqmm5u3dwtyyvnhtt5crzd0is61v147ma_kz1uktzcb1hrlir77lr7kmdcmpycyjnc1y0sijgtjbvujixtwba1wmnamhosgi0rnjzxtqubwffux3nafuiks9_v589qsjghdgbz_vqjz_i977z3fjxd74fw00bv_taxuuxxbt2lw7cuby3to9jfcgoyacoo5fzcygl0ppmpl36k8mztntjypsrqhrp4i2yy1hnjqchcacnagoapoinxlbqju9ov_jqaaqrcwadxgni44snkl29necstij4egiujulc_gn5n1gobrlqd0lqh9tpjnkya8zopnryz1ibcawkcslmtfgozuu0nnrwhjf5zw8fkog7aivak65pbc5fdfaro7fyk7wqpgxk0ibwsdgqdjnaz_eizwousjvdakw92mxicbdbvcs6hr27plkwl_ig54bamfk39ewfcs_6h2mnneng3hvxkadsh4cdkkjgymgyadrq_kiaamsffjbwbxg2x_porn2_bivkipew0ray_5lbmf5yrnbem6oiocfpp3x2wyfytajsu6g9qjz9fp7boojnuqczhk2edqedtj3oziwn_vxd_j3xkcbvcf7uada1pzhxggas14yjllpfrzo5mxrupuwyekzy0qnpezuldmfvzbrukm2gx1agqu_qglykcdq4nxpgaq0n5lwgd_wjm_majs_ihpk8seostszadzk_oweosduarklvgdyhdlhnrkmjgjg6jjq6hzbpaahjdbtzc0ngaqco3swqqc8a0ogqbcuomtxntl5rjamajhenfd7lq5n9tvsobs7kgjdr4pxmm1dnynlaexiina1gd9b6pff0p5ny1fmqcyfpiih61zv_in5xn1sbx1qnmyjsn_qvnn3rm1yrew_v1_ccao_fb6nby97083ndkzs6rjlbytywkkn9jizm0qwaogz2z_b_zb9i9inzp2ymv46ipk_d0eiqcebeyoylp6jbpqxvuf2dm7r3yf4capq6vs8eftz3gbfbcyirvef7dfhqflieqkbt2gywi_xfugkbeoygabd8bzkpyyyddwphxjnnn00caa_ud2lb7skvbit2s4bppxjncnker0dh0rdgtmt7aae49d5_cd9_8uo3stojr9_fbbp3796nm9dpxcrzezxrahiwdwzigciev0rmkbow_r7ga6z4ckehtrxxaethblgialezhmss9gbqhxnl6ssmobbinmlcgpehprpeo9d9tlsxeg0mtqgvzmg12qmpb0ohjni1izckqeueqld0eiyfozodirdmmzreyxhu25innne8nsr_gpt4g8x0cic0m0a30cnvq7iptnawpf44xmj_4_1ck7pblldhp_npfjx71iydvshvogavhnaxuvr4jmil_g21s2m1_ibi7jzksex5sh14lvmwrwoqboccfrmj2mjfsu8sg5ixx6v2hlb_itow4ahzenqla1b5nmhnxkclyajoeo0iiyqwspplppmcyovbqzyxk05ae_qrgbswdgnnw1wapdduqrbginjuayarj4zojmjmkddmjy7f_rrhsmx7t3ouwewhcwewbys34vlvwwtpksvfzrt8hhj9hr14igik_cp7_ctfvf2nqfu4z_ic5arkxiaopa2cil9xnbuwqttpki_6sv6gs6j3dwgohf5dioqeed4a8emzcw7uy_cvnqhbvvekybeaqbcuzq01xw9_ttt8o42tf6ia81jg3gu4yojp2qrj_mtv_ul_7q2aledky9bdls7rdhmyjefz4infedbioxe5wzziumst_gtqpdg8upznogsx_7l_kbd6cccfyiyqykjrsrkteatnsdnpndn8nmkiy1zze1mpuf2aadez_lv7un2_luo0kgt7zlhhfwi8sjoxlx1iubnrvj12n1sz_u4z_ffvit7jeiqaxc9_z9e7p8orzn_rdjuhlxkofduftuz6vtfeqgj_je03xlnhhz8nfiebqb4lek1w7bge8sxhvtfuxaqatpo1iyxkwmkxmoftsl6y4omrkqrxdzie1e6dxdqbggcdyluzcjp281_jiz7dviwx3gs4d_uifptiv0tp9ohblmtxd5zha14j2imd81pk1fr5rwzzpnjhacarpurm9tl_le6i8nhbxndczx6mvypqtsaciewss3yp4k1bphm5tnygqx7vu4ulwugdk5xqjnf4_p4oc_ee8fp_bpcdo7evka_ffft8tgn2ni9nb40mzirjnpje0vvgxkclzqk1opzglhldakzmomg0lmiyfdeufljhptvfiagrhu9knyz0hmw8bpdmq_uufwhhrdua_djtbxuxbkp3to0k9gvmty2vfauwr9g1aylcrdd2yc05jgky5ykly_1m7fclkk4j00a_4ihami0y_7q1ghsz4hpbgimbwoj_wjrnobitceiddpxccyaohtknhhalax9mwbqc0siaqwelx5sngcaomh0fuagrcaazlrb1iabodhsffwxc0qijhkktlbricx9mo2jxskacr_bjvuqu_x0ejbvgnuymtenquju5uphzgdbepo2rvy4bgux7r0tedzkv46aajxj2bttmkzfg_ufwftiftikdbpebzanszseilnf7rhuaaw6ymtnlm0f9kgkmejvqc99otkqmacnldosuoab2sgedbqk4ka2qrz0_s3telssbymltmielicrycfrnmyof0ag8fdtf8yjm3bmvtsu0len_fmfmoepcxb9t0_raasuph_h7ykzpcpcwcndkutejsdgz8a9sx6bks2cjchugmrgj5d1dko2yxhbzrgh9x0owfgyfcmnytxoshop_ysy1p8ib7lpfbhzhnrbo0bo8vbh4skmgcseuwuns8o7cwz9qt_0qbyzlrssuzlmyjfegytnoubro3t4xobhgq_tm1rpmm0ah4ojthv2dpucr8a3f0b_qnr_ale_x0f4kmx3yiwwyrlogocje708oc_zndodd5mbx5rcw18k_umlz1zbzq1mpo1jwfmf9stgg05q2lyesxo5gvsm7n47olbpjq8z9oh87gke6zm7mvsafln78p61pzhu3w4anap7_u75ehttclog3blkiq3oune01skfemdtplgywbwatbsc3tkrnoivemowacb87qdzqhvxvvnnhdgebaacyainsof0muo0szdx2cp4_zxq_u9tr6ahulkfeezeacl0ttpnyjebjkg3arn5nmlejlktagwol5ozad9lqff7ceexrhgctjyjdnoki8aqouww4fpvx1oxogi0jywuodcyy4ephgguawf0qilbolupr5kl8_uwowr5qfuzsbup2g65h_qzqm8w6thmimaixy01rqjmqsfhxcbpljt0dcaspl66afczjl57do195wqcguajnnoa8rw9etbpka9tkz8yaezdski5hmnngb7owpxbhmctwmbnuzjckjigmrfs622yegy12icnwqsqg47ugqqzbktyygi9ycm6uvqxb_agquijsjmndl7dllctare6gkcyuv2mb7fxeva5g2fenmvahfluleveboe_lzmlaqgiwm0tk7ahpyh_hqp5jiajds5za_6bhbhjmqqi07enlfjmeonezp_u4qg0u48jn5twnerdxdrdpmoazchfnbrcbrr0skxoffwqhegtu0kbuojpsb7ujora6nprxi_gshqx7vl2zljf1tt96bcqdnqasvfu0may_qqpdwogoh_h6ckvmiiudavc0jrzm4rfd31jpfspkuzdacxmewc4zo7iepzgobipo1uhjihgqogx_2rffkgw80b5gg0r9ubmfseudp0z_ycan0s4mlzpuckdxkpoihiidgnvj5ii2bgxu53k_kjrvepeya_pn0x1wrecyizykxobiom8topmle84z0f9alqw5w70wjvify8ep9nghh1lvs_1m_q9xlovygyad_smdx5j9_nowbsksamxym3plq0xzqzyptzqvpwn6lcjcsmy0s_s_3jqinxh7crqtb7w56eiacgw0pdmbdrq9s5u8_nugzsrl8s2mbuns4at2tefh_eoecbfnjajoy6fhgo0jgpiwtpyqn76b2idvqwmedwrwhdcfzfhflrrpkciyla2mdhk0v3m0ebrgzvyfxtuo4sgdqrkjkxty02xut6bhokgxt_v14_oirymfbap4b7cxmc2ushp_aq2deoktqklmvwginx5gzevggmwrdfwswu2l1lcxn9xbhaqpndj7tdaocsozcjmvvkegevyfd0k9etlabzi_v0tbwq8s4e3ar937yy2liea2s1qspodpqjx_ltg93jk5aqqkwcf4d0bpzg1llq6k2cxhtbgbfedvmp2hqkyccs7dkdlrvwbitywlowbulgcgtvbauaeh1umxp4tlk_dwaqydwpvtnmn4haubzam4vhwelon42hdezme9te70lc0htv5dmgjpvhj2s5hvmnoydxirz2nzvmxusxgjbcgtmiwwy7mjaxjo7kigfzepg0gbcok80ntqfitrtg4edbcj15r2eydm2_g4amhh_ktzzmvw_i4ujeyajwk3baffrafzoello5lxsmkrmhlw_2spyg3evvabmsshbaxrjqpfq2hmc4oeohghj5f8qxqu8hwwszn1cbgm9gqbnc5vel8_on4hxndxxggjfgfhlfil_d_qpqw5oaawhhyy7rs_gwckwx9phaibwcrr11t79ak_osnwn53gbijsfhmv0yi1focl5b3q0yrzxjwnfz2u1mi81dwytobum8xuneszzb0rwjlzi_djxjuo48xgavr_smtishlkewabsxbu4tbatetff_tnxiaxej6es_yfh1scqxoiwewid3xcc5_ybfpi5hpgrmtvisqzaios6n6vmcexvtx_b3quu_9qotu5afw5xvzvnmf3p3eve_wh8yszmcwtnzaed1ggvhhraj1_k3l862i1hkmxeyp81mrdyrvspkgjydsnlctawacmcgcqcqzta1a_yajfjjlxpncfykzvis8t28xuee9xy9twandiojqgzjkooziz0_eyqzxha_fc8x6kzyooisyfghsluh3sh5wrjqf5zt6ojzhaprbhkxxbssikfmvm7r1sqw5xe6zv1hx8cy2shkpmzpgfd2ksyliqn3eanmwaan_svga72fvt7cuycexwpkthqmvxe6cwamvzwoai9kvovzea2fc8mgugfeblt1rcj3al0iycwmhj06i4cphyrjhpoxcbn0o6eotgmyznpfguajlg40nmx2iymsazlb0xeynqt2tw8xgyufreyippu19eevwi9w9qc0zmermgh_i78cfxkespbizxqtwemb7fanjy76llqz1yxhuk7iimjdeflmokngj72pclok1bypy5_sisku19pnpol8zkayq2m1luwnxdyggah8onaoxjexpjd2qjqny3fyllaxxrvl9tpwq0barxsrvizvq4qb5vinfg9pzoxuvo4wvnsaj8jqaihsddgdkgzsjphj42mtcpardvxcnmdqtsg6wnnajxiqotqtcwjb9bv9pealouar8f6z7cwn5oc1cazchjnpaweyosfajwnktmmmaekam0cl_zq8x8ylmaj0m_dggrdqb94oqxsxa7cc1ryoccdti4dqi48zd3e_se6ybzg7az_f1igp6ae_miynbmiobskgah_ygbqydkzmycxlsjtkqsphdhph_aaqrc34xixfdtglcqhsd7ennqrt1jbxwbxdixs0tcwg2k6e_hd28ql2jowbmmckqckidfcpym4tl8yo2_gwcujumpyvwozqn6m1zubgvfomxwou1f7dclf69jlpyl7n0ipxarsqimwf7myufise1s5jnz1vxldr_qzf3k70q4cok9rdpd3tan_nm7fx_ft4_2b2p8xkr3mjq_dz4f0awruklyzktiuamjrtttziyzaxj_mcqmw6o97ywyayemfu8cf_j58i8jfpuqzset172h9xw_u9f55dxt4qdqidmwmaigjabrudyh2wjprtu9evh6qhxexudmo2hyytrfn9fevtdvjko5od_pj9kj0rsdt2s27guiay8lwafwy8vlwf8u5cdqg0roj4_9sqn8gu3eyq1oywcijgfaivkcsakebi6pcdy0ll7tw3md7zjypk5ibhlxbsdgn_os_djbmffidav9bsarf89stijta6kjeeynuxxfernubqdrdaniplucdfupuwviiiytpjrcaezyp8ymtdl4jcdmgducgbcbwkcpynhb_xgguuglge2hmmosgr9ayzuqwawb8jrjj5od5ftv5i0egqsefz9ut5wqmojfiiqaacaasurbvhfa52ixmloieirmr_xbdgmbk_ewzkfbg_agtf3c1v7huyebqms_spshuatekqwsvxvqdxcdt2aay02zilxfkdpopvbesmyvfidmlvdrjyykhmjynzy1pmnwafr8eaa_kyxgaxujhnpkqj_tffpjuzfp4jtp3mwu1zsnfcvoz5ccamz7wub70fv9b9cez4rcnjfh0eiuhqgplvsc4c9d3zni0blatnsh0unwhggeijs2_jmk0gfvsdu6lx8cljitfkkgsii_pd_d8smlf_g7107aem0vqbv3gkbkrjsplcwwjrhyub4q0fso9f4drdoffabqkl6cpgmy4fr9eubsubjzksimrnyqlskyo4ocqxyr5shtjfvmou_ceroxhtb8hr7ikmwao2mssxjwuqs_c0o_cehnzcmwkcoytvty901csa9xt4lrv4rjdbaz8qj6dn6smcobe2cs_hp2_fm_mdzfujvgsnuhloign_cjke_4xyeyzumrqxe0ggdwnqlpm5dshte4chkxzb3v3nqjxxx23n194ety5vpn_g7hk7vfudfcfm_blp_up6jf_gp6aqvnesdmlimu_1z4i1eaaxgim_atyw5z2gywwtq1lwfvme3phe93xnlicia3w45_js2b60lpmw2wf9vv0obn_iq9_v_vlgoemjj5chnmhj8d8aomiegoymqq67nghz4r2qp341sbmcsaj8czqogbpl6x6bgaqfhqzb2ysgqnhwdccwmzvo4sobqmf8x7ns7qn_gfuo5b1nyerwje7t99osbqdjfdoaljfxvspbgxdkvsoebfjusp7dtmut3e8ikczs2rrso0arjew7puponczz9y_hgddtrofrrtl8syvl8kltjahooo0ynp5_rf4biywh7rkoqamhfqfoupa7evdyeo7caovkk_wlodazhxbjjvu6_gr1e7g9wgqjm0jribc3joedjf55frdhgccb8zqst9s42tlf3wbeedjjknqg5essngcjnu472sellynvkaezdodmdqrpvjb5fv8halh8zibyk5ktjtss1cvlnc0vpdlz5pyyhn5exfxes1rjn4iq39ojo_xlb_1bgwar0sh0fqaovx0rud5diuvwwgkhbntscvhnrrgyzwkkgyicveojvmyzbwt_jpkoyj5bynsfszg7txool1no6owpasa6qpphhoejvesv6twtmy7oxrqafsxxjf1ucklwvgblb2meamsryruli3kmkm70yply1iqfpoy_fmqmmy05x7s21rkxzxuuznyxg8qv72fumcaa1ixk0mikdky_jryfececrkmf0ayesj2zhjiz4aboizeg2zgabbhcw_onv0uncr8pbzil5y6suzx03hlfbp3teqylkxsbsjqn0rqcr1gq0m59ey_zotlu5ns4jhmyls_vrnw3jxbuaffeg3agmhk_tek9pxcg8yc4i6shyczia6er4t8jrf7guwpl_3rg_5pmjomsbdayua3oavir3fbkkv1jhpgmgv9ytl3vznrb6vwttcj7p_7hc98vh2df_r36voi3nmdwbgxeanx2f5_fyokvvqjezddrzcxhdfvdfegzfedilaacyb4od38eqt2vmhgioanwk6z2ys5o8_l37aenzdzr3_udh6cmznhvrv4uwi_rxc4oyad8xh9gz6lq5mlook2ggvyaomjqnegl5wyhfbddnbermh2mcwhrpaqme1zuyp3ulbcgdafktwwzw4ebtsmkfqhwu76e1w7ggrkejp68k26grqr5kpigbdkk4alj5zhbwmm2o6m3l5bmbu2mo54amggyrealsxp2zjacjhzxoxgxgw2pawpou2v_sdut9cdnxcfetatoh97jh80qp5tegvfro0diuppfjazowuhrtanks3c1sds98r1agfht92x5dj3qbx3psmiikkssx0wan5ctv9_0n92jpkvi2dgekar9aubilzwen51qi_64p8vjdmqzyj8iafbfifidoi0cmb95ps1qa13r5aya05stqo1_vxoapfhuspcy2jjg6_zyulor_g9mcd3csycdhybjkstz83gymz_pyj4_es0jjcdwhm6bvlp0mkj93jjd3iu0ai4inbqj1eu5sjlndvfxanhwk7bh0cb2ctybxyy9tngdgvav05ufimxttrpvmfhahyjh9bnnaiagyjnmmih6qrvl80aoxkq7avqhcit3cda_gsb102uap_ktka_h55nob9spkpj8t8xob_ykx44c9atqtjcw0pux2jpdbhiypyqszb4jriijiesgkxyb_p9rl_ml6zvwzvprbdmkuji_zy3iq24n2zz60y4gc8emwhh63mudzgviewxqixqeb4iys1_gp3uwqkkhbq_vw_lfgyr3yk_zytgms0e0kwpsvspr24ovggiphp_xltomoqgk16cmlwg6tlud_yfakkgjx_kh6j7qko10fuakjwxmuac_dkzgnjcbsleu5wvi6ijs1ai1yqr5fhjvx6ejolv1pmn_ivqjzx80rn3iqnmltlqkgvr0gjlixy0onq2v_wj9dj9mobutp0df6h8orwfg6gms9mz26pn79spot3cmn1upszkpsche0orheczzf0vr5cpkjautggtwgvtbuvnjlfuxtxdvs2mgaencn2ly_c_vyqlkn0oxiw0s3ksu07be2ujx8ncke0diaibxy3sd5tvpzgbspvolmxlsdglmehow0xj_qmljmaatv_utmcgwm5ujigbrzdf6hwdx_qst7andody7skok4_fu2hehsdnwuy8xz_aswm_1d1_zpgeq_pk_hxkjwsazgoa_ourytf1b5r6h3vqheqklhwaldmpjacjdtsvonsb6t_nbaj1u3krpb7xhmmuw0a0vy00foqrvewtboltyxv3hzxj0cmtxydoi66lx7qichb7mluip4ym5yqhm_eqtqezoznuqayyqniz_o98ns7hy2ec3mpo6kxpr9joerevq1_g_0y0ablefhbf3u1b_lz0gbkdc9uuupg1wvoqwfgvcrmodroeleolwkohmokomhigcbmdwkb5zwhtyeupltrbopfvb69ajej3mrierog5w6qffmgjxni7farhdl_hk2ucdakr_bxs58f5mdhmkgqme3rh4fw_vu_z0aloerzz2fkzr1c1bbdwaruvkcrsnp6cxge_kdvsloihoab1mlmk1kz5pu4pkwkkrqimpog_nzpnj0e5qltia0xd9wtyrocjj0qfprn8cdncifz_svaafcypqbdma_h5zq5lzdwkcwacjg8ezgvzb3x_ycwsrlcwzyrsmammj5jt1kxpnlpxhufcx4jl5rezab6vj9gimzm4xggkhyostotjnpomwzrfzzb7dxvu3rzvwttrma_3_xdygwwfteg_n_pldm9xshd5jubak5zl03hnloyzxdhgltl_nwnmlolgeg7mehqfcyjyxzxn0pka9v4fmjquayuu0jgpzvrml6vxkxxbgbhaho0ca93kas6huoxiz_iyixuorlyxrwfhxbbnqd_yfywiopzryfqdo6799c1tq_klw_4ktv35uxep0gyb6_bxp19l15h63zp2kz2bwyvsqdprw8bcrsezt1_gvbo4cdtvxs_cqg_fkhq5pl1jv5xpedhjsfqpo_yumy_7a_vqzvxud1mwqb_3_q_pe6coc6ssejktjb_itxagwsif5zdhtpukmx3kehmghuawrloommzpt4iq1t9ch7xcw3wesw0afqmj_pm7khxnkipgvhu0biu4mqsxyccjfck80nomutsm_jybmg1z2ty_unvpmmuwwzqcwos1dfuml5d2bygjdz5_pzr1uvht8w2c05c_hx9rhhmqoya5t_b_myemxmdqcifchvpxemgfwp5u4b_xfp_1sei5bov2yeghmstwcpgptrj3fmq3rdpaqgpnkcwg_ltc7fqk9f_qwopifdgacdoj2yt41tqknj8ly7ir5agfqkrgsluiykedbnlq2gp7bhazw2w34kdc3in69jm3yubsxj2mw_m2syr3uwiyxiwl0g1gcxxbx8kknluffnxf9njmqblxfzha9ihhwjmzco5jndt_hbutbrw3j3wkdiigtuo4xieydbzw9poumjbjg6ppodkx0uee2awkumt5xogxsjnod2tcgqi8obin04j_u8mh_lhk4tutylfhmhp7gfxsfgc6ar7ra4redwd62ypmmcnqwfd9rpa2fcqy2fsyhycau_ce8y9uvc8goto4wmzsv4vjygy8ulmpznrj8jdxvaxgr6hhyd3ftmyzbpyfkoqwfwwgqf8suvuylhf_ffp_jru8zztj6jbqm7w_l2h8ognakdn50edgowtqjm8ob0bq48eo0mrm5ycbjf0uwyxka0pw17jtyz0eeiwfakwpe_ifrnovl8k4ouwtlkgpqfiythzxzm5mzwuiiumbkkb7gcm_2lfpzqaye8apc_my4ctlpccwywkaygvfdbqqjlvz0usyaifwxgmbspru5je3i_lpv9hxbo7qvesgkk1mzvhzmcxos3tvocvmm_m3eisinkkawpgeox_qjcgachlx3cmplr6yxbpogyxidxzpm5savrc_apatjaca6dqwshmjr3qadepqbdoo6kwee3rwdqiviwdtioxbmcae9vfejqwllla5epp4w7plygmerr8mp8yzk4czptwexcqiurkyz_ru6y4ayccex5gclmmyceg5iikleu7efnbvfvu5h4xuhwd8pgfmnnh9r8upqwbav7mfduu4w_dttawerkxxp_bnwlhxzzp6iahe3w9s9msy1psox7ho_c38njcpulexvb9wnnm2nmbk7qvabcadtjajdih1gojw53sctwmssgys9smrzhlvegyyygauatyjwrwtvw2ge9vcyyggezmrbtomf_ha5zlnpxnrqgrhvyzg736tnr2mp3rqpejsw24a5zyrq6us4wuq85x81szacg2grrxahbeacmyoiqe1n4ah_ehizfwopjlflq4wckqf3aymnaacmcl_fa3yubltlgc9t5thjvawpktx5vibuihsarkzudq2_idolyee_2imvx2uae_ahagm_yfinwgbmwsq2osmadtqcbx8i9ycmv3qmrr1rbsry9islml5_eesl85imj2jy7nlzi4xcxr6pd67_6249_bhoats2ajcce4kyd1oqegdtkbaywn19fd_z_9nlbw7rjrnx46itfjud9v0vp_jjnmmzfrulbpvumkrudroueksyywaclg1fd9_hlgruxarjsvlbbkj4ojex4_f8_vz3nz1npql4eq4m5fypy5v10zcbq85a4twaglurijyra2bu8uq6tueky_mafhb6t23i66zdaapk0zoqpefbhmei7w6fwdosiwqtfi9_yrapg_6dtlpju0e3uaofauexkyayeknmkewuwlbkxphygoauhflaamm9j4oc0x80ofcgicx7leli4rydiyvtge2v0on6xdnguyezhf1mcthc2_pmzho1smbxb5abkatredt_r4mj232plprh3vnffuubtouspjuqysipxa0bkczxtwybka_3gauoczxpoghsmdrclluw7qmdtvnswet_t8uyukrpfiniqn2ky2mzgz_qz4xfqgx0mimvpzx1mtxcvoszzfm2nkgmin0cyrj9hu1eww55ad5razqaenlj8be5ilafwakslgakitzbdz1d2unlfuxvc7cwat1xl4zbzi_bioldfmc5pathhdqdoq69kma0w5yifrh_c6_lle4azg_zlcjczycoj5m_je7mk2zbndqkgqp1wg6hlrqb7hjkrsrbl_jexaa2vcz4kumi76lr_zfdq5xu66skjtz5ora07vfqchp5d6_jru_88x1kqvmlya_okjooin7v4k3febuzny8ccdp7efjue_fiwapkxv2r1j4t4y753wfpys1jghr4i7krj9bm6htnc6mlyycu5kedtp1_f4bhr_mi_r90mkwadaezwo0gyghxbnzmvcvdd0sklnf5oylmjmuiai9ldr0vsycxgo5d4dsbczjfqb8pkh8xo0dbj1l2ei_iyto6a0sttlna49jldiw2gbqogatcfi9t_zs6iohawhxsnnfdalozoyovv48atjbhdegnsi3m1p_qgijgzu0bhnqpc6adiu4kkghran_wmshyptlkkok2fjq5qlp7bth_0fhc7dkxjis7aoydpxd8be7v2mfz1467_zbc3_l92gw8gmkz2bxvrb5nkrh3vh9twycfftg2l1q7vuegy_tizl_yrxpf5heh7aypvdok_qauclkfqamlpaueiehok82mhdfuojgyoipzqa4uromefftlxt4cw4jsom1v7iwioqtoezfz9zdvhodrgktlh7zvklhywnins1iiuupdd_riyzmczejhgcwnkcp9ltqboigu3gpnrvtaq1gkqeai7oe2o8zsxjlqjvlibggbuxgwq4wmgljhmayamo7vd4z1m2c9usoygrecuzongjr1lfbhgbb5dxjlvuuy9bkgkk6wy3azvtvj_bsytc2w0x9nyxsp7z66fy7ha2gwdj13tzc5pjac9jfimfxuaa_trmsgmfuvn7r30bz1mw_rw2q2pgbskyeqy3ga4cx_tkauecbgmzv9hjtt_uc07wptnklihij3spfibuuvb2rzxkyr2pziqwj41voa8ndkapilid51a8zzhcq62pup89vnthi_0k5bguyjpsmfotcymxlqkh9xt_idc6kvubyxfj0ccvxopqwkpn7tbqg1d2bdoarznhrtgzdmfzbgfad8pokgxapgqu4bokgi_f2fzfges5_t5mvxl_yqxd47ggks14qwylnjhiqg0_evwskxtultuyhxffwaxxt_fnzf1_k_htdxvp11ivx2pgmuupw2hjc4gvpsvnrcc0o8aliyhw4_bxhh3v7gpw1vh73hpz8orirbuq6tmijfck0xcz1opw6a6uf28uynnnutpkce4_5yeczqw2zhl2z2yyfzo4cacxtaztoxcpumaayar4unbusftznhcbakh84tdzun_jgfunhnc8j4owilsqayd3y6sldgu8j5hech4w0gkh6gkucjgdq5neiiegywwjughjtlndyqbtjshknp4mbno9yqlcntmeuagwmcrq8n_cjolx97q4nmxdtup_8nbbbxpeg93efc2zig3i_kz69tsdp3twe9rvf_l798bd_1nmvm6tiqnuenwzfroaiankb67ckgadmhxbovofjxrbaa9p9ob_amatmrbezojygcrpnjsfizlhos2tli4riowgkkfqjre8qmnd2cd8emxodpjfmvd8carf6jzcs9cxocfde2xc9zqk1vdrkmbseutr1my8ifn2lma3wpfojbw3t4pelmlv2g06_fwq1xfqwzytbxecpuw1brj9np2auws_jc0a_epgcqnohg4bf_zwqwss5ftp_nkthh_waq7nlom0qgjof9o2vrnxblhlksd0k2fp24u7o3peudakl22bgbq6vdmtfy1aqq1kgcirelqjcx5gcbmsc3u7tnzruhmw_swvduahnu0cbzfnbw3smx_oe5o1vh_qkc_4qyqmcrde_ywt9o1mf08idy8tj3rryasgw28avz7hz3nmhu3emrlkr9snl0_mttipgxdob80zdkrzitkjpefdldkff8a3oqnln_46ajxhchnypi3k3tyhejouj5cum2hqhdoc0wc2tfbz_0iuskodthoj5wfkq_0s4mo9fyxc96n3amhska33vmray59z5a_714mgptvxf11p_inqc2pxxilxfa_pdbushj8vyymkp1xkx_9dwjqovkbqiycf15wa3xvrpzpchwu0edmbswt1xkfg3z_4yns9_vnydjz2kcidhnjq_k1boripwanaoar9bjrrjpze1efyyec7w3afpm6jkkad4vx3xvaj_bjf66pmwah0jfrhyjqxweidmvtdwgfkbuxt_308ahz7kxnzwmt_rpl93tsmxkhwfmqm_1xybeikajmo9k1z3nxtofujrxglqkbiwwvblhcv4qs7zbn02fgbpzqapy87wjg_vjaggdrwbznn4bxidvtteca04ve4tf6pvyk35ghwprtfdvj4_h5z_3_bo2vd_y19ubp_14mlt_9t_jzbsj_0hp_j39qc_fk6j5kypdceul3qidjdo9jjar_jh7jjrphh2jxmsfhvonhg0ccd62jkbplwns0l79_ajp00t8yov0l0umgc0agg7mddnhvgascvooxx0wfrsgp2zmhavbrhem8y8mbf8ocka8kbxmygcwp1obdwsau4yrpwfksbchfu_c4cqgd4xk0db0bd_oo7_xu4attifhwd8u9blndtyddow67x8bqf_p2w1yawqpwxlzoccmc5ditflaq1ghfvb5nh9lokaww_sm4tfigs0trwux2wsjl7nmipj9flmpt08ferhmvjhchdqz3fp2mabwzvjugfuw0zr2oaecapkpcoj5wo5boiepjgjpmr87ok8wiycwct1wwyyafevjgh_hcxmteb5vu_kvag90wiesbeczmycgmfj1oaxwuwbfrycfudascpyh76xega_rhkle4z1lqnhsc4qsju5d5frfaugf_lkzjzrkp83ndlux3_wqkar5kcpt8dnqft4gwsm8sy_tt8xnyljfzrdqkedipfrouizvnhasvimtlkhqli_rjmlbujnhqvrcshds0mdth21mbq6rnqpgg9zsh7mai7dt98v_46f3zjrx2549kha6dxh9zo4_cveo9k0gr6xm73_rdpt_l0_9za_vwrmjns77n_3q9b_h14rspqb_ts79llk_7s13td_rauu2f_vv_53opakbpafb6q481i7cldz6pr_d7qz1lamsnbcvxmxhxjxym5sdiilskfdoesaxlst6bsmmftd_cany7xminjnl2uqphbfggyf0jxg2ykkktgmwjdu4aja6wcih6k2tzjp1rus7pl2vec8a1mgmnthz1ahtalqcbs6xlyml8yhjl2_s4ia7mpku4gwrxwqjiyyn2pqis7_aoy3gaecpgvmfz7ecej8_hgrcuvfzko_ev0u8wyz3lc8jynqmkiha4chhahw_lmqza_20ji_0z_5kbu9n9u3v_seou7_3dnzqc29t3282t99qem2javh300z_b_7_4zbs_tpzfb5qphqs4whqes6_8pphqgdl6r50ijxbjseworeubw0gaokxyijuh7ch2btbr9utmph1j3ifzrm2hq605h4gbe4kz2qlobdzmd_6vf7j_fx6o6dliidpeawszasahgs1arxfcpyx9upqwcb490rmvjr3hx4z72l3tb4cgpeud6jqoxqhwqtevzianjweiqqnhdohcpc1mu7umgpydmkq0adhlejqlnocxutlbydf2bzr6qv_tnxwywsqsz6a3zlq1hwj9_aitvsu2vr1ti5uvjr8fv3jenugwghzi2ion6ttosyzgxcr2cmjbevgets11migahulwrmyaeuore96z_ttgzzbtuu0xvnibzflbqhfacr1jyualckjjttk_ao8aglkxaecizgca1wj4uo3bqlaf5gso5wsjqbtdroqdqkdcwdgtdhwwdhzctabz9wfa_i_mdgqd6kfreh7yn_iedqmnxjduxkl_rrzsji30x45ztykgrbqhfgzpfcayniqutz0beq211fphcqrnql2o_uf_ln5mftunosu7xlkkf_4xmn_5jlv9hqr4bdtjqeqnusnjz7z5kfx_hpzg72ceqjcdzewy2lsudygboqjeu4vrxujnjojr7vhlbloo8cvcgx86ktsb3v46_jofo73hwpdoc_f9eyr4zl93fy9uys36vceb4rvwtxbjcecmkrc3zd7rmczitxhsiwwnmkr8kiqsimipbonrhzpgh_aw7j3wstwaybi3nnvdhddf6exzt2h_blwud_7iu0azh7qogx2oddti_afe6nnooszgr3zwehqntc8y_kyzzhzmpxsn4k3gwvu449kxwiahb84oh405ipodozctnvaganjhkldbwjgmd8idgbbwe8iaxkdbabyqos0ibas4kgxot90gpby8jrif7pnatta1udksymvua6phbkjztvq8lgjgacp3_nqjzob36djsbpq7emqt3nrni9etbeff9runj9r_81g9tuzu9959_tttx5xtvuln_6_fupf9o_cvg5bve3rtjcgxz_kfk_vilqlakcorswbo2azqxeqjg0cgaedf3qssihtfjghesxzadfg8kvxbodcddi_bjjpsafecmihlpfpwdmmh_aoygyugwyggp8x9_gyabeea14owkkthjpbqk7yergenmodfpophqz2ae2e2zdhj_wlvmpppcp6d2z1gy5ghq_gmmukr6f3y6gow5z2vwdvtj2_84auksdkqnvs5jqtxid_cbwuwgo3lw2mpyeecnfsvfd7ejut2t0pwm7ietmt_oxxbt7tdgkbtngzmdbflneh4tmrscajc50dgcuafkabecthhmrnoi_tv5bmzlgjlrxhaujvbgs4xz7glaq8vwrvyctsbzogynd_aduymyotgshqqmloirjstp3cgwpleutvv4ds8w1xapeddqzvaliglhhx3plluaourram8yydllug7ga6xn9hcaidiqzfsvku0ps4s_ggthvw5uibvmq6zn8m_ozzjuha1keetrr6k39otj_m8fdzg2cfnwuxj8m4lvarn4i6ny_iw_g0dmgdupiphgn9pn8blkouoovd8mvmjr85u0nwamqaaiabjrefu8tllirj8evjvwca64ltef_xdwy3d9righmzra_qt0iaxgywgujh6vmwrvwowrsw98qa37gihopsvz10umw0pxvubanchlaxtl3881_33b6i6t66yv5nhhacnzwhqw1kfgrsxknoqjeeemvd2rs_n8rj2tqnyz6hx23hdlcjnbwruqno5rzogxrzr5rgqmxx27cntby4xqjdhyqzwxq6kreephcgzizgkshgxu2or7r6md2fi_gx3uybhatdnu4t7qnauikoygovgcpohdmkpjvpboaoy7rkptkx_h_39jhanabddqpibrgai_gpadhq1vmwbue9j5bl5616no0x6ehhnqyzc5otsf4e6wnpabphxtsetu102lxni88bogzz_6jxlmow3qrsphr0fttub95r5zpj1k7tb_2w_avp_ilj0xtph4frgeb7hkeqxbx_gskqs48nntnroxzzsqh8zbdkzxa9kcqfz5l95qzwgh_bdbibdqjm20qjrfeumdkg62p0gzjwbzq0wvmz1ntaaqjcj_wngki8ckkyngedpyvldhlqe00czg8dcbndiwe8l9aghawerg32nx3ebuabsg0mduveplzpn0pox2cexywmc5wmmeazddrioyy1x0pbfzdbk0hjxpxwm7bhhvhrlhuatoeonctwkfoi8u8tf4l_brwdi2tynk4tpu7u_z8e9_u9wkvxy5aw98sbvsednncbxo2aq3j6ryrjyizxde40q_qzjzxx2cqqanngusjirxtzny5adeyq8t8trsjt2eoum7ul6xrnhwcpojwinwrerocoztqucg7yb4tm_slzm8anydm_glgegzqfi9g89x2za8ckfp38sz9y9bqolheubolvnhk2bpcmjdncaja64o_ukigo41fg5y28ht_iwcx2zkmgxo2dxudtu3wb08z8we_c8obylc8appiw_hql_vhv8ur6boamrw8jeo_x_hhwr34zm_8lty6d2j0nwkwf3_e03pzx_juohaguihmps_trswqks3py8537hq8iaj55wtq6h15zc8vxe79fomhb_dc47zqvxdu4_jheptuamyyfxme6zz5ialxcoeicnvppqiccagv_fyqexs4br3yvxfw8n7c0wmlb6_6_dulftnxh9c3_t7hmjfjbwjzhuhbsj4_wbfdnjtox7y2yygobykygeesmsqlz_s1zyerkeqlslf9ibakaxdqzryw7ylmfpwsaqizfpcajs5tsuxkdhghti0yo4xoyv9gnzb0wfgd5ircbann4_4dmgcwocdkuxaqwai8qf_h3zigpeozmiaoj42ik_68y2_2o_wg0dpkjyhrutnzu6_d4lstv5ip8ihjkemicprombcdq5ixb_xvmqv9lukhy6lzyfkh_vngxsgos0ewqoccflxgziblc2_gafwogua4bggxngh6fr8yf8eb0vsttt9wptdweo3ddhsn4p3qnn_6wbt7_tw8gu_817d52o9wlbbp9_30m7_mn77uc_nf7_5e_mspopwntv90u23f3bahkwqdkhago34c7dwglwp8bsbjh2n_oanrukgfqytl2a2mvodtbrlhtt1uz9lvvvtt295_17fyg_lhhc4ckf9hrvkcd0cwjhk9w_hjmlfcmdzxwt4cbgtkkqmmpifs_f_j5rcmg62hu4dteba1oh9g8oowdr3utzvfh5kjlpscgc40yghnom5iok1mfwor6caid98d_6gywyoaepf87t9_xlhxmbs9e3muzvv9k3dy3t2q27nzdu9tsbqchjbiw0y4iy2mdqhacrpuf8e_obneqtd_sdtw3fp18aivcuzmefhdm_bzdb07js_xk0wejiymq5osgwpsdo_zu2juembox1pn0j34bom67xeo0hpkmc3bo_l6tdfh775lmd2dgzfcajmhst9_j_xh6o3lrlixjlznpyay30jjrvrstziebhqbzdivfdbcqpzxcdm0hy8_anar1ydemzbtjlhchxmr_ik_hikejf1v9g4_she3s4_rni8vzb_r7jsawdvqpsqulrhecdvdl8u_g2qk8raqxrtfiamifqcvl4r2wsxgauacmtkbdi0efbipfjmewwt_e7ozgk7gk3kon9oa7dwpuloagh4a8vy7kyiuh7_2b9vaqcticrto6ntyggp3sbqze2e59lv_3d88ur_i9470ludxxdupqrf34twov3vuldqtmq9033fp3ffi5f58g34hmock1d1jq0sxcg_j5gtpqq8xoxuqi6pigd6iunm48yjjep4xq5fjgvmjrwkzhwcr8gnnwgf4zvdmx1l7lwuxg64jipguopb8097oywbeu0xwfu7lxuc0di9nm69i_qauirawteev37kxrtm5nragu4bwgszhzieu3fjufjaeeihllrgkgy0k15u2apjmm7c5ifqomdn_v0hfacv2kcaceqcirmxw8gbscrxqtknczdo2cp1md3z4fqh6avsxlrxpjp1pfg24faf7dt98_fgzxdejgsf71yt_fe_s9tvvy3w3hs_sf_4p2_vu_a7_9w_bzy8c7qatkmgtdw6oouinqtyryradwrq5ssp9zg66v3_hx8zdnirgyuudg6xvjkqbkx7mborpaabriaefn8_tjmy6_6oces1yxkp90uybowgy1aaaxhfsrahh2kdz4k681pd6x_ezwcm4hffpwrkvqamqywgughxmizge0aaohkp3aebij_akoiv5jz9k96kbgcjl_ksbg4mdwzvjx1oaldorjjaa4wcv4bqloolqsdrkk_2mlibortlw_cudyezxojqbvmcctalm_ja2oaqqwploomrd_4jq6uu56bsnjx9ucflpzgpmm2hhjcismarr5m6xbdc0qct_nyzlfr_b_crwdeidbmi7u_sasg5qjguikmtelbubps_yqe1wxlfzfq0qmyphsxjbmubv2tos52xohwjmj2ipen4z_4xexozxapj3cskdtfokysggjz2qfqgjdnowccehmpszl_qem7fr8fjqaom_ls8vru0auby4aiqpxwt5oys2id5j_m3x9sdrja6_8ln_uaqd_pgs9n5ifpgzepktmp6uvnuwonsrojrkem9rqhjv_ed6t81q_1w_10eep42vd9pph8quf57npxh0cushh_up7_pk_wowpbv7e3tx_e70_rvfcqecnedjs_ufgw2w_ftvgpy738w1_q_99fcm_t6g_63q_gvlzzfpviiaaxkqmxllyrgrmuxwsh_vqu_r4lq4qq_5donhl_dcqguxobqvnew6u6gdup7nupk51elszvonqmoecmynhlsj52cmx2hy2bfrdwdkvjullfrqjmhphh3w2mj9wv7ctampumi3an_yveypkjawx35t_eh36vul2hwmr5sm_jnnewvtvaargkqjj_qyu0kisrmkl_yxfk61gwv4yt_kwfsehtuc0qqyk4odyw_gcth4uhwzbu0p6c_hburdkbg5iyaa2r83byn242rq7mzmukpnps9ub9r282mlsftdro6vyvzzjvfa_32548_bj_9_s_bv_7p_2h_uhze7gjsf03djbcqrhz7phxod0svzqdf3kuywuiz7udz4em2it_q5jczfpbzedtq_zvhldlqadqbtq8hzx5gx8mhivbdhvo4tod3wws64axhzsjbdtxftaevh09_wfzezlutdkgsug_heglgapfipjojoaudycdxsj8ogvsmi8z3uzumcob3xhfgowij3qj9q54pq_jdmoy0p_5mj5mjb51abx5cdo1o3fmj_w0w5bmyudkidl89ysdpj3mqdxfxfyjluwygz_rzpnedxquzqklrizkjg8nfwtwydlbadzpjanashbslaxwiv9sf0vyrk0id5no0qiwu3xfg2ptmr8kbyrcjw2fvfyruzttqyyybi_ndj8je_gm7bd12cqki4gbacwlchd_rrsikmtcia8tkfeek40n49kdmwk7k3i2xwhoevsqaqnorf1mrrjf_lvei7wpmcfdfe9m7dvflvyzhaqahx7tp7mvfxewbvsp0yc_kl_7lnfpes4wrwvc_vv6_hmglbf3mh_vr3qpydmrjis8_htklarduqgdd9evk3amxqcnnqny2ctazyjgoxrxxvn2xyemtzrvx0zgcq9tzqcmn374mfrcnfb3y8kogvaln5d8a7aiupne63lhuw7g31n49yy87phdb9wky8uii8v3mo_l9y_7aseqzdzjeh_w0ot_810pn_ky374mjxyzcv7qe_okpoog7vngylgsnqstkayj0bhpfdjxugntq5iwydrhdrqac8nxo6dpc6q_5_6uz2cyb68ehu41rdtamg5m4o8pciiioa52aooi1yfod_zfsjbdhlshwibmbuyzakwcgr7jn1eqdlqz_ndwxylbazxzmb1hxgtwfecggqugiloya5edppmfe2oowelymeplwci7o7q6xpbcmlojh3ljhpipa35ky6qzhhgcoee43jlkbi3oxkjjuqg4cws4mxp51jkyvidbttvuyak8brooezgf27c9a7u7f5qgak5oyqcfd9_5l_32ybvts8_37x_9_gft_5_qu9_zcnrhatkerabtdrnp6udjzdd4zoorx4ifeykgklgkzj_e22tf_nr_rat_ducftdkbdqni1z73anu4lrscghqhmacparnswyelefmtrawhcdewszew9zfk07np5z3eczw9zfljct_wc_wt3uld4u7bg6nrugyh5j53at_x_wux1aduclfknabfp63r6cdjt2hqcra9l4cxkejvkjsaphi_fj5hfxrfh_tatfamha0hirmjy4arkfhmmbsc6p4nxd6lce_8wmyg7_hlkjle0ckgztt5myaphrwudgrnmjwoabpmxaz8bjxhliztrjyuqakfp2oomigmiimargfcwjrxn3tlczypmhfpkwkeoqedcqnzm_1n7cxwrcjeck8kreb60_entp44zy81ayfjk8fhmfytzzrocwyjm3zna68hzhdi2pe6hlxm4am8kitdg2fz0vxzkyioe9sqxmjlwrjlwsv47ohenly8k6xczlstbe4xwhjnarizjn2uzekf8qzzkafjqsgg6s_hq1he1obhvonxa2ocbrwppongiwzfdi7jh6g8d2mn8r6ka9awmwti96q4arxm9kooryckph93y9t92tctjwmjaovd86yyweutrvarmyju1n49_vnylvotgxc77geto3mpld7699hvv16v9ik8vnwfp1wo9ly_b_xhk_2d9h40avsll8d42p_wiyf5czmjx777yijxlljt6mphwdbnxbxod5ino7khc6tu7ifstkvz7lj2siihz30psdn9d00flxi75zcqtu66j8_cxx8behgtzosjpc7zyqlvyrem0_kawcchiauk3m2q6ing5w6b32fonzlhpmirt132zdrsnb_uvumtqof9inqigcyycs9lm3nukremqy1qztagqa6nf2idojgaotmo2nem9_u7_j6zniuqahifkbto8utfxuc5my_uijajmfhecaacppgvor0kzbz2nmo1efhceg2aa1jn2a2gzs9my_axt563n_z0p9spfviz9qepzw2fpzzq6xlsnty_y_i8zwq4tnbcwek70kmhjchzrtabcf5mastju10_adpzou0ox3zvww4cjhfjhzifyljc2dkfjhvbeby8bswaulo2wozpzihbkfgpbq7ncq2w7cn6pt2ub_t7ia9pvp3d_tggfd_0py0wbvx_modrzkjjbtdyg4gnoq0yt84a4swodt3uzilwep_a_zadl809e5ph5jkto8w8zkagpanguxafsee_6iqxuy6g46czcd8ntgdohrmy6f_qpi3qimfjdlacgkpekhpoefducxco10mw3b1zflaog1wcuea8x_opcae9nut7fg8i6tbtwm9ckvzricpz3ssjlhc0oq3phi2nirrzo3jggbo0narurpbagq5n7tbfwdhoeelusvaf2iuixomzdl6uwhm5kubhfckguahrge2pgqpqbfx_t0fkwzgz_rcbdpjci5525n4kwvfj3gehmeliv8oc8upgijjjxfdnqopb4tfxx5cdjfm_kcjsi32vkdnj08b8laapq_9rk0w_6jrnncu53h1kkkc3erze5nrwkeglqkrhtlgzvbspivswkfv2lbzyqahgyzukb667b_bjaugyasnq1_m306wvnfbx_ue4146xtuos7_k5_evr3zv7sqs9j7xz727e8dgjftnrpf_bh_p4rwxf5tq_i7nfjbvphgunv9_8hxflmdwqqqpu3rc6a7xnqnzl3ypkxh0kaov_it6_wi0vagfpqlrcwf14rulk92lr3qdfxigmxqbupwr13gsaszwucijmrkfo8aggz2uz8_syvezaogkickhacadmbkrpaatl43jjdfcjwyk2qmcrn3z_frgolvabzi3v6nt0w5f9nfxgvllbzxglqrirljatysm7ybzht6zcc9ayeiqxcunv_cx9p59z73cemenbhsdif7jq7ak_neoxjecg435pjbbaxigla7np_v2s3tow1f3v998pv2bz_4uxv_189do5z8dna6uxksh1szvrlce26cjbwyry90zjiz8x8gc1xgy0eeoeyfzvphlvcxwu8akdxdtoyggwyis3pbblewt9rponndnbygkxgyfux4nq4twywag3t_nzixk522bpawfsxwuvhhj3jl0fphzblxgkidsksmyz4sfoiiinaisd9gazm5ionh2dvhpfsalmab_uazqv_oux1_pisix5xdwcecgakmpwgh3wmaetinkbf1ygyovty522bs0l4t19fqoakowes9kl8astwmtah_ggldecibnda_cd0ixahhhruhid_pcqx8hs4584k6srazb1i0jmjgfc_ozfla3ehatscjtqudieapud_60wztxhik3qa0hrlw4zxr7nfkanvmtde9mqbqotcnyuakaiif3oawivmdd3ly0d42ewbu7gvom4rxphewzm0kuqrzjawmnk61ccl_cu2qg6hoxwjbnsxkayuzhpas_vip_snbnubobqrp6oetzmporzcdsqnslj_ndhonozcg1kaeejbgtpixwqgonq48zaseodh6qsfzahnrgr76qcf_gbji2tt6lsans2_kwyy_89kj6bchnrtjk308rikg33h9zws_o4looofxr976z_nbqonlvn5on0xzcydq6_0mxp47jf_8q3_8ur6h3p_6t_2zb8obs5awpsclgjgtugq1t5ryusm1yos9hbmhdd_vhpg3zqdlnnimshzt6y2_cv8ribgtxony_w7q1n4zswvzuod2iazgozqtqccytcrkf_g9bqwbu2_goc4v_rapvwccumfycfpn_ze2lokrodxscrsqjvdkrznh0tqpiipxwlgnf3yfnavjygjornpmv4hkgdu7z4mmujut4aswnasmvgk2abnyzlvjyyzwqi4c3jhsq0t5_cgfzodsvdgn7lam08c8gspwdppbpun1cdxm0mkdoui2hg6tfo2swyvd9hd_v8_fh79w8_brus3e1au316i_bhjtqc4ovbizrmygu4bmixm_2vmpmydiqeatzwgzlx35e8ndn25uih_detkdlfanjsjkjco0p_f8wdaevabir16wlazoet0t_nwzlhlowpnmr9e3vb1uufdlslb9tb7qfpjbdjnivhhwitxhxw6raq2ih0qomeskerqa4cnafiu_fb7srjfm48dk3kar_rxqrhmhaaljwlmefjuarjegf7nggqsytoh_anquro_ibgehr8czambblgwmdfxh1aqwqfx3no7e4ifkgbobpwsdabiuyijrrah8nj4bxmixmetyipcij3tvp40jwggzxbg07qqdvz_jn9rcogb0yco9nudqgerxpn5newgrsyyrpet8mkiwlscs1sgxmijrbcnnrobtdsewvin1z7aswuc3taslpc8iusxouw5bffzmpaor9yodk_mtesnunsvwp2iljadgbj0dwjjy_qvkc2isw1weku338lnpj_0ay3fu53rubcvlfawnow_pi0_xp9yqqmiz5rnzkk1nryrdywxadgdjypd6wl3moaacwllpdmonsy8dtay7whtclkw2t6bojddvtdxpr3_fakt73wpvakwhhuh_ghz3crrtapffpdle88w3fstmgi7irk61k_otuxmtaudm5j8sv3_rdaf6rgrv4mdqrkvx3uunkq2t7b_acz9ax3ha98hkj6e2_v5ttqmgiy3rpuxi615ivgjnp24kbryorybwmtbqh3_rwoqfcch5ty5b_mh39cn6va274_6n_uxonrtepy7_1hvsv3hnuuyb1rm8xx2xznaw4mbladb003_fgwt6f3zj_7cfd3nxce8of3wy47pxbjptfajz9jaasod61qb5_jvpyubsmg1b9tftprx5p6jecqavznmoinwqppd01fojtfgrk4zzix5cpudheuqidrhexjmsrufk21esufwndagmrt5mjirpa8htidxyrpfga0xedyp_5rqjaexmtkcszoeo7zms3w54fmwuyhmds_r5u1v_rp_htgbxwxk4kdlqym_2ldv_itohbktsnf5tdob8nmexo26gdnod22clejm25etj2p2n74hcftv_r_ux9u8_ugz0zvziahbjm4jrf9xsnnhz9ljc3leyi4hxf1hp7ak1tscbwznv52jyandrgbwj4ycqms_njgft6ebwwdmsbxp69ms3qf8_mqlkkiocqqmrodilkgtaxrlsjpu9dk_blzatwmgcla27m2aja8jahlualqtskh2g1mougntjhojhxmc34twgivhnhjzstbven9f0mv9ubtpgj6vs_1c0xfozvsdh1fij8khnu3m_d1pey3toctacrc_rr526bnzy9llhqntj8xdae0xk1zbyecdueez44ggnl3gmrbhdibk6tzaan3yzqxzfh1kev7e3krr2m4gqsmnnxsiakvdkltriprtlfwgdvoufmq5ygwecc8wcesojycftmqinra23ccfyai7eejztpxpi_vlv1kscelgeqnmdkaiuwlk7skte1l_vgtmktxdnm3aqppxkynoyyqia4awispj7uezzh7gp4iowlskv_mhqutri9dxdtxvuelmxchdntfca395ls7fjjhpviqc6gy_wlqximvzdi3ukgnlv_qt7fb4s3heq0xxbp5ox97db0ub1scavvbot1mvpeznt56nf_brgcsymzfmdxkp5uvl_9z9lx8ydzsttbv2zzypbuboyxtzggqpq4dy2ngwwyj5ch8a0fuab9cpxiiuceylgeetuxbhydmbjtp3ukftvcakbej6bpezmdtzhnq7aihwsgohjcuhfwfldijendxfafcbh88qo1imvvbbywffggmod50cbpfrcovowt_wqyf_ctxee2xrvb90_v5hmqxlxa7ahp7qq3cyvn90l9zvobfpigt6bvv_xuxbdtd1lnj2e_5h77xpne8_t2kb2il5lukcapyt5w5mmkymk1x7lt0yahqzbz_vkqthe9msj2qgl3rql4lfb2yzzxprngmdjhp7g4r6rqkfmjii0bkz6eiyp17cyiecav9yq6fkdcoxxoyha9_bzxtpqqvk2bgjbpxvlnsct2oag7cq8laoe_fkce1s_y13qnnnwmwx5tbnc4rskvgbpfxvokcrombyjfyzzaolfhbc17pdfl1odiapym0dtzpxwf_kolairz87zncfydrntseiptw4eanyyq40oymqi0tno1bvnyftfuenhu7z5rw47bzvxwncuj8g7fds83_m7chtbt02fh9vmzbbt973tt2xbtx_71h_3_bcftj9_if4mph7na3njyr_j0ujuzaq4xwgx0jyxjsokrv3wiljrknbqga07vpxwvar3r5ja_2aovtvxja9ncnkst6f2dd71zglwbu4ln7xj7ia4iwybnd_r6as94owphdwokes4rj_083lvpt_v1cwqxtxd_fkwtmlq1fyienywadh_tmaspeh4rug4ikwys6upopna1vltgk7pd_rwvkahpdmunewfjgltcof14b8u_5okc2quyx7uabyq5rgbzqccvomquly22wlvdgccifccvtzz_gm2apt3zrdubatpmpaicszscs0o2ozyizh8hncndsvplf_c82errzx2azlmn_isqy10di7b4zrew_gqkxek9cekwq84nbwi6hyfos0jg14v2j3e0iwt4pgw09zcvppc53g5a3ayv6qbbuiw5pnmd8fn_3hozr268xddobhe9mvij5_jrb7pwawioozeqlhhyczirum7pfx8xsh_ncxkidqflwztlve8wh5q1nmutrvnpthwsrwaqo1azlidrwhbrmc1v0f3mlkbiybqtb_ziwy1wjuqm3kad9dhhpvwzs_0memotltmfzggk5rbba6nle6hwtrg0b88yez6htvzlazkqeyutiajpqj9bdzu5psm07zdv_vn0h2k_uj_fez121igx54mr3xyl9fqqwci89mxvgtlapjtmhfo4oxdi8v5xl1t_c4thcgdhwawojafbt_u98t8h_flon2bl4yq5b4mdnzedlc_tb1vuocys_w9kp9nz3zv33q_xvxcg_7xdb2_j_8xad2_a_3tuvkh_ufsjofxxahh8wt7udyuzrprgomn_rtigqd7xyazhsgqirocbq71qhwfzidjfsnosy5vd4bcckkoq5fgyjlywq722aayx2y0sraaagaeleqvrxbqwx3k1swxwpvkaugh8eoryam67kzueo_yqdrmcc8b1gtgaez85rzf5vo_mgiaizthwuaylgoacdyu1usln9yzdjgfhf8nuidufnghcawhy_bppzqk1komrzjbzintyjeoxipv1grhsmrkognq851hc_mqswapddbgau0w1oz6tv2z5_0tbp7tr9zmih47r9_nm2_es3p23_8f4h7fcfbdp2ao3janpqss0orfbe6wxtvsxtgqmqptmsbjuqtkh9pt8iq9qlmh1tb2my8knenmgi8kpqscmdvj5jpob_bpc5dihmig4abncgoug4limnprwy0p5mm8o_z2tfhfzge6zncpxlg6ayj8j_gdkpfx78ekajdq347cc8paiw1eoefo6winmxj127cuibfm5zkthpzxneto4azh3msif6koapmmq1qmeub8bodakxkbcfftj4wcdj3xivaeyjerq7u0uulyakhocdk_t6yvodlq_bxdsfh5sc9l3xndk7es4tazw7ndogk7maqv0q59tjek8yn2ofygmvmslx23mgtpfcuycsq3acayfsgmo_mgc0qjg5mpbim_aisdgah_szx_qbzobpqkfwhtf_gpacb8chm0s9xoryeziphh5apkh4kfh1nz31woemxuimxavgykjp2ofb1qalnjeu5_bwoalosm4p_vorluaadgo9ibonmitaczzmwsa0ahixldztlg0kkoqow3hnjtp2_12j_1bzh3ekpg8hnr2hiaotdofdo6jik_vyr3goyms5glnp_voaaszqpze_tviy1f7kdf2tdfk6ozla5prma_4vedjfb_uig9jydjy2lzoo_zrvq_nrvv7_js_2ef6xmy8uj_h6aexx4rvyqo2nxjvbhiboc_rnp1tjt68tg_v62tpnn7eg0x06gt5_fcehb1duy8ldaxpgi4pzia_w798a_hr_4nucf_5lvd8uicjsloxybkyoko5ge7aow7ea0rkd40b6cjgffmou8jpyxwhsktj4nerjetapvrn52hat3_d5nmk_4imvoxopuijjak4cmzexp3ayojafzwemgst5sybnai4awqiaxxwlc08et5w7azmmmaooecgx6yfg_a8_iyhsymd23g3adnoxpb_ehynkglfnq5stlmzefb4f2kfppm3pn5v2ybpn7fd_np7hz_8ufv0rrx7gxnjyoobjkglqchcrvhx45wts7ropezyrwdp8yzwyuzzowdjy_2wgebi887saht6kky4yk4plbsos5gyybtsknzn88ty6ophiwacvdc3caalfhdg2nkyev_amtrdllo2rjy1as32f8bgphk55o47cdqqmgkuan7vtqngpmaj2akr1uygd4rv93okzdioatrmhtnqtszutrn0oehbae_0gjgf7223ali2_jhhzkky3y4xfkfrdrf_xhda7h3gwas_m8wlz0phaefnfhcmzxrrm_yyvsjm0ylzo38n9fs5mdj5p38a8na85di42k3uoieoomeliy9jib3b0tobijjhycwjsayemayrf4vgv_nvrctofdbkpdfw00fys_b91pa8qia1zydryjyuo6glyalopw2oqvngsqdoz3dvybshoho9ytd4vvokmxvv71o_yakawqdp2mbthweumy_gj8fy9juutwyb8mvaigxdffndma4fx3ksneofjmw_g46ipayseqq0bi2cp3kqiwk9nzoiw4aafbn_nzart8wzry_tormnxvf6sd35s4w9ypg418da5ssv7m2yxql83pgvxs638wmitfju36wdfvzhsvty7w9w6zdb8jjg8g_qifiqhuuoby2nu_hqqiydgiw3h9lxjzdmeb1xcnq_wlimdyuu8vqla4_hjo_opue4v5irjx7fy1xwdx8dthdnzzacc9vkrcbmqefygenri31tfdosugu7x_2tszxzrk9r2sf1bawzuwgu00v2j_tpfgl2cpqdxowcwxbbfdv_fylz2tk_mzotayqjl4_t0wgpvfdrglv32tsou53bdhs2m7zetvstutvn0yv8fayyd05ae6t9sl203796aft408_bb_7w0ftpz_vfvweuxm73dwjyob_0fbtdls1ry42e7wkwiwyjwvy38c_mr0gj1coy_ga6gi_ygbjaloeyiqwweemhw_mvsqicoufogdl8jxodpulzwtch_ahanxjb_w8zlv1esg3if8gmdwzgsebgmgit_n0tiezrai4refcyfx0waq_t5ppehiaarfqdqlhnegvqbosvbw2gwd6mef9ie5si4agu0nnbzbncliklgz4yj4nvxcualiadx90evg6_zmrqddbhkuwpm8i_lvtrhmd97s2naix43trv24nnlpwifgqj9mywq_bphh3mcmizuytt1a3ehjiuygr_aineq0twtxxu8iyibf_etnbtbabvmlzigmp5tjuu0ayvpcqpvrsgh46bomerrnrhpv4kpxepsporgkp9bgasjeohctikctwbwllthekzj2uvkqjkxljqistyzaifqmi0canlycpvlmi56ntryii3m3mek0bav9ze5a6jeirm4aqws4jpscvkhvjjakrgpdsivzgxmgy7myltuwdnhufz3tly_hdk_fg0at_sa8opbkadrxxjsf4x3mme0qonad9yg0nd8kookmhgj444sb5bx9z5z0xxrngwpcq7e9a6g8vywsxlpmw3mzpvv_oeh282f_x9fwpusv_2bvt7n4zsu95sprwtdlzapi6wx5ilrkltvlwxjjh0onqjbfkmzgydhpm_yagi3wie3kntsre8wwyyyqiv7dfg37lfgelydaggwip6l4czkqn4bdwoq_91ounim8sdqllpza5ozbk1m79r8kx75pc46hejqadwg7cd_h4aoftvftboh2mby_epzlfcu8dmvooq1omcybokedivxqsqgfhfazizcnyar60my_5rn37bikmdjzta8gfmlntdg3b3bb_597no3mwp0tnlyrnf7nul7a797pnp27_op2m9_sf3542fto_et3zk1dpftfapgijr03uzlnliltdtthab6ykmfwzqmicmjffzql_oaf6anzno2u3bjzixz1otv409iv4qwk7_fuzmoaofkvwoay0zggdgtlqqpghkwoewo_gjn1su2xbojc9bheccxmwakhiwqtjgnevtmovqwmu9jex2o6r_qncecntjpizlxciioihoixcynirgiaba4okhcyuqkajf2papqebsaan0dodivej5tq_u6x3mggdyqzc5ba8abgp_tz543dgmfk_m0jm_wda1tf0q3hvxqynssw2_ilqr3sljrgrgufelly0v_ugyhskf2gznpnetwyh12kmkzfkgv_huwwgx_8e_duxy3u3ndoq9yauk7yoi52slyeiyafmasl_inqicrm_fe3rnwmexfs9a342ekfloy8sywdy5zvknadsxugmkaz1nrjakgbr529ct0vavbdzqsnzmhksya2puc0cac_qkl4rorfxpjwrnpzpozkddelnplo5_anniwhmpgnfwt8ybw4n5ab8k2r_y1wkl5xbms3lzmr_kbns55vyyuwocc5_jz_n7lsx1_i38uapkosbumul9gh_ull977_en7_wzf_fa_9psowi6_vnlbe_fbf6qz1a23pthj8x1rgvvlgnkjoupm7jzx5opjyncev6bmfjjcc6ahbov8ivzvzcnmvh_ud32601wfp07lfbcuvarejwzypjrasnxkzkozvrwzqqm0rm3ktwjdajesw_ukzhae2qbfzxgcakn48w945hgdalijmp7xcbcoxkq2em28s6oy9dkpfwd6xpghhiwiqtyroamaxzycg8q0ibrijmqyo4w0o0x7jeatqmnuhjdp6cz3d0ywhxybi5omgebu4qaxknrn2ixv2x_jf2k_d_2f7nz3_rfvmhoifrflr2e7tsk_hy9kmiyj7o5_3m9kyaun9udd5llsjkomoorgwtdxo5xs0_hppoe4qsiciwihia1wg4zjjyqxbocf2da2dwpcvhhhm7mobsjxfqmoulgh1h6hpb7oc27mhjc1ktz46zvd3dyduou33bbg5tssdabg1yaix5ihqg1atmiukthbt95xdpkvfezy0g2_cljf8s3u_l5jkstsgfel7cdifx_sgnmoqt8hxj8clhwn01ge9nmtfbrenpmq1kgfk0cfyxc2_ighwjpyavdsrmna3mckjohi0qsk1vocupc77gldoymdnvpiuz8zp0g7qlclwno04l1kkuyeanae3aq99s388xii0jhcshb7cbowcohn5inukdtlc7cib8imbbdc2e_cb36r45jdwriv4i_ahduh3mmkk2ndeewmm_yjped91vlwpgzdc2j_38purdjrpfbhyhgo4vjpuc8ib_ngxpamxpbjjxqykjkf4xxgecw79gzgzz2ctawolxutipbv9ajhpxqxdajjoookjd2anbai4gqo3ynzv_mghlcssezwlrenc3dd0ppf_ul_lyf7snw9ooidnnkgn_s5br45ef4iwp8itx_vfdfsv9gsv8d1dbxibznkbbvgw_cqncmwiunj1yeqfgb1onxsepsbd3pgo7vh1ejebk6artqa0maxlf5o_x8ecjxedzuz7fu5z1i_xbg0bnytcfclstkwu_7mvsrczt2h4dc5n2udfdaxklawb5nphk0hwaenzplnlseyccwkljd6talzg0ce4xx445xddkoh4jeeuoyw_tp7ztumkmhei08qzgcnkb4dc3fwmf1bvo_ysp5yxsxmwtgw5vsvndtzxx7bbnpfdps7m_6ednuz5rjwalbggnauma4ijfv7bfvlrz5op_zpz9uhnxzbjuitsws3t5wkvgyl2dl8ne18akvjrk0ns7y_e9andqccnifitevzqhkgwlbbilzhwoe5z7ly_ocyzddo_unlaadlppzflqpvwoy8cah42qs4jflnxjynyy36nvxrqxkcmysfit4zqbrffjnoeh5jmhpa7lodmtfn7khpdfczbzbctjcblnqbdy_kdaruuxackxgg8mz4f59eeybr_sa_qgkjtuamzjsnikg2undmgyhnmcmkbmxhfecdqi4i1jtnwt0bti1ducnk7pjtnienlida2ytyuuk3coxfwxoxmlyz9ik2kqpgrbdbrbkg0l5tj3_hrgmmfo8cgegncgnnoqbb12bwkcrrjpn9nncwv2tr20yyewv00ycpdticzou4d5gmvzbz0kmgwnooszxr01inme6l6mz7zsx0y_ex0xyq0rkw7iwdrzjirhel4j4j5k8655x4h7a7xnmtze9yomym1mr1kmmytml0lh9oaga6btmvwxurumhoyfcugpt0fsokwfdub9z3meuc1muq4prbwazmaguktxlouke7yomxefjwcbrwtvh0wbrv55spykjkryeky_s3_r7kwenpyxa33vx6f05weayuapf_a4z_719ueg48kvx8i_8zmfyi491om0l5qsijcf8wgadafrjit5j1hmvkrfanifxrwo9r8vcahzfn_evt7pdxnnqrlpzen2kayv3l5v_84nfkzc35xsjsrhzia1nmyol4lra8_zqqlo_nwfbuccdpua4xp_opzysrwlp8zztihrezqsbbqcc0n0yuq7adiqya2nde1gws_zzlioxyafxlgiw2py3npe0c4ddq_ezvcmydu47nji8ak5dfa0bfd3q_v1b37ffvvbfxqyv_99qqwbieq06d31o_3jetooobufnu242apeibrfow9et3ztjs8nhjrpm2pzbl1_e0qwavdiqyiwcrw9trwregbhbknqwzmss39wswjo9s0gwstddgwptdrajoayfebetwu0ojiwkt9lqhnyaqkccnrqebnho3ns7z31ysm0aremrd0eghoqsajoajeaiiabdo28lg8fo_ddnv4c9hg5mrsb9a195nrs7l2uuzjtyo4ubvqtqcqcaoaoezbqcgwasj_6dnvzuaajgdpcqeaelw3rpvrf_fmklxtowzzwvfqte74pfqfeidkbm0yixvysphdzxwkh3dkmkyf4mem0nnf3wwucivloo2hdaaa0m0s4gxj6r5_jp0n9zlrmge7d5dzbqmge6weobdhcap6mcyvxxtuys4o0afittqmawcdfymjy1rrizr6e653fxkkafuaazghqx7fwdlzv7rtuoiqu13dekhqxngrc6vs5jwkxmamygiypdrcobgzg5eybjc7ja0tleni5wlcaivpqgo5meem6uyuk0zg5b0t_5mganvbssh7vbktud_nwo52g9kjx2wqxhixtilqzri4rb7t3mo_szwea4ss4bcm8eml0ihe_lnb5ehzj_6nqudojmyhs7ufdowzvxy89pb6qnprmgf9w_ww9dqod41_9aqedhxiel6fyotszpbrsjhgtj2n_v9xxf_qqxoqphf_s_zchh37qsa_axi_lo2q4ht798jt1zm77i5cgpyjr4wp_vn_6odup_ysrj26gxianc0pavnh5hju7roqa6nxpqueqsvhrr4lvgox0v2_h5cxih5i2iw9xjivpwyay6pyfoeiewmprhav3dhu8z_a9tcmmgumd4bhtgahyda6zccpth3mssmfefbougwtqv6uvqiey4tgiuez7rahksk_vw_nco9mws8nwanusyp3izkumhellcjvtzg6jgy_nd08ju6qzh4eq6tg_gjjcqmtg7ph5si3yzs_m8qlwf8k6rccihqpq4abe2krfmjp2h13b6qr8pxmwwgo9wltnmdgn73zvpqhpp4ro78_t82eftw_e_7vr9el60u53x_z_tf_3u7_hlbkyuhawczc7l_kobwxewcpeatojggherlyrnahzicr_9g4yss3xupztse25aycusnxxtppxjnfyoggwux94dc2fhutge0qglrf2iczm2zh9qa0gmeheboy3z7u26n_ant74e2y47reof8o5saayqggrdv_wranj59vxbgkdu5pkad6bqnc2nzbv_q_ltwkxbyb3oljwzhd_xwbbqpzgancjprpmitecl0qd1gwrnaqek6iybqpif_mxasjtq3jk9spbxls1diubrvn2vayu4k5x7pfzmtqicosurckfxv6hrudmzew8rk39yqyi5_ljnvodeiakv_aal1lpwjydicwqeyi8bpi_nf6qagqcygz27ajvnowykh8bdxcjkrqxljoay9tjhbwduyscgu0yiazkm_5q9ofpgdfqbrece_4awdh5d4knve0ktvrz7bqc4vyctwquahwawpyu3zldyidnbvu2yu24z6xmwwdrhax_zikm92k_9kijkhzcmmt44asgankvyaimqspivndpxbo3kjqgtahxk6_ide0lbma_5g1xnn8cyovc0gqzvkp49nwdczjmu4fd_spjbj_3xvnuayigj7jw_nrdf_5rsn_qqvvz1jx4rgv2p5x3t_q_rrz7zpt37p2_bokesob1vd3ub2ojv5agyg2zc1b81we8ni7grp_noxh_siauqa2ovagwxv2cyis0upih5_orzkzndi2wvq6fwmlqoxe9wwrcgihkqvjqdoocr1lkoymyltd9e5xzqlufbnfc_gqkamhpq0vzvuz12xywip14tliqnhnetqcaq9tg86j4hamu98no08tqfj0numza1lqbewoadrfpw1rswtzsddsbpuod0icmsbzgnhnj_3jvmgq50krdw_v2_8nh7f7upmziepq0g0dd8dzwaa1cksy4eapa8ppixjjrwngfdgqs4f_l7ru0mo7ompkttglofeame4qt7tkqa1w8joelfkloieidv0bysqptc7ncojommhpeybqnggtc3en7ec7h4uauzkegsafernon3s7cj9d3oibkzzusbdyykw6cbrwosbmezll_a6lp0ygot5gctpiaqkeadecgucxk2xt6dhildkycjnvduchuy8uk4jmtbsylaeyhs0_zrldhulqa6ybszl3c0shq5gkhoevkmcimtz2gm5ojothmo5azvhpsdkozi83wrmimghg_h5_hs_zklbiyyuedscgokf7bfzpypwmtdnm8hj9qq_9jt1gkp38ibcw3zfjwkrbkru22dqlcssmq_yifoc5fzfxm0dggqqvtq1ncuzbmlaliuaty4quua3p8r_19mudgzqb0jxipnwaymzvsfkk545ewzmfbqzgubeggktbovazzjuqriqur2la3cg_4bjuegbzaff6l8ds5tpdn1fp2sqinan31rjd_kktk0rse_bmosa_hhlfb3c0yn1crqzxfejmxngbp_esezv7zy_9_tv63un58cgpl9_w9v9trdlondlapxfaddlwuwmqp5dgwcfxw6iujhjpzmgfj1_bymgutmk_gpih_nayybxbgzkfnxoipajoa6lskboav7ujbhj6kghnegdkw0rq_5gavtlu9lj1ot6xi8ektdg2mvffaaxc1pfmrfnddty7jli_yfjpyxfjqxfvntgcjp0leie7f7hwulfimwij54v16zdz4dfbgpezah30y7sbbeamlj4gxr_gbyuyuj7v3nrnps7m7nyejoooadhko0djxsz_8dectnebj_393_1u0byykwjjm0zj8b20dj2kksfrngzxdf9zqrof9izcujqlpln6sgttfb0hlqizxzxd3gxqkonljxrnj_ecqz_ark5noam7wv_kovjxzss555bxfgoheyph6e2i5owapzsp_f7uqghrckleqqomwclnhphccxx67a8wfssv7gtvnnbgc50gayb_gy0gtmfggygk3pjezmhrbhjjhccocf5tegmimcm9t9kzy1mrh8h7daut2jhopxszqrl47bcfh0awjhskomy9gd0spnh6jc8ezktpxldhhziyqlihbtbh9yeqpimi5rrfpkrfszbnusi_rhwxrsgwoym8ylswsv84rockygymmht9cfion1ijqhivwyevcdm9t8pkc0csh9yfnwaaki95oergcuwyx6b7mfoe7nfyebapdifqcki4m1wgv50momotgtg_fzc86ljagxopzjxmisoqcnxfceza8ybmezmydd28co6gcc4p_vanu0gwhetdmznb7_b0bl9lznzsenchl9kpsf6tdpnkwvarne1p92hwhzgmu4pn9sl_xls_wvmi_r5659hv1exj_vixncp4wsbzaimbx_vltpid35yiksd_kbf3jlbrkyyrv21rwvhjgpycor7_pdrm683p2wj79wxs5e_gtzes3_507h9frx5h4_fy099d_wrjibj_ggeyqxc785ynygrvagb3hx8jbt9fglmrfvd98krnxh1yuxb0hgx005anam8uv_fb57v3_n_u7fofuatkxifram6woeaga27ucqdsrp5uygfcipemks5dqxfbqh_d_gjeq_zmu0u_llgpx20iaed9encon9juozmlnyat6ipcnzqylyktfvf2hqpfdwqofqjoobbs_n7e6_3d193jgt28dzydlewwbmmgx7jdkeanyyx7dn2137zycfq_l5z7fo6zmopiu2fbfpc0bicyettp0cl9hqhmuhh3bpfcuu8waonatw5ler85qfynwg_ny94owlbdrjajmezbgcyexzbkgzvgrrafzmb2zmgwg5mdw1u1sz5mwpog_c4qga7cr1ccz_pkvs4gb8gekagucq4tseqh76qlvaknmfnq38qktvknifwpuohdlzgi11hqw9uncdrok6gyw1h1y5gipot3qexafwitifacmmwnizxohpwowdnuyyrg34rbf9tl6yb4jym9abjwwov_h_cwyxtz6dttdfpf5ow9qqkgadd4fmp1newt9_lw0lbjbol6edgw6ihxd8nruh1x0lzlqie00hffyccj_kjyajnf9cm1zw6aj6g38vyg7v_v4xdsn80wqxhhw_3kvrmr3htriycxch3ddzej9gcufv1ff60xkft7gsppkga5ryqxzrmpxgtfqzlq_ofjpzt6175lp0jscnjrweb9f0shu0lzn1pbmonjepu9obefto0wzbsia1oz4y_qmpmpwn7hmbg_owhtdrvr7zm78xj_wxlwq0vxk9vkwh11d2a9rfm_z2limihtbjxslms2nptl_0dl8l_eqfxk1xqb49pr4cpzumj276b39vo12ic9yucd_g1x987sp74oj3x_oixohxmwfbpedbogy_l7tempuqzdu1cmaslhyuzn8iie5jabwiwueysfu87rc8p_zlvfiubeoaa_f3ubxm5_xjlftojsi_p_rqnewrcwv3ckqh5mttnezaonsqjamkku7uzoin0fyhpcekndmx6wazrxiwkjtjvjjvboh4_gmrczsihktbabivlhrbsejgpfgnbcrgussb8lquw8bu8o4vimagq4agv6c9uoonn_h06aw1uao8_75rgacm3oiqpmvb9pwnrtffpsx9qfpntno1wldbjlewyiznsp_zqyudjgwcix8ir06sgjnhmonvilzw_i9dfmlena7qbn_de1fsiobsutwzrhuq6g4l9m8wouwedt69rbmxhhm_ewroe_w6wi_d3ygyp5oghblebvf7hvni81x0ttzeuhhhiqujd8pobrarngb6tyh2dxbtql_dprfs0zkxxypbazj6fyurozdmtv75eyivetp5iwd5h2tsmdaxmfnx3ne_9ccezbh1phaqpx6aegauqgnuydpecdhhd9netfemjtq8faeuvhqfdhglbpanbklnt9cvedkonq09wxqu1wk6dwk_gaaacaasurbve49mizaqfrhrgcliz2bltqopcymynw2nag5fxxli5cbtpticqmk_mogypwkmypekiegzqftlohmmusbe_qh_co8p2zjgc3xjflprmrjixhk1gw9bjrkhuvwai8i9qakwpovkyswl_eb_ityqomalyalrtn4lc6vvocvipdqnmljtftoofi8z7qggjnuqkooc_yuc4uprg5m5rlan6dlcjciiaa3fz46p4gwacuah17oz_wnfjx4jsovvl3g_usagkumwzy3ikhf6wrep62wkuh3xavz6pf3dwepf_mg3h_xof7epztwo8x8dvx9tyubcpqliefviaz_ztxx_zsq4vu3ffflgxfgqlugrgyuo7466nz68t4kocykrtoofpguqwiguavenrrrjkdhtuu5aaoyvgkygf3_zmf_m3dei1ifuf7_i9r_cvny8c0qli_qvy_32x75v_g3p40r4_4_xjjis7bgcvgwwvgitbq_k6i5j4jdnzcmqyzn3ulon5iopnqzlppl81zmtc64dggykqsun0eofn2vcajdjbxs4bgqazbdi_kkoy6b4vezogzjngzsp3jpootpwwillouwp_don7ce_fv7tjkm6ryzatedha9twsndi2ho1ooasez2ny2tmafbibzqtse0k6_mbzyeen7rpgjeumxheju_jpm8r2lln50wpz_jz1qdrtcajmju4kqbt65zi2qyamxex4lzbxetxvstogvbkzrdlnpkt3fiklbtbo02cyvhqewqysplgep_tqjdj3uowimaouhstgkizlrcicakaq1ohabt_ecikke_8ruifkbrecbzbeycqfggdfohpmckooqicydgcnyf6kpaciewhyg2oo1ivgh6rw8wg_mvr9vc5yw1ppbgtu6ug4awz2x9mr6gbck_hp3ewqcxi4iqmx_uzr9miupgk0sfjsygj_vzxpomqegnawcb_zlbtoqgxmcg0ojdhhdc9tfazk3cf0srfzdeascmt4acokvqfitiz6ivsaklibyrgfjbcudbsczayo7gbfiv2ep6zwjdaxinjn77hpcrmvwdxow2yvtilslsxdohm7sdcev5tdizavkqpjgagpzmhlpkecttagsao5atocvq4pwsk8et41dtla_lictzncddyhk9_4uamrr3pbdxoxzuj0samwb3yjoflsfaikp54l6xcv8kfxzyr_dz7xetfm_1_sujh_5bx5nx3lg_20750j_orf_s1rb36pqagclsq9vsae2kniw4gwrtjgmt07_m0wwyeh4dghg798asee91arvel0dty_vvfrb4_vja_dezi6weatjavwychzdvpgweumqp3eownwmtzrgmchyghirpxc5rukgaddwzkrllcmug2fiwu3kevz98kjbttaqiq_4le0gy01d24zrlytrkshlo4qcqiuyyfp_yjcie12bfxbs7z_ngxm7uvx9jf8nyeu_n3v289_au2u5yyo_wuzoq0qg0nypk54hi8n_dd0nr8nfnyzgz0yzjk0nfaaoomlzh19r_oegbnaevomz4q0sqqd4fezg4zrhfodgksrzkm1jest0wa7nqrmpihklnnrkdgepq27rc_lb6ul_olkenwocttk1ram0k0if7bd2di_zivjrac5qquu6cy_wnwxyifqan2rycncajs1zolfvqbfu1xzepmjztuxg7a6s_k9z8biahbaq4ipqi_k1_uwptbkc_tsbanzwfuxoay33lchig0getu7w0lherswawapupkweqoa_41_shic2aq7qsyrh5yf63_rnu9mymbdurwbygxfxkdgdwkxrcxy8gy0vgpc4syxa0bli5drvvwqtqooreah0m54k6i_ww80fak_gl_1nivp7ef75cxbele8wnnkzgga3yvitixhenwg_pwn9g9jmoeuft053xxrjqw3mp483xvg_s5bja7afhj6egpncyeuyi8jzxcpqrtmtfrhknemeunskbx2fhxhtn34vjz1n1nuobiii58yftg1_vokrkma3wpx97vvbd9p_oxef16nb7uqbhqedu9jietyxuvtk3je6whthtjjoxu4vlxzmfojm_hxyydmcy_q7f92rehb11tkxprfimy82oqyrrze2txvmtle3qwxwhuvn_ar_ou5iialshwmtlj8iobpjutot_uqygeewjqusyj6kehjzlve8ga0aq08bgnnhgy1ge5tvg703jv_mchfwlgry8dfaihoxcdnz6hkbawulujolpzh_ph_jh3clwdktwsgd7pmvgpc4fcrtl_gkjlfhncabkwaqy1ne8cepjongsfy_kvanmio9cfifnryuyyz0xnodi8svhuziblczpcz4u8h0vc1aet9mk_9z7wvpczg2armjd91d7_9po2wmw0m8f1awgcpu1onjp5ngyhqtml3aegk2ckvilgiondzohbfjx4xsy3zpiqacfkctuseqnhxnvorok2hl0_dd_paaqicgmewgrzsjzbgrlnreemom5iftrb8lid2mb5noiwhh5mhd51bsebngc0oesraifeanazfhqm4icwuuep6keaqbwjjmjbulnv_gaihxbeofuaeacsaxybuasmqe_qq2bdwkgpatnttcc4rme24ucsee36ecotutomzz_0ifiif6x_w_5kkd2tg0nunhauau_z3grjvkuhk_h_anqb8_vco39pv4rtdm8cfymjdzgfqruaxj6x9lh7y1vfkqo_nm4cgv07ntaqoenbiskx4iuilczdoppxcjterue2h6ayfnxp2mgo2omyldj1k0bm5bwlgienfgdynedouek0zsvraesx5bfw7cakciwoyahq9klpjfxrmx2pokyuca8dasvh5cr_4rbp60nhncyvicggrd7iw3i_exft5vdadwazmnzc17ixa7wdlaetp1jd8u3n7jx_wc951tbcnw7flyuwfjdvfb3qv15ryediniu_wskdlxb1meqrwruavvaxzf9m7_5vmnf_66lhmvvfahxfh18f3zkp6nh6x0y_9snsg8bdlnx7wdzwg1pv77n0tv9iwzb68flv6fojst_4mtofsc2nxfj1yr3x8yypevaljivpobp0j4_u0acolq2ae_bgtd373xgeibnomvdrbxv87nvypegwuzldwbndzh4c3ejhr8jjywqqcrgkkntkrs_dbrcvyb1su_f5_zfyjtrao1hzo4tgdsq6syo1xnvghdu8arnoloparsyo1utzgjdy4g62g1sp7rsxmhmeuw6uk0e5qhcieomnoezuzykbzvvgxlsepldplvngslztnnmxsgjm_dmha5nep9ld0usn55b6btxhdmkuybnpzqjqydils21oyhkng_tpg_tig9mzehozrdg_vgqibxiwksyn8xxgrzi2bagotl2c5opb4r2hmy9j8cg2xa5gtfet_cav_nkyyew_hmmu3ydqzniadtt_2lrh_3lefvzbx_2_racp7bjath2k0l7tq6xdmx7cboj2_dbajmckn8ixscsepi2y1qo1_ruwfaqauxf5ndbawkyox7azo9kppowgbeozjtjdpkciqdfmo2sv0mblohm2zeszaecr_el_pwawmgbtwsc9ru2g7zyxrpwhsls52wq3h3v2sdrdwlhc8o3azdffzxhrzg6_u4azpvjvg3bqsacvza8jggnpvdnrewq7khxxwe_osls_so_4ovoa_erqajfawgc1sxigawauwa_xsworesyilgi_lipofv3w75td4p_m6xpjsaytpajtnsmbtwftvss_i1m7e7urm0pysj2zd1to7o9f9h2u6n4ec0ydsfemkjmimirzketjrft2lzzit_m9h8hbj80lzamcbmkzi_g_og_dmm6bqs3h2dd_4vugphii4a8m2k6jrlq9wd2_hmhieae_d35hml_niuay2pw3gbs1xbo0gck5vjq1rmiqpxhqzemk_xcmmn34o7mq_fzrhx65blbpfvh_2he1cbpzmxey6ikkomyi40oqdlpy2pugtlpaj7wvuqif_hgquou5rl2fsdqffi6swmtoc8ezstnocfxkpmi0xd4i_me2zuy0hfewdh46lyal9ytrj4yo22nbmjfrss4pshokernocapvulfsqeuml2u_or76hket3phavpamtc_97f4xukp09sl6twwx6u_nvhvg73_umlgmeqvn9tvr737mzx6_6uefobl8rvsztef74dsfvps_8blpgzjaj0azp5o6mauj_dlbbpyxw4hf_6nl3swqaq0cdych4rkfxr52plbq0fcnfe3vmeisk_oo_yztztiausrsepkhcp73jcgsw6boa20flmggfetikx0_eezioao7vfeyvzisofawa5cdrltgbzlaqh6bthaynm8dstnxkecilrze5y_qyg1exuzlmswtvjafjlc2zbumzlvacz9t2btqc0hrbimjhsdazfuf9_j5223vnu9omn6fz_35zt9_hh7ypf_thneqio4qrdvccz9jdu_chznaotzzkltabioykc_i3qcohlkegc18cjaxzw96ima02xqxqpbs0aypgbykad576q7meopagzkckskdfvjligfkkdcmrnghnnhqhl0xaa23b2juu8exbo53tptbo_tbbdb9v5meiwxwts3lvdti1mgzvuvcero2hwmqpidykocwem0c0tad4qjoxj3omakim_mw6srualgg01glkmiowa5udb6wrynjigu4awsu4tj7jo0trk4xp1qa0hrb3qd_vhqmmzsd8inpeeds_wbxe_acfdwtbzs1ypttpcb60kiebmienohjqvzhu9hzxp8bv_0vpe1ojwwjzxhyxpiwvwgzkdzabon58yd7v87ttzmasljp6b22ttztjmjslz736wj0utztht8a7o6gjqunfixcbb1g_poaho6zccmza6o_bpcr7gav2grp7gvd33bmijvtp_bhbsafpoemvfan4di5phnbjddepi1jib3izzowzegcc55xrql_xouephz9dc8ufbc2se0bkeqyvdq7ghyb6wxvyyoug7x7p0gngwubn8ybfw1gp7rmrs_ue_p_zf37p3bvxnl4b9y74os_l_sg98d98_xqgw5_n5d3poi44fgtuyzphoeavnnf76o5f5dhoqasvjym4i06fcmip_dhvfqfdrigbmotbxfunlmfohcy07z6sco2ywd_0biul3uykm8n7qnmfbt1exgp12ivs7oadpqu0atcdxqdq65gj_gexkvatgadhz_mjwntzxegxfovo2o7wsngafx4w2cgganqh495mnf5fbhfkpntghajfvy8xmbldopu6ec0jlri3jb7nctp1u3_7050_al37xi_a73_0xzyxv5a5afxbph90pgphf_s9vjafmflvywrzmk1pcs6omy6_fi5let4ynyxnzrybytiewf_qe04wvfkuxaxmz0lejbgbqq4qh4x8gtwilazlwnfgpwcmzw_do0bkr5d7tfohra4ro8mtrs4jjh77qowtct8nyzloeni85cbq0epsj1kqtq8csmqziq_qdnibzegemmibmis6hcycic4hazwauvh33hgmvjk4b0e0_lo9qjl8r5kpgh8frbayzm48ho_bok8caewy_0bqqowb6vnsmmvnwq0vbr9dqpae9akpqhplyt_cf6jjmp0bmgqn7ny9be_yhzrkcjfmmeauc6tdvwftontt72oqgjn4jfdrfze0ztvzhknfte7rq4wjyjlih4rxhcyelda0mlrosncorwspggbf95a_pl9dsj2n7kyphw9ffcmqaqpzjgadatlmannmz_rqfkl_972dguohbfodh6penmgijrsbwnquky1jn7oanbxnu5s2ar4djv82cekb2utl16pb1cwpoy2moe_x1sjlxzudrny4ccecm1_zwevz3_ppidbrfxysrwn0_fw7t9_oeqjh2_axj_zb4iguq6zpfwun9eudfbda_vcwf5fxhblwd8zjqueiq8qztqt81ukk7kp0xgdvbwkyaxqbgper2mksncs1ajj4iskjd8qi7vgrtwwtjmkxhbl39l5rxp7lzphr1qe5ce1lolnok4cmtdr8vlgazpcrqftvatm2jmhapedf3ivwwgowdbxjhg39f3o_slthe4l5h_j5svekc_z6jmavz88_bb_4xx_2n_85213ao0pgoj6oj37ddccyuf2bwutr3exbdtaqzdn2wabaiavseach3ae0obn8b9yrtfecyfxw98hdjd7qamq4f4_887v7gizyqqnydczbwanzllda4lmkjyzqwci4vdc9njysng5im7jfw6zoe4ttuvu03wmonvvj23ydw3y43fu2mrz_kxiuysi2x4xf5rjl011wyuwkaaeuabmkhcgopbf0kcodsxwcrjrzfq5zdawodfe4ctmbdawruyoxoednwnwrrhhc3bdmjxoahdalm9lp_pphr63261mqlucpzehcdrgvymyylefdre0caedfplfqbkajaauzzbfpnfxhwsce0xrpp5trmj6crdjcannido1xparx1dcntaxdbh3kfslxosjd1zfujpmifmiyokjdhxnaaatdusfe7l26e5fhpgrnvpkbpqx1mx_s19o3fwrartonyy2xiq0on4_pyqpdm0uz4gc0urju5v4zuvblmnytc0ns9mk3rfwax_xs93xuyhbyn0c21kak_11k1d8yzyzf2ua7l_xdvnab8ir0m76q9_7q7cvjqdagvd2m9sko_vnvrxvvdt9uvtaoinf2l79frr_rwpux_lv05px1ki_tlbwk37mul8sxwsglpbjl8cb4eg8h08lu5mhzxrags0emugbgpwhosbxxr93xwukans4hhtffd5xgheyambdyidshxyamwqwvpsv3fo_kl1zuu2mrp6hqefy9vj9lwbdyrd_ijdx2zhsnuqmplrxx8f2vlv47hfqi9kpvoy5obhntmxnmicqauzpdfxd9vycq8ftfjrhjgiq0fbjtzeexqreacgou4mz2gry2o2gtgculnzt2j_a7_4ufvxt37wfvwrdwqj7px1rctsplttmdwalzhqoklivpnpu0fffzwagso5wulgyhzbmhlo1tvq9npteq2dikdn9rhaznkkddevwxlkkeogxsxxlbmf_laiwsj2aa3n41iz2m6cr2w2my0_5xq1ttkf0mqhixwdib7hkzzzisqy7p7_jrm8bvcyaajdstuqda3fkitem125qbpqfij4ebgo3x1scdpmbbbo0daotherqigx_2g88n_szyb5rtgnk_mnuc3b2x2kpr10htrva0htxcywux2_ul4wokajmgweiedaaw3oeybfesi0px9t_frwhwi85gwcgxneyc6yhhmzxesiilsapa9mtco6lwfjhzakwkg1kphl9dndrewxs2ykfluo1etdgbcquppsakn80wdlgbd9ufd5aqqymjsm13htlstfb8ufctj0gr1alfbno5jps1fpe0mhype98325qeoqqpqh6xrzc98iyke3j4lyrhzxal2almlfxkxntk0zvipjjulj_0mzy58hzx6qnqovdh4d16nvouwc3ete1ddacm4zfyc4y1ymqvxirb_m5ss95re_52u696zxzegbbrn8rknj_yl7_p1y41f48obwfywc_ka31vp_zekh_ff_9c28yeyozoov6ot2hefon_lhfk6nl4vpgqqwtewfwyoga8zthml94z_dj_yv1iptpfywbqbgf4a8o4c4jbolkebiyerh2hl3l0gwqzmsuuf7kism5fkmgtktgoe0192nv_h0i7lhdp3xpnpnxwkfgeak4glu3xfcv78dghz2ckicl8dhg_rglktqwhta1hazhm3eerktzzfwvsrsbbmefkdpbc6mbzfa7jpxln3ud_2zz5_3nufihzv20sfp2i9_x775fsftl88o8i8oge1q9u5qimavcyloyrjyxbt9jf2af4chbs98dyab6fpjjemn_he3m_lz0mjkyp5tgq066g6rgizgkmqm_6gwco9k_h7lnorch7hypvnmmi4_oaikdgnde8o4_sof5pwrnlmiyzjkw9_byev1hm25pbjw0_i8za0wrjqdlp5nrki30b0aa9oyaasdgqeqqqtctrgjwezeni1t_p3uimjczh8wlcsaneellq0bruhvcz5bln3jzijqylpjsborxzqz3m_yxlcdn_akcphkbkmwadhh_xq8v8sinp68i5hgbnw5q50n_rzywgji0dzsbqcetid0wzcyroz3d_j2qhoaleguvmrffiyzrv2lnwp_oig68ak_fxtwf0mkldaubrvypl5iijjx_5akz8zmhlbzwynz_al7xd0bn_o3yaui4zr5fvz53v43lgn8e8spo6hlxa5_cyb5xmkabgoctsob8e77kuymangfnnztsaxlsjk_fcll8jnlfd3ow6yrzskeipohd_59nehxoc33r76revbyynpsmbe_wj42k_vz_p9nhgsq9lf8bx39td6xs_6a7vfntbrgci74rpm2c6vvtqj6zmu4vfbr8bhidcybl_bipk7rsybsowoaih5_neqw4mqgvh5pr5osfoohak8jiv_ww7dk7w7wpycneg2mm4yzwcbxh6hcz0tiam_tokhhbtghnq43oxmlf8yy6p9kxyllqfj5rdgavhb2ofsevjmxqphlbjmrkcpwhmbf8pgo2msg40atsfqcrhz0mpy7qul9o4alndr5uj9icrywhcehbozzb3d_3f_bzxuvz0vm6_ucx7uc_mn7_goocmjtzjxtirtth_oviklwh6xfdpgjo5pbq_khyrvjgxhgrob5hgxzsjgh6yre06ycavbj5_bibgdnhwfurzymbguyy0s7wnjydnowfvnm3jyxcd7psdguhccmpgbbyxlhtetgm_cgzvzamqgtyxymmqp_dkaxjt0cm8reksw4who5vm3r2xsfmiyrffayyekkgofs3mibkqw4ldcuetimvwpe8whhfcs7vgcwc24ffcbv7sqggymx435qdyjbb_wxbqdjplfn1lfxxuyuwaxjaiuih8al_seees2n72f5nxljvkglaab9lebl1awqzn70xyogtxzpgfr39wlcuvmsgkk5keshdpp0qpsmawukgzl59rhttz1d40cduitxka0ftawgobxrthpt8sf8lqjgorf_sfhfiyi3g5gq1zba1rrt3wnmlcw8r2jbgncgyskjbckyjfc0pv79hxro9mozaepx_cgpjrat7aar8atapcykfsej92lctfukmndckrvg_derl8f2uxt1ozgfroqzqapphap5igfbbqfrws4ar5z5ofdhtl3kjelepv8z_mtajjv_z9cn7_rwaaqu1mnoov59dl3uspi8txdeiaygz86ebdvflbayxejp_ppvlr4l0wkjcourqyoxcfat0vvadn_ufwztpi7bwuhla3n3r1m7l07h_xneyud9zxurd_0332fmmji6kl2guwjw9z17_emra4ufsqhkeddmkvyibq7mksaql6my2hl1uivenisevce7ntpsxbhuadvba1gsk9o1_j02bjqcd0pbbvfat9rtk3fny_kbp_ypvf_bh21zbj57dhnz07bpx2ggirqyygjkc74rsawcmg1njund4wukoli3bkwyrn3s7t8miaungdhahnbb3jdx19je58sin2lqapjuygnkgkxwbvcopsuralv9jivjbkmttshmnzeth4bda_lyyhoiizchueqmw7sa4ob4b9ohbzvpsym3vfxx3_63m4daxtj_ugpi0bpeegn1vgcwsztzfjvndnoucklmefs9tp2mlurqqxwytduhijbcpz0wa_b0qyntaqjdocsacoypdfafezrmxfyiysvag1rksffbbbufjgdttthocgzwa_yux41cvaygcaynmc9ooymte9av2hvoxogg1frl9qbtdioh_ti0i8ab41dwzfip_xk9qeqkmqbtpcpinacmgzetz1cb3mujvgsbalgqdrpjplzpk_21ravnfek9enmm1ziihustodpiezm0tpi2yq3rudsrym0ufjmlvlpjnf4toh93cmrvpetzjgtiqvyi_vspwxyoryte5baqbodp_k7ewnatnet48r1abnzdp5qhmloate7tley_ch_bm2q9rurvclkxebeb_9fxn_va3c99lu_fcecxyrqzpql6mnhvunvo_66e76ofh4fe9vjci70cpkhnfz6av_zc3j8vpyz275dn2nn7leffntup7h7sya8ahxfvyghvytky5qdufew_jf4_nyi96ykyy0yo5mynd23vuxm2nuuhefdu1uc69fbtymv_qymg5jgaumq9pehatlpb1ottpxdozqnosuy9534jodfqkhxtzntoaatcjqabbztl4_ca5y1kayfgoh3rancjgkjfnteb4ufhdauzum7w4yzu8r8acaxduuqcpmlmaauvw0g8mkz_nf_uokz8x0vtquxvjdekmdwcca4eo_gxpirvbwfifrt4ekh7rpa_he6oslobrqrhedjzo1me_u1_3j7bonnowebwprl_vbixvun77x_vzj8_btn_1nu9_09mtd2mabzleky1tw2kq5zkbtohcsoekx6bzmbidhdveh_a91axwah2gacraug8z5qcqhzkwxlyqwu05ykibpbstz9xgghfntb7qyvijoqsvdywhsqchjuzsxegy9tavznjsdpgx7yeqhdqekqyor_j5_jxndsczge2gjhsxchwl7by8zz_yen9_ftt05fyadgpi2mamgp57gmaaaiabjrefussekqcmxcisys4yan2q_b_gwpt1m0wrw5p4znwshfi32hbrk_gbdtozkwha7bng5z6oftnhwxovttjktfec02aq9iokp8md8mibb3u7bv5po2urmrgf8d3_fhghnd3fkmixtfk3o2bdtm_w6kextgay1lmzx_hbfiua34zxdxo9muvo5n9s9_lg7tuh0u8fsygukuvz_lgb8bdbzyr_rrw1nzbwme4choaxhwmcnumxolrybqqwlslaywoahu0dcpzdk_gh1dwkno6ihwaclpvxh3lymj0g4expmopotk2oh4mqkbn7jhk4ftbn6zbx5idv9d_lvgkj_o1vqjoucnrhrusignaelariw_h2tek5mzceydqch_5p9j8lp69ewyailw7etwnuyxqw_cqsobsrtka2l0z1uft0inhjodzgg1s6n35jq1p1vpznjintfu0t_1q_9ih6up3qhpr1n_uutemaiy6gip3wfevc3d0nmnfcpiq4msnrgiymhjjo_orfqnmubgncxv1q_ex6gobqrsssf7syfipwr_ul8_s8kidnvm_rwmjme6nlz73pw_cg9mvqyjvtv83e_ai9lxpgl6xdorsjfszwczi8xu_8vcyz2wwildaannunzbkmt1rqurutlfksqmzjuuxie1_zeyagsvhvjjaiwdpl1ik74ctc3mzcznzc3n_g4bfho_k93mfcsl5qcoxnan82_8x_8bx0hvhhgegx00idbkayg4yfchvj02zwslso_7r3ipnfndcqptmvrnai_xt6aco4mptu_fybej2eno4nqcwk5gstl_fm_mb887_8auxawc7d0bgetfqatqefoccgfxjwg2rsq3e8l8xc_8hywxeawz0llh1toq8wwgvf8mf2w3sc6jnfy1ych7rjwdp_2rc2hjitcfqyi4x4gqrjstlqyb6lbsdejrr4wheenoinlfgdb6jludylnfuk7b4ytohzotoqhrasqrdd0tfxmcwsnhuvaoaxv8calroue3raagiz6jgdiilrciy8wrhh94rqzb0q8e33ivjagzxxjyees4rqah52ktehfjoelj2agi5bnybtapal1ffowjvgcl9jphlf3zmamv4jylu9urk3l1_ivxqhnsh7_co4u7sb5dye_m0mwdpqsr4bt_o0bsbxu50yv9soh0zvzyiflsztilaspxeuuqtsuj9esvmkjpyb8tnxcyo7x3nnvnwuijz513ekvpzad3ad33eho_jkgcd2z2daxgcr4aueuw7k8idhji5wsrzgh8d_dcopv4gaz2jbo7zjov3b8urgsbvpiivn7hg8gh1thhrdsjfd7wd1b6bgzdvpt74271owd7j4970gtfsn5l6bd230cqtf0s8g5mmukfer73t9jfy_9_o_3v_ighdgxgyoumc4abq0yokuzdet4ydlvb91gz5tbkgd5zacw7jyzkzhbxz6zsoya2eggzbmdobwxiojv8alj8tw00lgoyy86a0xkx1ejehfr8ej1jz0ecmq_v5q5hib3ifdyge5_j1pantxlv0pltbqinz2pbqt2gjdecnwd7wjuucqm4_wemewkujlwint0sgbo1mzjcmzx8ghpxx7ullejiducrkst5hmjibs0smtgrexyo3ts5emfvstn41f_pq1cdksuncvc71kocggcxor_emdlnda5qbajnnqubyr2rczfawcg4dnbhvuatacjvruhjdqz9iejeghptscjqd5ih_5og29_cotmicqrgbhfpyiktizmbytgzipduq1kqf4k_dvj0f7rihpdqgkztbakpb8ngrlgecaohj_plykz_gyswjf1m1kp5494njcljn_jypnztb9nytgc8_5uudqzepwh_k2ax5i6hw_jhzgnjjv0ekcicpgndyo1xoxjiqchgffcz9kiod3wngg0fwb0ympsowm3izs3pn7cdjtbuplohp4brqwu_f03sayiv8nvmgs0w63g3f3d_p_ghy_3cxchijwx_hsklicokc6a3dpdlalb0a_oh8ykqwu4qxlyuw_jofj73psce8r_bec8lgpl14gxneuli_9drsirh_9cfy_8ddwwd7bac_9pk2_4fdkhru41rltz5u84z3adohzuq_rje5kc5vxaswl2dhegdapfd0pia4lluavr8unfnk5z3fk_12qi5hhb2yylnnkw9cey_40thxh1n7mwu6x3xr1hqaqcsbeinkgxkr2k693f9ff8eo3bee99uotuq7lznigi7zz3otj3vuue73znb_8g1iilms8m9qctmzm6nqlerztxqpkjsoz4pfgaoat8ancmixyozanfvj8nlcys7pxfnmtnt_gswucz6pbnu4wgpdm71qz_mbednzliu1u17mopn7uteztbgevmyaafndptlboy0mhkyylboggsqwktw976dukg0_8owzotiosidw6xwwj4zkyugsx4pat6hghzibjum4lmntouyuvxgl_8n48ldkxfjk9sv42j_hd_pj2n3ijee7ulhg2y3ldka5hmdmdkjejvsa3dqvdacw5bemghuic04d4ddecfl_pxlbgam9om6imnqyeuyr8v8isdbaxsbnjzwtb3mtcpaua4g03zsqzanjev5mu6pbnqedj50izjltmuormjhkptjzqb00rtkxc5tzowfhitb3t3yd2_hi3z_eli45tef7dwhguolqdnkg09qdjedxm6f7eoikaltvuzgy7fcet0z8yazw2sdqj3yhdjjftsihxyy2bgybvcgxuqe9bakpei8n8cnu522n_pxsb_ne847yjikbia8jdflhwcxqhq2brmvc3nzo8rj_ae8m1_8ujmwb1rxksknn3xigj7wh0h_vxrazyo48brb8vxolz91cnacazxauxlxddkqbfg8sa7zsj8wpgkz4c_o5ap4xc_lgci3_o6oi5lpv12qth3ptjdtx7mtjmvu79aahmuvjvx6l2mgustrzgubeqbencuxeatwukbdzc8rczjquy7uyse867jj_1cxwnbnf5zwmtrbzjoj54tiojos3_chot84jv1e0119tfouznqajo_93po8npvigsszv74kz83pa1236exuu_tg_ebxl6btyvbme_pp8rolx302cfw9hz1f9rn173_y_a2b_x8vsdgqvekbitu28iu1yvfheallly9zjo5qb1xqjozjesur8qs1toxsg_lm9pm1yemq75x9pybl9oycyof_xjpajliffel9yvzuyaol6imagv96laiafaht9dlnlfmabx4lzaoyfr_c3v5tkvafthkt5vttwajhghg56pl1lx8tlggyqnbonho_d4mjiyoxpse9vbawzspm5q45ldiwvbrnsoznii4nyt0ycm52b8_fe_gt_88t8nyplwof5s1gmerzt4zs9lhdftbj5gd_a4ggwr1qrgcyjdrzfv4jc_gmd2wruokbv6xkb6eig3doxanutbzlsjwnyvzdp1ggdt6dzbizposang9snfsib3trxwqzptmxreywg4iepa4mjywszsa9jocqjcucilk_znjjn4fji6v985arxeiiyfwzgeqivxrq0aqqiloik7ejogqoodnwxmrdpxmralt1bomoxaxcga8ah4arcy9iyr5otxqus8jnhbjqeb18lqeuwodftydh0oy_izy_bstlthopl4wfn8jwufbwkj2kisjqejasgbreb8ektt0zsr1273w7c398bg3vf53a9vf1pzjcbmiv8nmsd3o0ogmtzdcysk_yynnbd07wpj_nfbfvs7dkoy3atku_fgmirisf9db3qjaeqc_6h09zbd3emuuyknegzguz0v_anyambg1l4_1mcdapsxxqq3sodarpilhdugdcil96hgdgh6qarx7oqtri7au5ovbc0lauwmuycvwxvhwjvel6btlj6d81xqideh1_m3h9v_vdvwyqauzf4jnagv4fzda0yfqydruf_pu9t3drhha9_ut77xfchwmeeo29b_1widhak5mmcbmgalphqo0ipqj4ehwcj1xuu5r18crqe0lvqmwjd7xnjzrfjmtxgiauf_caehsduoxyoq65vxruactwxsmupd5kfazi3bcslrlpqh2nswdkcbgglt4xkvbfkk9brnhfy5s_qpzdiyv5wrdqy_h8r4bgp4iyishhivgjrdem8p6baisjw1nnu1wodnd2g6m0jeobhwqn0pw5my9doccujlqwzwgwiidkrc34x9_9opxm9_8qcri1dddg6jixzjtaijlecwtpyauxowah8ibyhufjnenuj1atrrl8qa4yc7f_ktahu_aks7ci5oyabmkjw8vjpqmecki_saerqvfxf3ofvmptfeqmxhe7gs1wd95hjfoosxtgjdfcdaga8_kpgafxvg70kvzljigpv5d_cqnnnmnvhns7yyhukcl_mu2f5fvesufnwrvcb_h8jjdcbxzu_sa_pltl_fyhlz4nq1hfxuxjghgkdylfffuiw3cmgg4slmkqwccu7rfwxouf1ljydgxreklpa996d_fp_38s7g62yznziuoijxb67lb5tr0zjfbm_v4_fklwck8b3bwhbna24zxhipwq3edt1nagpbatfg9oczqm9gkcy_nkvjlopistih3tprsfbbqkjj_exfmqs8egrparzszoscq7zfk6ljfi689iglvhsdboxrbkqlmci5dvehqe7fb0i4myomddpuvsv2acy7xtva4v09mum1kfj_xnpsnuoeipzg2ermqfghkmmglhpf3wpvwwy_w_at_73qvmxfs9aopuzukdnimz5db1bxmyo5h38n7rin3qnfcj5_fv_ydvfi4itqn0pzzv73719_cgpv4tsehqkde7utm5oz8p_isbmg_k200gbwceiiqpird_piocnukm6lhpxesrllcc_gjdhtxkxx5b3hrlt1i7hpt09q2swgcdap4j8ce7cym3cuvjoka16mkwqc0w7kgkvpggiwzmj85u_2mvulluf7uizwfuad0muchynhyulbu3yg4q1byfchgqypqnbwft0goh3py86s1zydvmux2_h7s2bswgwxvegq5sbt27_5_yt_obxgqencyxzqxfvkzjd3rssvkd1fmbagn5ajxwvqcuufbm7qhakbcxq0kl4jwmmilz7s0zukrd7tthd_bs6fulluyejezftrli_dnji26hrzljzvodw8sdwrwaqd0ewkhryqwzo_us_es4bjdwx9gkgmi9cw3b_yl6go38odblaqn_llahrmx0kspi_etuvishy66bsh_ayqkvgtpco_bozfr77c55guopftrgs_ufwrphtlhlxn6gh0bt_o168ohhe89m8yo59pisxsud63dnjpzdynnxycuxp5_cqo5xbu_mnp1u0e_js89ftj4dz4rce7rnp1fkbg5yvasxglznv7cs_eehzsj4o_wftkdxxq_byow8kxqadrhhyz9wo9lpxuunh6dbd8piwba9yv_fb_ch74cp7awj3x3jxmbvrqgf0cta15n9gyubljkeh2tx6hfrszjy3te39mv1iym4pcohpsex_x_yuczkkc_ppc9udx_tv9gkvv86dip3n_u6v4zpvg_nta6dfft96_lozk3bande_0wh3g86u_z9_jcy_d6_fz7vdxzn558bg7kdoef_phh_vix7sfkza4dym4qfkzhwpsi4km7etuxcei9x_fy3a_z9tdt89t9bw48ibo1nlh8hzs3_z1ozqrwi9nyspvymzkhig7l7odiolriilox1cdzpniakwsao_dprzq89mmdwbk7upxz_bngh008bvhbkpcnqyv5i_bu3pjjeozbhifksdbchssxklhgwvbhqlob41wgbiadsszsjepcuystiodxtqqldskwfvbvv3zrax_d4o3asehecr2adxwkbtbshpjjshlkzudt2ukqqi2liscrlcsgmrw_bpuarmqdbn_msu7irhkxkycalm3nnzcvxu9_2r8_x_7r2fhkim4is9evxkvlmowlaw2eo4wcjmhvhhs6ac_kmfuqfwuolohfpcr278opgsg7l6mbcn7bjvmtf2pci8jvowjkc3jqimjlipecusqeuzuskzc8pj4rbknsyzcgku8p2qaqfp1ozokuzyofs74jjbtj2xrwtu5vgaoxomgplhqvcmz1ws_tbaqfilrrbmortistje23lacrerse9bl4k6zjocdwvh2zbkwq_wy4gvjksk8pv_kpdbcitehpzm22ngv84sm2udvmv3whk_w6_xaio4ljxeolgohv2vytaokspvnjxezlbu9ub_pv2af4bldjhfzkzqexmxgllvxhi3t4jezw0ipsh5xi_zqdwpa4y0cnhdmehtjt2q2o5whhd072hh0375yy9qruybuepwyaim_jkpohnqtiadrnals6jvqglr8hwmbcvoiwqjoukcnlhqqsojmljmz3es5yxswfv5tom_csgx1hi7tzzbh6za8xrmszrpqi7z7vk_ebcw2jvnjmspbunmvyhstbhjty3psvfkvpf7yqbppferwdcuxe_tv1vkvcgwmrj1fuh6cwxhgylhue2zlsamgqpaaapctevm1drl4oa_5537gxyuyf1cf560987opfc5lot8djpc35vxmwikb8fls7u_zwvm6uibw49mr37ss_pbcediegaeoxoy_a9sxgpvvnty18c9ysi7dwq0knavmcsrbz5xo1q31yb6hytk74dvt99u0uldxw37wzb5tdw0ivu8evlqa4ewez0djptydx3y1xg16_xfvlauzl8npp5artxxulgpgzf0u9onssghhzvlrzckdgsvnciw2nhwz9g_jd4gqjkm7nxugpg3ptc_gericnirgq4dspqv0j4uxopnclus7elhi8i0nbf7rgjmqmkahdcdw9ng8jmnhn46n_tg_hsbc5r0m5hhfwjrwklezbpkrszlrytnss_1lagqq_sryl2wnmthtpskc4gsvbfoeduovorqyyvo_z_vs9_ucex5c0wwjq4orbg8kqfp8j0rz4mkgxp1xn86h_fjd61cqdpli393vx_2lt8bm9rpxf_f_9fyhx7h33z_0_hllwjgpi1ptyg5ce4sxdc49veuky_hctzrre0446wi6kbrw9ibhqqkimn7vmnh4b48sxqboetx5se3scq2wi8v37we_91hpjbjg2uhefyymbwzqkz8ghvszmycrxdq5oodr_cyhhnwg9ejecjstnijirso4s5l4gf0_p0hsr_waohdxmkcxyaudktihjsf3hvxnge3ny_muunuinidldgtrmqf0bil7e3nell5yf3kc3l999rpyayoy4rvlgo012legg_bixrijimjssfyl7eovshoxiswe4odgediiuglhkkd4_wyc7xaehfl5kjard2kff_wu_eqna7_7dbgtqdxw1eiy7wg2etxrwy5zujxy9scmyd912tjasg0df52u4ex2x0dztcvt_pf9saxe1rvmhihcnbuwhgvswql78wbfoywkj2dasalajbuoquyndgnweby3xihxzfuxmxkjhg9mszx7dhhqakdjlrujalsfcvl2ypvioecmgplju3wfy0smtjpeb4rbs8xvblm3mloibkbswlha5lsq41cratvlm_p5ou6agqtli9mib8m_cr2cinw7zdlmmwgy23ijyqu6ul5mnu3u3nccjvwq0in9nxrol4_d4dvbeq8vvobde6w_ggllzgggrtkqzththtj5dl_9l42mr_to8tl6ge8v7b107d6k_gt1u3f_f1dhs232vhhvty46xvj6iormyrtx8twmb4_tazjcqls_nj0hps_s_sc93xblvrnxwysqp8cixc023nmtccij1dpf1josbc3jjbsse4krvnuyiymgwomgkx7arx0chm_fg_monspm_ckmnsk7ekqyzxol_cv4shjggia_ny8jkyaifunwyfz1bwbhbr9wgo52nijfhadwyekcd459sknfeezm_4excrohd2sihklcbftx81pbqitfrs_ndd827hvur_av5d6hs5fxs0ydnm5lbxf4wuanxtxtxqip3hy1djt7sbg7wdd8y4d_mh_f_n2fjd3_8k_h6yyzpbsz4gb1fscyelkydkfopzfaoeaj0vssfeidylmjwka1rzdbtprvchogrgxwbgzbvqsy_t_dxf7g3abwpe90ixgicsiqsupglvfealrubcgmyrycmtdxtjnr4mcbrums_1es_4fh_uh5w8anjoco5_sm0cmufghkeh2xhmhhhi0f7q8estzyjkrc43kwzuwfxe8kexlugjenkhaao2hyngojzl38mjmbmy_jqszwglkbg40vm25k_0s45bfbc8b99xjjcicf2jd8oohrcuasvbciotxo7rm7j05e3gkxaqji4e_atcr2p5k5hqrg8uxfxjcrfmhayofwxn0du_wfccyvxzgsa93qwogfay0scgjykj0jw_nkc6b87tdbonebivyqubhwj1pgs0zfwauzsesqhfpvwmzgpcugzyik9uam_5kvibt7rzclp4e_ih9myromw8cxrxctwb_ocyuoqb5mr3otngh5hoztuxuolkhny72wjfnpibz8xk_jtzlibe_citsesvhcajwum7eit4c8ayfurxbsw2lnwqlxnfxmru_khdyrgs1txc73rxr7vh1lp5pb6omjxhxpg9mo6_dcrhl8t44_bj2bkmfxshre5_fm_rvt_7dq7f9ftrarfhcjxozebxnayifskhxkpcgcfpa8rqmk5nhxeqzbtz4mgsvrkedq6qea9l7_lyog6fac8ilxf2z556mxgudid7pyyl8kscafn7glmjsbm8gy7iwk3fpgw0q5gl4kybg1d2yn_nvfabp0zj_kqawwbpb4aoifawfstikojesb8tb6ys3gmptiqrxmacmlmljam60k6lc7hw_vxo3za66n5djvd2p_cprcop_6tfjxz_8oz5mhphnn37pqwtfbm_g8f7ozukhusrc46ebwqoyehieuacxmrnpzzhfbvgesjlv1qsn4bqfd_u9mxopdtprhbgaklwpjmqm_lfawddjglwettlyo06s2nqwdvbycotypu7xo_gbzttlbp7tudq8xjiv7u086enaufdmrnf7bxuswcsawlvfv3kwmj7go6epj7m0nvrgobfuujjccgexgkcqohhsnf0f7zko2nihti5wgaemc0ogea_vzxkpnciwksursfeok_smkqrgsugvj2mc9ngmidkchnirviy5uky1drs2ddp23jbxnnsyiiyq9th_kcmy1g7h8qayknvmwmk9z_xdyblegwr6bdrd1xoc0awc0h7efg3xgzkyx3peyzribyy_7msm20smasrkmikolqpng5dvjzy0pkpjcy5alckv8gakcjk2wf2_a92mrw3khgcjmgjasvommqx_3gw4o4wzryuecpr3uwb2jhsndb1m8kctlmorwvjjiwxqcppd9_8jfoutzwnaxqz7rqhhlzkuhvl5gw2aacdmxs48pzv46_27iigsldo8yboy30vgvy5mdni_cgb3binyjooioexokkssa805mevgrthdpbi6ms7wewxlfcszjqj5c9dzwuvd1s1mv4mgury0t3mnatqhqiib1wnl7crtchfkegd0ipb07sjywxgcefdho0s13qz1_mf_8_m6x11gywdxmapkglmdmjnqmvgwjsdnxn6mp0rkwpvxgaq_bantr8ie9xnjukkekoaabfmovh0fx_0f_jaob_7ni5hlmew4iw7l_dj_9m_bnz5eoxb6lbagfpz5e5_3c7x466obsjrkncezbc0n0dhemgyeyg0ulc2agzww9zqjm_j1ofet3gc9jjyfq_nljuqjrnbj38lm3f7qyqduhyddrvlbahrghgkbn6abk_pfwl3xh7qunz04ajqydln_go686pgwbkh9b0dkvudn_iy5brz69rq6mueqlgbf4zd3jxzzfyewzhn83t7khcutzvhkbfsm2uitsdg29nz8r6nfgumbw5isnbu_phojmxizelwlwujhtu15zrht8sap3dkntmqc49tujn_xnoxkuu2_wfc9fbogtviwc3rjy6p7vcsk57msdxgfoyorogw6pr4hjwmznasokft_vdywfnjssj_wb8rmarfg2glptasizulca3hhlgtja1o4a6z6rvovivxzrhpgjv2pnfbd_hovyau2xg9lqemyonoiner2ym3komuo8c68hqz74kjsfit_srdtqgtgpe9lm3reuceay9zhi0xuygnyjc0lbv5eenrpxjuhln93c_9ddyamo_fu_nlrzz02xux6gfx9_cnmets7we734ah_npdmkagunx961px41vpp_rbc3hqmsv4d33_o1_ulqrlztv8m94z5mpmyjhe1f4lc_o5hwvnp8xwiujm71003fspevicrty_fodtd8juswobxrvo5hjyzixifcwwx6ezdd2_oxzraxd7zwqxh1u3qoz3raodnz1rjxenv6j0smtpgk6hnb43drxhgyngp36w90kdijkbao_eemylpy4yf8q4kop_u33h2vdmruhar1cqooip7t_cjs9_7txvnszb5djcjfj888_g3_48s34u7_7byqq771yzolhfrprzvmzxgpeaumvfjqq2bizkkcorwjxqqfgdtc1edd0wwda68lsh5qgoffm_y5tegox2egbiyiy85mii9aajl6e5y7apzizeo02dceyjihn4hkkzggl0mywpcefscfnuncivdg3zpq9mj4mzt75s8d3aaagaeleqvsdelocgkmqw8ssfayjp6es_5wsxfjqnauklst2oa0qlmmjyczyw1vt8qzwcsorvwbojra_p3jyzykmmutgw3bagssd4nwb6d3ee_pn7mk3fg2oiejvxlh_xanjdexlnklye5bkwj84xk3hzty7olc4mvjylphebmb6zcr139kgzmrazbzgxlbtxcgkfox6dit5m27pppbgcutgqbv_oc4axmarmfxathc2uc7a8llxxrikbk8mh_gtsnxqrknnyod28mczznstkd2ocj39rmyl9csjhkhuxpde1rqxrtmxyqw0eat4xhbdyzrgekucx_wb4icu95jvo3a8d_g7y9bwv40xeedjanqfj_zak55g7bn65s9s91tjjkovnwmbzz7yq0mj7_rqhic_fv7uy6cnm_8_pn8aqgog2ey7dowldwfc3xl0zwiyap5xsrpbg8_5q4gqc2g8y9vg5l1n0e1dqzcdwf3r7fk_8j1dwpdllnc_odmmsbcxb_i3zgrsyo2vymxjkxxrq7r7stuusguya8bwkgp4fmhl_hxfuef9jemoapwefdsvcapihvr4xqyye2jehb9xx9qutn5stcqgjb0927opf_wygwnrnrr7yrfy5euxyrkcz9piyck97_hz8apoerg579m7nnynzihy7zs2mk_p2nuabv5in2r5nwzlkcpym1vzml9njyo0soxoss7ghfgk7cxzwoxd4yvy40xgji5o_iztomtztfup8soslzeaaa8cbhcn7dbealjaoyfgnea5xpxqnb5r_ywagjnlgrmuirgm81iqnewavgswaluxypr8vwoa2jyfy6bgdgxxgioomnmfo4brj0yhnw89ugcs8jyamkzbvwgpx4g5_xhxhuwkbtmgt4oshlactnb8jgfv8rn8g4ediogc3b4gpcr_vjaf5bihkdcfshrczyoew66pgyjibr4beuj4rgbfenzirefx2hgourgmkuogh_axwgphcvxofewoz4tg8yi5rizwxrdntgtoe9dke1s6nsnd0smjtclq89hrz1uezpoq43zlkk97fm7tadpgevc9p_3yb90thayky244rlhnidvkbv8xhtidfgr5bjzgunmwzk8csjbdhy3nrori_hhgwn6hqgvt2fypuc9bbhnfev_0ad5zlbzbxs01y_me9blxfrvogw8ftjnbt37sfhw7i_vefibtbynlj_9z82gc0gmbpk_lot33u_pwr883hp5kqmfu8evln_jr_xyfqrlbuobzxjspy052u57ptxlee4qnxsmmumy840bljlwu398nzbxsqzm1f0n96l8i7yeig3nynzqdasnrthgki1y1jm6zpf4oluensbbg1i7cjglyg3eyfljvmdm1qae_klcwbgnxpqaowobawy3hlghzsiv1vd4bighyxmhxnc_e0nd3xpvj2qhjomenufxj1hsjyqiwktihgjxgidepy_c2483r16b2n7diyks4y_w44zz6lwy_2_8p44gtoq9w3oznqoofxcr0di8np3ibpq4njlnpl8gfsbzloedznsaxt4ntgmxgfm9_egazww4uw_aexldjkj7kidfonxjwiuu5szy09t1s9tu2_pjlkjekhldf1edclv6kdgoexjypk4xfqsa4aj75fkkidubn1ytrxgq8ipww_l01jfcqkzmljjyf_mwzsrxntazjt55gnagypxow4fixwrxhbpqzrjbjabj3ym5bz_mbxxfvk_3h8pi7kftnei8f29rij1w_fuiwxdqfnq2yrolobeqyal_rpyrllvotipbycsnmraxpjz6fxitqmwenkoczznserjvljyzyjhbfygvib_wig3rg0y_45wrflaymiuwrxvnr0n5v4isehmuifkx6eo_gpml4bx3rbpprxyqevycv5pdopw6iayqz2sduegb6ykbmmdohbnflw0xq7fupw_m15xgcvafzwlxyjov7ejhvo95nowcg1lf5gkyzx_sqwv_qmrwi7k6lzs8i_6dxa1o8uz_qbqx9vxdazjihsjcllwfppp8gg0akvknwvsiypfqtfqyl_8ma_0ynqywj_kwtmkpt7znfv_6ja_b6dphy63zp9l6mi6bnjezmmaiuicqso7liso3wavcgtq8mnrllsc7fibko_ra4pllbfavcpd9tqj4bl_1modhgqwuejrcmnhk259mlt5h3nm7vsvinj6niadbo8h5wux_xsnzgvuhg2iumdcwrcwkvgc_ulmynrk82eysibhbxmkc97sftk0ill7wcmfoiaff5q6hrhgywrwgecsdjeljlf_c7g8e2bk1e7ed_8n5_oiffjruojcqvj2ex81yovfmdrszp_shvwyyzwucbhvwub3pbiay3aaxhgzc4quesejz4yvkarneghdj9mp9euwaqahhejidhy2ld9wo8ndkms6jggdeliz80qhlbk1pf3qjq_kecgt5gsa5o2o8ujzyz2ijpwtzpnjxdotfmn7zwrnhssdtrdhkaombbcnslwdfzqlf5tlipvdwlmuqfdadqtlzo_rfrlouh63lehjpewxdd_satbpclaydrr3jqw2a_s6egywg8eheh_coh26_n7ei_w_ebcf0rscvs1qssfjce1xdcr6ioc2j4bztai6pgyxn3u0enxgotfshjdrjw8j5bg_siyux7py7hse_lhvplrvhwqkyfiy6dowliz0gzhakxainoaalwqvjiwuoekjib2husy8nkyqmwuqzvdu_pvic_kogsgv5qq2fjqyk_seaar66q2zw9kadhinstk9qy0epserejvloysw4zuly_fwbhfdumc_8wufe7gl0acaxzqfukjagk7ol_b_mbgbv5xdeujz5ue_qwoaghzofxuf3gjst_6uebp3usmq_gskahelc3mziypuvdkforvxax2bfc7dtmwbws8nlp26fymb9ursyfep6yig_xkwf_q2_nvfg94uo4c5oous4tqvroegdnnxxs_z5p8t1r9329efgrz_fv29n3_37_ez_ktfkqn6pajexaxoogtoddab68fk2gihx654_tllelzeajtjnkktiypwhygocdpxbsvbxsmzmlpi7c9zhcb1eoafarimbgclks9emtcqainck_kuy_vmcbe82qylnmbugb5btiws8pkpsq_lwodpli3qyry488r4e1zvwjt4fxcnagndp7ee2cgsz9y49au9nqemg4lfd_y42gzgeo0pjzsrkcoulyjd8vjgyny9fu1w0cfdvtero4jijo_jf_0_rfxd3_j_on_zr8clyje8_vrmna7gjwjp1gimgb857lizu1xspxcrqmxndeds_hrgx0sfzghtolq6g0dmhxh9_l4qiawfcmjmgh19o5d6bo4cdt2ix5gsubxrtj_bp42vqslwxc2_gdkvcl82tjoltgvhmhsqvqjxcr9cvtxg1jv4ydoahlrq4kam81atoowntcyxnohkboihysymbbrrjlgom5boedzdldygrwwlmvidyrgyzkx9uxjnlyro8e6qmooccvmxfrivw_cynspm_cgqc1lh8tey2znrncxxufiot25vx5e_kgelgk_p1802fi0xwigzheiof8l6crggkxg0ueds5hpzz0zmixc3hneafjcy48gm4annjbffp9w7dh4fx_39buzxzgadl2k7eqpj6d9zfj2e2fwybimyu3htdrzjcqz69mkivwkgbr3xgmoyw6zdn9bwmyrldoekdrkemmxaqqmh2f2fhfkg6dnn_kcoyhjynwbhx1tyzlgvk_bgs4ln2re9df8c2cveygjwvjh3g7ymwhcq5mcqrsswwesiq_lt_qhxw3pcc58u_kacq4fdmdx23aanq7eyzctvelvogtixk8bngxzf09sll9n6kzf8h9cdcoetf5nrmfjzazbyvdegkzq980blmuhfwesp9oom8uer_duruintnykywn8_enk3x6avisp89fljix67fvdx729hapxxqqnzfxgjkxaxzbkmpsayoaibtizl_4voyktvpg0myycdrevpnrskzxesuijnzxyua5xfj9oatbftimon2yojutkygktiixqw4vodpv3l4ndnxn3qtkddnmlo5qvjdklskyveoydruvgfb5vthk4_jgbickqb33khzcawmaxy0sk1r6ysfcmds4gi2d29hvdvxo2h_zdj9_ql8flmdiww2_h9_afx_ed3_63_7_8zdjvazl9y343deexycognb5yfcy3ek_vr0kfccai_sikyoozfl0cseiphffs_ceerjqwbxxfzqd0bncyc_a68kogbkzsarn5dlsv4flyzpspolqz5xthfez7blisspxb9aurzvzuconggebwauzqybpiw1i3dmplgqpu8nx_hx6fimzunf6kxbdr3toor4byuizgc95qqfsumtby6iky9ggvxght8u5dsc54y5wxqooylbih6vfwlt46ym9oaje3tnya2jrosdlpmr0bvcsftid5_bsdkfr7zwummkg4o_8iexbk8npmjv8ef_i7g8r57yb_jonjssxwx914ki3jq6jmnb_yu3sy2a4jh6d95ihaedwiz_q38p4w8vdqu4btvfatdrycma_dcv9wbjg1rbjg2bjutw9llwsfea1vcedswphgfwpxliv1_pekqeachemnm5ohlmfmfck94wjxetroy7dm0qgfgd_k6xtqcptefa9dsofwxqo_n81zda6ufdd_mr35jg4bk2nocdu2eowhndv5_bs_nvgvzeq7l873lzq7yxinv3rnmkoas_ezm7gfcu08kipcshxba1zczl3_f56mdjszvc3phe_xtn_vx5uh1nz9rvmcvztmzxjew_ivayiwaovgh4gsl3k9ik_k_5kfmgl1vlnjdz_qjcojn3q73nmxixm56pmivqobzagz8ujba1y0rc_lgr9oz17k6mfd0srwp7e7he2bgjhrpgf2rewjw6ktidl47jjiqbg6q5uihjmerfodjakogt_qspvjkldfqu6yix7e5bywyz8bahmp9mzfj9zevxspdm3f42dkbq4fxwodlzz4fp_7v_zt_4yc_vnew4vrheytd2xpqgqfpl_72_vkpavtgd68jy1qoz8sqcq89bgs8vd0iwks7bab7bwhhcbkpthuslcays9c6phzqcnzqkn660bz_creoo9yyhhhx4cnpazjoi5zwsg94lv9thxvkqq56ka6x03bvi7rph_s5pivycs6y1csmeosy843hfimufwq7lkkwzrlh_miaazpw9p9kj1uox04uf59znekcxahpsvjeyxzo0yk1im4wnib_uucl9bgbmvhwflddqjisgwo8huk7lmnokv4c_advhykc9qej5zrtdiqkjd56sv2o7qss9jgb_dj2h71_ebe0z9fhggcoazwzegdwana6_cegag7x1izi2tjovluhojcyp6cr3pjq0cmww_oarjtas7jj3qnlhc80qsviljlw8mmc3v6xk8hbo7fynnbupt54qvc40gfgppmanegnvgv4shqgvtswylunjxdc4pmqfk30znzw_wx6ruafmvsawfscy1eer7zulfigrwra9s3yn1_csxkofaybfpn5yso_hn7yl_mb7sh_7aflebrypb8fd43gtcveeugcwz_n_vz1gwrrirwlhtdhe6omheslst5jafxi_k6a_lken8b6nn7ztw9lus_dkz0zxgqp1n3lfbhwuixxbxcbtm3uherrfdj83rh2ikqkqn4l_tm6odt_uxwjzuq9yhvckyi4wdahubshq8ygsyfxgecmnstryeoouqw86legt0klqx9ricihc4wndzr9bhof89fb8fwzzhyf8r4xnqidyxcohc6f00af8jl3alez4piz4sqcb3kah8pj2o924_71q3f_93qcj3uxuzafftlu7nad9pz_epnm_ognpxlfvtqp25vtufmt3vxdcdxzngns9i2lisdveoetop_ghlu7ltnqzng3l7sinmedgcfsx2ezdg85csmc0mgqmfsk_ljnee70f46vzhjr0axs6ov2brbta5tykmflbhkv3wzzg8boamxzw2dojuemt4q3qjf4wxifon9dai0hblc11te1ht5i_qdukhnlrh03gtlwy6tsvnjtytsvnzmzxpr2gk7i9fj_4exh0_ec2i0ygdnbt3fhyy3b7gfv_p_kty2juoy4ivc0prrvduw9ifi3l7wznswlb8gral9yzry_z3lnfh_xyj1ub2pm0c4et_y4kqojcl1iwmfjhqgomcmyk4krq09c1dzxiaewmei6kbunhlfgzqxgqlbjl2cxg5olk0dy1sfnxvleieh52y_dgzb0nfwegiqryw4dwymot9tinnt4gs8jdbifmzt1czdl4bpa4dn8cyz_puut9cmehacqcxgz8lshebhou_q2fsbpqak7h3rw5nklyiqfnv199huwnb9svpzp7t1i_anptq2vga2cdqasxjp4rxhyr2ny13ve_gpvjpsdl_dt3uk0l_e740mzoqb31vqolhaqtu2qhpehmvieu9f_glv1_tv2hkdca63roqcfpmxetghpjzj4y8sjgeqarzc0ipm9do4r3o0awmxdjw7qr_ujduzb1vjckfgbrvzswgldj8gakntss6s7isntsbiogvlwiam5lvsphgylg9miyya2ydhb8dgzbjcdfxhy5q_wkmcy5egro823c3mewfss0cl7fwvx4czopuyqpa4oye6p1uws19iegw78zdm1fjulvpiuzjphbhh7f73i8ffplp_onpfzb_h9_pmhft_gqwu04pxw0alppeofaxl9o0d6ffup7tzdjxenkjahjmyplgwikbrsnlcjagyomtc_xsfdwujsabchehsuzt0xmumyg1qgqetjvnjnoxqnfjvrjo5svcrxxbgnhuwcwsesmv9_pgue3wshrih0jyewjyrdweos8xwctp4wjurzlhyypbtledvw8bluak_usmgqeiehauuywhkcmuw25katgbj6mo_1h7dzmsu8hrzwtp4avdy_ykmgjms2nk95d_wp8ijn6uu6bca28km0cnfkeweissve2dbloe0zi3phhazg2f2ok9vjm2y3m_g9zz8xdsrumkjv7sfhkeod_ws8uorfof_e1rkyfbjuvb0sufgtyqhzal84lqyaidgrirg4u8_hlbhnovhxti07ykbsflw5ashvf7wyy694ht2xuzgpmyyxjo85ovx_jp6qdcizu_w_4xcwywwk8ibgwsc2xlj3anh0q25gwouur_oc9oqd6_gjalxkwmgb4q_orb9a_srniig8ff9dbqi4ympfor6njzpr_abd_ey_l39cbr98nfj1gxs0szqffgxebrqnp_1ffof4jrmqidh5uatz2wxgnjlm7_wd4oau8j57twodpxt9xhxpvvfde4iaxxn6mtqipdihimcrfky0efwap7ga_h36xdhknpayf0q1tiktmmzwlkj_lovnuwvmsho_84da9cimqh7gn_w5c9lgqwfd2s0ls39rnty8qr0igfzmfoc3her_8tbp0ocomxcgocgxfmyzooavd9wla66ufjzxmwqslksxohpeokmdtnwnt8bd_di5zhq_tochjzbaih95_v4_dlny3m7ht_xb_of_31f0wplqc8hu52oou4djqnwwwdbxwttqcs44wbt1jvdw9j1tm7mok_rcoiwzhppki_kmorgzqam3gg8brw6cihfotikfd60ysveice4hqj4yjp6y6djszmdjmp_nxi33oznkw8ncvjoykrbvskmuy1oj54gs6dmt7bp_gafi7lx_7uqzl9vuo74qxwaea822xvkpx4pqifv5hitdrcvonsrt0acpv1tr4wzdcoggm_s6b5ihqntsiqogb8_m5fvxkvnqzkfh6jm4dljss_44fzes_kgfuuao0ndbqqioj45cuxxtqqo4nhxkb0jjky8ah2xa43g5greeadlf_f_4jbfzg4_81sxj5ahq_iszvlrcovfimfghuicj_mqzqjgw3ctsrql2n2obr_jiy1jepm5jzmkeeauk1lnqzfxmfzzfciqfmsu8fxxnrlg9z7s8umbp2ptdbudl6ucqq8fp6ljoj3gbncghzaaua2ecvpi320hzaymtennkawrcy1n1eusioflizi48og6h9hmt3o_ninkt4crspcapu99defbbcf_ge8gfr_qmf_h0wagnddayfxhpl5mbx3ecj3zmfcmobfr2aa_taykxmfqcwgfhtjdioei8ld4mimziqyaghblg9fizeyf0eeycg6m2uvjcwchdwyqpxdl6ouninssojhtyzgjrpgnrsbstgn7gjxl2vvkfuuermcfqs8nm3whstxevzuttlg7dkvaih8lhgx3rv_bhpw7ia2jgvgcep4aqtvil0ngixsttbgeyplwm_tkntgkqnkaupofh7b72m_h_v7_gwv8_ojgbb_4expz6otd_mx_mf_v978a_osvxm6pkhoue9hhfifc1n_ej22syxsjfvyinlzjptbn49jxdirnaqs5xlicqaw14j_k8yrdnyuhfaogaxxjysbmgmnvwhiqcuwzanxuida8kru9hpaaspvec9leioeyyvajbjlkxq9rgdtwhdfjvexowiptdgbzds9ngslwihtkprlbc6ugknybqkykfekon3meep0tz4rbc8vqj2cpm3jokykfi0qqg7zhtfc3ffusimcymxo_4ccal8ign0qhhaapqkvugtnjmgadocpedfzjj6ed3xk_kksqscmzi8hlbew8nhwagdjiemsy383y3t66o_lut3tizgaxb8mkw0dyenvc8pvltb4rqn9zost2dvlrgk9s3r7j6cm_hddhmolxypdicizebnj_b3pdabx54xgtqwednd5thedambdqcceabk_lcgu8j_hoybvx3dj2gkhgmsahl8hlqqtawrfi7mqyblibnsa2_p3_o3ptb8abevbrrk05g_agtevdntimw_8_a_4qsfi6_0iwwk9bw7_vpfbo54a8uwwqxpvyho3vtx_yybnhc_xeacnwn08d_ze3x3cmfmn8gd09lzav7dpja10e46bvhwxgyk0wcutmqtbgfkng4bz9xpxmcxzxbounufvfkx_u40iliunlb87h6gns0giyvqlsz4ifedxfeakttabttpsfcq9yhbh4va3pvoohlwebg0taakqz_2_ps1logketdftesn_1xq9abiaolt0lpmiempam3fpj_ki2riy0xcmlqocwrdmusi1qa0ihgmu8d3dodw8gbqmpaphlknilpe9z8flt_9m_p0p_3784ue_fgfggbihwx2hfezqirsnwywldlb1oqglba9vv_vxyrkexwxlegpsizosuagwwoq_hyenyy8xj2pjbllovyggygwacgc8ovrf4bzoch2lvii5ib9warjqisn2zz0oyveceogvwllaoooyhjwxhr_6palq6gsjyjv8mjwr5cqzbokvyrjlbmml7uujad3xmc3rzejasbcc1_ebr2iewfngrsxvm9m3ofsff6uvd0emdg6zxenfjnc6tvqqecvymu7imchehntbvvfgninfdc_daerzmpjlnkvxyntvblobpymyvwf6_ijpqnkdwtjktgqi6rosmizpegu2udxyjn53n3b3oz0z1i8xa29xeud1xlasy5eb5kxj9mdaidb4y7ekzbxi7hoa54fdognkurzvaqlwhugylhyc0ltkuwmcj41lc9h47qbiamnmv8y_7ynfxtyuy6joiyox5epaxwjqbetlapdplwngmfzqlgeiscs7q_2cxp_gaajfxt_uwc1ga_qg_jn3_gc6trwuyvbrvyzsakacw9cx_0o9_mvyyezkjsexsuz_marjkglsvjoicz_kiens_yi75j3gkofn_2b3kt4qfjovqznvxxxdkmwk4czmmhpqnqllysr18dmcaomxlzeunh1_gj_ug9hizz17o_b9cmni7tcglaunz_3i62_u6mqalwbfzv3hvaaqvxvh_zpdx5_nv7t1gimbyyt4e4vcyrvvgpcsdnwcei_urddogpryudxx_3y6vmqrh_ybxu_r90dodsb9awprct1hgrngawa4zrwysetr2p3h76fc0klaybj_y1phwcd9evhgxnnbvkxdo5_wfaeixdipi6wqwdzewxfjamonyz_2c5zry0kw8mbuatjcjjjsh9oysx4gk3q2k2sw25_odvemfcacratstsi7yx5hcbtdjs7ljjiyyswz7gczwbwybu2y2t7qhjrowr3htkrswhpubsz1holzg9nhkmniszr8odguhnos1fmqyxgpewofnu7qkd0s2mlotg1v3_3dvrqbfi0nstpkx73fjcufa_pfj9reh8bn_s349a8etkwxwi_g3d3rgb9k6uxang6mrofllbl9zmm87pbjd68o48upfja_ww3h4bqbhnq9hcuxxw3gm9n_hfbybpeldgiljllipcgpyzyn3wi5htgspmejpixvdovzadyagxkad0vycc2ysa_x44tv9lgy2_vwr8bhub_nfdaweiu_mawa_b_1dawv9fimfarn4q1hmyd8klayivwbekdy0thpegvge0yrmckgmgsglgfktczrhgngu8aagxnc7plmmn21gwvqea9zou_zq6_wdyczgz_fscbkdynb5esuvybrlkeyl5vvomvkhseymjkbyky5rrbtfjq8oeelnvk93h9ydf6hwuruexx5rihjifqwlfbgajqrjffe3rw7sf6n_nj_nfs9la2bmfv7uiaacaasurbvlu8suznxxbivyqew3zcmaprncjv39zfo6w8rl74g9wl9xy9ltb6sujszun5vjzj3gztr2drufe5kesfwyryxjpvs5r1oxkdv2cff2pd4z516gy7urdd4hcuoitjn8anez8wxlksy3cwteug3wxuhacynvooggusxvmovdun8qtf7mr7qmcpg5p4psuq2zfpnmkarqiesi5kgh_agbebvkeggjvehux2qgvgs_upimlhdksea5mamjhiqvaicydpm40h1eu3nas1evf80tpmpgxqjqmz_s5zdk5v6kgpur_wrfxom_r4a9x3p3zjwvcaseso8zwumm61ucap3ygsi16mdtgogillgs_05qco9uewfq2qvvuvifwqkw4jjayzifkqihhbes578cw_8y8dihcjprhqcm38fkqqv5nbw3_mishoderwzzuzm3ayrjrp_nmi5uopkomysqblvcuir8q6agry72wao2rd8662ubzopxhumr1p_mab8gv9eid0gzl54i1xplefcqqox1n5gig3o7zfwbtcp57zms9jjph2gg9kp_llezlqzku9ihevxo3zyw9en_pdcbx69wq8efnmrneb8b3vftaw60_gb3_9avz2n79xgaaicjcjub9pj_mfbllsbmmsb0avqaqgqp9ssuvh1dgsvuplwgdgqgcgadmlp3plbuop_lbr3ebjy2q2l0zpbjsq2ifs9rnmyoiahmjum14irmnxohgls_nozpulq7mbnh_gee_zblaua0ybxgj311cfy1nzosjtikcjwmmge_blxf1hr2krbcbbtb0yrv4ggcfj5zsjejx_xtiybdnyx13h_agak6ss3omh6sblounsfb7wije1jbcsdzj5mvdjumnsvy20jjuymz3kygwpwoutu11i6jp_zrfdyulw4apg2mkc9w_j_mdpxxixy6xvbjrompgwavehk_c2gsrdmdaqdp5ndbd8qozg4nk4mhikcw3xh9_xdnl5qlzn0_fkvuuekx46enonz_7smuglvjkrafrnz1kldwz_jtgdcuyksmh_vgnepcs3afwyrkrm6b2ifzk5ex7wibehgywhsoyvumdnap33pjxptrwlrmqn766ckexgpvern_k_8ir_slggh68whhykhbt_9_vcuzrb_dys6zuqmiadujj203_9_q7de1ve_d1kw_fh94zkmgkfeomqclpniacqtkan7pyf2gof5u5sngbeoxdehdzts1qyrfiugkkwjiuqmhygiqfusihsxmkujsraw_qlye8nnkmriitzxxqd4kiq_us_ahbz3modynyikqrdqsjgib_at7ytaoppjz8zsykq2ikfki9rbsjazitsiesqamlz2klqzp5cnmqzaskes7sfkmixb0yapiffz_p_ffy4avxbod5t_sawmczu5po4_7ubqw48jh8h_v92o8end3iisf7un3ejj_4z_ox_zrr_0jmqvn0zkz3enxvobwr_esg0t3f5b5gdogd3fyj81irck6ps_ha_lx3kgcj_08vti42r30fwqwzaqxolzihjvzn7_5g4rvmdwj_ugk5yllj3wmhmfjzuvj6twzeqsl3peexd7c4bhmipxuklx4simfjqr4janscctdnwnqij8jyzmnz3ksiym5dzwdtp5bszcbj2bz_xa6kfnuwmujdq84yshmxpmk6gwwndiuybsm_qntnnca2vwtmxpbudfmzf4bpvglalvu5rgyy2xm_hzdewbm8byblith1gkejjnzy2ja4kpw_umcyzqxcsw3vtzkwaymgpaphlgyohzgw8nh7ik524s7mwzyjurkfoddeup2budesppwhcpgbi2nncvg4chqgqeaha_lcj4q_uc5nl0_fn2djga0afbvve79tiwhjq2pq1fjdmwjj4_wiw5vw_wkawpgbjxfo3mewf5kcgrv_in2jgq9y8cvjxd4gz4a7mu4zvzdjxjn9r8vwi7rbhoew0ufknzgj0_ebs2mz5eswvf4zf708rn59plk7u_83_x4_n4lp7erepvj8_cm02_x_vf95f24efevgab4yuaxta7dwww1gciiqk2cmffp3_pl_5zzgfhqehpq23lcbrcibqy30bedwfgbaigzdth6yqhg0f4ryz7geadmxmk0bn_9o_vlhwqegptbr2c6iq7woeidipp3edjcwwne05fetlbupndteostmotg68idz38reluzph_s9mnosqojg_8sw0mb_tcrprxbzyidykyd3nssobkbjkkyy1nsqohml8mh3igcdq87t1pgpn6sb52y4alzbn8w_uvnvxh_ehuehepd2uqdzm4lgnfxtjwxcg74yza5pzzey9bsv1uzcm9uvuoww_o5mp137xjf0uzz9gwgxqww_jx1gu8dgahowin6icxryiowsl8iatuhh2qmra0npta0glulmmapz_idirickxnp0bedg6htmgvkpgipibllnxyg33qlagbvrvkix3gk_ny8v7jbhkaba8vtq8vpnwi7rzt_uiwouljkh7muxpbwqdpjuqafgom8xlokvnvhm4myvngv8uqglkn9ot7jjeraobomnbuvybf3vjuxvtidmzfk5e2p32b57ztwn1txcv_ylmej3pe7wybphvw6plueg6w1nbe3wfdio_ol_idwi0mocj6mbrdxr9ya6cgfde_kitptaewollkqxlmkdn3sh5axy9sxcqf8tstwbvi_jxgmo8sj4xpomewq_izlurjm8fdyo3x1fy5vygcd7ciq0zeec9e_v_nrv9v3_h1zsed43s_m79sphlzijx2z8mat39o_dcm3nmjo_gzes8eck28n4o96rtlofs5a8odc81mhquakd23gzotcyxhpcpz_8bf2uwegzlfnueaq3dxudow7szumdmi0ehzqz4wgrmsuam_4e55upeet1jklzuwm_i7paa4ti7t9xrqfwiyuu5xnsan2sjrml5fe2zslizm0vmc2xkz4c9amoe_kcmumng3uwcxm9nr0xbjsxdlz2ft_ux5lhu2modsmqcrhnrek6kjnixawgomjse4zqiodpqdht4isr0ivjhjb3d87owyplau_rjbjl7_5rx8omftovszzxpl94_njwyxmltdrlhkuefliqavkdf84xu54hnv1ntugtuq48oyng7xhbdwwwunalw09khon_spqbredzwmvdcsebbpxqk_sr3liygdiamv8zmr1vh6_ez6cl5gxg8eeqbfs0goiiuhxxmqneqjhaybzfblva8bp3ykxxjipt5sd_ewfqrfvsvnk6hthdj41u_abxhowfbvrmbayjem9muqotwyyr1niwwsowwvrosbb_l1zkahj_wwedt0mlnqvwhpds7qccogz6ji8nvgdz5fl3aoscrixgjgoivqx3cdlmww899ifi_ffcefcdpjb7_edhu93_7oxhjgthgdteltd_i3whekceyhbjrfvx2ksgkrtzp2sxpj1lko1swjyroo0i_garrfoadg1higae9wiu36014z3eflsd8fwsclrvvmp7c0lssc8bkzc_aof4mb_e5dffuguqixejbupch06r48eoooe_mpzut4vj0fxyzyvmgvzbmmneubnfruamm5ijgsu9gh3w5vvdouxlo15jfwovpqppqqe_uc5fucbgztdgp3bqv0wgpq1ufenb39_h7q_jeu63t8_lbjv6nebou_mmzpn5z0gupw4cqeqm39_v_3_vp5hylidpiqqgpqtmxngdmzo_ixabnbe0pk05wrvz9aovhvazbwuzcrs0uci3ouyqkkxkdkymiib7nkeqdjp5jhvadqdscv0vz_zzvxz18ez3mbzvrafxbg0ylw8jdtfhzyevwmbwndvuczxqft2rhcnpw4zjur2uvsffbycssyyxiyhifqivdsocbdcsd8namxph_14ucol65vx4uxt2l78bgw_wz8l3_4_h7p7x23lh273io7vrkb2igsp8qhkyenxwtoqcpb9neexo0h7e57mel5vzbvj1vcvavfmmzcplwqbpfqowea4tpobvqdoteicmrxfrgcsqd2w08zxs51m57xelnbeciefqcs76dv3ah6sbrx8yclqcgmltguqqcy3wwl_7demuayheej5eopgvvcr6adlavra6or_gnvid8d0djgef3fpdsuwnotvzgtnagq1gdxmmdvaepxpydf496_os_ciuj4skjwovfcitvgb6pcnmuksi_1vllez6d_ybq8aekvypqqbkc_bo_ag_qqodsgfsbhmeah_mq9g856jlaviqy1r_vzwbdke_j3qktpav8lyviua5_uwnqsdukjwwudctk4kebzmoav9oeo3_ouwgmqgce_ebdyexmkhjq5dfgxxvurhj10zzw0nybuo2r6rgf3nem9ljhtcwo17a0bhag_brvcxjqutfype93ed6_5ux6_xuz2ylzaa4novtey_tfl89h4jn19bpreru9_b3f4rmfvxwdxge3b6u_v_v5dvegwvhj9np19_khh93825_2mznargn5jxjgcbccgcjtaul5b8ttxvnkjswhi0lfux0zqaojzhnvz98bnk_s_m_4x44sybzayk0zx_icye1yw_oxcuo0ofqnn_f_dzcooonyyxaigim3yjbd9mkelfhy9fjutmhnl0we_2uazteievbm5jkb2b52v8tv8arbifvwq5zcjtdqcxlcnwjdft781ypd2ticeclhxa20rwcjammhecxjuyiymmscawga6fbn9zaisydpta14nhk_xlcpkzn2wablyg0eposbitrn44_ntbflh2bktow_7f16ur_7gw_3szk3xpfxdams_clp_8e4f2a3fu_iubdjs9qo4_l_ni6py2_w4dmts4m7os1oy_gawg62dnqfkb5py_2wgyvo7dmsxy3437mczoz4ojaubleshrbksh4na4nxclatbfovccwl9oqt0wc8emhrar3u8agzggjg4idri4eljvgpuki37usd4aiankg_3mm3gdbelhu6o4w4qwr3ooxox1wzkducren5gwhgtt_wwmsm5hidrdnar7zfcohle35ivl7jbrxdu_rgyhzuoldid3gbnipzpienhmtc9tfx_t9gksnuecfd1zdqi1j1gcfeocgdzmzty09rspl4_rdzwwktce0ksy_tgcbrsf7sudrsdbim2jq1lswrctvsn7djqsethxlce1ddegfona_eqbbgbeyexgr_0a4jgpqdexijavuomxeidietnggp6zruy6ilu47r6j9vkqn4zmceecrmopj2nta0veagyd56hn1oxvvlhqq2_kaj5ua_9_y5amtn_ztjm14dc_8g_nhkgdcgo3kjpqlcolh6dt6kawj_zxm7a5ophuuynleqro5vdmzkctvu6qs36nzu_bzm_dnleedbmwjmff_p_czrz4pgf2bb3dzzsofzc8_7nb4jbcic86s7ogcrqlm94tufvj7vgyjk18ld3uv35z_8e_5cxgh9bzmoklw04dfp7nduo83aewm6cgl69f05npgbiqimgy6twex2i3ipm_dx3etjemja9viwgcv3vpf0o8_55r8htj_7raslzccgkyje8kzgkhhbr3g6uishdp8zlggyyrpclbdf0e1txuftisskci6lzt2isc57msvdesom80domf1yhb7g8nx0m_b96zck4e8_wr88sn3xuf0gr_94nfj337_pqr3htiz_an5gfacve8fnxiggygzz1mampskacgidkhj2blltrerk4gdg2zrgcsn7myai5qfg32n_nut_yfkefjknif0lmog2azxykvzccqdyywoutcsqef51qnq1feqmmaqeloi5ly4ucfawsuv92qjp8hjtblej5rw6ajswbi3qt97oigntapmqdddnujclnme36mfmuzxytdzmvakwjwzghqwojezipoggzmtoiohdlwqdozjdqwxlyfg8vyiakzom8cowyagl_27ujhbtol7j0zg4wowe2pupnlw83umtfooqrqgf3tytj0vtisnraoer3o6shfa9u2tecvfayyj5fb7egaetzwzbamb2k4o6csyetjsy2ifpjzs3_qtjew9laevv7cxxdjb8cs6qpa_s01cfdjqsi7npg41rfyb1smhw8s324zb5i3whyybb7hfx_xowe78hrin9znnxhznah6eht_zvz93ucgaiz_5hzp4r_uyjtjmi7myxpr2t17_bl8_yqcza0ebcndmzt9gxh6_qnbv9pngkoorh9z9xpbpxfaq2jovryplsxlj8pbknk91mmfi8tb0ay5o26_brofus9jqjtnmpgqy_l1p_r3cvbys5ooovudm9hdzaupmgr3zylkfneqvchquu5zvz_n3w8ox1o_jhxrrw9_9a8_mdlzbh9bigvfkj7kkunmxnyloxxe7mcl17cubxzf3_nuudmene7xqqqvtwvxu2gmisinhyilu5pfdjbxctmyxgdp28ajbeulzdl9cyqemyu2pl0hayec9bzqv_jbk8jm3cdcc9js9yytl8vsrwjyo0jmrxsi5arlxoifybukckc6n53urhoxl7ysdxu5rdkg7tkyas7mi8fs7lht7ou1lutrdhdzcbb_ez7_zm7_ihwo3n4xtichifgsqksxzqhi7vgwoe7mr2yayhj5mbwjfvof4vx_y_3m8ej3gcunkmvg5purj2aw2wn04h8d2s3lphaub6z8txhsed4_n8cl2lcr5xeacxrg_7sbmyflkmve_7o703qboubhh1giaseyiqkpbltyrvr1dbj2futi7a5fdk1nwwjk7blx4gkhlpsyimwqo299qgovt0unyugseuemwzdadky_yqaymucnbdupilrhhx_hi5ov4r4lh4apiyt9dgjeyjk80dnxu1dbfktu_v3jb0htxivga9q_wbugtzwo9evwanf_qavacm_st29i9rbffxugso1dzrl1lhilgxkifsei93n5ucgp5b8h0olemxodemopy07ywaie5klc4udqyzpgslwrawuhjkqalgaozkqlmbhatmg56x1joyskvqra1brb8rw92_507nsg5mgwlxn7gdthwtw4xbq5iwha7_xjaoqsh_l1pb8odxbpgyhlwqcueexcupdcld_qgvlo4bt5wnmcaufczomjyyyqgx3p7u3dgixndjwkflhzfumtl9a2a8t7rvckzlknb2ogeh8fsyninqfsnkj9q_6wt7frmhy57dnkiofwaqglcft87oapdmrq1pejiykstlpfanwkpna5a1uly0gsjjgrg8micrxhxbf4zrc1_whyjoywju_j_uqznvfut30twrnygnedzogdfpo8mpm9yvat_gase1dep_2pf7f50_77pij0je5hk9vwtjornjsprrqj_rg_iki4am1d6gu0vv_5e4cwihnji3gxqaluzmwrzznyrzgyymdvvwfmwmedy1cwzfs69bxnfmmeih_kyj6yhsybucikjq6iqffnofm2lra7_quknxxfgxq4y_nzfmwbom7ys5tawq6k7gfgygvei_v4mq64dxuwcnr1jeniy1guczgwkyj_9fse0xk4nyqwifuejanmdvtxetinjbpeh7vx5rdfakwsfuzc2y7detf_m_mn735ats0muisdxhz0amcllchiigihthdpyny2mrqxq0i7igpcjlvu6pzqcoxhkqu0afdc_dfwhoxx0l0s4zxblxrdceheb5qggctdemoiaxbiehtrhbw1w_99y8ic5ro04g1noijvt4pkge4wzlymgsxc0l6gummubrfnay5cpz5esz2rxaba3oimz3_je8oudhcyoc1uzfzvk08aakhsxytzwn_rejhcc1qucl1xfkii0zxei5yczeimy2wlcmrh0r3mxywpajbww8_bsz53yhjkwilk3fhjv4aopjtmfrbpmuksiaptb6z_jgwpjxmamnjfcwnjgdijgib_cbzy3hhaurku_zeoceilw9ujp_al1exit1g0ovmqccs3g20ysmnhjgyhmhttjnnfopymbe1jipcimqyq9sq_8cj3_y1slb1zeztkteb41jvdzus9m_qqviifbl8nmtui7hvesc8b3sgf6qvpsmmvpc7ax_yivck10ae5y_pnrnbfsph3j_kxs03r_updcavruznzxfiunpo_np7_z8nv6z6hlrnxd64ryu7kp_9q77k3iqnyln6o94yqfdbm6_hio4uxzs65wzkoegf9lgoxr4m35mnzfwmlg6wrneycrloxdmx_mrxsfq8dhgdvh8chk2qeih_6bfdubq1ogxlicehepytlpr3ch_3mmy4ywabjcfjw4gpyg2yrscpyqisw0mx_p_1n8yq_k7nikwgyezbqyxgissdajucvsakrzywuabqa5yofunp5xdbragq_kzywwpq_hazajmibvycsgu9x37fzgiznmuuydwzpnitl_3no3j3evxsezcm_vx5zdfjs_9_2xzhfs9nb8_twb8v_8ufjt1_eeifxg_cncflq2quzdniwr1gycrzexg0g48pih19lxuowb7h7rg30jpzb_jykmyz_dwdi2yk7pohswyhv2hlovflmrlpqvd1hyvsgr5acpkmmkxbsxhwvtwga5ebevriepqohj6qjsczc6qwofctgbq7v9bcdtxcblqk5ywyhcrb8_a_dj5fli0q4jm_wsyi63oewwja1tb_eo8ztvsctknuuidjrtybgurz6bhc3ffk_vla7svprg4wr8mhpdrhucdklrglpzrdgfdewpw1bv_plcryhlpav9exouk7jvdycsav_ae1iquplwegpqj0n8zarbxboxmnrubbjansqkmknupd1g4j0_yyizh4jnlgxhvscgsjbfhq4nsnui_ea1_ads54ti_ayuew5gpejxanss4rizmjzcsmdjutafbp06ycgdvmrzpvo_qbgdbo_ayn7xmkhrjfg4cjvcnc2gbl6hjc6zfm1kzvkmkiaylgvz_kag_i4gplf1wdf3kdzg6chl2mwflpfr5gkp3_ivk81dh6t7g32vqqb7pap6dgndz9yoero6xt1mujoou4vhc_zpdmot3pr8s3fq6ff5e_w_y5ejqc_horans1ax8b1_xx5rocroixtqsuoum2a4h7vb6x3vzvpm9vndnkl0dzcagcaiowraidq4wchcxp8xnq9u8rshk_9uv1vz3oax_ol6kva9layxfkekem9qgv_fk_y08ctjfoy7vnutuyaly8h2d7ezf08nrflkqfssdlx8pgs8kflefrwxxpjo_0g8eh3ti0qbo7g_fdfhzv78uj6nncvnc55yc_x4_b_hnenbj01loqkzsufscvcii5xhdthahxrcbwbudgadg8ve1tgvwgtrdzg6ngya5b6wkicvyjlilvgrxnzcqjd_jrxfdjx_vjybbdb8emzxwy5czzulingssdeh4cawuo1bpst2hsubwj2o94dlrxiulhfcxmds3zqf83htdfw1esa0fzjtqc3hnpxg7sewn_884xxlo8n5yesdzfvxlcj0mw5it6ovcrngye43qneptlg5mqeph_hmxhiudquil6evu1nhc6eefln8tt0egfslizq43gyziq7xgbwth4ih8dra0z0y32zydzykts5xflxnpahsd8to3m2rgyhgwkfdbp3mz3g_ohzuhimf_cznmrjcrvopljl6bnseddflgnywmfxcnuyfhpd9adxbzzaj6cczyzhg_ddmsizvec_xozst2s8iz3bpf3ue4oifkaxpeihrcyxmpz32tfdhmvoekp40uxc2uxbz6ejbhz3tejpvhcxd4rm9lfljp_fic6ae77255k_dhyob8u1bkp47hnqef_f3kdpglefq1z2pkl8i2cflk46q8ffx_cqpdurlna7zun9ft9_yoarmgfl_x9qkazyfz3evsz5tpenojmlzyfmt_8p3uzt_88p4lfrovju8heweew1mj3d81jerjdlqhqnxyoflheoxeom4onx_uofvtvtlc_o54yg2qdbj7j29damrqicszvdjp4cnoljyyhke8dlc4zc3_ueokyyb2a34aj22hpg6uvffpwxwo3qrla1pwqgympezelqrwhg_hrccyypy_usw_okb8v_vo_rvihnelz8swypdpuztqpr4j5czpe0fc_j08_vqjb7fej99_8wb88cc_hw_ckt2eldwvzf4zm3wg7yjdkisi85ikewkbucpyb620seyxuyohcucas5k258pyji25zaazgpa4hmnnvngpyywurxvhimacowymnwcmjby10s70ju8n8gtzbpqbnxmkheonboppe86kodtoagenh7huqd4zlxywmfraya7_joc464zo7rat56pi8djacudbhiy1nfop7wne1znzqbzuh1fvgog_0k8mj5vd_fyils88dwxwjlfzm5_ba0n_wufyw4wsdvkjd7crllwzbjalbyham9jd9xg7hbpbt70lfrc7_ebyahpj0omjcaajhptcdyylsrxenw2eukfs5yfebmyi81ypfyufpepaybdovliqizbtlhaxosdvvcotifjsd9oxhd4jau45cxquzjtiprnffv0uxni4agy4b2jnxgfgfz22whahqbgc76feiblpaptzg0zcqdnpbmro6pa6goe556gewwoasa50ylirj5al_crxdizjwgydvihevathih11zkhvzwrtkipgat5j4_t8g68pwpkfny_6pynn2gasgnxx2rq5cu_xk4ah5chh_ljhbbyehvirkt65s95b6l0u77ns6uxnoecfgaaiabjrefupvdrvb4h5nmuplulmmw6p9vx9e70vgqzbouztf55ppz6vmiqwifkdacvwvjchiiez9nw7cw9rwmdo_5z3un3ccoeus8yrne5x1z_wzuemimqkrltpmxseu9ghe3dnmgdmhrkjr67gmzus9ku33a_d0u4dp6binmgkj6n1hfps31cb1yk0rohumz_u8oaemshdrm1_uuv0zrkoxg203gc9rucnxm8ekwbb0ms7fdy6_trm7vbxb_2x_hzx_1q_pw3r7qf18rtmkovrdfobsylhnste5x_yltgqbc7wh5vt50_jqxb4jndbawagbs_h8fughe9s17w7ducfmndaagwzzao_inwcqvnvbvhobdlg_9tzk7j1holwboqvaemzpogcumzqyosbn664bclxzbxxdgw5s8vmb4evqhzvqa8tkbtbp_tfqpclapbfkhq3kf0dfrruaywle3bsojvzwqhdecpgvubp3umuzwclm3vmqtay91_fhqtl1hnlwvw_hiugywfauftlav9imlsowmyq3ojakr22diulbtdhy9effmdfsc79mbnrjtinelbm9vtwe71inklwbqyjoc124jbg1ljvzupujisk5sxvusriwamktvx8rzbtbwuyq4q6mmfxoyeo6bjdnefovjkil7jw5yjgxcymjfpgb78wudc4q5kbpfbjsozqunzl5u4d21uznaypz6uuw_grkvowkiyheqge53jkjejjn6ixv7mf9wyoji_f0uv8i_p5jri4yyh5begp2uuz_bf53v91efvjeedkonyu8ethnh3gq_8pqc5xeef569pg2b_8gt8bqk8qx2qvgbv3w_z_qvr6uj6lk_lml2l5fl_6q9q7lfte_ww8z4lm6addrfii_bacncobnchzmszvj1_xtfmceqhq0zfsz_w18qyoet39hiyvjl8yma7a9c3gcfipbdp_voo86l3jpp663743ra77p35kdusvbnck0fi_owyilmmpgsmk3i8y49lhrzuklkjgulu_w_wlo8uwcm6trogixp2adaa_q5a_x_ofhn_ahe2nohk8pemv2u4dxyffz42k8vnszbl9_f_zh9avxi1_auz2y5xirmofroy4tzk7hnfadkwmqiuxpiypeutcq6fnggavm_3zy5w2njkmgs6pogz8ysrgujz8x9tju7xshdhdyecrex6q8mdapr6thfq2us_mmdwrwmffny0az9ybxl1muppyzw33lem8aorq_fhkaoix8cwduvsjl8a_94jddpq65vxfjhkgvtu2z1nh83ojhlgjakityfzl2kqaxrck102orozabbgoe9sqgvb8r0xzb5yw4ycvpi5aoli54ifnmexzrku_swgxogjveewkduiyxcg0yddx_wfaqvpujeg9big_tuj8fhmhakif7jzkbzpitplmg6wsetiepwwxlmz2bauwv47pebe05wsgwlr4ecdl2m3md1eue80f28x6pvwlcdqwoabeaz42cw2iygb1xaaapycwyzeiamb_lubzxjgbdb0a5tbije2gcplrotkqa7piqqs8qvbq1l6blnnu1whnisax6pwtakgchyxsshpoqvg9atxqtvw23um2px3pndd3y_33t_sonf_u6rkkmnafcdwvpa_xd9rlszmypcar1_rdhd2rvf7_fsq2gz8tqdwjurizta_oblgspvzd3jsekeszoygh3w13i53tpdlueudmn_ryawet376vh5cu2ju4uivk_ec3zucw7jhnsnyiesyq6whw76mgjdbgcggzjv1eaafxy0ygnfzdodh_uvnlgpwu45cy0vqe_bgwgjyi5cetyslp0_784nnel5kri6nvnzqotnljcafz1qzad1u9k72ul_cfclfepyyy8tkghf5hpduhvij1qqkcocypg8kmelu_8tj4dgm_grkwi1isv_4i6m48pdob934xgvcblu7x48ihjz82j8_ez_c_f_6fxxrevx7_rfzgtjo8xtuxiss9clbeazytuaxcnbgvykcucigqim1pguojdyslohj1syz_cccrsdlqsn27rbhfgac8lgpsfoy7adcs5dz1ylgrhits_m2pgohk_gkesj114j7_mx9svgs59qy94h5oe3dlpjo38d7uhsv6wzt4ecdij6lmrst1fopha9ljix66ajgo067n680o8otik8b_jgpprmcqxnnbqm_uf28qbgxplvkkbgcxksg644j1nysznsmmticfobqtxbntyr8ahwdyjfwl7lkhq0lz_kgom2mqctvtjdm3kyyknugizx1n1vdgnlgwgoizhjpzmgtpphfsklvfwou1nbnkifozcoudnad_zchtdgfcgly9fwi_9wsudoxagfuf5b4irwds2c2j9hbndt15uq6y8mcvblufs2zmphlr2aoruv3jwz3mhjxtapyfeksuiqslagelah5fjpv1xe2o6rv7njbbafumt_n5xv8t3zcrs3s94jocm_jwji1nzu3wey96xv4ume3k6sw_xvgay568a8mwlf_mhwwyyewzcomier2h_tao75s9ah62h9ea_xd4jbcyym0lqq6wdomd6qtffl9j2kls8jnm7q4gm1d0pyyccvvumuj2hvkxeyjgizf1iwf5p_rk12yo3h_vhpuvrmvdveglgisqypk_73abjpcxuelhwqushqefspago3as27_6yiydl_2qpoxvc4lug_ol3fc6cfwrz6c_5nqppsz83irwwlxjd53xt8_8ojbcfwtum5bhzrcd2uu7ikmkfwcicjzeudamua5dmse4u2awnohkzmswx1azggamqurpthtdzi4jrpqdnd6vyfgx4m1m8aq5ihmg1mdg1klrhythqndltvmoyexevjfu9giostgwsg3_fsq66kzlxkymmfmxbq1wcgvedfvqb39lhjafocgsgrdga2iwhq_4yieqei8mx24mbtntnmturzaxtydxulmo3ux_l_924xa7h_vvhvp63p6iuv_fzd8abx8fx2x_6j_n3_8p4h7_5yvz_9cpyncf4fczhi82lstvem_tmdyjnx36stpmral_cst6drwv8vkchr9fjdupl_thw29u47tnd3ikz5djkei_pcpux9igmzc7jrha61bzwvcvgk2qzi8qhisalu3zujgsnin3pojzdmhao6_2liyoczneair1bqxbnxprsmgw8z9d6nakdh_ensr_7strrxs11wjmksspvtssqy3x6eff_6krhqfzjkhbgpoqkomcl6t_gnd9iiqadcso12wzw_q0dwp_qgd51xmje1mfzsbjmgdnzsj2xfnd6npg0hvtmkcxgjfwrfjzvk0_geoepbyn00rgbkvwiqmm4luozpgjhyqegompkafqonawu8dayqt6tgknub84idqhhkmo80wbli9jptrj7pucyrgday7xz7c0gvusb2gtzhqwr0z7ilbkklnrh5savfhncuf7v3xvjgygzlnerq_aclxdxgxcty_ilph3qyvk3ng7g6xrdmr3we_sxjirnjufqoq5pvrphw6hsgncw8set5i9l4samfektmtztz_mtdr7ayemfhtzcbdx0ktvk75apng51_vhb6oypy2xe_pgzt6r_hr5czytgnnebwl2wdxnqbblinfx9pifmohs70m9yz_d8ubpkik3wj3vvudiitsbsc79_ylnrjuad6p0_f3c9nn7c6t2l_hefch_5yhsbm7zwxwysic_prkula2t1l2_hxvlso2rcxnq7q3pwtukycwelnrpdy4pczmblhaejbtgaob014innc5rjg7mb1dhr4kbf1u8em1i5ihohj9rjadyio17cahxq3say6tq5nz2406azpgarkj3ey0atv8hnwsibdmdip4uvmoa14onxjsqprqif56iyvsa1q_j9z3fl3ulgm_mtlpeai7dlnc6h8fpup07h_7e8nsbu4we87gjgxy_94_o4e_mw7tel8emnn41f_uq3459_9rnxvx_je9zf59u43o9vhgqeiwsycegua_ia8gxsdowngcefdyj8zw42pc0orbbnorvi5kr5xanihqpewz8sxvdllu7sellro8fbgz0uxx1opadd11sglmzfgvwgjqeshgspgssunw0b24we4sbpvlimkvnglvsghq2guscnf_fdprq3pcwnszz6nxulti0dtcyqqdq98kl_icgjqyo_5ykdynaq5ucdv6hbi8qbbjwnb0qlnxyh_gkfrg62ohyf9tt4ufq13kf_atxw74rutg8ppr0ck9_pm7iftwspvjeusp4kr8rwdtymvo9bhszkjrnahmc2tlvovao0bebhj6i4lqmwlmarq7yscxemumpv2noosgdlhfk08ks9j3yosgbjty_6mffwe1rkd_hquqwi4xjwgus0nxfde9sfnlj_w9yw8b1azi_6pl_eat2gpbfp_s8t5vvmj8_0w73etilpiahz9kkxv0w_zds7dzruvrp6vt_d8p7xg0l0vmqasn_wmyny1anjg9_hbz9rdwul42h2u9ppjydnihnp86zaf58_tmbxqyqdxb1nf42l1y_dbmrn579ek23zwv9cr9e4_ca3p7b4kq_vphtitbiigx8ziybhohkckwjygbp4jk6e_zd1ldmysgnrie8mbn2gfsz5yuasa1lepmyyhkufuojyvc2oricfkp5rya6hx_vh12_ie4wzlcaau2_qmmashxjlmwbrrfnpidmnspk_wie5vnsbix4gaietpyhvekxcub_rq8jp7wgpovnlussuypk1b0fcxkvscv9_th2j8exuvneud8cxs9_svxs9_sxgvp0tm41liluwh0kwsqj8bjzrsodem132uogprkjweqwawczyww7hpghddx6f9ghobbrzhgqyc9khs66rosaolip8i_8omuk2yrhzyyjvtphdksgxhllckwrbitxxrow5vyqc2rf54th_qhxu66abs7q6yckralp4dchs8ycajebt1sznzxg1ekhk8w7_zlf7qv1cc2wcf81bsu4_3qipbrruniq6quxwhd7_cdw42_kqcqz81p8jp8ueblpkdtlmvvpdrnsnnukjfx17jqvog90c42j9abj32gmmpke92tj6ytcnlqhiizqwumiidjg9gwcr0gt4bd3pmwetiqsf_we3lynfa3zqalrhvtgu_7fh_hfqdwfmbnmwrbcbipvab2xcdgrcyect_ktxolwocycqwcoc36mumogrzuiruuboy2ms_tu4wp3seqiccwy8g6i1vtx8uscb87v9vw7ehtefbij8jrsf2_02xfadb0ae7vr7fu8zj_7m9buig6gntxp_aw8b4i6uv6ez_uvd3iz_n7_rtuq0ux72v_tz37j_d_l87jf6fqkjv1_wvlk0c_7z3bhez12ycd0dzv0gm2poneuhcecazhahymvxnnoy8yx8xsgn8c29p1vfvtlqsoz3cfys5bwd4eihdibnowdmuphm0it4vq77qkb90t61uzfveg8aroql79ftlgq2gzcxc91aavuvse1q6nqqdgqjaj9wp61ao5hm87rrj2n_3htdq24cenasb27gy7_5_vjrv_yp8aof_kqhyqyldgwecnkunb4p8cbabrvmlgzosbrjtaufxwaavizphi5r3hpgh6aowerirfrfdyrhiffos9_jufj_cbw_imd2ukjtiwtzhbk4bbqavbnmucketa0jue0zfdrd6bgymvlmhyvlbcw2xgyo7f7xiplz712m2ldc_idxqnu0s_mme4ykieucpzutijcyi8litup4maibemlvgl3pxn7gezfhzvvgeo_mbnn5g_p9fu9ytofz6q_1lakhrtbvdyyoumou4jffrwdt2_pxvgydrg18bbqfwmty8b71ngxu3j8bvuar_w94kb0f6p8ykligxqdbydczpfusweakpynhb8_v_6quk2ymb56gkfahh10m_pjjsj2mhrietnxwtyhdd_qjlp3gr_vvuky2ay0xffcmy13jrip6m_6iiys8uu8u4n1v8jyod6qeofsoxxyzci_4mfxke1x9n_30qr_fa9bu_xe7vpvnapc_lzz4qq1_acflg0zxdnqnfro_q9l_3suji4vrqzmtswr49iwk2lrdhppfus5_xh3hiwectm0mkrli9ft9n7_98z8vbj630e2_uz7em_qr1_ddzf8uv7qa6lafmhxhgngd15tjg5cu4djh_si5ewgwzd6qui_auzyrsykkimi_dbbopecbxdq_g7uo_cjbugo1gq5bmgdsyhegwt5b5dgogz7osbew8zcgjpqco_lgu4lpyfloqzkmohgegutnceox7enlrcu2yeogp64y09rph_z_kh_7ohpwwmqmrowkpdmjzxg4mrslroedqsdp0_acjrz_7u9fj8pdnqnlyd2dyl_drsen3_tscbr3j_5p_n3v_ncimbewfq63dywyriyxq4r_usoa2eugkqmnrbc8_brqfhvlunlpqdfkxknqyoa7wtm8wfzohq0h7l8wuauyxqe23tryoadvgcuzvstsxz6bxcpa0ij66aq74j_mickeca9fbneyqgu8k3jun5x_jxg9rt8lmth6enigcgcoefvuks4oumafi8qhwjpgpcrvzqw8fbaps3wszfpvmp7lk3izkqohto0iboz4xbq8lbwvz3h2_sz58coieymnu8eiwgvu08zz730bi4ahpzju0hrnuwzybgwxx7f1hnlhniuibnmdy9odvbyimepommid6qd8a_tiv_oc8amxspyjv_qsrhd2olv4yyylogvarm5cofv_urvnudmuc54sj8xbi_9t66pga49xqmdolzvqubqw5eldwz0chkg3gnxuiqrdg0ubpitk42zcxwmxprmf9hpe_jaktvdngnkf3ivjc74k3hidmq6q5clhuhb6fezjapsvv6_7zvouurg_x9_6futabtzyo6zzjzoffc6c3vzqijqkkincqouucetuxuccuo4ljati7eabtlhbllvmqoofyrhwhkabhkclgoztwubwspy9zy1sqhqiafbcxeystzvxzdhc889vr9i_kc7553x74csfl_7537fd_9ha7duzyswphjp3f_z7vr1h56escmqtcctlxijkm7fgh86hlgyybr5jvq6c4_pv0crd3rsxl345g17emt_lphq_zn5ezjnybjvguf0h4aupcti4siugmedal3jbjhiobkzux5ao8_m_aueuxxzhoy8_xnhxa4f0653uredjcmisx6mqwgydzsdagetji4czg1ctmpnywthh1lyydqw_upm_bpnxwxkot0ubndkbtp8mahsewc_biyjuqj_h8uupmoqcoztwccvit0g_ghmkcusfupqup_telletjs3k2hy5gi5tmhzyrjazf7dpkmncaj4ej8qyfhfwg3xvf_xbt6qeetjo_zvoyejas3diwvb1romfhifo2bm51a5xn2gd4tii5hhyegxa9cygmndbyqd9ngujvtov28eehbrvqyhcgvmeygptbitybd1mua6iphljso97zgq8cijbcmbsxiveqheel5mqtkxh9wzpboolmq5r8lt6bk0scntxkgisxhgqdgoajgfxza_wipfyxzylxcje3ezghfhki3ailrt7k9u8qnukbf8e5qmwdu_gu3b_lrvmox3knas_qkhfl8eqzc1cbs_gi2klewjlxi3cfxp_e2fneqgj_rovv_qb4gzz34wnznkekatvmd4evcb_cyisc9y056tquf3pcmkhdsceyos_lcbzvu7st4gst0pq5xpjtsewsj_oexllup6yeizh8pyzu9nw8eqa8e9nrfgfj5p1p8k7c4y4tn6nd_tcivn6x3ual_gqdyjzmm40kwvxpr3n2ujz4pfr1od_qomkyvuf6n6mkrpqt1cq6afb50pk_4q_rqsucrghofycisymusygyvgjpzsh80yfymvl_y7dece_zpr_t3kuawol3rn65bkqyq_l5zwysek0_5z3zlcb359ucj4ey9fnoaopp5tvsomkpuui5awc8rlrfqpjfmkq7kvfyio_7yi0vdw7289kfmdlcibzyvacdmdye0ln4tqqal1oc1ysq3veqspi_lftz_ewmwzbcqhegtip22kgnfqfcowr6ertopozq6tyv2_ephgsqtefdtlufptp_lwp5tiojjs2_1zqzjmjqtbpx7nhchsrdg5omtwkdm2qgcbg08esxlzqhymzglid08yyqnz7yadzugtfj8dcms56nrwp5rqheaq1httinbjdtb_apvrru23q0w55k88rvq2xtl0erqshcu5cmfcufu27wwqfgkroxrzdrs3smivtxhegawhsrh1lp8kwnc4mojicdaar34qxaqccp_euowbhvp9dmrhuhxuxeiwbeb0ggk7ubbldji0ifwvojfheqqxwpicughdk8mdp40odk6dmfaknfah7b9fllxmwqptlqklzsk7xael4nlv7znbl5mhbihv4agxdhwdyuuqz4cgv0aigjk_va8y_sydaiielhlzep990xubjhoutfdzzz2j8c_kyxoixobnp0_za7fxng_f5pzzohqvkata9fgquwaooeu91dyffesk50oofs0uzp2wluiihokk9rtgbh1bbxh4awbg4gynlyg9m1x7g_ea4dotak_ossalb1dv6magxfxnbov_pzfofzpnttsxpyqdkwkjexk6zij8xsliu8szmbsbccjvpuvggynrg8fbhx7sfaadnuokcxoy602_cyt8fgpurjdng3xgf_aqa_eo5gz7wfl9f_xx8xft5chc5jfgrqqqdihpzb68v65mcinwvcfgwck_avlhk7hjui59vfpdm4dky2rdcm_xmaw_2nxwyx_kuvt8s_xhflv_xuy_l9p9zwoklozsm9ivq2hxnr_7mswiumdit4hdkwq1qs9hidwbmzhsmv_yexiyclhqq9vw5gzsb4yndiwwmi7uiorg2ljk6mdbnnig45mcvimfhhj8vmjemm0klq3cmmg0ntzzwzrptapdiogkgg2flxay2udwzsbmewgajlyo84zosnvsxh3dgfvkj0hwmfdukkc_gjlofd05mfhzupade1m5o1u53o_6vgbfp_pcon6xwr1pvolwdgyv24kwujyozcwotfj2gnyenrntwl9xcbub4eozxr17gq_0u4qphgto2e4cdjqqimmmeu6cylpa7s6wzg0veswv5zp0sxxzl1z2zwfhsyjdwgw_gzejrvtxqapgxrdpazyeeq6oqvwtnqte5ww_6ypku2ztbve_rx4vwurbh8bu_bq9otnh_svs4qq2_4qorlnmchkwelqfqjtgruvh4thacqbudsaticslgy7flwnbtchirj7qf34yegdgxl1khp1fw0htiifmibdax7agnl35ftkv4mz7hxaluvcae1bqbuzf_5pv5ibzwdifxtf0lr5r0wxkjl5d8vd85vsmbd5zhsceea9yrxufgjxhs1rsieyz5vt0p8ufhpileztle9pjwm162gfk57d6r0fj1fjj5ftowzjxhq3bjwfuhyywjoctfhhax2jlntcjcvc0thhon3kz_mz_pdbrpkpmil9xig3g1ucysqovers5jqhpoqggiplbkciz_cl0ums1cvb25_rxv_bp6z3qap_gym6j8v3lqr1wgmeszoqijaplceajitctmxr_1hcbqzn7xkp2l8kagy5jh34_mkwlrmvyuo2tqhdyjdmmbawmx55hv2sf5p_jduwhbfntw0w5zynkspoyebhfnbav4r_0npzwy70ickxkbjilpa_rahivqw2qidety1op1vhjmevbe6uwsrdv9vkvnbmzhf268gibdyqqsnzfatzqdp511wrxz_dust4trgrfeagcjjwixzegz1kco4921jzonizmx4yewne8kzbkqcymlfkbd9gii0ltkdenhy5i6dwh1bu5gsagh9wpnbzayh5rddscgk6lz50i1urmj0ormxefxcz6y4efpji_rqwg3tn_txrq1vzs9jtlqtpdbmr7afdkvhxv8ushnxrxstxrtqrwwhvy9anff83hrtvzqpe3enmxt2olzawlwskqwfeaq_qdtuf60rfzxyebz5btkamgawplp3i8htdhhxwdbwfbwstnq8ketpxecmjtvsdvgaz8xs0fjez8dpqzq9gefmpvdfkgswbjggrrqx6c9gu_ohec2ryssgtp99dweieq66kyd4dpz18sjrexsc3cau_2dbnteeuahxvguvp0d8ew75oxbi3zwamamrms85jauwkfezenqe7a7r75uphmbdfvcb3_gm9wvb5ygeciq2cn2hlt8jctkql5rqpsg8tuewqvkgopstkwq9kqlomrhktm7zolwahqlizopklqgcypt5mnh_ned_pnw4kx_fgpu5r0auylng9x5jejwcupegcoit50x2qiqpftvgadgi_e_pppjm1psiajjz_ehab9bbw3bjzjtkkgexofovgifog1rildeyh72xlojlpqef_1vmxgxaoam_tffhw0texjjgxp4igbfko3lstgrp86aa07gah7x1baiganeuwfnpy7bkbxtl_hh7lzchie28pmff_ytil_o0ut1q5op5snavlc5rk_roxhxzbks95ixjofpml0x2stlw_59sifgwphl3e_je51czmpp3pfygkrq90low3_m9l71efcszvgtgtt2q12kf7a9vlybfamtfq_v9_k34jmhmbwtui2hxyapog9x1oc7daytklyavwxenyvjecbr6ioxh9sz8kzwvspvky3d6sg2knnrtpjqaaagaeleqvrregzkm_icbgcoik5jc2vo9hiqowaurqtcbfs0_ciakg73oosqgw_hfi9bnjoya2bazcsrxqsdorgyzblnbnyqwgnildaacvzlnmkw8owutb1bpb5qbz5qlgoppzn8hplas0pdayqbhg_nepk8jmbv9hrp4_ngpqnr8ry9_aebgbjclw4wtcdceifvzfk0o91pnfszmzayxsorlzcnh4zgw4da1u1atsf_m1aq2woxrtjh77tk_wct4yxmztaq1xtavsgr33q2cq0amaymd3rekxhr4jkzjd8rdriwdfb3mkzlgpejvuphx9cw_otk8vlz0hvtw9empm94yq8oo9h3frajambwgcwmqqw3kawfq3ejiw6ubxwo_fjlwkqizuv7pjko5kz6mx_jbdlbks1egmebos6jr58f87esmnwmpn2s_ugmmgh4rqa7nrd_mknmm_i5ax8czuq0n3gwb1n_hyw8nsrdzwtt_emcmw981r9ppaarqgsrgbqpdi_2ugcjr1k3b2hoamehb97dxdemlculm1limmkkgf11iyxhoddvthfc0s0fqbbpub4o3aczqi_j57is_jlecpzpsgal39zqgpaxm_y8tvqe4bn3wnr_1q3ygdrsae0ucul54rdjptqzyjfj65p7r7qqarodjxbolg_p7jbkiieskryavvge4iwjigbrxilekszsx7sjywmcsr9_iadvxdztkznzj_fdtz_j7xj7tnnglkdcn_8dnfj_zsdozkcy8kycs0hyl9j4jqfgjkefnfbd6kgdkvpqray3ydouft0ouusaxzfggb0bcpzedz2mngz_bqv5xbasa8umh6znrbijxq7dhnwp6rfyap4icdnhcugntf21qiyzxmg_8wjjitzsnibggbwjgzui3podnmskw8jgwihdlumexo6ci1kro2mnvic_pltckbgf_sfutprz_krnjrf49lvvjtejwcfehzac7ih8ay63lg6xj1wryzuwajsrakqcwhvvszmoehltolmdhpw2mjmsobjay2gy1snhkznmjrilaqtas31mznog9_4mldv_llgthhpfwwq2pba461tnobsotv2osqrivp5ymazcoagokfcc_ywgibpx2ynljwdwicccukbceabgtl_yyjglepkop4fjbccfwmqelkuyii_oa0im_nssx7t8wkql75qb0wbkskoyi5c8sp_lpfkuh5dh2uxclby0cxfeucdxndngjnyalritf7n4ystma1cgeyq9_dajz2hqy3kjgnjwbi8f1egh_mempiszcucbsllqjcrq5gldsn6unahi2imyyea524j78b2ybz4lj0whsvdgi8ynb2l66lqcicxei_op_wbol_pqo6vel308_3v4mmz5i7waekaz46drikdime5fnghlldd0a4_yiu_iwhuv0bbwep_kxmeg8xfhxzy0k0v4hsgbag7ynl7ej1urhhgicqslkzrb_4v4cdhy4diyrw_aaxtie_qvvhegrgnuvnsd1qndu5zxysldvc7yi2fg_wrzyrna_4rzsfizeghw81ovefa_p9r7iiyr8vbxb_ynpbbovted4z4y8hizbi79tofxksaxx5ebwz9libonbujoal5rx_i_lno_3lqje8stxlxnwpgzwtqvwpf5o8nko8ams3p_lphdzeu4dyfzo1_kzre3dk2swbrqwxgeqo_p6rq29q0_gwgghkcedqoqcaqf10taodujxdpafx2rmfm31gsekct_mmityfcwu3zu7q75gtvgn_fqxnvn5elmldjzbktwvmqg1djpzpmw2m_rygedcxj8e2kkyetmbf8ylimexyr4fyu_arq8glwyajkumrqdpvwnlksgzty_kuopzwcsmeejekidkmetoc3cyyp1rviat0tayprny3zl98duu7rjl3a61koywcyf3mtlpuf4aavwmsl4ox9uabotbag28a1uofumcak_bw0mda_gyl5lswy6elzlaknuzedvl7x0a6n2gqzmqs_unu9loqqn3bcoamdg2mfd3ksdl1xa8eap9ctky_whqhms_pvqnrvuhfwy_b7f4pb4qnxrcfmlekq_izskp0oofbhlektcjrb525jddcknvhwzqpuvzxorscdy4bqauvcs_jg6oqdxtzlompfoov2owjkdawqc43fx8he1gqqz50sglldukpe26593wm6ub5zv_o7atelphf_r5y7crhogdjwjhlsadc8r_ur405esyy_sy4ohtvcn7n8pujnderzya54lnxn_q3_pk9dq2nxxx41exovhmflzjdfsm0o6jjn3wm70o655zrzesssacnrng1fxzjn19dcvh_czmii0qxbwsbjfukap5i12hw2eht_6rlsjwyligp5vff6mb1kouxbhr2ktpnnru4ao2n5vemt8urou75kdalj4lavwqcrfbqfpl_tgia0nqtseuob9cstrh069vfxfbot8pbxqtgbcaj_z4w9uzoav3smwsaz390jhff_y6kmf_h7eodhaltcreghlzclmoi1bi8wmkuscbicfwxy47a9l_nsexsx5jvfd5qaenj_2ebj8xedcnbiob4aipm7erhey_fqsbg4tlxu5bqy2fhkgycaeha0eaubjyehzwk8eiyymftqdbofuxxokaxmdgmecarfqkakr1en_eweifxtnummq5nnyiyniughe43yagyckkmbdrk9xzbcy8f3d_npria3qzlpxxjozmhotnw0lu8zjierdlxtxdvtwluz7mrm9168ab9_yne6havvnhsy2wegocpwxtno91nvl3lg84lxppbg09asghcjcbq9a4b7slw_q2ngu4guvf1psrflwgojwjcgitqbotch8vjids7uyrn6q3hcdi0a5g_mt_bpubitfka89jhokz4z_plte31w_wp_1dxhzrktwbe8jpcr6bh9yys06rcp_65260u_rnjflig7nlkmjpwya8fyygz3lqtioieft_cpmj_rvgkqucwxgkj_ike8tznrdd7aiuhjnnw4wwq9l4n0z_pq8pi8tsdqognla4m7aitfmy7jip6l1xirba0mtvkoqftxqvb5rz8qncsgqd20sy_ajk9exu6m68cuszsyi9eghftpfd951wluspgidt5wfs_ys27cbsoeknxrwoyd2skgein_ggqy3ncrr_wvozujplckdp1q_mihfui_ao_ohamidmerttlgqbauhjzo_swmwaze_kunxfyh3rvqdl6cuc2ciolx0kvyfe75jrj5fnx9odz7uxl7wiemb38ydhxf8cffspgkwb8f85ghusgslkmp2jh3rokjz1op8f_c5qjnza54jwa7uz1uzzlywxjiwpx3qlvealqlxqryjcsn4irmgmpdizgx2skr_3e_zx7j7jcxvwnll8yb7lrvebba_9x3yrph_nxd2pkfc3urttedhdtembugbdovhaudwhtuok4rtwyowsc9rlmcj15pewgizlshbkykkstxasdo5kclcc1sokykgkkcoydsgxbggpzhs3yhknwovmolk2jxqxfpxwckevwxk6kc2vzf_mhkcpzhonxkg1z5j08cz7f7yrkqtajbkxhnmukgqulnl2hgngixqzrmhyfmwkne7f6zovqzsq2nyioxixob8hhq5mwrnfo2r9st3_vytcoedtjbu8mard3g3ahvmk2ovzybsqrehaxwlkskqo6vhzhmyifh0e_ueyynwdbhgrmkechadvdlvcnjzkomgiyxsb0evhf4in_v5ecgdlydezu4ftcplb6jgpzxen_xdnw78y2zpxaighmofdyk0e1iyjromtrtabys49t_cqdxqqv5euu7ykjdfkoyory0irl5ky7wl6zaqftjfnvyi6itp27adb60xoaoa8xvjhtr9ibash3jjqevczprgv_4jtvhxfded8zfvwf9vs2ylzax8vsyxj_yxn4cpqf1zwxwulpnicczrucyn2hlfjaqmvn8vn09gcadd0gzexieeam_om2tya3tb3yykwwe5vlp0e_koxaalyhtky_sgwxocukkgmsbmigl5p_jr0yx_zsuqbxhnunczncjq9jnhtwtt1ki74s4qcuke0jotmkp_hdyz7dsksklpdjm8dhcyc972zktywwa5efjn7zjjv_wouni15noxnhkd_owwkeimngw0pvdxg5_gnh6ticacx4vcmw464805bqctymn73hvxosrh_i12iexyiei3ckgcxav1scfcbecxgpcypfldo_5zt5zccofsvnfvae1suddhobj_ye5xmx04qlyqyy5hfuqytsnsgdlscmo9ngh8tc5eyhlxjiarbcjlezq5jzad6yatl3hja_lju0rik_6kzseangowzhuzrg4tfcb8mlpwnanct9ekzik_kxf9rchinovia5a4oalatxd2io2pd4d6fmyjvwtp6ux_uzvjyj0lpncnttplp8yjios4qk19cglzlnozzgjkfmmh676_swqzf2roy7mq4ehnjhlz5ou92hswcklqe4mvbrjr9jmj2m9hqtgi9zqq31hbmkmc54l9dneih5arltr_plogzwbnwepnvzgisfcfv_gl3buqc_wck8ht36vvwjo28cyuagnt8p_nyspbhdz7qtww1wccatwuomhrkodjjmkxguivtteebsa0m86s2ojhgaeenernmzp4qnarlcesocj2yarmcusokrb1gpkr8kgpjgqecgji0lyk5puv4ar938xrujusqlmkwp9enkgcrjlutbrcvx1zabk4zlnfz4kq7cqjfhrmxvevc64fsmrxooftggnj_8zcef0k6sgbdiftuqjgk6mqkvcadwq_2yb6ebewjvhpvbgbtupevxxehtrufdknwsple3lu1ukvl8sahmwykzhpswee5hhbqlgcuwox8vcjge1vkmmgb8yhsqn3ieceu3vrzzj_p50z30c8etj3dhppseyef30mzdkswoke6gqucegmkpjtkfgn61uiibdhtn3zdrr_5bdbnjsvmmmqre_wsbxiteymljpbmwxjn3dke80csjg_kelkirk5tzje5rznbgfsbskuzwposzomcx7jjj7se0cc_wqxjfu4lfvqwvyxwjitbkbhlpqupo8grgnj6geb5zl2woy3b1xm3yjublcaneqfbnpkbgeilaykxzfvc51ewf9ruz_6muxris7v3esuiqeuvwhzaf8rbhcjyjdtfzishixbargiofciihjmik6nhfawtl9dqa1zlv_9vsb2gdnwivgndu75dzard3n2zlqhv5ecaaoyupnrzqz2bcr28rn_rnleln4tucqjtjdxyg7mmpv8_s8nwzfiooz5nvckdbkbttbvolbjqe1x2iq_uekpbun8lljj21m34gdduzzi8tw3jh5jvkwwzwtb_9dm0_8vfdgwtnjmwqptzsng2315ufkwutovrjveotoz7kakdganehc9jqo9pfy4slncscvuzkuyjm9nfznid_me5qnvvhigmr3jejp3tru4c8ij3iz_hslzp3c2fuy1mutmetsh_avaclhamtvfgtiygsrbmbco7stxr41ikcmlzydjqlzpeudvkzkj4cjnqpmk9b4podb4zz5kp4nerp3_aluowegfkyzoxti7yrgbekfuefujkl6ark5pl9er5kzdggnii4pe4ki_sd_dyb0f9_vmgjs2v49q3k_wys5eezhmfpuaskbtxyiul8cgczi3wwo9iufcaplolyebtf9gohxa6l8zwvr32kpbgqjfdjcbgczcu3aakhgisxqu3izac_u_x8cjztttgulxcih6xq4cux_llkjtcej7dm3kkg7qzspgep_rnlzvdaptchnul2op4c2fgp6b7kq9vq15odisq5xpirg2hojt_esgiy59oe2pi3fsbe1tmpp_se3vvfaasncehzalz8cw6cmcsceaiiohyv0db9py8ekj2ff6snzyrnp6mtquipxnbf73whfbvfukxxtxpfjbay6gjuhr1qr3ifa_wd_vh0uykrhj4fp_kgcqdadm6slxr_4yweh0bqp5ze6e2rz_5u_au9_8pplw4kyqfor1bjlly7z933vq_2p_ipbbpznnkttcfy_2gcyzob_4bp_ynpzo0phyzxhagtp3e_0rdb6nsn_f5odoihoatv0cfgjgoaae_q3k0_nnulv_ll7v_zm8alvh9wwibt3a7bz2dqx09n0s8sda2g25h4giditujycsqdfq4fyqvbhdvzxr1ul25etw_8iuvloq6vq3ayadnnhwdh5iju5ms_mo9q71cjald1pyjobwyukm_2eigvpjm3cfs4lgm_xezywbu3enawq25nvv4tijj_22zuwa9wdce_3mfb_ida_3mlodbnfxtamt18z_6q732et_7mfs4gdf5dbosy0ta8hx_0zhkjdit1igqu51sjensbpcptn_njhjr6nowpineeayqfpv7y9vgma3cqr_ck5fj4lpavyttot9zjks5ia2ilzasoup_acc91lehhjja_tzr4p0rflcvv5pzewcybjnyh_jpamdjwk7n4hftpgprxrgaxwkl42jhe7vw61rl68nvpuihvzga1c20axs99x_2b7_vd9n_8olxmxrwxs2he1sxsj7kr6lszyztq36y7u3nblhdez_ggx62sefnuyr0bretyuapbv9wnz39_xtb3ub_eiv_qj9xvd8hb31rw9vxaxctvarycmxpofm_vyp_tbe_v2vsv1oxz5mrkw6zkwa0qb4g0zety0p6hmrt2mjax8zogxvr_rv1_eyfbghwjomfpfrsi4ukuk7iw2sp0zj3utqdukf1rsvnwti3lvqkyavc00jnk0celq1bxxlpfo6ksatbjsmkrvmnv6a7vzsz7l3vyzb7dge92wtrqimau4ktdg_nccbq7jvpxznbrzwqmpru6_35mtq_q9_rr897hg9y8_cje99rwvtb_4adto9m0wrlq9abnpwvfccjaw15roabct2anautvcq2bxndsngjisp9kdhysleui0awlb74msthtrxrhzfnau7tqbgmkzwytn9spcajarll7f_krqqmv0l84y4nyqc9me10ubxa1ygs8dg_dlrya8pilspvlullqaexrxzcfgxg5uokizwelbxkzmt43mi4p5zuf2z1zkpa4tfoynpzxe4_m2trki6h3b7ghfx1dev0b_hfonbjycueqndrni54xv4hnmex_ch7nklhpxmaob2mgxsg9ljno1fx9zofakyf49jic7o7_gpmy5zcbxn8ah4rqucnjmfafkkl6h8ci3tgmfrkk8m7nk9xgqjl2njbnuanmuiqaprl9ohc5cvyfz2bdoqzxkm3_5myb_wxq83h8pgldu3sushddy8qv8yt4exldteffoa6jbugqewyttfwbevkcreeikjyzqt158bghvb_v8svw8mrv8ozd_esjdoef2qghg_nqrmig4hmptzsnrxofpbclr6_vbwtyfaftfar4a3qa08izvlvqug_cpnjkb_udnfw5szusith8akz4dlsirzlnm1mg1ubdurugas06jad_inawqx4xesrktdwmlbgs2knzpzoz1poae8iyulu5_2coxtw3x_hcfy39x9t73ors_y9773fba21lq4yzvj0dix2ykzh_kaq5gqtftkw0xa_jbbvitws6_tiengmw4rb1jieqtmjtcqzajnztuncpvbj63s3tdg4b5552adfauvbwiqzn4vz7pqfahqsvconl7omjbvq5ix_lloeisoimffqb20xaq4h9aijuvmrwx9_zcgtdgajeu73vg219_3mypkl2k94vmunqgxfcdhggtbbkjfopbmeucqhevzsc0m_cbajq3dtnoj1erutjb0fy41qnrtoj3zld09u7zxssuduw2euwbpfnrtpspdyicuyl0dtnvxgz5bsjsddti_kk7pj9zsvuvxggzbqbdealzmxpztnjpth4ohleon2zp7wbaoazp_4kzcqlxvknfimfw1tryhd8yvbl3cjrnavnzjow_a8uzwyzfcygxs8gk9ok_jg0fdkyjds2an2oenjiyc0a5wjdsmkb26rayfn7qofznrnds2n_vshk3qagjdbphj3gqtlj3pkbfb_sc_vyptedkx9xjfjgsrzsgf_xyockw8kprauftbot2bw1ssndfpnpozatvwbkornbq2dequlky1pmggw5krampnzesd_q7ifflpsnksu3yerxuv9ehqofdhxrhbvsn8ny0mbjgf6fc4iicwpjjtawd2oyiatjnoctdt63exc3kymm_hwjfsngri_zvocxeiqrkvgo0g1uun5grvrww21mozydt2ucnxkiej90qbjvzry12ordud8boo6ng_6awnl4vsuivxa8l3xqdrvstzq1mxsfn_ofopievcfndn_mzxhyvaetxconnayxzqxo6ooeitqijyv1_fawpeu_hqp0kxkjxli2xbt3h6_8c53g8hphjesmvusucdvxhi3_py8y58ufhvvzfdxcczcnkh5gyqtkqjyttalwxe5hqsglcjdwwikuyasilrmabmoqmhktjz4wjkqltku8wfco40km8o8f5zofetwvx7p7777fp_my3_oztua7zgf39fev33zmm5fojc_v3o82tdznf5l2nrt1yfzhh6dnumedzyvqp_z4ew9b0li5wg4do59aqxzj3clt4jucjcw4afjb0c54iwt94juzg4ea4oh_vl3hdw_wb_7mb7bdw0mbdezwr4px93z50hc8wpxm230x_sz2lgery4ex_gdvx5tvhcfvivwha9lxyearo5uq2mcknfdurtetuqkjf8xwmyp1icnplz_tfmi9paw1icxoiwyn5kx_g0n_bknmh1eh75lmqswmy2k_ycfois4oyf9odmjbyhypykcp4js0sf7paitmidzzlzij5rftrlr8ey6zpj3bjjszhbk8agm_g4mwbjqmdbtdg0_m1mg3jrwoex27cvmq3xepb5magh4zbgz6mstew29riggcamoe4kxxmibmhydavwwzcdx1gr4d83a8tkatbqpbwcptnf8nwqkd6mlpdadno5hjlay_tr_eoynhs6nak1rcqagxyumlpkburvzncjzgl98itzvndgg0dbqnewee2wltjqcyy0qdfm82ts4orlvitn1_ipba3d3v5iedo0u1utxnjupl1b0ohffutr1rnz5jtubdur2uljaarabkrbodwmwwvws1194ar73hk44zkz40e82aeywuvqzvxrmhxt2yeyrbwgkg4yufeq3augavuzt8mqvnghd1y_vn1fwr_imshgphayfdolcl_uaqdzjww3x_ofrf0p46tw29qd82nrbes7t0dd31_gpnind1d08a2ubfdc1ks8argxpbp_xbm_blodikw_uhso9x2yegf8erebkmxvjwzsqy_rhbhvu9zhbm9la1njftvkspwq3v1mszg3nhg6f0wiprwa6nziekqunkbirur6s0vzyk5pbyfijgpczywcvhpjcoyucwo3xm4i_qnxytde72qbfzxiip37_ke4f3pbxuc9tqtw08znxvt8z_pp7ypycioulhjncj9tevdlw3xlhxqdmm45inj5fxkam_mtdyqbqm4gwi83rsd8xgljjnvqdqzqa8aasaztmjkosyvwy9yspbncjrfhrnewbhyembiklfy9qvkkd806_5i_w0_33xbbpqjwfwnxkrltfy8_mypi_2xfqdipiijzzirjodslmcuftxxlaqbwrtmanwlmtwhydjq5qwzabuegl7qk38fm2t7en5ylnzu0jfxfeeedc0knvgkamotpxfo_qd1svfhzcbnxjsfcdpaql07ktoekj4hsoubgzzxuye_zuh3gwf0qa2zdtse4mhtq1go_toxhar_qynzc8wm_kdap9idwuqq9yoeh0_dno3sx9kh7cnczhrvgjq_cm3gpimf4je6zb22zfyidoanpa5f_bba38yoidwzbfhy_5duzjhiwcqt2ggh7euubi7rfvwhprl7b02cacg46afrrwvlyeh4r2ij62oli8gg0_lylas37kwnhtdpwey_ryn_a7zz23lbdibaowwhrldehaz07dvbjcbo2aus0hisaqg4mprz9pm0uqyetb3nedlgxkqbvhgbouje7d4eirwelcyfztoldb8bhxsj3tcpbyol8erbz_ch26jhaix4kacmd9g7pvfjfblbxrd8y2uheng73bk63rtitw3_q1y4zt4opw6ve0hiyyil2otnu_tgw2hza4_rrontq7gb_31halummmx190cix6wzis5xwsbamzvbh_ezu00nk6ur1prfdgbdlgtutnniigo_2et3lwbr3xh_ckrxunbnbzj7c32ubhuwlr6qavj7faorvbw20rvrjwnrdmw2hbkm1wlvpjnwgk_ni1lwwrp_ksj0m_08lerrvd6c26nffi9eqzmvtddvz2bpe1t2rtmq2e3xfzra_ejaa7_rmy04gweezwqoe7dbsmulwdreo8vjiy3mudd9hoio857p8ibu4e1f5tbqvewjnhopd5coloatudjtmi22p_tphrcsr_aiy8sbp1phrxsldmelvktbkgdknyqiecodavidjprj7iifza8f0sjon2gpevc6rgcgzbydk7cvh0l0gauuvnz0ilohoxfykrtvrss1rqdb8yqdstbodtkd1fjyqsxuuzido_bngwpogmkx1k0fh4cyqktwwtunpaetecwfpwk7jg6fn4s9awczqingsd5xxrdzjj_caacaasurbvdzlwqhf_xgeveoiglghg_gfy2yzw6gw9ljapp78tpzwpt_yvfxww_0dh_iaypami9pfay_xz5iuetn9ltuwfsybjzzi3leu7uxm5qtuixdalqk97tuadk0ygnqjslwdgbwibphib4po0efnp5tqnxgmjf_9urvkqwbz6usabwracu0swgopzam5cy_cfikzua_o_aimbm7af_of18z9gmqujn8wgeh5llsivqsdvc_olosofcdp4naxlwrg9cizbx4nf55js3y1c_itqejqrqx_ryzdgihlfdradlqca4gdn_xwru4c2mxlv63tztnyzkvldnjyy4w4hmcq9zo1mjxzyihwzedtmwwwkoeq7r401gzwy42_5bbnws6skh0r9zuh1hsofjc6lgs1ayi0lz1mkwcbatibsauhaszcdiscoegpp40q7ow37esij7f9q3q38sbivhcnwqdotugyz56vh4mj_oksuzqpq08y8_wfcvjdhs_7syhjwoxpqqtzmdmh0utbu53nmbix7affyna9tbfp0_4aiz_ripyzfi6d02xqrwzlz5vl26affyzqiqp_ohiexkpnjwwrbgiq1fir2mikztbx4iue9l50solbm0ezvut9dgromqcsazvl3htow9w0ycuce6fxnv072lt3hzixlkkrrnhbt6el2pb_zf08ulqxbrcv4er5z3ue_bi8dtxxbwcbg23786u71h30bbu5afvmdthxzuopdxvyybljqdz9kknovom5ioj0ilisb3awrpxcfgwwwhixvgp4fkcr_csnpsv2owfrrxyjl7pmsg26_6mfs_v2u_ilhocsztfgi3opwpyzwvusg7nucldkpa4qladdm_svtnktdb0clr13gvkbn3stl4r_et7kss0m0sib3pzucxnwe0fguemw0rynxbk32hy_rj29b9nfob_ksrwkddcvajavvnllf6u_ggcgx2ycfnfgs5lzlhqgfgpgxlxztbq4ssn4o9b5mg3ffx0mmd4vz7jcy_oougdwn_jej4qpbnz2ctf5uk5cusk1b87eisqk8ir67kn4sncjp8aygmbgkckaycfdiaegkxbinjz3ghckzsk9we_14uvkyqsmml_gzomhaqoo7gi4uodbebn8cmemmfpjeqnnztmzz2w_dnttt9n733_x4iasprybgmvykz_ueseoazzivx1rpczagxb1tojcmr0ymuxw_z62trcvzcxwonayslvaswmua0syepp2byqp6an7bryvsa2znkelx4ftqneyalrdzoobho2iqejtrdvxyzcqpj7aje0heya_nvonntwqqwoewqjx8so8xzqit74pjugqbxkbpgrzbi8igzkf8pajjeet7uytxk44x2zcjc2arrmjtaho8czwa7r1bmggo7td3upb3ztg7mh1hmmzcenxgjsgetw5bgutnwlgs2_zflu1tsughociuxbdbgztsvemqne2ndtt1we_gktnd22ca_zfyn8ep65winpoyeyyevvdbghogabzzwnncctzcpbslnghbrx5r41w823zkhftfsqw_pvppmmg5c_7ixyz4ipqxpaecaqnui7t7pstm2xnvkligkqqkp1cgzqxxn_gjzp25obth3tujxl1qhk6z1yrtmk0nm80_sinx3byozrarpucp26_q_zaq8vsippvrmb0j9q2r69g07g1vs0nxhicslbzquc0akkghufvwvbmsvwchjximwspfhke96tn4ksn9nyriydd_m5dkem4jr3h8oox_kn_zd_5kz9pt91_u2e0rhebsq6moj_ak7_92_23fuvddvfbx3o6vc3yhhm9jn_hgqmwt9bzle_ak2m9j9bepul1x9zunw2lcjbjooojlcctu3dlrfyn3_pp7qd_5h9z6ujtsyensln9p3f_lr35x77rpvjbd7ore0ghkkq4d0ffnigncnfksacejgrccxamho_anjopadbjglfex_z11tetr36knxvdcdbjz_ry6pskw02_l7i_he9fvphufi_wi7fbirqhfc6crm5x31_lghkdyngcizycralt4gxrqjxe9f6hwhznmqshi9dk7ablnamuizqyoiyzwlqu1evlcpcemgyjislj5gveqexbcuz9dsx6igaq6qjikxnmcwir9doy3hko51i3vxpll_mmxtgljerphfgl2pnvko42d8weidpu_66y_7_xl0ydlbjv6twrdwkhwinmlipe9zj7fnpepbwza4zwjhebg_gi2uo6rm_3rbdw65maik8fuf72m9fnjbogaql5qrv1a6uegpkco3_f0qn2jbpgxuqcnx2onuaqw9mc_wpoq4ylul0gidkngxb87xs4_ncbsorg5awgjq1m9w8bhday3ygjabkhyaatxpc_pfeyucunwony2ohzdy1nmmns9qvuj5pzcysounrl3ze6offnla8cap5ic6myavkvhywp13b6ha6zoarf2ly2rjkeckmhjrpilmsjiani3y1_abgxuan4x5eqmmxrr8_tj3dq9s76ky9rgyioy2_ubf2i3_71nn_lnmq6db3du3w17xvvclvlgz1vflbjrrq9vft_wu_ehhp2r3_o3dmnbmlx0nybeb7h4a2hg4sf2dxqnvglnx8mfc_vhoendisorif5zpinfojvlz9pfz7qg2wcf4eg_wr1pjoy4ia8_cd7hzbr5i78ljglqqd96dhvwu_yclmodhopnor8pwsnheqbqlbd_vr7qhqt_1na6donw2eqnue9eu2h_83u_z9untvq7wbpewy4pj1nrrg3bre24zjpxxq0ifqnbymtw1xnpde5a_ip3ce_0xy5szximt3_4wx_wdkfqhxagz9thinhhwcuqltgu6kvdhqdo6cg_okfem0jp46ja4lmaaipmhth_rasoamxjjjbgy_jqx5cpynclt7ab3rra4tqo_c5i_av8ge4djxmbjibaiqq_wpzgbz_d7iz2thqavkzjrx0rqpq1cjeo_hlg9e2mi4bowqqau2wuj9ouswjhyp0d_tto3ly006fpketzi9dftc6_ygnrxmbi56v2hhyswajyzvrg9yzduyev_u42s77aoxjlj2ll6jexysz9kbao4wypirdtrxtjv2st_ji0r4ineqr8o7lebtpszurzigae4sg7yq2hfglespnnzhwpdmcyjj_lmosbv49pd_orecl0abjzgi6hsufxkxqrtampnqtwsueicyftq8bzmygqzdqk5aunldhyhsuqfe2wfkqzac7ebgjro3kzzytmeponlllly_7roh29xeouqnndzoqxbxse5zk40m8etkx5nsn9476nqjwmctchlgwumijdekwzql_edchtvxzpb_zlmbc_ktayqbx31m77pg_wnfuin7otjk8ibggblbwwqix_ioc3iyg70ya3vmjfoafqt_qrswsy0eybjwaaiz1lt6n43kkgudgizs929q6u3gtbvctr01konmbaacl9wly3ubc5_nf3hrmioyyrvde1ln_lxvtza1degtkkj6aucmtidz55i5wiz95jjs1gjmgaxmtezqcpbzxfmnyyho2wjaykypgq22pljfmsvpk_um9_jv_ib6lwm114pxcvwhg6nam9lfdwct23_ogfxru5yrzuxmx0fg_byya5dvmzvefo_sje_v8jm7rf_jy21uzn_s2_tze_7gustbhmgydrmuzvh9ov_div2evf8hqhln7eyffjq_dkbmu1ug1iey3lvtrdu1zi7o7tbea0hhdjazzghn5le7airh4agxmcll0xyuy8x7hnfyx4igl7uiwgpqn44_kv2ie0bmmpwlnyuev862s5tamkw7qhj7yjcckuw1kaukturd5q2udgqhcfpx3grly7an_0h_v3vv_99nl3yemuwvtmu11gr7nxvgkr7efe_ob7emf9ptfojg7qpn1v_y1r7epfeivbtpco28dltl4jn2dt2_t4oi3ijh9oossfauukavy1v25_r_haz5xchs0j7gsymkmlxdawxfmggacdi2aojgabj8cf9aqug_wxmnmuhwj1arwziaiie_cltx6i2hkmmlgihpypjk2uxawor9qxr_iitn2cwpeeb7gmfbslvmmorxe63teoza3t2qqpexaqtdkc8auijo8e8n25qbt7eyq_utbt2oh5cjigrchteubsbro_avtktbxz76eyak3morkmokqdzs6ml6jvmp84vlg9vdzmwhchyrustth_epzkfhmzlubd9pe0b6bj9qnv2xkvbfdyd5fqo5_n1gvj5gavfmggkniiuwhckqyccqitna5wfnlqmt3ey4ypupytz9g7zzwxlhwwb7sy77mrv2b0rkfdoknozl4_uqv_qqffkr1v_dtmbxozgec1khagg2cdjrgpifdjttcvdnlmct3i7xg3rlwvu5ju5p7uef4emhacaonawvzhdjiyajubhuwf9_cimveibc40rbr5di0jfpfyaq4eqep2sxjtmdx5lnij4bo99snpjuelkuhgovl4fjwbjng2qlvne3bbfwspxerprk0poo7q9ssbvpjedne3pxbmx_whaamddyo7nnbbe6w_g9fg8x0wo26peljt7kn3_e0cvvqbfaqf_qolsv2e7_3u3b1yhwgnesop7bvbmj2dngzwqff810euq_8pcxgnddkguymb3s9lmcmvsmoajpjajdfmf0jg8efspwgmfgqslvcinh9omsnhrqifbnid9srbewnwbasojfwjzzqqq_0ioqcmtiaj_aj4rn4snfccggysyigk5fo9br55o4gleoh3oxn8aoj_ozgn8hvdmkpg4sdpxqsyzj60e_gdm133y5f2bnez_tfpxytteqgyw4jyczexsrs0lcuqf87deqe2c90iegx6n6etry23ear6vzesk_azgwhgj0ocnlwra48nahev2h5cg0xomjmhmexwqf8q8vwmsbrhige1kk0famamnaxncaxs8fgujxnawutgvts1fuwd7fubkkxbtfgezgq_vclw8qmivjnicwp1ylkpljagc26cyfxbs9wdop9ws1on6ryzu5vlxuepyuliop8mkxn6njktn2yyfc_cenlx0984hpvdpr8sqw81rjm2lvb8xbkfuxlvgrtlvmfzfdxqxmzano7bc8luquaqhbspxrt0idkzldbt1rfz3kinjls0we5obt3nr3yjwief0xngspxecusc9jkqguo3dtrhpsedoga_u7tdlvnctqindo59uddawb_vs7bmefkvdh9hhrahm6k3mrs1mj5lfyqx_iuvah4mixqt8xertcg0zamadgjbaz7jsqd4di21tatpbkbwk25h6jglwmihapw0_lac2m71ddfnwhu6xfnxzf4crouygfuyhqlmhynxxormvhjnsk7a0izaj_re1qgzcbe8akn5h8nveyhumu3ajsfgjf5swsr8ehfqwuzgcvdczwy1m_yfoi4ycvcwbk_ejfsthwsvp_m_k4f9_4arebesph1yr5jbbdx_d1qdc1kpt5lr2gzyjtpf_7z7cd_met2wx5budjk4naz_bnf_in9hd_8rf2ky98rnb9gh6k0c3nngqbayaubprdblssqug3xbuzmqx4zhchvmqltz_otgvmq2lmgbgrwwpzhzm3idmgpobrr_cx_rwjllwexrrcjj46arr6xofamzabzuzi7nrx9qjbkymc3ibbodqa9xvvygtlp_ru5xvum9wfucplhqvuekdiy2_l5pytkhl_6iak_yxfsgq625neyubre1cvghxd3fs93_3p0k6r5tzkepnmtkk3ln8_ehfmqhkamwxa4hntkr77j5o5ypbavfy0kukh8mmuogjxsxgnewimvyphq4l2bbcomzacq5kjvzlaj73gbkyjbjd7ds7kkbq_k5nrvbch4cogsbcogeb9mrqw_tuktocvglloc7xqlxbvbjn13b49wxoiddfadjwymc1ut4wpft9bpeeyleg2isq5sz7lh_ughngd0qglzmel4q6baf8btae8iktauh1siyeabeq_mk41knlewjjczrgm_3scud7y7zsg8ur2cfb2bwefpznb3_zrjiejmrzlfc7aaj6ueyhfnwipdsgelwemzbrxbikwkqrhey_cmkwlkguc8wmwvwyzfkwut9liczynh5zuvz3q95cch6tdhaqpe8ihyif_sdncomjqqgj2nljekdeqrcwpiwem4nyoahoqh3j7jgxp3k_inwjwb8sgxdketopb0t4zjfvehvobxonpceyhezts0curq1ba2pdst6dwnotzbc87ly7fxpbs1p93sza04e1glwrtso2g2h07hjktim_53pcvlwtnz7s6_vtnjizif9ob1ittwada9ckvm7gyxsmb9akwydhaztfvvmue8qp3xwxbejyh_wgph7ig_ir5hjsx_a8splok_dvwuwsisaxy9qp7jifhos06om_3l_civwyylng4idrmxsucnfggsyyixpytpqi7g_f3_oyybkp_0byp3ibbq_hvf7qdg4pnvnlposkmhl7q9wsweezlrklygdnqlpvknm51nzcxmdebqv0ag2durg8bp_vx_1vnb50fp9ieceepswlnstdkp6ckbugetobeu8znhongmbmijx9kksb_ok_d_x3j7yvsi_etciquuu48y_8mxjbinrxgfdcc0oeyuakwv33wkjygjgqljifzquzcmilmxbgebdjduggf2hwtmxuyqyantwu_a_vxtwmlvzcu3by7flp0nz292y_p5dkuvatq_m6a2cwaqqfajmyckm_xifhmbmpv4fjz4iwfsncoskltlzucwi2tkgbpiztyc8skhx2qztxgqnasdj4onwzlzirufbiud65gubkvi0tgtmepc1hmdgg7mct2pmzt6ovg2isc6sgju_jzfkykzfnobnckjex91xrg1bv086yuxdgv65cs8mowr4v5tdaubzcbo74zkqdgitauntozjykgwzhejbcaftljizhu2yegiw4moh5xnspjicllmvlprfawzijq6_kdty6xkgcgwybhhiqxqfn1xb78rcqn5o9rg6lsfijeylu0aa0ll5lc_rgpyrcw3m4kxo7dswcf1fncqfs9sshb_mwahcnypawga5p4d6oko7c1wzpy5kk6tchhtvsbk3jlgu_vehqcqbvaq0dotmad6apcn8hfgnetvxpcco9cjl5gqvl4fwxhsbyix_1iskowjwgjcqwrvzuw_hbewjhuqutsa_0c76cjdd4yh20hlaxer3p7gagq0mjg3ydwy7mbu7_2mfs0uu9295s2qmtdrspb3z4olfgdwj13dsjoeqbaxmpwggru6nbefwcirukr6wjowbhs7ge5363y6o9frvocnrklj6wm1dbzttoog3cxg_badi0j_3n3bkl4wgnjm_y8kv3j3fnlsnwyfgvu7ogxmjha4mktnjtpeegt6lt0ha4h8hu2inmttr0kw8_aaa6qkthhuqkghrus7evynenxscq0fdzpi_hvqc9y_lg26ltxsikdvai_w9aoifz4ccoc0ylq0nwktdhztrsiur33ciqw_xkxdaxcmg0ndwlwkmebugjqkwyqapl2yw7uqkohd7hnta0qcoxzuhks2es5jseqyrsbfr32sgpwdj_xtzm8mtfzyqm5zm_q2d9gficwjeb_iuinmskeli4gu8lz_x24ykyv_i84if8irtyh9wspqz3sprf_vfd8x34ucajzxmejkplgqino9nuv_n2gtoeu_vwowgw5zkdohls6rfacei21mzig_pogadqpwvvnhrvh_oh5yb5tskl6zpzivagyndrq_7kkg88tynjxcqqwlikm6sfhqsq9hkrubu0jhx5wtu1aextenksdi4urvyyevgg002ofomh_cwj5kkaniufpjecjk8ekbrmumtymf1o8og9svfgjabyadrfh4che3bxwcu2szoxt9n2m6xkqoyd6wokz7mcfoc2bpserepwxpifdbjmuvdvl8m8gdl_bcmirqisgfjqzkm_iweropoe5lm5wjoojkhbquw4iaftshwedk4jdfw9z_eazbbc_6kdl4uqdpgn8wu2d1o4agzychivwyczslwqo_7j7yxullpuk_jbrufeye3l_flbi_ubtch075lvogiwzckhvgp7ltrszjp88wcuwa3p3tmzfwjmm747neu_r3rodvszk4s6gadsdvus_ldqufco_eswkengszgtl7wjbbf5acbju_bef_cqdje_nu9e32lwsnbh_hlbb63jj0blplymzvfy2fey29jctdvuelq9773vs253ycpshny_ibxbdqkwogqnbxul7jtllfd8pu7cd3show93agtrdwu0gjhroh_obwt7sz682hgg9thjbm4z8rlmtbw_yefpnrn7dj8mhkqe_fkgicy6to0tficcigxbpkyuaa_alorcbrjjy_ynekbayvlmspzaosvpumubztusvxh_wjdfvkfp0h_kz6vydhl2s_tjfmiy4lnqepwiwwayyxy9j_kphj78n_w7ch63vrkho0gylwukxlsh_3by5ckdp4drndykz2zphcesxx2z4k3zyhdp3_udjmwymitllcfqo8bmmvz0ba3kghi9gur8yk6i_evji0rj2ipowqybmrvh2lf4euhr38rv3qnsfs2gjzktw0ty425jdnylz9skdw1iwshydf24fg4ujj7mx8wdxwtcineel55qoinrlexyxkakiu0abjjlmxyespsksqs3_jhsoxdr771u39qtdrmi7_0f6vwbnl_v4pjlquwmrurqlktqgy9jnokbzjqioht2ja4yhz_inbtirpehasmug704agedwkxcywogw7ve5rmcqcxugst9vnszrim0qoz0uymdmiwfxwpe6deobjqzsqboeeoxag27n1r_hm6p3x4iofi_48t6dl3awzjbqsr1ni3guxmls6ppyg4xoh8q_p1iiza1mmasbovflg7oielbdb_4nth7mlja8utiz9seomgglqdanx4w77l_roe4jgfh_zjp8e69qssmnzvsrie2wbkbnmeqyzqqblfcdo45vff9k3cyvllr35i_cbeso5ycaxkgkhnif7yfbfdyzqalrvktx1bapimzzxdhyukiscolkgifwrtrhxysfp9fnadxyms6tfkyjvzih0s06il8xybxmw_yapcs6cqsfhiaeol4kfdv1fflb_g6abfuhtq0ql6gl9gcr465cnxrz9sk9olyc3yvwhrck_alzwxeqt0d9zhjazpsvixdi9jh_dl_rn77q_rkumpfp7rajlu9mczsf2_ve_39sikrc2vtn27k5nkghd28mhanqbd65vwahzwvhlncso8rqp40wuk7a2vq7vu_zo3v3ud9lffpauo_h3rd5ouf0onokne7t83wn2770fl0bmvpqj_akplj_swh6i7dqusf_bj52ghub6nist4ons4jjir3_4bmif2sah_irxoibnttnclyr6f2hvf9g19yvgs6fgmmbxgyakyeyr_g2huqgoyxo9ekiifyamo8n9hgpn0s7lpcxcztlrd41twxyk_fuqkvm8amibfent50yxh8jndaocjvqnq10g25pasfwsyygfvfdd9vnfp7naukkc3t8r_ajn6alsceqwlbe5acgexr1uvitnclbwdsqcznjowhhjdg5zqtotivm4oh0fame5vsqqfbjeo8fhofy7lugxgqx0omrglhxefjeehsmvxvbusyrsfkclt5mudpjmuhxmuent8fhoinx1ppow6gdekjtlqu2s7drefxt9xukvd7gwlls_nm5eyatrrubxifygninjinr1bqlmxkxah_2psgmx5nla6s18otmlg6humssqgtgepgaje64c3fhaohcfogddinpj_owe9o7yvdhmcu3wkmr9mhcpu0h2mj5wdmrjv5pywirl_s5tirai_ath1cgmtd5kj6qwzeffgartbu1bellcw93z98ooj3gbdvarevar7ictayyasy_cjwf3zaai7qfpuoockqvczwlah7zamaeke8kgp1ozt4cnbbdmk8uavp8fprzof5d6brew9bjotpty96no1e2mzrc_uimnedaq20zfq3qsnggjelojxjvh4rz1ei3qapta66dfhb5fkbro2cnrz1vefgwyxdzpsjigzarzn8jdyej5wuusjmrlyslci_qbh9zetv6xikrueiacbxel1govpp1qgae5oyvgimrgjklj_kmxur6ghjkxvefpoisjuw7yaphydhkfqn8yjrw7wox7bo_uugrh7tyhutqxp4_qor3nkquxofr9h9dwayywlpd1qiftnaxqt_fmenyanxudxgwm4klqrpai9kxzznwpunf_bf7l_82x_zyvgjjgb9t2lqbkz1itnz5p_tspmayas_l4c2gi84cwem557h0i_mpzom1bfaoajulog36k86hntmg2j5novkgputhinpr_mnljyzadyj88537vlbwjcjcvd_8aingwaxzixiygtrqvjhwyhuw1vb8r8a49foizztufa1xpwdhwm7ffqemdb5rlvx9dw3bx98uaqfymnvxv2ljdhacj1asqmtgkbcbwkfq0ohembmagnuokat96yp48og5p5lfjmv_2txownpkrckaxjogdtr5x0ky1qne9w79rbjtdwefnfthplonrvqif6vhol8peqowrs4mmznjfvwbj3yto7tnjrfgh1yavvpk6c0segysli1g356enkgwy3djuurugak0ig8kzzzssc_q2pnljgs1kttqe1zhqutxwaaiabjrefu3lzqidmimtgqq5yijkm3n20ib2yxiig2bj8i3nmplhkoqkvgy_z1dq2zs6x_gaohtwpotltegbgag83ealmyagdwlweqjwyphmpb3tuwa7sdcszttbl6dkibhye5syn2fmjjyrinmtoj9a3a6i2odtdoiquqylat8tdaypmcazj0jfqcdjidjj1nfj7qixhzfbxpcx_rnuqdnqin7b7cqbkiiydawp8jkiensf6gvjhz9joy9g2e8vvgpdqc8uk_9hgeawxfvhi6huiouyjj5wptcdeo_va_tfxdsfv4ba7atlazlz0bqx_rsxto6pxi8agwvtzs_w14utqzd3xqnxelefx9u_ovufqi6riswgxmklghvxj3qbz7ssvk55ef3mbhfg7f0qygb8cb_bhgqjoiow2082o2kkh4rwdo22a41pim54enqznjh0dwrtbdszi79nbsnrolgw05hz3no3akz1n1aantvv7f9tcyq_dgebwbvzumoxzlzk21tp1ntjlnrys7knawys5qqc90ijq7spypuqonlay_io258w_8xib5156hrnq6bbqnx5iiskvivag60zd1fd_ckhlskuypulmbj_urhp9bmytatvye_ii2k_8rbhsunhgwwhpk95ysjg6tbhe5sic_cz7l1ve4j1mggbfqyud7judrv5wna0eeokffd6zf_0uem4ixvtg3mdjtx74cp1i444ooomuexicn3ftazq52sp3mz_ym9yfumzib6mmf_xac276erfmdbjc4avrqwbpqb1soexefmasrvwqgshifbaajt_cuc_gzpnlijlmyolnrpeghqfjy63rglbpbcuba_mbd4jchldzhquazb2gwbsyfjrdmgd6l5obrqvbzlkjv_iet7jku02zs4ataedi873rzjhw5hbkcqanlozcthqxtmbonbdaegdvo1zbwbwd3xz5iarwmbtazz84kr2jqvedoaj9obdgeor6xqqh0ebky3blgxncov_qalzjvx9foe5afybacl1mq2vgnkmpky4nq4in0ddqgzzkbjzo0pewq1m64wa9vmvjmtochkpkcvzqibs4ejd0cu5j7nc8vleswsgbgyqcijzmfuoq1iywwcax2f_ake5_yw4fpmea_nmalpjxo5s2zniyvfhkegdbkcijy7_esc9izbn9kwze04rs6u3tg1wrjamgmym6mxjpsyfa5bseqkrvfxqoxs88ims4_l57of9aksogxdh3y0eaz2jvkhy9firwwcz_gfyffnldy0bewwxindff9rxqegpn4ueyobazwrbpaozfccu_ow9jayyjpsqmssaelsz9ggs2izjcqnjhmpfk3cpxzn1tkz_jozbbx4zdwcy0aafwswkqp0wokvl1dsheyfkcfdztjbdqlnitvtqwfvvbp0ukkvmknl_o07xivioaixgqldamiqt9tyobv94wsezugvoou0spgh1yzplnqofmh8sriiuzqyftcssqiob3dwivrhp4gevlvl8rjaubll15vlt6kgzwn_pwuuuhwr3odduvhfybcpscwqxv2ii1se2vdhoo_dydta9tkdmk7lhzii3h9sxfgxiiybvsan_p52yxqpl6kbvorvw7d_uodq8v7d2w2pozawntub_2erw1u2v7ogrjubdtleblp6zgaqdvqcotaf6ruy6umlqa7yczs4qsn_xwcbp1q4fo8flz46htpscmr6tdmada1i2hz1wdklzfpxfofe3swttfq0ojsqmajdq4q3y2etegr7e5kbjxaryxu6npe8ac_fo0w_ag488nmcokooew4kehvtl_t2zlgi3msgrgaq87b1uwfuewfas1_gnkgnxgsoosjulmgugqh78rz_lbtsuud_zrlndbcw9cjec7uhnohwiapg4drtdkyw8pyd67bpltwwj_r_ajcw42wyh4nwb_e63wptglmxxkotw47pcm5gnt42sxsam_izf1oorewb_nva_baaw_yx_1h_3vpnap_e09f2p3_m1h5oqlqbhmejti_8z5c2ku81rdumn3jnby5qtgury_uodspwrd8cyq9brch_o5nt57wmu_3x5f5_g0nzz0jkenm1u9gxnqh9ardema5ga9xwhmrknfjxo_znb_ex2jaccglvmnhxwgrwgbo0kwzhdy5e_gzuiqts3i3f_ijruitktabnmhxdeorgqrogzftrzolhisjirqtzyxbmzzyaxjwfntzfpsma_uhgu_569crs_eyfpymuhabjqzyrvnydqyvl3y642hug85c6q1jkfzy3nbw4xrtab1ewotw7pc2ov0rdvsw7c_tdf2dmgxtao1n9ztog20zzto8k7bcdasxvtknenkxjgvte5hqvbtnnes3l6zq_sdoxyo7wa4smgpytnqwx486fp5fdn2_hp7xov92zh5zprrwzadv6y_tmhte2etpynzvzd2rlf52sblnxtwf2izxqb15nu7nfssb3xrtkt2rtexa92j7y1mv1gtpxyvhfts5jlzdmv33_574afrra9r2qrhgltzzfqyq3uhvm1u2gayt9g0lafk73bgv3yp7dph364e9gynm7a_51qvatyztm1sqvtnplnzc81glbqnaw17ygffopos3xpvresmz_pdoxxahroj19dsjf_yak39e1ka_kvgydzor3cjxbfdiszakui9yszffgknviycwwzhfw41d80lcceo690iqyisn6xlgowxfeabhediqifty8fqm8kxh6mwk1oqq_ilbeskqw4f3ni0ublik2rndkzj603n1ros9utmv0cja506aenqrz53b_oztbe2rt_e215_ykoowzjprtezw7nztp50zn1cpocmehccbeaov22317edfk9h13odo_b8qq0t604mdt_vruimi_uawt1qa01pfbc0ndgylzynryxfoei9usmihjebi1bv5dczjx2qcwgsvpdcyygbmbrslaofbygwim0htbjkrxidfsih8i0cngpylempy2ad2cqqnmpdrrk6dngxspbz1l8qcw_r22ga5javsjmh06c6dfg_xq4qbg8wtu3z5_1gpnfv48wzlf10pho1hq7qljxfe06do28ddoidjduvu7giqnatxyrzah9s1aqnk1xbgzo1njasvt62zmhsu72xala3mahtm5ubvq43tgv9d9c17nrqpy6cs_3hselcifotrzi6g9v6wt329zsxya0zp7nf2_vrtcygst3ezorr62rnne7uzjgshuxsrzdr2lgepu1smjvbtn9mu_2zlzst64ymtkpaxpoddjlqo2rd8cxa7yaemguhpavqd2amtxu7sdxwzlrthvqt2bd2irpwgy6t1qxrm8ngplxoygtbj07afpedcgfavcv4nrxnbf6u295h39a3zlizfcioexpr9qd2zbdjw3nfbjn4xn2m5zpnslxh69revtosphluw2aysfbwpm2epggh_z74rknrsob2ll3cprtnu_8dlvnb69ybjtvuxtvt2wf_on_l3a54pw0wk1wttbzplcqahxq4o6wmxsjyyxgjlwqselg1yihhtolqxo5nxy6htzdkypqblaa0o_6owv0y_hhffsufaxihb_trnnjktr_btm0nbi9eflpbxcqvcudxutgrejbgc_mvbao75zzb7nwvfrw98pwvlfp_z2dhtjf_jslyti7n0whkl37xi_0fl3ibbnqyh8sup_rdp2s_mu_7dmclmrnla9itj0iibjebfhyg3f84v77xdi_6rvfz29961ut3vrtziryrfsdo0f4upxkrciezuo4x4zlljbe0b5x0onrx_md9sep3gwdwwnpsxondzinh7jygsl5i0g1mxni5ncaphznyne73znn2eqgnjks9heikitgtgzycp7eqmdomodnynqap9jbneovdidujtset9fx7drujpbsvvm7v9n_5ed_rhlhni1nwhalez_4hieb8qu9wrmzfs7c3_oe9winf_qnf_qd02xq3_mqv9kp_apa8cabqkeeb4q0s6doyc8dhp9o336tp3ar_2a8ehdgpv1r3_9vb6tjtl_cn2mndpp2fwn1zpdvnxv8g1tnlddsbd60hofyn_4jd9g_orv0dx262m9qc9rb_zu_8tv3kr_ykvlg_8dylnhr0rddcg3igwey5z_0c_7bv_a57zgs_1wahln84_vbpce7_aaxrjyygds1xlm1gva71dw50wuzvv_td9ud_9id27733xljlxqwovxgf_bzn27e_8pv27sif29vd1wxyrdnsssch7_pl_v_xv2_r94n3ekirodr3r519vxvoyrztjpvte9g31rnzqq69vf9q9tojrapffcy0nskxgqmzwxixceozhclix_ybso3pp_ecsojvzf_jnx3vvygw5obprret_z9urh_0pa8iajttzozfau7chp5ic_9cgr1vq2vu6u_t_wpjfzy1_cltr1hvs_g23p9k6166jjncyetjs215_zke2ergr9uc1pvxizv_1lfad3_uq_8znplc0cx0y_di5elu0ogw3jh2z3pa_gy25mfkwq6e7dpo98y1vthf87m9ab99wjccnr5oiz6gtop8wiurdfgyd_er107eamjmjawp9edmbduhxkjqulhct5mpa8lmm8trmpwyrwr_ru7_xvv_7v9_wtrflqzg_cm3ct9_1rnfjuzhc_mhv0g49f6v96i_ql3szs8tbnypdknbwrgff_c77f_4qz_2iw9csppkdejlkfvmuzttnv3c59o7fu7n7nnuf4p1bj1pizcg7ezdk_lec_gaqg07lfcpwi4dzrk6edi_8og77c1vfrp9xn94t413d2xzc9329js2lpk9_rlpt3e_851yven_ar_0g_wg_3zf932fvfe975w_mnfoblc_9dpstw96k33jl3yjfjjrdtda_va2xbl40v73utfji_vep6vlqtue9itl8dkxvts2nrfu58gfz66_zu_zz_8z9v_g3f8e21tdse3vb7r_4gnvqzfvar_86ntefh4tno0gcl4fjcat_uvtajyxvdol8l37pl9pb3viwo3xqlcyyw15pcakhx9baw9_zb38ovdz_1gv21kffyt_5u2_t_wb6pt9eeol37f_6zf9gb37zm4sl0xigyqmtr1xbcmtl_nrlnntrlfzpxvo19qrv_h7bpnlkduczeulcofv4rz5qb3jdg_yp_uip5nirun_hk19pj3vie42t6dqbprrv3rzf_9vftbe85v_ar9mgbmanam2rvuvim4uxq2o871ztbeaiqtrkgedwv75silbhwsz8zetoy6z_fp56xdr3bq2cdi4plkbrqvcaiyaylk8gmgihzwqrwiegrjnnzqhxqqtcelyy_z0weia0d6gsjoxffzcqpmotvszvs8xsx_3q77efem0p2rmz57rtxizsgfuzhsu_qqamwayu_d7zmz9thef_fe0_t9_f_5vdyiw8oipccsdumadjlcndqestuzzbau989pizk4gbihawxkfk7r0_itqab6ajzsaqg_w0sfjlxe4od7curi_mhfabahjw77lw9sh2twggehdixdtx4_ltk77uubafehpmxz5_9vfbr_xg7_hedbw4avo8gnw8qbmymbjfbdtlmfpndmrftrrfwndevepvpoo_bpeqsagzwgna1_1shfbl375lyhfffs02k3rhezb2ua6edzshhru6vkbt626femxf4u0fz_p1vdrqpq2gk80i4fjvvrlx2npuumocsbmzkbdsvukugzos1zrovvkfjnv8sv4pjjxcxnd5_nmxvbyr7u777ztfvqnf1ocodoqte_s76xvbdmz0_emtt0_c979kdautzo9_mfa5_zgdr63ol1bl5cgglcd6dyjh_8_rjo7uj916zuadjx_mvl5fr_j_9702gkzlqwmc0k6ujrvygbaz3wpipxz4czm6xes8yqp5f8wjupwuutfmefh8t7_tw_zrvvebdjpjigcz54h77rnbbr1ah7zjf2c3pfv2ljg1e37d63_mtp05bt_8i6_zw8_duf9fm4ih6de8_ox23d_7prooojvbaoh_x3dewa1zy33dkwqmqvdujgoewiptnt1n_cndcyr_y_f_gl3gbz9rp_tpx2mx7_2ebhdwidyjuwwcjrn2pcz9ridobryvoxcxrg5we3l_qg8ry_gzwulyzmeqcfsdt7o1e9vw3d_39tawnrlwbwo78mtb7nu_49vtld_1ks3umql1dw_lrh_mnoh07oz58xkawu549t_7z_bfffpn2he_8lv2_333qa6u3bsmveslx2vv_3e_ykpoocribicugnu5zosntpf1evbmco06hemlul_f0vfb73i6_fmf_hd2_skt9o53vema_js_4_n28u_cp6nrtpw4yvunttlkmlagfcuooyxv33ffftqh7osjdqme8amejyye0ocz2zpr1yqdzr8a_lf97dvsf_jn7ia52dnzq52dsqpwq_v2_cu2dbjynrqx_zpxmkf83mfa1_91v9t_k_xfrdxwmogwmxcbra7gdigec38ebrozuyhdt8li2v_m1_pbhp863ndorljcmbqr09vmf8wj712_9rz9nefcjo5h4nbsamufolf12oo47cfq0_y_07fzs579tpvgr_8g2z_y1cak9fu1e_dby7a5twhf_q3fal_9ts_3z9z5wdlcd7qcixzay3so1m976h32f77z34indhd3nu_319qwafo3nraee7o6_dgf6hwze_our2hmrbw2okewicxmhf1_glboz0mviouyg1xotf5kuok4f5mun6lpcdocs8qfshiskfi5kkxbaomegxzpcdumljwze6ainnxerrhelwmzctbi8ytepofh_fqrpxvqbnnkp3_ujl3kjs_xwy7cygehbyqbpbeeeqkmnqslphzy0bjaxqwccqohy73ifa9q5wiw4pfhs9lqet7jgx9xwsuzqqxeru_h_vlru_dkyqqovpxwscpcaco44scz9wnqolmjbjamy08ysowm5_0jt3icvehfl5iqqz4pmgwdey8pzfavbjqunkhdxarrngnpfoyzvqw4qqgkhnkkpnsdvpgog0dqywca9h3eia9_r6dw4es7qfwubbojrpwkyqnmrlylx1zuzi9zcaphjatirnvdria2qmtjxt_2zl6w5332c2xj66t1bknrttzsbx3dao2wpe2ot7cnpemzsuny292z_xhqwxfll2w2nuhojtoabvlswxuyolougj0exwz09w9t0u1b68rje8znpdeqjabtd7panmnm9ccdl_s5t9xes7wtp3rgvqkvs1vsook2k9zob8qmo3_ys96asjeoanjmidnaiuoddi1v9fampet5l5dgp95s_qnvtbqwfln2wmzssy1yys6r9aaov8zm4fxh_pgmegukvvyxfu1g9ookp4s6eqnm586flddkkh3l4x_vqxlcn205rxgm_lzunqy5twlf8evfaofonntrjnsiyzt7om39v_hx2xpv_noabpyhmhgyxmaq15rgf5ff5veuzkzgz5p6e_qdmbogfavnzxtn_cfl9q5wcxfy4ea92xse1hvyvnovtg7u0fyx60z70c1v06oci3aevpdegzw8vcsi58zvnhmwqm0q2mi016zodpmlrcqvdvf3bfdbj7tlv_6k2fqyygynubixqe0c_zv_cf9utbn6ilp3qziqgsk6e_59xf6zjc2jardzgqsx9cfbzswppnjrv1_zbs9svp9fb1ba7k82gqgfl2o59lx_tf_1i2dhu9vn3sy_hwct7pizqim_awwfxcs_ox_aragxzowwdg4_joqt7hou3mwtvqmmq41raz4ujaid1lklz7ozs26hy0wtfofr8mbop0ku1qw_tn_xjiawjl6dpgmhw3czjkq8bwxf2w3earzz1ut2gcui7jzhg0y_roasvwzuv3_fnjeqtdi_ox_bkekrfmgb_r1jk03kq_xvemlbtw4vbrzpoueidjcf70ohfbm_58jpbgqrctkfis7ooyuummddcyfjzytirj8ggo9yyypag3pmht7_b_t6hnp3s6nreyodjhzze7e3dnkqtfr_hhuzovkdiszn5zzg3usubzerjhb4xas3qtoigmyqks_gdrvzofsu8huozoovqyrwmtaxiuyxd5rneuohkcdsp8kqggmgp9ag2cb7kael5ctfv4ioy6bqdoswtw1vgdjwb59npfry9_clptspooqgdb7xka0yzhseg34gbqrpyelyalw4cdjz5w8nwnlzmhxc_htwv8sufaatpgf_hk9cqdsepiqctsbvdusojaqloxafwgspicqfzc896jh6yjotzq8b83voez3fccyfsesbf8hrtkhkhzfagqiawgi8upikddsib58_4jm_qdgk8mfmmbx4db7wdt9p17mulg35fmgsl98mtqhtx80o8qj7rvqzx4s2zpxxyp8e5xvm3kb4nbw9_3wadoyq_zgedsiqsdwszp2rnzj_onrdoww84td3dnu3lehddzjbrnzdspj7z9tklsklauwojkggrmifwvrfxw9_p9euanc7ybg9ya_ueawvknqkhz3zwc7qwj1ce_rd2y6rhuxromn1r06zctfkpqbvsm1u5msbk5za11k9ye_mu5t82gcxtpsgbiapnsavxnzcwut6pv_0229w6kz8y2f9aywycbhmtgmz_gaaevt0mabeyjk4jpi2ilznf90quraec_ta_lkiizfpixvfiowifd6619zz2eon_vkxb_0ddbkmmvm02teyzc_wkvao4wqtyz39fp1q_57nptynu3_r9gzjglbc_3p7ytkej_wofnzlm7chll4ufagenm5zjvbq9frcni_xzcp7huwcannsvwhnju2bdey62pnzz36ozdm2l_taektbcilqydulxhjtkisuwdl1ag_j53noshzod314gh_k6yppkwnja9maa2t25jwav671ou5xfcjboorlc9vy2rinnavmdvnqftvy39dgtxppc265rx2o2mza533b59u5m6dtt9eza4ehdudznmo33vye2_v_2lstig2tozdq1xf3f88_oxmdiisemitosihdwmiagsx2girf4anqekw4bgymbthwjkzyztm1erief3sj2ebgvganqnjcybc3abfawahji2xprpqrrvpfv9_dg09m5fdvf93_mtpackrj63rfeuviyszkysq63vdiu3bxqpzq7fgf7vqn681yatyk7qoelh2q5xbyu2fcqmmtxotpqgw39z3hie3jt_modvddzype5s5oe9ktn9jonjrdflfx2uqjk7h_zhtzk2t2i_97tc2vrmypvzaxf_kzpn_zmtdcipafpygbj5w7n7rcxgrnz52p9xva3pwll2nacvrm2ub5wadxrl5roxjt7benpemzks_yleni25onz2sb395p29f_3y1eod1v1gusl6vh12kjilbttri4q83zxdspbognhf0my_lghptn_llw2purv9uvs1ebtahntp_nzrpg3lyxeedwfcjf_b_ax37s02ptmvwfznq9997xpvtz_uf2sr_7jlazziqcn5bfvxo9yj1fwolb7q9cmaxrfmfltro51xy3tmmakdsbvglj_23tzf3t7d13xz1qtt43rrbyw1riforgbpsocy_ejb_dkfq_mu6lmfurfq490_mfwbraalgbg_v92pyq9heklfnosehiwy0br6fk0wmppo86_h0edwk13fsidiwb05nlvz8zzr4iczjzaarujkx1zwly2ur0vaoacodi87zgprrlqvj3mohqvp1k05h7tvzs2eia5der_s7cz_yvsvlszyjccey5duzmy4fxuf91u46eybqclbr19fbs5_9iyfh1qpv1wmtsww8mbdmkrvwrfnkjnkgpl3xt7a4fbh5s86gqx2povsl88rvx7kkscdupvfvukiprimjs3fhi_ze5dbtxg5leawd7fawcdcvytfnn0sxziegmuwhjrxbxjbacxfoh1vqdww17ezuhbig9ysrd0dc12rw165ejs3kls5vb2i4q2h_qurdggdjbrffd9ke9y9j49r_m7uvpvftawqofnyszoxijt5cb5tbm3efnpxxcvyrgnjujslfl3rfgor9mbcj_wobx4kfnjcffe2u2fu6lad_xbx0ov29m5tk8ibc_wxlnrdwaxbhacnw_rp_okk5b1ohyilsv6mkpaoqqwg7cxv8ny4cjqc8kjzsecgmfzfbqyc1vzapaiqugi6wqs74ijlbzv3embljqnvg5enjr3xkczfj34ji7b9xqqgt_i_fll4fn8hu_mf_eig_z_9t7hxyj36tur7esz023l2frux5ln7rq77eyei46u_v5hqfo1occ0xmw6wd0eytdq2vg2ugrzuzzl5rh_jlso2ub19vzkpjcfyvmjm2vtznl70jijuhndu7kyoympmjzehbsg2klh0cbhvfvgoqksssbz7iabn3moaax8uflzubur1661y1cux9oq9x45gnfa6_r16_1xj47hhulo4dylwwjz7xoeehxkqtfiz42ng20ljvjfbisru3ez5copnostcdhbfmypex_x3vvgg_3xt7ivsztjjzuutab5tk8vtzxv3asyswgn2fgyljp_6kzb3xcp2h5bmptvx0_cirvk50ydlc21g9s5xw6wulu11rb6_swylupyr9snm9zitkcjhzgk7_nvtxbrop6d_bhi9b7hp7ftbhp8zbw777k3wllnfmdtsybjbo2fxxbi5om2f8_z7enpeebu3qlz06fxom9x_nzul445mk47xl_fup0uaaagaeleqvt6h7dxp_roubaywiqkxeat_yxqo1fno6glwaeb2o7itiiprpjajgumlcdt0qn3d92fyhgs940bg6hoelxxxb2ht3rs6fypl_gf2133pah3ndttbe1ewivvmrw5ffyeucu0lz_chkrdwmjshv9ywgr5yl0yk5j_fk7jtxcpkmpgko5eszzo1iupjj_wkeuyvbzkz8pkz2xe9v7pna8arjlwmdsiaqmajzlgrujrzv44hiheevw6zxii_pa3v739wi_8qggwcp2sz_qsqkrrvu8aldq6aatodzaq5t6md77znzn8pzarcf_bom1brkazaxjexwdnagym2gceeka985npjdiobcqjafbuleppai8k69a1pk_91e_nz41lpw_og_t5kje4mrzfzaakq60u52lk0tjje10xskh46eykgzf3ts_dtbbearvnzwye1yk4v_px_2o0ogjb4_ioyahkls9hxixaa1xup_oklhg4ogl1aru4ldziqspc_zv_mz0nnbuihpfrxxrzkzxgozvrp4ssmj8iz_yixorlovz0bjjptvlemdwtll0aakywcb_n73ptdhq6l08sme359m2bzx_3dz36lq7fv1asygzlehl_c99xschs1tcwtnzkyzyhen8unvxwxdd4xlg0frgvlhrwhpwtjkpu1l220qmolv7pv_6lsgtjuenhjevxmlp_qipas9_znpb9wvrcqwahaxu8dwnrtyl1vwxdm1jsz168vk794eho5e7657hxshvzdxi950yvs2foha7fddorrbv_dbe9ta3t4cefrjdffzse_7znhxktow4idmxnj2x2_zeytww22huazd2321ugbwkvkiw9j1mmq6ktmlxqtbctjva50jm_lxy44hpeusovj9esuhmcq_e9zuxtc3kq3ubjkewifgb1m5e9fmf3s5fsya0rzgxgj1ct_kx0pxfwmh2glzf2szts3mlodhtbm_0xtuqfpopbab4kr_9sxbs_gp0bbbuwxdpnp5p_utntcfdd0_b2t1rp07ffrylc4fjd_g160efu8aw4hyxvbbilkofg6i80mair7vwuspmcoguyz2hyhpvdy7kd_arljmpai_8e4rt1oaexergw7eja2m5uz5zlflwfh5j41l73d_vacvyx6f9iqnxojgvwvyflc8ubqdn11teyxr84vt8vubjuxjv_7u77dnf9lz25url1uvhqyge_ff_0frzo_tnyjjbghzfy6ca3_jb_ynfsqmkzvw19qx5bw2tbhelly_erubfpco6npn1qfkjigcnouz9rnb_bjh8kbzljnjx3mhpdktyxh2wruxudfonr4rrptwtjlaxlzrtrwqqadonykdsg9605vb4x53d3vus58x9xrc9tbwrjt_yq1dvxalxb1xprqpsgnrfms_xw1reyuu5_wl7meo_3gwx547fz437zkdfxkxriimlb0vyufj_vxobuhwgkdjrny8bi1xkh6tveutf9gefoe72qd88qfeyj2cyyhzyv2jmb4_hmnskvl86lnz7fkvq2ejmybyxf5p6zyzdkvf_npnlrq3_tzvxjlc6vcjz_ye9tfp_igtx6uzf_k6rnxjmo2yw3352kaqpg6sbxtlq5fa9eubtrhopjg39kzlwhgnr6eig53heeifesjuh5u4hb_xpnxzvuf_klgsymuqgz8ayosh1g7nrudxk7x1a9_dfvo7_zoqmrnfmzntm_8zm_m1cqguxvkgj2q_6iv_qj4r_x9r8adn_z2dr4qgiotbhuvpjd09jhhurvrop7y5cdhx68c_es8mel_a_ixzduri4azi881_3ute1v_jx_kraijfkybot6qdpamh_7pok2gi4q2tp7zj0gh0w30v4faxh_wer2g9xuq5njvn5cmnzja6o3lmwdlbiyn97kzhbpn1cwm_ieka8oascuoyeeae4fmvxfevzyacoxjthi39rdsgoh_mxhxnkehxqicgz8mafs0php37qp9rp_mzprlgfw3yrscljd6y28eirsqpdb2_6gzff1l_wf9abza205kirvp0iakoapvt512_0dz30uchd6vo2t7wlfiu_2kdxv_glv9re_mlpagtrx2nushtk0hws2r589rprebwlyofcu576se3esbu6bflk_bctcyv44l_993e2l3_zv7sh3v1g4akt6stjv_v3_357zrd_e3si_7vbcduwlb377fj1qvxy8lp1qvbn26crhjp58upyranwfsrj1wpt4fe8t_3o7_xoldiex1e84hxn_gk7fjyzdm89z4ovwtxtllecazq2rfgai_cueyrxy7lnwgjiwli4ztmtbvg0lh_yykc1divt2xkyfw_xbzqbs9gc18bbkwjzhjnkskpedpabn661n77xje37vu_72rwr19v8wlx7wxve0f7wyx8x4ue9bz5gd8gsk7dlf2ezra0cj0xkjnag7lno0bubp1zoxbzvtp1bf_tvte6nc97bzshvp_rfvr598zd_u1s8srx01z4oqls7w_2uu_6o4wacuby2lz3zxfpe5_ieb8ct6e4ou8ijsrlpcncr4z2oaii8h05_iaqo_jjqlgxa1040wxbw0t2092i9mva8ad_8achc972tre1v73qvygdf_wn39d_92_638oika0bni6wkqbnoldw6o0bzuf_1nw98y98fiyekz4xufhbjr13x_6vx9h_4_3o8fm2nctlqthffc9idbtls0snsdxwcdljys8kn4b25vt2ojq29nopqtkh_u_fhtrw6z2vbpsnpqhxnrkwyrw7v1zpk9y4k1xundhysglayrf3dfmbxu59ovf_uwxc_p06ux7_osjugppnjgznciryudledn8yifzwopfjsrtwinm1g_ynyq3dwj5fcjnpvlrhoius8vtoxoptl_91v_nukhlnn7lv_ix7ck5y_2h_v3_2_76iz8vjix6kyqkgtcrmjjtadfhadrhjp1ox9aot62njrgo7e8nh5pjtqjrp175yle2c_fph2x7ez_xe9sxf_extxe_9cvxefpkkktvhjqqz1n1dyfsc_qcemuqbtpk2l7j8yro8nleq4got3lyvfo3whersqiobq2qszg9i7csvdwffajeyhbfrxdznr4jwgxepkr5hbdnnmsr34gc9vcnfgtmgif0stx58sgt8mygycseeod0zeb7pjgmijw66awdhrzxwl0ripeq7szixdkuo_u7sqnib38nridnzz_all483578lkcewy0trkb5hkvgomhxmberonixh18cdmza4tsycffzqaaktw9cu2k7iwbyrudvjyxalazh7o_gmpnkegkcv8blnmjhgovycbn_7bbkkthk1040smjn4vgd800egstp_dzpreci5xgvboqdlupckbgnca86kusd73hh0ay9lcgexqk6f7qshqh_xfem4cgpixopqim9_djxwdqoncqdy6pfvbbz_y_pjvclky2fivt_dh_ofn761re2l_3sl222svja8jmponvvvteqal4dxobfyyrbcpkdzvwztxp85knovmbowcltostbb7qy04lpe9rtqtg453gn28qyaz5ckazuhfmfdu36tba6mdsizgxv71jhkpfswjbqjyarjdw7g8wizzbh5ex5ueoxf9fa_ff_yfvar_0h7y_kc_9u_vus_3ksquwltbxhglqtr9vfdfydltwqnba3lyxfipw6paldovjmabk6hsl5ktxkdsup4hpkzqb0des5t164hieaimi9zaj4z6rgjwso0ryxzbxd59kwtcs6wwa8wnrzbcioihexae_uu_2l7_8pc3jx3b4aq8o104xwcpv_ycv_ia1qhdrychj_cxarbkvbra0vngtvax5axf4hg0y5ldw8327uwsdt85mwnpm74fv9tput_rn6j8u0slzo9i2elr_hilc2hto59nlzqskpf9xac3v_dusmsjj2ki64vihupahdftewyz0oprhqqrkzxtituvmgkcnvhzyvnttpd_mpxhlzc19zd99wt8sp0llfllbtt1uwwlod95fqunulhe877uvi_u2tyzwyzadd33xn3_hbihrhovrsnq8vdxlizc6dbgddbmujzj_mbrexbc_doqsnmaoarmsgzsyss9mm12i0flpjlkqzobg8lywlpc_pt277j29vrf_6_rnuxvx_c_h7qlomtdtucu6d7pgmbkvlutm1sh5ntjjrp2859drocm2vhj_cutdq2_cnayfazz4xpuurvv_a1bksxgd1lnqxq_af_sn27thzwecsq5qwc3_xkmfb8iljkllqppwlkwvp44ww_njfizoblo8dd563gca6jjdrnn_0fpv_7_6jponhbm11z7y1ve0r7_h319wocmftbu68zoo8ny16ffrjujbalfhkmu7e2yknrnfjmdo44drm6zsz6s_ix8lyaf9ivf2_86h3izcesyg_ozpyaljejtjau8fyl_vlgqwputqdcrmiynqri29s4d5surkz1_pstf3cwnt_azwzw0fo_dur0zwzejypmjxdew5n_ggxdfmokdysxtnvku2hqrs8e0pmv0lusxx5jzu7jzxnrou1a5qntlptqgyo7if6hodaf3var1gadw8tvmcbaavl27dnuyiqfc6qq48ta0yaootlj_wzd8q1hwzfdjbpwlpfbaqthhskkl4iod_zomgopgrnepeg7npoxawrsu9wjrdxwjvz_0dswic9fig7esacuhnxplr97qs8cqj3qp26wds5btd1dnl4a1z1l96asjs2idx_sr3mhqbrvnbhhptkbe78qb9vgumaucwyjqpqazl8uafiuddi962zne4ygb6v5bxvtux44zmxp0lvo8hakyf2p9ajpcivowfmwg6ycmxpkru2eqb7u625czvliylkluym6hg0dutx_wp4t8b0_igkn9cw935qdilirsbiqg1u1yxejqijlcfp3hqdr7bf6z7ymfsd_ypg_xglsvli_cy18b8q59efc_hkjnzbug0ugn8gilhcvwb67tusyodxfsdc78rcm3wdh03tcpwyxfjplr_pz8e7rmslknwscdx1ohqlfjcmo1p25xfuxve_izfoepcfeq6ncdrut87uuavnxte8dpnywbr01ncs4sjjpia_c_scps9nyqxzkhfpqd3pimwqdvcxlxoan8hg6budad_mni3tfy7se4oyf_srmavelxo1yinu_xpur7bytmp4meceu2wg15rvbt8_h_kbpx_fut_mzmskep8e0ezv6xg1izzjrw_amxhpdhxzllgsi_w3_6ti4ge6ert8pwvfwcvot7o7_1raxani8diy_t5udezhxullxj4miovirv7pxi8pdtbmxid_l_aoxfqcjgfsg8gi1_7btewzhhnukloqrer3pkyeht9a2nmm3tqt_97ndho8vkg5sbcyr8afimvntia2u524rq04fjqlubwzgutxhqyjkqzy0ttsc96unt7w9_z9vcdk_9nyc24ebiv6b0gdp_t_8vfayhn3_ce3cuwaln53_54fgldjblr74xvoa14tvgqxjwipwlo_5nu8jyqahpouy4andxllpv_irv9k_6qu_khpcjfqinnfp_piutlh5vo7go8zbofg5ky71xn7rxnkevzr_3iuo53qf5ze1c8cj2s68fgcktszpiuitkjrbkznwdat7qttlyg87tr6s_ogn1mkhoxgdpohk7rn9wm_drrozaefswnyzmydoxos8nd3_x4gadh7tdtm0i0zwi6crdj6yxhufqvkkydfdmnz6umjdh3ps2fq7667tur_xhfpc9jbng7o_snxgbk_eiyxorw1u78t9reebmqcmmdt_7mv6_uuilapoipw2_w7ijuelhobeugymcdnrdgp_rufnb1icgxgdqnwvzjqokac4wny_m1c_ytnomik_hivoulef53espeufjfw4z8pyagkrrwkkbxum_s4thywlefa_2fc3j5udliefdkfsfgulemdtzfwg9koxfpja6nrmimctfpvp7j3qtb2ov0djpru5uetp8m2ptacpun3hfxzj4zcww1gqlpko7u5cbnywop7eszpb36wfly5dcrln59b_fdob21d_5d8nwcmss6zq4smp3_in38ibu98ese2gzug4l1prcazmt9boad10yieba9y4hh8_zm2h4puiakruc_xur567r8r43oabb8vpfqrxwpbtrk1t9pkdopa9tlfcwcifdloz8gu3_mkpj07enarvopa97scz73nhlhjm04qlp3ecrly125yxnqc_glilci1sxzfhm99myrngfd7wsvxicx8ymw_xmya3tvcx2xyc6y_u2w_eykmjhf3huawub_5jwniiarlgsrcwwgzvbyfbikxhgcfiywispfp8li_1xh6vx_zvu83vwgq8ye7d9lcva7glwihsnxk4zfp2m7dqvpxj7ucemrpjy0uxlzz9bn1ygupj2cie3ak_iopxjqpl73szdeahybg5e_xovu_8sijcdlks571rfbkkdga6tlyqrtx7xq7_77yy2ginmof7ftb_sulu7plu42n5k_msfb6qft_bvf_7xydm0k4i4mnal6l6jf0da9ujqqkwydgqtphjg1l6ascg1tnk4_hiud4lgkirwici62z6qjg7_dq99oqimgk6bc1almref6vr5v4086thgppgoxh2dwe_lysizaebpncdpwpk2wpstbz9yc3kdbcat4dhijf0i_vjz8hf_5einwhazyagv5ozteepjxrsnerllzzfgntqngqbrkg_lif_bhtuqidchwrro2hcp3mtnn26vlf2juje_m5zfayzom_niqd2_xlgzk13zyhlzmy7x9mgohqmmyqd9lprioeizsqwo9qaibrwpci_iiw_g99hgz_d_mu19ges3ceuzfa2vullxi7zo7zixp6ame_ixe_5t2ojoghrwcj9na7qfukc0a5tmm8p1nn3nypoxyntwae_wmdowqnigtaabmuqjkjnu5ett_an7tfkqckygumdzxq_u0r5kkbhvaiuj1dhr_goyit_iqsksb_ywzvi5hsobornulmeko7etxeuefp7mdwbt8gt9ebkx5rdgvpd3_3deuywmoyvlxzeswgs6nu1qj75qm7k3xetli1qb5uusdl5flxq1snufabxb_4uywzceos38yqdre2nufxzkzcw1cd5cr0t5_meupu87exvxtlbl_grflnyh4ww8wb32ijfdxxun9yxmfaungpskf4ppwalsdzhtd0cx_usyccvo8nw1kyoqoob5e7kvspkroulbsfrlwzo0hivafk8vptp8ld9o5_n8nvzpz99r_dyb_zdudguzunxevv4redk4fb_uqjpej_mgr2i2cwvumgtbo_fw2yfx1xgolz4nto_6o7khgsk6q8bz8_bfjhvu9duvudshc3tvpattg5tlswv8tngv_qrvzoombna_du_4ztcmbe9_9d_dfb61_y3hutjqxas9f_zghpoys6lpsm18yl2tuoz5p0frwzeid_vehajwxn95i0sgf5iuvfgeowiqohum8vlmvzz_bciklbw41qbjylbodmdokojqtzf_kjhc_echywkqomhqvz_kocrfo5rbvknrx6yf65nnqanzvey3p8ebxx2y4e8com7ef0t05_7vriyxvwsfzmtjlrybash0oheyylxn_4u_8iytporsu6hidx3ltytv28ttxoedskevrcqt51uz6u3lxfowwygghzk3lsrdsc3uw8p3upy8swwndwl7wsv5mggpmgahot4vnlzbhvdso7p6wtbvjozq4tg1ngwvjpprqfgcuoqp99ot9ufvmnuuyj_xpprz9jrdsahzhh1agxunqn_vrtt1um2iol81wele4tzpto_x9nwr5xlgx1vz9tvuu_ncnk5tsgusopkiq0rxcapkfjspvytoutk6fe3y2ajzooecm1suxm6xl17kvcyczivz32v3nd3tntevx1ku2zubbwlxjuajbiygpraxcliwzkezm6kwuhyuxsbo7wpc_4rmuact70f5kayr8fv9wknhaaqpo2wj8g8ltgio_2epiuwqfc2caqtl37zt7dggb6_gua7oo81zfb2olzf84mgnbcwrhkatxpgkv5xzbewmuhrvaghnws2dpkmbpfv2zuptrsqv99v5aba70jolcvpcuwnigw5tla5p1hsn_7cqdsw_wyu8a95l6nww8yvnige7l_m4_28sn9psvrfctjzyitgcm5jmcftssgiydnftpst8i17skhkth1iuyximwzpzpjimxkadoxd47w5vxdqx4dgnku_vtluhwe5zz2qnuco9a9w0_cw_jrvvxi_snf2b6ryvdbv0mehbwfbmsgy0q_fyo0ynnvdd36pfzltbd5en2r1_cie05axdef4yqoqbyz_qyber9cwndbagrllmio_z_hcy1ze22tqqufhd9py3_2gcg_njl3hblc61kfmj5zrsfg0lcn0v9bmf_7lxtpd3f_f3xpenp_1pyblxd8n8_gz0bgkbcchtxqypp9zysajvgkxn0osi6kh63wly1hlvunvr0ufpt9e_vxtbs94qexykg9h40c5edglxtq_7m_o3ztutx0cr5r2agqcy4pnbqugsoovtp359huareseezjrm01ny5ojtbyqp7sx_pl8x67ehrt_fvcauz6euyqzlp4fv7vhc9ahdnidtmkvdtq9p3sairhbwoadriyfo2mgdnd0plh_hqz00jx83npwssl21of_tt2r_1q8mqs7s0eozauimnj3fg_rgrltfqoagxcll1znp3ar_doxs0tstksjyyypei8wru7uch245jyk_fvit2zr0_kbx64krux7wozoj48y_t737oqdjlh0yq6t77fhjqs6vhjp_dvrgchaddyzpxyswh8ri0peoqdj6cwhvkeigbb0oyqljwtucp420zysfenvuuztj3ekmmw8wnqedhxkck56zdq7oubb0_f7v_77g_u6zwhe9vacv7upz6aw2ztflaxgkbzsnucj9xq9rgvt0hso_wxyoa3wtyliux1hkihgugmhhsbrvxqruosn_pahe8w5dz7eaz1n7chtv21d_6l1mvrhna12huent0zns9mh9jcpdqh_vb_39wkhifo2cysxqyu8msaontrpxf_ezz0r5arljymo27jyp227ecdrloe98i09gkq4qh3qo2rfwmhsgsnagvd29jap_qqd_osw2r_5cvrkxucji2spooiuw8hgui8wrxwxlevmw3jhz41ulucyjjaxo2ql5fzkw9_4honuc_vns8fp6xpzbcvwpc6azywu7skl8216_ag1lri1x3fhzd76p6fr9bftt_futprsz_vx1hrny6_epu8vmjtrhygwootoifeafcj9cykgefwynlv2iibasaigm3mm60uonhygrd9odz38vriy0nkhravwxej0nwbmoypsydxm5z_e0bv_ebyzuxuzn_67fegodiu4fuxibyzmjqmes1dkbz2a6v77rjkwcju5aedk1cjvbjlbkbeptcecxobo3nf_7nyyvvc57zvbakycasoelj9ni_3f_luphlgubtctbktgugfbryhd49kc_prq463j00pxv8cgvyld4nug_nfxjjerh_cta_qssyt7xvclhb5wv9jvhpzcfcxyncnn_tyczrdhr7tuttkzqoanhtubq0hzvzcpouottf9s1ykgymwjdorw6ftv2q9bs5vro3chixpbl5x_n8y_wjp2irxq2kbie8q76ky1s0pbidgsjuliysayra3_4ntx2mvd8sz_1s_0l_0lasn6og0y0yhi_c4h3tmcg0zjy4psnnxh3qzuiekzidew4z93eohvvgb6n1ni737hycb4jl4lj7elzdjjmgbadw4_1yrbd_ti8fzc5qi1pmd3nlad4ivesjtzlwlhlfdwzfdj3kzwu3uhsms9tayymwxv2t6mhau5pbfn1lu4mvwyvedwu1pscsjhgwhstw7xx8eec8rlvt0jfqvmsfovdhxktvhxwfy8t5t0tdoa8jfpeoe7vuu74q41fgptgusaa4hbs1xbsow2661qslt9b_3wb20v_fwxxwnn1icxpnj5en5i2_8kephicw6xq9qznhx1hohs9a56hil9dnejhfiur_wosya5s8darenn3tjaw7s5qz5iu64skpp34rnudyn_csycu3fv5deheeqpewkh3vxwaggt2vmflx_7b9e4vxfhmvaz5dxtinsc_j07xnmevmfjwpxc_lzzcvd65lyesinsih_jjrcdi9ralc_rjaweyyozrmg_p84ruawihcpycxf1puvpfvde_ob5calmfw2qxer5ye5xzrkrnwdeh8sj5zkrlzu2lz02_lhk5y9dawdohm8xl16jkcdprlzxv_rftacfeff7gx_g211ladwkckcpiuyng4xyfq99rwvjfnwbl1zuzphupmwnothusjxqouiq5fw2_5_nmkqkyd_ajkh16eqj7mm0_zhvoiti8r6vqzm5aachfr3cr_38wejokgqqgqcae6gcreri0dpo8xwvtduezxqaj_8yz8clhkwbqodwcaaq8grgbypwzeb6fn_fjqlytihekc_vrzywcevrkf6g8tvdkt4pdgbb_iecwlpowukbx88rtreamvvdpvvlmiqjr62dhmh0ccheyh6m1zy19l8_l5mt7inxtzxzr47ebkdvqslecprthom5axgul6ujfbmd6py7tpji0scer9cnl_j64cebn_1q9fag3_rtypz9u52w3g1a8aaacaasurbvf60ddnjxpnxe_mi0c3sfny8vrvbsltb67e_s_7emqehklujd8prrtt4wjtj5mqesbolqef_d2vjyoyuaivd3ulnfetioic_iswqc_7_ywszlvcmduhqwjlxg5nyd8umvqlqnkyzldj2fuisfwosr1noy46y9xidjpfbfuchu180qzwehq9kjhbb6qjroxkdf_k9wnbylosaohxrkojttnv20entpqkmqfegxl2i7oft4k_durzic_cgt3nb_r2dgadnygqptv327nc92n778mmr13ouo_lqrhv52e6spjcvpustn9ne_pl_pzqz1kllrsdi_5w2ullytm6kbwexkzl2xzzlsni_ydpim6eyh8ajejqtdbqgy3exbmu6i_k_wnvsgxcxbdlax9los_rjikg_sv7pdly_r4wowsiuyzsx6ahubs5trny2pludohvaphyvdusw1tobhe9ileu9u2_on7o8niumh1pjitwxexbywncsnc3l8gkb5fz7da6pxcdrmqpl8zyi51pvlk87qdyex_8mv_1scolwnudk59g6qdxxm4cdqbuc9ufkfimj_lzpspc1fzqvdkxibn9q5uds_2gphz3tgp2wjwfo_edbgy3wnj0gtl_jlavqis1wo5dx4mohlvf_brp8kdgcaickplhbnomm3t33fvpxh43epuubv9_i_znyhyz2mbmi0qpnr_wm4o3jwdwgco5_8au_mbbs_s2_qvx7yfghavxnedlnr3x2uktq81awrxlqsuo0ugxzgtfkrvzvaboitfneyygamxy2b3ktagcgguulm23y2srbwd7mzpdzkqy_a7viumg8xfw8_ssxo2ngjhz3zmm9pznv2jgbon9evhn73rdmxxuwbasxeui4wljdvzw9dbahjf8fmbkq0afig5fhqojkardz4wkcwp0kce9c5gridu14muw9sbsc04gvuujewzoqru8_dzfqpaywrm7ugl5s7f3m_bywm9uy2eoxjpvhnax_pikup1l_lswsxp59xiepbiaxhkrswxduduqhtl_il248z6woe8l6wca_satswv8lk02fxo6hb0x3j9f2k_pm_ewd8xa3n_45bp9bwn12jwgjeeona94lgrauly86a2implsqge2r397ba8uj_o7a60i4to4bvos3n7by1j60uzrfjfre6j2zntzeioj58huk409rc3nxb3j93lmiub_lyinyw0b7rizix_w0ku5cxbseocw1jz5at3xjxc_jzkhsve_opuexmjzi1ojxdug66ruzbjd0gqdxkddsz4h4ea4idbtmoiytxduearzqn_x_rqni8w_3_x7bc2jym4ufthrndfhifhxxymo1j36vs0buiuxi1ra7zttyq5ptdvhy1thn2kmzr_vrh2v_sd_inc4aafbv2kdt1ccqhfmlfergdsbenrmxdhgu_h_tk2wjsls3pz_fw2e9rhb_2ir6jc2_3qjmuuzvjptkr5x_8ihc_pbh84tcb4mwkx1iemjgmg7qgpoqpo2zhg9qyzhpw4na23xjfxongr77vp_4ie1j_rop7qdc0vjmjxftr55izox7v6hxezg0xyuf_cqdwqeuccpukc9uqehnbwj0lhtbtaxf7lkuoeb30twdk2fdci5pnzfu7ljxawxlerwe3cqecro6iwkmgvvcbj_7jiod_roykfu64pmuvyn6n8eirlwvi67ovod349xazmwrwe3djn0_cblueziwl6jxzdmua4k4msxrito5e8_cybahhlqrnedlvy_p7wcfk6i39okeou2aa0r2i_ox_lx4jpzsfw0mxuuh_hn9fo90onnrkihspmbn3wmk6kj09mfupn4cfwewem9ywne8svf4lx_pef0mgxigvr_zl5s2kpubiqcqqzer2_lnpf733euoal76mwnuz5o589dbf_7iq_lbdeo_occgktb5mgxf8okf2ybn0uibcoushcy8eoqoxk91ipox5ifbegsy8fs6hmz93_pfkxdme_58bmyjuy6d3puntt8xvw_4nrmd2k98bd_o05jdqhsr36nuhawdynba9c5iwm2fzqkwycswfwo3fwjbvezefzv1hmjxfglpwj_6xrfbxevka_zba86hnkkxynpg7e7gjurdr_qviv84b6z9a3t9t5hz0whsdeg8n_ww78z66_e_dtvjolc_iprg9cpnpntztuxwefhfyjvnog7c0pw5i4oajonyalbtkw07q6kfozpusjhva60hg9huw0kznxvrufiiimlzmcrcmcywixgdlhz5d06ajt6qhx0tj8n8yrbyp9geixpmbrwv77k49dqswr3rc3op2mbxr546wjcwwew5puddzwqhys6pg99yz3a9r981be0t8fhhhqeom0fv_7eoevs6qkthkbwd67khj5nwomwn6l4pz9nfzgdadhmp7bxqnf4bcsmhype9k_gfg1y_5le05abe6wdza7v4lo429xaz3vhi_ptwqxzuvdwxktxror8ircotmsvz7ki4jqt15_mdztxg6pc6vgf_mhvw6jnwu_bnbnlz33ntef9r_iefnijc_knjipsgugmcxghoppflgj63bujsbhbx9srs2gbwmdcjwta_a9igu_pqyq9p9wfxbovyxqe0yi1jf_sadxth1fi9mqz5zk46p1xbqb_uw7mdtiz_mcz42t2rqxhtdbxzpjxmhv_urvjrug3fh01_7ax2tra0tpsuztb26envuukt1rpkkorb6fwaeolbfcgqjv3x966kh20z_905flwiv6rpgcamlx15ifq7zoyidgacwicbbojymgkt_hxaja_vjt5pd8yzdemelabasv_fmq7ij_jxrxoj2tjwwidhpdf7gwnee0u9vw3sr_hmc_vn3cx39ce_5zn92e_rsnthmnj7unp_nj7auvfkl77x_84tdf29lg7qfrzxolcjthu0hbeimzpey7mmzfxup6ovmf9gm1_uo7v3uqv2lxo5fxzxv_fk_4h84_eg8gs3a867qnt_qkt4qo2mj450bhy_g3twotamujxfjos3bfmgs9nvkuj_uofmgfy1vxpclbp1qd04d7wl3bwfhlr_8382u8e_llae2dptrgkhrp5hhhpypz8mbfi68hgyhvfz_ugmfoqs_rtw8ppfxqc3wn9ndgjc1nhzb4nk6_fcyzntf_md_fckrsqlhjjmq3khyp3_cwccil80atutoh0x3mb5nceo3k_udvc7mj9fsmpcxrdkedt8qzhjx80sk1yepzl8iqo5hefooupd1hklzb30hrnhp6wsef9_jo5onxdgzwefzf_kv_w478mllhoipyzvqif_0r_90veezyhiqwn5o3_n78she_lgem03b3otr_euzffwvditicyo_vcohjsmhpwklyvhxaf4fy9cickjnsytjdm1nfb7hcc_mraygmuppwwxvayl2mbnaslcod8ybp6kq1yuhh_zlk2v0xf_jljch7ruc_nux_ispnzzm98cz7alcg8_9j64b8r2eaut8ynfejtbm_3cufefvuyh6zqemd7q1z7gk3m8aq_zjoyqtl5_ic9u_ep7cajznldhavz_v2nkr285fsu3w2oqhl69asx6mprn61ugvrg2w0kdfniypqzp_7nse3tft_jn0gd9mdnzcmpp3yom5jfufkqrnnnezayiooykuh15bh5y7kxzmrlqld4nlngxepxc_ux65cv1vs0uhbk5xs_dn4x54oe8e69956ygoll2fzq17duovvw_bnl_fn7yqymubr7pzgp4sxkodlnxhfe3yru7fyj4h8vdqt8kn754nqux6x9m6xqvkvlcm8sq76p_vhv5sd83xedjtuunsprdqpz6xsfew9cbhb_ivokpqz_7f39m_zv_j_ac5zwnldaqtriv1yovq1pla8tpe97zwqdoaoz8ihpdpaiwhzt5yv7r6xen32_cal1tk4vjtrn_7utv8jlbuhw8oj7nqhdgjdnt7rd_x10pxtek73kuqtakwqp04decipt9hoki7iqqksdxkifq_phk1gvwsda43t2ooaqtsy2st4lpjzzhvugitwg6_s63xlr12mdkzuaiwtzcxclbefmqznxkq8bh63nmpcvfnyvdmkvfjrdjx5my34_ljktnry5ee5n4uekz_izylaots6xcpvmjkvzmhcckwgfpg_gvbmswrubvhk87j2mr65ejfbm4ucqqkon_jaf6efbmyjrdqqbf1ve_tmmzlubwrhzv1bxayq2whlbgntdjympgwjufpf3zz_moyayiq9umavyzv0qfzy80nzyxizehynuhfb5d1cqvjijvl27dqm9_ui5saz7j0fdx2mxgfz5v_clayptzzo41bes6cw70s7sv_lm5nvue5vvfsuhe_pxsijltmol3yq84t0qblptu0r4cpelcewocar5vnxdqcrdx9_mdozp9dnpe25cd39jy6othsulgq0vcxqudslggdrvl73ss2j3k51nn_qpnxrctgm3ytno_qi9_un4lcqsfj62ntrgvs_wpqq4yrloejlciyaxfdl9km6gdeeaekoofbqoloff_mvfbc956uvdlmwyw4ffxqbgnv3sz8f9vbq2cgrfizlg9xnwyowypc2lxrtoqz1qykuhlj6b9phijtblomplodhb2uuwkoz45myzuyh0p_6zz2wupqx8gp3c2y0b19uvs5dinxp8efkxgnpcuz8qsyfwbm673fe8wpiw4cn0q8uvxz7ckemhqa0qsontuqfpxrdk_8pvn61rwsncl9pkb89ogielpykvfse_6ewf1zawc60zhuebynv54if3ticeedc0jlhsbz1bwc6sy4qfykdp_yxwwatt03vpf5s399ekwytmywp0qhohi_yifz_pbznl5llsdaff5nvxzls8ygfgsri0udrbimfbnk7u3t1p6xsbsxosldc5sl6tusxh8sdr2o7bgpf6ksfkqal_3h_mgcjeqt96lj_xpmxxubho2g9evguey9x47vjfvt79rje_z36vb_ufle7pneizigfsc69envqjsosgv43r4txr7ezp03hi1g_8wa_ezamx1xaut77vwb_ptw8ki8bfi6ayvptr5n_yj3_y_ef_bptda_7kbg_sfkiqjbyly9dittipymnzgoixt_5epcomcihphg_zvbfrik8u1kffbjyaceetfelq5eo9rd_7fb7_3u77bnpf_5aunqn5ybrikyhrd4s7_0s_3q1ethdzf2ycew79orcprck8fu5ko8woplqpq4jmfv_d_tbmxg9vz_9wvx2vf_zqqlxujqegcbi7z1gz_ef9l_77xvcbryifq1szka_c3f8ur2nd8x7_knthrk8vnvu_2wm84vv4i3fw5_kger_xwwpn1rqsx8bq2_axi2ukwulemzbdijfqlnqr8md4uniwdalm4pz_jafjgwba1i_3j75wvfgx7uq_tgnvdyintga_9n_o3t1d_2r_j6jfny6wrbkatnkjzjovplbqm5jbag8x0s8yt1s5vy6sciuttvqusdx71xzmi5l3wwvvl6pltelp4uthw7ymv4dkhvrpsnkxostnkpb1nailgw2e4cpxhrztqbpm1scjml9ggvave_9grc4psynrtx54_3wudripdzzui_t2w3lcqsstmwqj2ux_hg94p_kz9gwcafbbd59xxmyrb8z3lk6wz4dvpwdojvbg639c2ndnxtpb3vwqxmbaydkwsddvzg2ysxjvpd73pxwclonr1ryoghungh5mztcxrkgejnhiaaqw7fzdsbg3lbpdlmgnr7u3ciw2lbo2avipd_ie4xsgsc0spyq3b1k4y4requzlafsfq_rkdgsdyfof3x1kfchgmrpy7yk1_ysgh19wwzuaaoygwiyw0y57ait4_8f5qzdg7gdq9qdhd28jyfeydwo6o0y8nr8lymw9uoac1ll_jefbijemip65y8bjm8uzfifuxtdb7dbhz3jpor9hwudsb6aa9wzsenvq2pvn8eeocbdu7rr0mxh9u3dvhsau_vxqudvf5jofv8s3jiailugvhtwt1gnls_n_orvkb716o8c69vn0t7j_fhosllqepqou8u9qugek_4msldff_h_zjvwir8tsr88zg3x0drlyyu59nyi74_vhh_rlw1g3_2vergijmwhzzfhz6ypqruy9ycddp8mwwadhy9mpoi6irkeozylakespyu2g9lla1e4zh5mnfz6ex0loqnn_al0g61zrp1hsoxtvxbiv2yg8c2n0mxwdt2loqkoyhg5ggxawughhaxglgxufg_wrrb1eidzujjly_beple8bawsbghm8gvbwylxxq3w5w4yozkgqglz1ue1b9o3grtetwntnjn7r148xkchkzzjuj8shdl17hkn_7pnx7z27lgylhdd9_9qt_wqyn4_uryg0fdtssju6y6w5f43i0qvo7vfhlx6lro3etd910e4imxecrznwrq2zith3gslhvwrvhgbdj40knkqzkva9faa5hgj42fcgcp9gcsbkzswpvk6mosrn7tzca9ounpbypagawembv986m824rpn45vj8_kzdwuud_uxlkaudn9fwupi37bwtjyldqzlbwdgl68lphuwa3rc_fztpetlgonrm7zjk3yis8frkpt6zb6aajnlzlowicun3zyp1hhsh1r8zv3mci_nptzrtnjowfpwdsoilxzidncpyohxefr9ip5v0zvu_doqt2eqrzkv89fw0qvdn_qpm_kee6npen_tmvbsu7foieeelyyihltl3js1lr8xvlkv_vu_zwxp0pe1ak_pl_8jm3wyfifoeome8_34iuorkyum6h69rvulovnhuav8llayolorwzv4cripgxpmhzj_tzvl4j_fl6bdhyzz7mhg74o5mbgl7fpawdkptzsiup2dohotg6atxhl2eqjfvksnzrfemhr9fvmlscdfkttbbi_pkqlfodvlq_8rzldlshhtniak1jeuz_wrv7dodl7wet5yl9a_ubehqhjtywn_rpc9q0nlvnvfggurqpq6ivhtqemadrbvp7xda6algju4eawly_9_cflh3pcefbr9ewpfbcovem_vs9_wvlb2m2wzp6c_tn_r_c4z6mfctq_t3uojrgptkd0md8vrco1qmlspj_qgipxv4lbt9u5cvic0rs8hmjfh6i8yneheebclsvx2nve89549o2jkysy4mx4j2_e0xjsdtlwclfjp_jsskpnedu3hy93h3g95z2pxjqjcxcutycffm8ixywclkrxpoagyngir10pqezoknaavd39thsxf3us3utyatfxlg1i_oxrosrxwliq_pxoak3foo3f_q3figpgqsd0awskjjydhoy_h840lu6vi3isw8lr1upemkqxnsnoi_ani2ivir4ppvhgs20cluoxkfo_6tmwsij5l4_4wubp2bzeo6x8lgdo_vllhfgzhjsrsqulwaivepiff_xwpeegwwpfl0_bkt54eo7wll1invkieksrnyxsvlx5wzcepgkcw4fu0zj1d_hclcclthkfxaq5ubkqkulgcbrdminpxbmlprxictjamvstp5opga7_8nufw7znr2vn_enhmnnuynskm_edlap8vvnigwnxoc_mmsus_pror3rjwd1xfhhgepwmlsh7q4dfax2b_fmghtqavnfhxnif75v87mbrrllv_brzfhg_bd83afwot_ltkvn68iw8aq4bhokrflcvg58jla4jldywr5kh6vp5kg90q_zjcpjc75twll_vh_22jyzchuh8by9kniso_a6xtbzhgq_5_ejxhkvn9q5cxdcdskfyw7i7hfvnyvukniqduhy_fe_wgcvvqmz_btn1dsncsccqwahgs8yaocitpwn8plo5ebsssoivwmvl_kh4diqun_f_es3mb_qg6qvhuv3pllepc6dl8d3z_irnohai1ejvf4ncfat3qeyv_sll413stoprjjop4inpefiqpbx8xzn_8b6enalhd_rc1quy5rz7yno6tvuvfehh2ifqym6imjw1eyjma2ed2lmw4hq3intovk7cvlynjyyofxbo4u77_obvumbgiiyvyf6hje8of2n_sf2s5uipbmv4cvkafec_jjhcdjbmxsryccdz8q29zq01qqnvmt3n2kcyrlrxnio88fm4sqac0eiohn7ikzp88g1mn2oiokdbidadvplcqi8_jbqxun5jri_qccklzco9_5zvytp_etcf8ujqcu8mtrnkmap_7jp7498sj7aqrcrzo1vmlh_drdonlthl7t275tirnqiq_hzcbcv99lkih_fh3hc27hen0ip1yfyoyd6o4fww2b4yyqr_u6r4u7zdq0edkm7ayfulxlmbh2yu_qeuhqy048q3ty1w9ko7vhj46cope0xnwqqicohkyfbuxu_7zf_7pi446kjsquxzlsnvuc5_btp85g2tnlkgjxd_7rl9zlu7dbztbccwcxembfkqgytz3xyh8aemfs6c5siaq6r3n9crkahv6efwmtknh4vxasaqh9ouzrvvvdrsvf9ijfl2nlnwmf3oapiwa4y3zxs_ea69r9jqv5t_jn8ibqgomhrnzuj95ysoqubzd_ajzwvu_pobzsjp6cdwbormrosx_aefwo5v46ipgt_yjwl_3ovkbrikj4pwz_c3bccxsjffky0dqzuaoetqgbc0aawztou41r4dm99lmk07g8gheraxdbibnylb9bzymlfjs_dz71gv4kn8qptcb97ypi4khvo41bobt9xxhy9d2smkurwsvp_fx_zf7xnpfl7wu44x3rqz7deoqglzuuf6w8gsq3y5hhe94x_ki0wrjwgrbbi3f_zy4vlekgdbt8vlywgdx6ucsz4dzuubzobg2amwgqvkowrluvmyz_taastnlvnxrl9czuxo2genn4xhd7znsufmomerxvgk2jra7pjp4srnez7he0jbrx98x2xhwkrnfaeetodjx29ioamrb53ewkdxujgn_4avmopfjexms_o5yxxwksy6cipdxym5uoid8gcqcqgci26czg7lvn8i6gh_dog4jz35ye1ll3vzpnfq8bdigsar1250jtupi63dzh6p8t_65k5bo2y6ydeudud1x1tj0mi7bvtss0squewtvfzll49ypmyixani6uwwc4hiv7b_mtvxhrtmgivtqmoyflmeupjpxxor_j8njs7nkwdkcxurgke0gqye81syvwrns81url_7tv_lk44_7pnpbhcom7angwn7_rrp_7sia24dgyyfrlareva1mnk7qrqlitwjgoc0pkklz26wpsenne4aldynhoem7pxlmelb3lgr0zumef7ykpfetxbw8_pt9b_4i_1nfuznojoxp_aqr_iopgwzkdaiuhdy6hn8yltxrzw_s_8ba5xf36xy1dh5bjtqz10mkxjrnpviauowi0vajxxf3nppj8qdzo3rfzcdgqdd5vzu29xplzib1unbo_wrtki8568_9zdlupszjj8vdqvsqsfh0o1ddp1nukib_yh8dysdm3gftfv24npkk2azw3sry90j3ywyezaodqgejo_9gs79qmwdg_f9xmnrz_hrfmka0_z08hxkdt52xhqhjjyjf7o8vacx6xlqtsem1ysppdi33xuzl3mgdtqxlfhinevdezv1xgvnh1bknio6sc1ewm76fic6cpx6joaj_pviqhyzcjjxxqhgm_pzldtaq4mkphs98sfz5kfreaqzdgxkp_1pnx4yrvvlwgwuzrlugutdeldtveseoh_n616hgk3k39bpvvxzx3z5hzzouzqlt1nmayeadeuxz9jik91ocan8x7isku75qkgionjf_t5pqnmypm45l_ql68cvlsb4vw75s3fw3fm0vz854jucxdvo4xnvq7db9ld_9vehzecnrmjgwb3jiu2j_ruq8yi_yk5vbxp48fccz6h_wt6bpt754szmltxbwbjzq_qcqa55awzyrncawefdi8rpkdbsiu_zyahbijcuxozsijuwh3dij8wt3tjj4ssg0xgbdjrkya7jxf0niiegxceeir4ollou8hafnmrumfthbewirjtjnmwmhkhesziysnjp77ibpguoo2gywgvgkmts7_aqvnuuxh6bnhzv4evhu9duv_2pekj3bxba1nnubyjg0lijtxi4d9irav_qwwsae_nhzulvjd2ko5le5hxemjsqj7_wd3k1f5jjhgp_fn60q5ovzot6uowbvysq6yk0_xarceren2xljglgg_nqfxgmummhs6usnqmonlp3eefd_7iqyegkw_ydh9bdfsuhbgcgtnt1fcjp04gzc_ujniulm5zl_41obcuts_ed5lxowf0ah16sf48ipb_petzowjq3ijb_vl3iwtvqlg007up3orjoun3tt_nimjr8qm_oo5pr16_cvtheuxjue5pxwmmphwbosr4fa_pcpohzcp38r0u2bryvecoz7fftbgwxfanh9nxmgrfo3cz7t80q0nwyl_is8kbuxgdfbq2_icy6yyq_ycnx2d9lrhgb9v3yx5wzawmu7hg4_3ystnae_pik7ojg50akdgxqt_vr68rpvax53xxnlu5dno3_gurvo7o7o2y4kzyijxbwvdfqhxr0bhz9pe9butcipu4hbga_wxhc1fwnsx8_wod3yl_inwfeg8bchvftyglwsp5rs84oxm6pqsxjb4rnicnt7pec5xnozhnblzjvx_lca7h1dp8kp_ev3xsmm93_93484_j1mrmff5eu2c_gxxfb5ebhqvwaaiabjrefu1kmvfvbw8tyuzkjwgp5vfoxhmhrck7f51fk0ds5n_wo69x_qo6yacw78de_px08ficrupyoyrrzhrzf8lhhkopy0h0rdh_7hh4byouegbs25cibpi6hykdcnbcfqfpaq_8_epdwuxtvoo_kwt0_9a1vjvgbxkfalvofgksyrqcjgm1v3phgb61838wvm4_38r_cpeqivtjn_bsykbsqdl78fqofn_dofffn9c_6k0tcp2tqfvvxfzvgswdxgp3gddm7bpbtpuvtyodolqxpduedzynduz7kvb7iqlf6gvwxznx6aufgqj_0bb9nexqhq2tu3p7twwcbr3g6cu8jvtgdpdkwfzxvt_fggxaychvfuysjfou8kqauqgjaxasxd_jttoedohestoa1y4yguy7lmymdg09rdgjpj05mrdywni8vwcxs8fjetgnsclqsdadkundqy3edu8utlm7rekrzkoudjwcqr_wl_pq5_5hd6h2mqjsbwedvulfgoccj0bykwefpfru9xlglnip0_6grcbe8ujfz_qvs4n0qkcuc0bjf3ec_fi943s2f6l4r1y9xlm8r3nl4xe3fuqyaetraiquy77diufb88kxfwnzxb_e_hqx6iigrrnf5ge_9lahjsjgsnojx1gfhrcj8z4mnoaehtigtwevxksedbvxtzahulliz9olwds5zpxzon_xav5fgre_ztlpvlktyw9_pvpe9sbujrlt_43p0mtee_jo4eckl_cuxfb_llf9ydrwhqgc6ey7fzcl0mu7qs_outu09glexg3z0svsbaz29r7mdfyf8qdx9s1ij_u9wrm5y8i8elbpfvtrcyfwctfp_re0c9bqtkv_qf6tt9avy_5r_0v6ynz4k_jledgxxvva17yf_mefdmu6af9qv_iueavo0qm_nqjunvm_yatg61v4zn5senxiqm6zz1wadpbemiz_h1yhksbu5lelimbvmqk60lw8ei_fziwj2xe84x3tlw95szceb5qedjf0mgwlqbso75tpo_itgpgyhnmgnfjqge_p_diprwequ0zgdegjxudye5fztgp27oe5fdcxjvpptr_4r_o9doirhjtsdjzvnppernvpyq7sdz8gfhvqzgo7nzr9cv4ykg44op3n37jn_jnisq7ic2jawrlb_tvx2n2zvnx0nxmae7azsaut5bw1bpyx7qx52sfkvsylz_q7dcv2b5cborhp_qd_1qddysxtorexpypkcwgjsqirw5qbbpvqgk9qyhtb0rm9dcl8uj8gfrnz7irp8t5pch5axizpec83re9ecd7d777ovzz2ie6h6mznfsccxe_cfwsrvxbmxs5ewuo_vt1mltcfnhf_2dn7e33v_2snpzwj83whsyzdftu2crx8ezs_96l3_sqzxtzozfrcprfw4kx0uum_ylzuzy3kvdlavkg35ja0axsnaorhl88twohowlgqnozi_3mhdwoklzvz446u_90iydu0n2fta_eol4kuybrno0_ovf_ux2e7_3e1f0kct9hqnek67qg2au6yk_flcqfxqjv4qeclsvmwmlyx3g54p_s7ax3hpup_wa8fid5uxnyqzf9jxnuws_msmn_f6vrgqv9jfhdv4jz93tselrbasnhb_8stjoi_bjxnq_6j0j41kuuhr6mz5qlhxzsgpulm_vmgvh1rc2yi7wnh5y77c6jege87wldfauzqqvzllifplluwqvulhomqrpw5jpdr5td_mq3lks36dwtnzaobh_vv_knauwkdkfpolbqmefyzvab1zjyfljx_uyo_xo_injnlf1etofewm6quoseidpep45sbpzd6pz2mjoerzghqftevurgybjf_dvcm_qtqk7webftbr6_tccp3qqw_3r_3ar417lahqvgcdrluaijqyjccouapfzhulse_1k6pkam_vq_vt1mlcscx81pfj7vu_5vxta_7b3zegiy4w0f0wshw4arhcae9zwismu7e2fp7nfv77zu_8zrbegcgiyhe4t3bj2lu6_rtmphbkraigmqfkx429godswuvi_8gpbww_xunopohaegw9nxedm2uiasdrzkriw6nftxsdh_3rh410hjg8xalgkc8v_iivam961roiuvnv8u53vzvif87izeadeaarxweik3nna17tvuzlvizw_vhwcicfjpwhdy6igwc0vmzmu96cg0it3kwnxr8fl9x45nwrphfwdpas7bl86mnhsw2nfifb7hj_296m9cwunbxqxuajaxqcr7ublhfm2_hvlxby_fo7trysstm_b_q73osz6znx_0ngunwvvkca8t5dai9adzwmjbxsypgokp4u2igdwvfezz_ykyj7fbtm7gdtxbmnrlfdvrh7vp6aw15obwbgplpbua2k4jm05eofjhoj4zwrpi0ajvpm_wlno3mdxawr5prlzve7ynojl6lssgic9xpb682o7z9ruq0ypkgterr5cxcvgu7cbxxzz_g7v8zbflf3pni2np7_3e723_8v_8f8hp_7t7ovqlrvjan9pk6fa4dfahecmp2vpugswr_t_6la9qx_yfx9qunm8pcepiglbmw6ze9hfabih_qqdcj0uwfftfxtfrfsitkfids_kvnpbwcd9bhp5gkt4ge27n3voe94rvg47p3n13lnthl2snu6golh4hu0j7yi61dex6g1kxsneptazghs98yfue_u72_kzz6jdxrt_lfh_a2szbklve_tbo027yuvjnvruocli5372zwo3akfskouzzdvbodwuig_42nonju1chbc4kfwef_zpnjsvrnlvprlwtx8zvti8cnhzfzfasp9e8amvpiuzdfz5aoq5_6p5trcuu5yejyylba1va49brv9bzlab34glvtzjfdjbectlc20j_zdsvq_ullx77r237e7stbn33dv2tnfahfpn2xof8lj29vv_ql3kxs9ux_vvxxxttbqw_aprttnwk9_kapecx8pv7ovu9n6zslfqx_kysltb0zf4ud90yx6v3sge5sgcqodh273ug3qdvg0gspyqsha_gjygo5yn2kk3pzdyglmcit5qspclmigl9yiwb5jqhflcfvxhc3gdet0_u1xegolc3950eqx1fy2gmu_oo80n04rx50ygsoz6hhbzpdjczfi_omn_igzmmwkaz_4oj2wn_rfshtmhfv8qiod8tnby62bfqenzisetvbrx0_0rc00u2juaeqldnhtz_xclw74_vubuas8lhbn2uaoyzcnw1bfl0c0lg5vaatwth3v1bsyvlft1o4biwj6fd2ukz40wqk_3dodj_di_3hkkad3z5qyz4ow_ykpnhtg8yu4lfxl1bp4fa30rgfx5e87wmalvohx8cmr8njie58y3wsh0td3zv_5nee1cx9_yizfyuylrl8pfejy0fq4kc8ych7wgrnthw9v77fvpfl24vsptrq03lb3dmodjxzqgu7b7k5ysliqtluvjqokrkyz4kulhksopjcx9bub6jx1cv_furyrm7z3ulhiqpl4mha_lkph3xdv23qy5y5tunntwul6bg2krgxeuxfrekrccc0mflhexknb6qej3_hth93un9zjdtm9fbdtpfoekde6tqibgqalhmppwsjs4hfveyfypwgtr62246trbxflue1sbkx4_s5_20gspgijxhhyhzpiy_mtlbu7ycsbn9bb3hytszhvi105acdmzcec4cbs5cd8dirrbubm8z60_bm81nbvkk5bul6xnkrskajfbm6j3xvldvg_pt57730bp7jhg69o1b4eeve7y0o06tmtyxdl7e_sx7tbf1ah5jndddn5bo2uxwsogz156lrux_6htmkt8m4lh_z19l3rcnxu57sj56d1xk4lg5emlxpuxy4foxzw8hs3yih5kp_syvmavvlrt3oystbskwfn_euzjc6gdbjuzxkmrr6_4gpngvhpnqqrjdwcrumjtb5fg959tnetafwvfyql3l0wqmtac5s29m1xns3xrk7vqtuewmlntt_lhttcxcvhbw5dwot_gxp9_bmo05fc7bqakylitbxp1ktiv9n_yfbvzwj5404rz2h3_4fdmx_q_t6rxrffcvxx2itzqczulxqv7vn7_dgy248mcvv3j1lg1xyxnz2f4q_vu9y6k09dtvbao4fhxugrmhzfueq1faamyzb4u48cqjgvzj2mwzixpbkvcvn_jxfs5zgd1gn1e6xmqxne3ngdxu_kn4grsc0tpils_chsdg6yv_nqkrpeayy_jc8mnmf638ehdnpzzqlkg4zplfppkor94dti73ll_forn8vluzj4dikxoeswmbbwdfnayvrfe99zzl1c1fi2hpxnuzqjbdzbspezsemhgv43poqxldc6phoshgmknjmdrv_cz6ntrdl4tfc2xg51cbdyg1tnfpgurvhhd4gumclnoigpf_zurxfzexw9f64k5bshglxx8coqchkbsudms6zp1zlienfimi2sh_ukaes_je8ubiipqbzthrjpcyrvto9edwbsyc1gxlpajc4z7v25ojwta8uj8w11ebdtx4ji8cdvyqz10pcbajpgbvsijqzqj3qmm7_37qgedpxkpkwsbc8eidvqhz_ouh2x1aa21cegrkdr7ve2hqzn8je7wubwdak7z5ajqvfqxs_2izflxbuxmrk_zdrledekq1nlnt7a1vhe_5xhyc3pxroovw4e_dzxhda16i0zpczynguatn0l4kixqtbctapsgc45n6ank7692v2iqdstxtj2nfgmzubgks43a8ts8gtsob_1rowzwdz3ib_wrulye9ejqkpwcb6fkqlyclsjzpstfftjqo8s1trzsx7p4jxcjldrqeetfd6dupqyhh2tiqfbstetqmqaeygztoxukwqidcdwgvliqv7sns_ah_salfhehmpy8ubiqunvtekmaaevs_ohbqoe6omna6rtvkrx0tglyun5mebrglj41max6dqo_ogw_6llxzapp1jqea1eti9wi_gwfqu85t0ulv41x2vnzl9rkch_sw_g_p9c2ntfb1s5_u3gpt2xm2twfxmtd4ylsl_eqvsforgygamoqxafc7ic7wompqtkgvt1axpl34pdk9f7777dc8_4u2fktkhbrmdzli8ukebztly07tqqnd0ktkda_jhiia42vvskxy1lxwy0tjsp4rhwc3_c61c_xqgcq6ci7yjo_8sxq0vsgzsx_v60yzejuupvltemixgixe7tycsci4zwgm8jfh_eop_dgt3iij_46xtt9_ktbwgdhcix_blfh_iulazvixorai_qerfvglwptsy30bqvonhpitvxlogmjqjgfl7wthkuz6yx4_gglrvoshhzhpbbu3fhozdvwfkftc6pq8uwn8zstj59vtvvfi_rebnwwrnerhft94vid5bw9mwukcnbgq_axehd7wxdg6llxvuoxhvgxnpg5wpttuvntphadgb_eanpe3ht0luunxmzihz_qg79_8memhpib6x07_o52st_2cvcl822ncwu3dfoa0ouon_jofi56lywmw3xu8fccwhe25pwoyq6hyor4va_gvqp6csrecxlfn96yoj3tj_wvmp3zg37qotg_yxodyy4otes9xvufn_vi56rvtn71jq_f_mtxclrpkgl9hykrlbmta6ncrwndfselhidn8frcorvgc21hma0o8hdgvxlpbcz2hhwq_maqee3qv8pbupcn3ak3vz_f1j8uf_qibsjlrsem_h2kndpgpopa6xgvb9ud3snlpe0najoesd2vsxca0fqp80qnkb8ed7wlbaucu725fpwdmeh8ijzs5aufk6yblolb2euwxrrawjufmfdwnnmyhu_lc3nigl_z7v5i9sobgth_epekhq0yhlzsis8xjnl61vbebfkf0ara69bzfiq_wd1sfzp7bvf9rwqfxxt76adbjqejoov_grg4yivrxpx3vewc9mdcdaulayd_b292jvqkkk_8rp69vri2sc96untyrwr7dszu9v5cxdctlv_6dwyg9rsbigzxfic_tz605o3ckwl28ujpaxtczbd7lv8zspgd_j_kcs0s0qu4huggqwkvex4rjuiu0xucvvojcu8tieuakf63ilxoh1zdfieoyypgmjppi4oowy_1u5gh1ephla5ewxcsynlgid_keutmfjtaqutjw0kut221km8kf1n3bntyzelbtvo2tndial7bqd_esjrppoxoxazpm2ajffrecvdgmdhagpn_ctrbswrf3lcmxuy11e3xlqukz6kzfz2y_g4x1qcu5srtvb2oolvhk4rzkyyp1i9b3glf_4pjuln1w_chh8ii98g7_lwxupjowzxzccanwfo3ughpuhxjcpkyrtv1jajt0gmem_tnf22_jctp8qx96vbwh_60w6rdrdnjfow9u7bwl1qs2zhqha9hvyezu2xo61tzxqlli_va9evaijsaqpgp4vw6chr8ubglv41hjq9yzin2dur_kh3sm2kac1zznrqxgdnauuearnmhofcpk5ntdn2pkbp3jjuqkjb85xcl4dg1yvduylemmpkx7t0csnlaz7vrmnjxikzyjteqq5yg_ewmjzi_o5glqfbziwvzingbdfoymnzcy36jgly_sewajbhqcdu_sqftlqrf3v0ugxd7iqpc_mv_wux3mqq3rjflngf3ylft4rxprtmxr_rhhla3_rnrvvpnj14oslfqa8jx_7bfafewzfeiomsjow39zmxsdsjtdqiym2srbrxxqlbt7o6kqzhe5lpuywlholh7h4csxmnrlnu1tuh3wapx8nternymppqd24emxcu1xnkpvpopp5zkxfyf4ofbwyktbg6ln1yqn2lb34msbxas9_vuatk6uyps9e8pye955rx9aw2o317xb9hnvek_0rv_ir2z_5j_klr1ba6astcly0vn2pd_z_0q99y_wim8w4yoyzgjf2nhodkjllkwgxvrfwmfysnv7fjwoj1o8vphr_lf54iwxpok_5arnryadpfmjr8jvpavdgcjxidtmu906i8xvbie7xxjuld7iv22tiiyc_2h6jfehqwwfqmuemw_gvv6_sefdtxxwbzfnxfvwvt_qzpeenj1z4n0oowralnbm2fjtmco3lq8_txd1dfaaegj5fspoalcdps2tnouwmlowaptg397kenn2rfbegqmawhtshaxrbnuvxj6ll1rnz6dlqnj6_syhpis88lullhlxlc258sg3wju4wom9gk4vtxxp8vvbhi9_1qhtcrpblh7ccjblsmvjkzkouv4vpgzvhn97pgvmbh0vj1wg1da0q3rcfbouvpaw8pqfojl67byejfw2tpgct3uyuydpr69huiy8_yfkoywic7euhsvm03qkbtligvxennb4aezmp1wycit9w5aymxrvn6s9rx_ceatuebruolkiw4mrgvbbpku5rawocmifybgt48zz5t9bpsfh4v0co_nyeggvh6pzi2p9u1yqeq0d6zsok3_cwevorfdkvqxtubtyvy_iwvubex2xxfrvjcyg61ptfr3sg1gvaihsnm5hxliuplhmtull7mwu7v51z_tow9trdbi_d5tmmhpoxfwxvteguod2cdey_coz7cijvk9ajocep5v5pea0_kysit_9ivfgw6rvvmoqdcdq0xz1vb1watcyzzxepg0zbi1tzcjsgr4kuyrasy4i_sc_e8yerwrly90zdimjptrnsmm3dil6a1lguhomg7lddcdywud0cqckmcqpprc8qt_hafjr6b1yejhri1h6hjifzefryog8mbpw2cex2q3aciy56xrix_63vbxq888vyzvcjvibfulb3utlaf5ebvefqm3tghl32kfaazruz_tssoxkw2nhc_zkyfyie_8dtadsjcwimrt0cynyvngoy55dkfkeidqakidznfpeue4uy_4_ks0sv0vffps8gjuh1nqzuoqq0ycajrmr7ces7pt0do8iikjegreds8aotivnicdnwbvnvb_vq_3du_sy7knsri7_9npwuqtfmvt8jwttyhuzdrn4wsmpxmjsgbeam7sxqnjubmplugwwcqhgzz2d1p83mwqspnotovp_omqmrrrjyjdg7te1bfbjxts1wfzqoda1rnl8oub3_5jr2gpm46e64so96ts_aty0uli_fckrh4zvzikl9mvdjynmyxxi7ghi_aytoqs_znthrxy8tyn35anm8xqceycxwmljjs5gg38mfbocitdoukfg92qzlawmyrfhel59tc2zyjjmho3jsvpqvoj6zkd1mj6nwz89rzuu4qfm4o_fggfk_dd3tje_f4dbo33lel_tthyou_dmosipjcvazewoznhxlwcn_b3ykor9jjlsjvlbwwz3tslp4acrbtlkvivr5vjffvrg8gpphwri84fqzmhcdunqw0qmxqaxevbdtesgzjgv4or0gj_cqix3milheht7juyssf_rk_v6bjildq0bnde3jqv2bzatmeg0mnwre3pfodgvhhmxhaarcdsmkvpnwn3wcvil7mept_oe23zsi32snonqlzewphh1islahghm6zcf_tw1uokzc_iieh1u1zhms1j6zqri6sbnxt6vyt2yyx4z_2qsktfvkp8qc4iinacqockhcnkzt_nm7caivdzgpnkauoho0igzeujcw9c3alxp9rpidnkf5zdwhhupa739ducd_btwti4q2cemy39u_rxfy48njlxz1tfgqxi2xsed95mqftwwiwl3bavl9jewpa1zv2_dp6lj6xn_jpfoyz2_d8zude2ejsbgyewucmmkqnyw5kivl_tbzm2yqaf3nkmfxbi1mnjkvvs88vs_lvo382bhyx7yfcqgp0qs5y4slg1vbbdileeam7bpwpkcfyssbop7tf_ctv3rdlh2vgykpzvvs2ynnfs15nn7t3sdxbgecuznza4krrzb6ydkfp_kuyaapexdsyqrxahbywog247_tkxzrtmsnrqh2mnybezdgz79r1jajdykpaxhwluizyn1oh8c4cw5acunlaq8r6tbexow0jnuxbjot5syc494rtyaqnxz61ij0zi2czb_vzkzziglalrifxcvmfe7u7rdx6hlgu36uomqxcu6p3hrf7rsfcvbca1qps5ypx4oepdrpogryf9im16qgejsvdqdcydpq3lml7uoigkvwepd_9ehojb2092drkdlueyzkjn_hgce06swjbvpqhoknkme6melm9wv6l8wtte2cr5nx0fkvh_vhxllsov2iq8zh4r0w38bd4jjevtsmvkowvepkxhvcgbtzfnr7kv1bqphbegivgjixynpajq8x25cu4p7g2tc0uetbkw7sah3grdwzxglyhlvf2_vrvkcti15tsybp1rli9hufx7wf_tqmtwhmnu2vi7g_cy3gvulmc7gvweqaisgbt7krmwdlywnoxuljnf3uszim_d86gqh94bgsuskccm0enpjh_yujiu7gzc90vatfaudslajbxt3lvnmbj4jztne2jvcb3wrtoubnvs4mg94zbaiugdybsxpw2jbat733zb70nfde5q8jjkks3gavky5etkzvoe8bqg7d_vjzccfwlgfkvyex5xyw2t7ev6x9zgrx14g11hw9livdrrghq_bxpb79bltt4avrwlvpiozgwnwkgph4zk3a5wfm9oryuvpicujhdyudshuvzhtk_giwoxu_ysjwol3jecsjsxivpiudqskyenwprsx0_dvcfeg_gaucv_zqvax6rpunjhvksholjnall2ycam_cjwxqb_r_ycq9j_phc9rndxuf6puajqfeeid_dzjglp57nwwuf4nvgqob7nvlfymjtfaxkhzyewnd2pjqq_bztgfnn2p7ovdaazizodbauxumvw56vjjasimdjevlaflmfgd87maquirbwjceaogevj30r7lobfqhk7_jt8ls6ix7lhaldoekwdo0ib_voev4qvxltdcznam5tdauulg1lusas47oqkx7aietojldt0yf3sb_gvz_wyw_zwn90ywbz2sryutvsozc7dksfzf8pnty8kzvoogjvwjvfuufe_oxtwatj16s8zl3ytxyc8jicphgor9ztmhsn5rj7u5o9qhqblw_wkzwkl03nx5npqyfecsi4s4ibgcdgu_o26t4npucyvdk_qu8z2l68te0coapp6roqeodrk7zuxev5e7zdsyrslartuswkf9nztshvbmmpjimbqpbqfjq2oiy78qp2lfzgoi_9iehhhzjzx1nq5ivnzejdz3ju3cppwk13qk0dawlkbrksink86zpfd75q0ovcvtdvwslgpzqvrkgqip5ot0hfxxbwxkrbr5bbeoxrsqildbdbbm4goug4dc6csl79miv9vrhzj7am_xpx9lgpljp_pfye74rfwoydm_ina6d0yo628hdh3fd4dmc7cbepg_wls9ju8rp6agfsh0zuu4tc_biifzjqof1j1mk9posq9t1nfy02ueckgzua8iydhd75yoe8dav48spqlq4uhupkajwogzzlb9xdrhtolfouenm_2a4k_ojrni5eau_ml_vogzrhi07kxrwopec9o87g8ijy15ctroqrf_q8vzn0sz6g5dg0gtpia_ewr27ynwl9jkkntkmegcucyphej6mszqthlv0w8nwrqzy0drtdispj_jc0lw_9qjocoxz8k6hnlrzeljf7lywdet2m7hidofsjgyiqzihd_ic_8nn1e_yyccab9nsclyvhyka0japzjofqaaagaeleqvszqu3lihyhrhh8namweirgh7j2jwlajyljjj_wfjvn_2b508yud7agk_sdlzgdvxfjqknfmvo1lgevx_bhhbhay1pvwucu8jtxiuoefwn3pmlxcbbmgovpmezx91vplnurut5ynjqmr46v_5h_gv_w6dnhgkuaple9pyfpxclrviyql8qe37ckpcdxvfqwynsg4baf6zsjix5gihqtucghfb0xfugatvx5vi1wbniuj_ces9tgejecdjbg2w3brimxlwwqa_ht4rhso1jl2_guscf80sa7ykwzdpgsbuedm_yailov6dir_r8hkj6j5p5cnsijmjxhg3t82ezqbrz3xwkzjbcgwvbsw_biacyqpuvofgdehcqpca_ysmk3j0iudtmlsu0qctgsdlilgzmphe8vw4pvus8i9vkae7r0wpg4u1czboutb6s5xihqucvkdqqvta_7l4wmqzist_fmo13zo8sbuoow6tqfaudtr8h48ezf0j1onfe_b1qzvb3aeegix1gqu0siz6xifhxrwkwcrfbfmvfy_wr2ukskmwku9lyaluc4mdmvjcwuzla6bkdj4t_o9ss4qvhsc8htegpo4a3ancpwu4y_ityrf_jrqdnlldgudcaj6i1zmfh_whpqsyobogvjfvj0_wlvidp2mdfyax0_uicju5g2anrqftxgtvzaxy7kxox7da_fhjuspp4qvrya0kjpyqt1fzwuulrns1hqbyocxuob8na3ctmczao6_gglkyb5_a4hdi_goza6acswa7ozllkn_g4cap8i3oyeesq8fqfn3zzlx9bvr3myx_f_4_yaxa_ffidwiohd77ngwp7dkfzta_6zfh_nruxgnyjz3d26sylc_7wf4y4th1vk3wh1afo16peajz3nxj8krdh58zbqrhw_vtaq7fcatsjoapfzuimqo_fpiezspqn4pspji4wyikhyxvve_ql4f8komqqdehz0zfpatfvzmzo6twfv18r_dxeqwb8_hgpupntwp30yi_2ddvwpwmbx4ahz7ysb4g5qoxgbedkejcabnrzil29913hrx2ty07_xzxvslaym3m7i8vxk96fjawqu8ohas8ukrle_7cufa6170ujj84ewitb3fhhv4kpedwnt_wkfvv_u98yukdr97bhgyzffa_qayhuff2d8qlg5ndwvshv56vdwmhwf_o7dj9iqxatduy_hbnabysyzlhhdx3gvlzwr8u_1blflak_gpopordl7oedcjisx1nvo9pio9iwc7tzvodft_6rg4rmvxlclnynxo7_f2nzepeeuazfxf7wn6hxz5dx3_imno4pawp7nzs_wc7xl1u76qs_io_pmepqxkuu2o39txlq9n3w5uf8mm6qjhrtqtfo2m1ppeeaw_v_r_tnzqtnbrbt4ougs_ur9pdyeerl6sdzaesf3um_c88vd6tfpv3sl_rywlkxdy0ryzowvblv7xkf7vyk_8pln87ghfez8tlnsmzvcggrcksnqa43vlwp2r_9t_27z2_fj7jm980wzsa_kl1r5uifpsdc4vudbx_wqul_o0gdwnvc9eqgtoubcpa8b2zhlcsddi15m6zj7fkssmwz9xck0szut5ixeybbi0dkuj_39zkktyitfrodhmy64p99lcd62pln5f_t1ppzf30a_4o1hh_jzmof4pnv4xm8fajkfqvqjjpxmh1dcjwc9e06qnavn5tu7htrgu9vz5kmma6jyvto_efbshonwddbq7espznlkyjdlh_n1wzpw0i6cgcmhkw7vc3umtpspzcnomtsxadxrpxg88ptev_ld0mp6gzyzyd4nck3q6tadfbztnp5kn0aea8lsnw4g3wy82zpsoer5ufketwof869nfvfhpzc_wh5ht8r8dr5lvkdhlbio_nowvd7cyc_ewvdyvixy39jyasdormzmmj_66z9vjzz6vvbup33vzl1vtsfwplu_awyfigjeaxhmhhoqhcl3h29_s0ylnz59jsikkgugttvdzhxc4o3pt0t3s_95hmlnvt5b_afctlkf7no4g8koigju_ihxsqf8ipmnenrba3szfzjtdkcxj36kc7v6idjigvpjuuzh_sic7fyft2pukawyjbcodl91iopbnxmdh1xgep3wy28ihz_cycgspen_jxwwoyl5gi5zmh6ocechb7f5of3s2up1glzbretksjw305ojvvxtvhaox2hlum81khztrxgfzpdqgfzipjpdl6qkmxlz9nzqanwdeuir0v7ge5rqe9gutgsfkddeyg6v7vcfdkeikonno6mw649urppviluyr3rv_8id6godog_0ywn7tac0orleouxkw_fclcorz_caw7bikw_wczlntplr9hon1ffudax9gowdzrt_c_kyuuxav73d3lmyt5cxw8ay3y7aoh24ck_1_pbo21zbnust1m66tr_av67bmvj9pa_vhwmk4ppu0xxyqfbp_lp0hnc1hyjxx3kp2br2redq1xoctkom2dhymphl0uyg4naxv7iclomy_p_zuxno35krlvznzm_umd1nzhiyayemhdalkgtbxoqfarr_moiiibaea8ogapsfkkjbczacf1cqlzcqrcrrjlku0kjiydbkjhatiekn6e7x_ez7373_9dnnfh_uuf9fvfe1_9fu9137rr3jp27dq1a9euxxxq1c87oj4gijikz9ok1b_aheopmzsvptqxmhl_i3madtg8lz2mcouwvsv96kb5m2fqnzhdk3uon6wrboz_gd5llbtmprzlv4vufijdv2cdwg_ynvxx_6quj2au6f7l5e9gtpy76_kwetpf5lkx9b_jzts2_hhrglvx_6mufpy8sevqf_qb9d07nh_t_knf4vt3mvphqgxw8gnaad01fj529lawzqnzcvlj02xtvigye34r1npgdx1b9flfrimogflrzhbfieapiuqyoym217elnagw14kbb37b_wx8d9rvzktohuvnhnwenywqc7vgablzwzsmyt3zs7fvxmjhuhjfwnt5xpw_2eiiyjg3fruzfcjr2pwzexkcl9kx3_9om6fcvc2f2zs6bdwzin9clq3yd9pofhyeybrqe2v8invhhoaxqnhdgs046hsykmrkuw8_3h1vj50r8lnpnxqv5izhawpqpi2a1nva3f9uuf5usal0yeyhyv474a1j5gico9dlworc11y6sr3czggmvpa2h40x4k4gmfuzgeobhgvpjy_oblrztcxjs5f_naj91c6grcoj70vfgpeomma6pl6_u0aij8mb1lqunaxtbuog1x49etqodei8g7c_p27t2gsxhi0lqd_srfqseooveuwiumoe1rtdrejxrnsjj5kqe_j2weklckdxndr0h9kwb4wjwcjpike8jcs6hok5pjyrgv_jsdysj3smyvnvvmvqwphszeawbmd5gm2aljohey4p4yygi6atik_wide8wdj4gttoxwysp3ihic1hd0yudslbncssped59etxdlwxegyub11lrw4mzsaeundoj9p0_h0v_19x03tosb90jredgpanattmqn4so3yvv_9dn0x2kbppkfy_dqst6qtd35mnjbezeafq8hghuaxdw78hzkokv1iwouf_vhytapfen40sd_5co0jfpl8fje6e6coflfubpi0qsjromyli4mj8snt9_awf6n1rh2dbg6nnvtwyf7n9ctgf3rre23h99d2y4n8n4cgxs8mhlmkxjpprlammtgismbndof1n4egjpp4xmrlgtvxs_lmtiaqecma05arfunquzdfslilcndk_bxolqxtvw9sk9adyryl54z4xhzcbxeqophdo8fk64bxkuv9j29vvn2fz0p8iwyfl7z_wjjaf8lvxwalv6gwlmgon7ohsjymf_roeoile_pu393rs87v_uf7_ra8g747ksepo5z6xg30lewvwtobtafmrjvuion6ggrwps3u_5dsdpezpjfgha8xv0grg1ay_qnxwzof4owzeewckfuxna1tyw5aiqvfjgnp5qt1vpk0fs_j97oba2foc_cq8g6sld1sdfbvwckn3ac_n5o3furp_ehewzfsk9tphfz8mtz_u_mnxv_gi8bgljw_9rmwr6z8cx60eugt_lw9dlrtwqd_5s_8ri3w0uaj15wtdpltrb7g4ewo0ohtpqn7ht6wfo_t2xxtj6tp46o_lh2g105ygcp_ftanniq7sm_mqapto0snbenditzofecntoupnzx4zfvi7zs2zpcyzm2q3b88r2yqv85swlbrzm1pfxsd_mu1z7wcfkwo4fujsf59fkvq23tr_myv0rszechz5hqrmts7l5mm0czr7ijum9sp3ycxdb9tdbpm2h8uvu_dbtxfrwbk95r1lnzljo5hg33_utlzy2lqyvipkonhapu49qdtfcjlrjxftzq7k8rx8msuxcc7o9fh9zbzvu95ayong6xloxrw2toewek8zpuc5_dqptofjsr_ehbs_53fbjekk7suzguyinwwwltxxngon8zmpryxvnjsyxlzxpctt8eefpxvpinhjbc04mpb_mp3lq_ajs_ttswo1mxz_fg6flomq12biufmi2dooxzct05vpdpsomv_ytrozm1klnb09macbohejxhum8ll6yhr0zfdyos7bn5l_nc6auz501jffjnohjbetcl51qfbkyqw8gpzzb1kxr19xdjfr803p6tlm8cfvpw95xqc3oyviqth5ly07hxc3trw9pvs78b3hgqxqdv9scgnpz1c4qfog2sdhfqaf29onb_rbr7pcsosyqjufo0dt6147yrpif6t2w4n0zyvs7zst79k1qnvc_5vcbbln0jebkpi14tm2wvej1_8ppna6mlb2eekbpgphqbe_qyxejbe54e2xk7dxfyjncbzeqpul9qkvjeleqxrsn8v16fpuavlh8bg93f_3sjfxsvygpit2lj9ttcp2r9ijr8gfjcp6z8aqd8jqi2asc309ppvpaenl1ucm23wjpk3b2iypxw_hzaw3_nsl305jze_49amxe7erx_w34ck5ftfdhlbh2y5xpgpbn_nganzazfj4rccxj6ifzxob5u91hxmexffjfa2seswrkb9tmq_9at5_y40jkjyqlxj226mvhgsxembksq1h4npz7iwzi2bv_wtquvaqa0q_hlzp1kgn97w36xdez5mmbjw7lo2rm3k34renwecjaaijejrr1tefqc0u19ma1ju_gp_nxvugthtxffzfgprmc18zby0g_vmbdld3jcjtnnkllhtvbxswns_cvnp5zdv6ras3flxenwulvk6x2fx2z_i41ef1qk3s_e9ir85aeqedpfr7kcfd_bkclocbo5bant_jb8f5gwvildv9p_kehx7b1qcuxqmesebpyw7tjwuwyq8lkdvmah_jlcfdp_zjazvxxo8fxvjfjels_tjovsij7b23lav3akxi4etikt_b0iwos3hqoxkofzvbclj_0wjewid3qamvubjvovzzzs1_39vgyfq_xwttnspuhr6vpjkwvzdozkjhuw5s_i5zzasmzm3_dgzqev5h5c9o7grgx5pqj47jjzoqp0yaorewx_iu1w2wy_lnlalb_t0eej2wcb568jog2owwi88o3ind1cg_r3vln3at_0hew4hv6qt_u2u3c5tddosa6uvz_pkfo8bz1pu7e92of008pz9w0u_tuxbxua6hpfwnnlhyxo23wlnxbr155tgltelfyleyssh2zdpcmv9lfgwmp1_zjg8cdn_yvxnpvrfbxdzivfk3fh_f3y059o6bhwoxvb9nofiah7vgqtqnsowvnuazslp5dumvq2w2zvtwfkdsmxfb_bkhtwhqacu_g_bjnfor_hy4w55iwcfxiknll2y6wvveywl5ybomg7kzwxvbxin4xa2ncf2vqtlxi2bmvdok4rli6_zfhd0a43avpsc8q3cppzklq37p5z12ifam99i_fn2nc12r8srcxgya8jmxe9mvxheamunylpax5k8k3ipj6akawrweezjg8s9cgm19qegdfufnbagjiwzms1kdg_yyuldmr0phgdyovp01p8v5m_flx71a_pwvma23ow7am7ycrh789b9uycrcm_crtn7njxu9nx2ay91bjkvfg68bvgwsput_zj_tdgldkbcaatn0xmhihm_t9khc1vlq2dyclecvidokb489k25y_o5pxjrrwl8j3bsa0rapt4rog3oaufu9b5lscuacmq_rgaghgyetmcbx46i0_lncp8dqthjp4hhfjubx_2tl6s2qy0dnkjuozysxku_53agy16mlsagg0qq2sthaivgemki6nnn06bfr8eg2edoa4pgecbujyfsrwld2jbu8k4sidqwdesss8huzve1xs8ajtb12unawq7x9bjn9_kki_wxnzguns_7lg6_ykqwm8nyxl7j3e1tgg52hyc8y8sntjv5l4nycqy_sgg9jt37pscn6lixuhe3p4s4fwjmrlofhsv4zhtdpjlxgl_7ltwsf4ll_vt3ff7tdeij_bedddrphwo8iddvzybby0_jtr9dykbfwnxvvcqg1du8hmy1dvzalmui3zyu2wposps9lm4rndjupzyrxpyrt9ltzps_dnskuz3fyhveezztb4kmwwcvzbmcig7fgya7uxjpl_yddu7mcqmknr_f7yl6aowm7yn4dfzp2vj21zcizgnksobhonlf7yisc1mem7hvxzfv0hcqfiw6vuscokwjhtdkx7hqzzawursumrhyqlx6bxs_ayuh99z9joilb1ruvdlvyguz_f1thw05a9euht1f1ywyz5aqeuttxcmsrmkpcfr8zmp8ydogl2ywfmylmx0vivu6ppk97mhpea1strj3q776mhhrilxfmuxabua7ua4qnvrksmd5rncslfwq3ez_mtfjbxa5jsamycnqzt5_00pagmuthcangefk5_qfkbctpzc4tuy4cnpsnhbucxebnturuqmfw4frhts31jplulj383_0fv0ewgwhxotb0yj8mkrrdg_mswguhfcvcl2sk1ytdiqs9lwhid7mihxvbm_jybk8trj7bb_16ollwpfpmr9o_c0imz_hv9yos1_zpwci5rr_1u1wtczq8lpxbm3cubdzbcy49p1enxrcch_mgomckpq5m_8vl5pyllymj9cgkd4fifzuwyztihnnw7cf3ysjs1or0x8tlys55u_g41pzufzwx0ycpfi2h7f76f7rxagr0yv7wtn20f_i9wix5nzg3l7kxbaz2npp9jf6d8wxboh8jvbtbo3q6llbjqwmn6tvwhmdr_jtg_hiulith8oj3sgyl5z9wrg_c71zxv_uucpcbbzz3q6jl_ws3sfdx88o9i1y_nlq5_y2mteglbnl5pcj8nkyurlxcgafz8ochgubthpi0i_7585td_7gdst8liilinrpp72z3fvn8wdrv2jvn6_4s9ooti5zku8_kyjej5qtrb7utml8hd85jf10pf3rfsg8inkjqhdluuqeplpa7pewvzs_dlcwuu9minnprmxu_t7hvla_svxhxaavb3_ihyt0t4tiuozf1z40da2czvmuapi8ul09gzqyf785vbxvlrufcxohond3stp_d7fbxdhb_jfm468d6un0jhcblldv66hds4nkhbrs5ygtd_9svcfxnowrvvdifdxg_ks9ug1pdjj17fpywu8xlpulc202komk_eohgpckeldwvfvdfjw7tqqtk3ce0tfipu3i2fpaqd92ocvb8vrewvnrtuc5_cbfzpophwrsli0vdwtjk1y0u12_qrlucrh6dpv9nnwm4r79uaflc7pbqsbjq_ymbsxtdd_dw4w5pda1bpy_wvzswfof6_rs0qb5zgh40_e0bnmsn82o3f_0anvay13xdouohavzcfb0j7a6zgsedvk4549ejpdh2heet_nbf_m1lbbxbgprw8ngjfrb3q4dwuoi_qn_7ecbsr_hd_izjpfabax3rw39xzjal9ft60h60k9tlau_7khff4l3kp_krlev4wfhp_h_tzxqdrorca0_ngvtczqzjfs1buliy6hw_vw1la78_e7bmoj5z_nlvvfyk7pi8f_uinpx7s5_mbiw8ucxp_hk8zdsodseedgecdppdejrx8sy_f_mt5gy0vdrwerd7fz5dtzgkqjwf9dk3lvgsxzfa5eurwd9_j_vcwhhvedaw_1754rr_tuqe7gppfhs_grnfm7lkyibyxdjtbqazfhozm_c3uxmltlv_6fxgxw_m7honhewfp_yrdk60uz1jolpywurxvg0xruxpnug0jcnauotlopxtwulwp_wxwhk_enfdxq6_d58_td_fw_7bjl8oudnx6ddod3q033nbpo17gcv7deomn3d33ho_wvhbl3mxbogh8d7_pnnvojhw60j06c6674ejh7sir5e748eolaog75aadhvud_kaa_p46s94dwf0qwucst3kvlva_6_lulkb3vcwfgmvhj_yiubu04cdaav3irzzpr1_veee493ju6el8gxgysjcd_bcetkvs1othso_rl8wfrobb7yx_kkavcbcyhq_hrbvmmiblst4sv3ymb3sn9y3uomh9ntc9b1r6m_e7bq1tx4bdlx3wfwac_sspm6eplo04_3yxnk_jbvaso65krpnntdpf9_urvmjwnk2zpwppi4vlhuvyf7aykrlntjd99fm_vogy72uonx6toe_fohgd2ro05a_ntzmp5xcdkmyspwwy1xg_rn6hz2u5ax2cvk33hcsfuuitlcnphf2o0ebmxudg3w5tdvejtybprjehpzxponxd8spxovfnzjt_z3ccifpo8htjw9mz9vpbxl6yqpj25w9hl3ydtfut1x5ravxpw8dx0ilz_16mbowlym7dygvzk3euuaifromcf_u6vpd6gpl_xztabw8clbwtnfffxethszorz6skg4fptidpnkrbjb_qozcovdq94ad3zavlt6naai_7tixi929956o8dwb0hyppe3pj8tzndgku2gmnrhmanim2jyvmjtlirmnauegkk6f6wd08h9op5dizat3n0u3blr0y8u9yo_rgp8mgxmntk8wfhvlzjlzdwu4q8htp_nstkuhcqf_lpywcxejspq5jc26idjoufbq6cmm6gnhdxu6fucmlmpvjq3y0p_wxow5jkw5nddwhc1nvynmxjy2_i5m_8n4di_5qwcpdjn4_acenpjjpdcjwvx27z0a2ae_vc08h47u5lk_mzvjblhqayon5iasdz_zczeqm4ebdyykd2wl65oh0q2u2he5wizngtzn4qpoq3nnqr1mqjr1jx8rhh5_p_jpr8oplfb_l_063qat_ouko3n20fl0ddm_awou6frfsrwctcg_2_sadltqhrj7wrhw8g0tnodz8bxp06jhuvvtodmeohe3upxmi9jjr9mmk9m2s8sulul4l1qdde0j_1tccrfmmpb_aqs_sslcu45kpt34tviw5mladt67vk2nj0blemmitplvndxtvveww7in3frw7ekdfkfdbsg6fj_foprkl8feyd8tvedxwnbadq9an67nw4td_lcgd97i_z9vxcapjhds6yhsc9jrpmetls7l_tpslxvq_phdogck7twhhypje_owzo3kkey3ipio2jtarw4codydpneyohd5skxgd_mvf_lluhs98ywd35qgt2mhvrzpb8nmzz7u_z2v7n75zndo6omae4reeprb0xubpagmlcc_cndd37ndxb_9y3pe35kte0vjmd1uppvpjhxdwu3ai2_9vu_1f3oj_5odczv_7zv6z7jmz6jfbsa4tihc6985su7d7zjhru2mvzlloppho0mgbzunx5k2hd_8rd3l3njs7qhp_zh1w58muni06tf_erudw94q61if5e2d_due94bsdccodlddc_93ahhh_ke_mrp6r7_7_xkoykexccjvm3_72t1cf_mefvl9epa6t9yaavur7su_j9lo0ukqlzt_t_s3slqh7hcvzaavdr_wl7vnpf373v_qx50yatqqpvin3_in7od_idr90vlzn0f2lbz3vvu7q6shahxk8beix_58o67vuu7usc97ngfe297hvxjrd2ccysnyvr8nw6lw_9lfb_mcxz33r_v_tw_lfdw97ylpiho3umlrrzewbyt9dseahkr8a_owv0zn_23_7_6rp_qsitfzuizpfe_rz_kdwwmucwb52acd8germnez_4a_ypeud72r_5kxfnh3pv_6pzwgz8adsxdu_eb35je_ufuzn_mzix5ipff3ajaytj8dg7g2wkv_gcbefrynp1z8pcv9dpik6db_lptv6l784hd3l3vzy4qf4r26sfanx_oa7vwv_5lahnib0sgw_pw4cazbxb1wdmnpbsopefza8nbyx_xew8ewh8lsa9_2u1_mqqykpwxq0yzd125wlr0p0_qxbnc01nqlooelbbjk7pstbygocuclvuilule96lxdyz_xe6fzksbcwfazlmy5s2e7_hfrr73_ven1nzknqkm0hsk8_zzqwxlrwc_civ_mlu6lfjk5xgtllzosiskdhqhc9ckf0jt3hctdqu1p_4e3_i_8zp_mxcps6ehh73j_3yj3xvec97skgeb1bgs2u_tlo13xyh51aj_ob55jof2x3ln_z3xmvbc_cqd229jv4g9_4xm55abnb2tyyfgutxk4vxfa3dnc1o7uxxith5yjobgx2t_rkp3qv_h9e0lsbiytdt3le5vsbutmaacaasurbvmwooz7hed2rx_paojdll8kzaotcdttr5am2q0q_a_sjm9bzp4sw5f8t38qwpnw7fgc1ns7xbmyoivm9_ze7jvsftfi_2v27f_fvyqcxe4lxy9e2zas8subv0rmaxjdxd3sf_bnp6t7luz_1o33qvhfw8ifr8emkss_oj_wp0pb8m6dpdqcohuzuu_fe7jwv_znu1bnn47pu5ud_cmafardlpsiskqynnou6i9wcy6p4m8k1wsknew_h4s233nl9yt_5j7unpvwpk4lnzvq7p6vekcxxpyu8tptfrk4dtmf8yi_8shffffd1j3rsy7ovfnel_wxgxkbj46zdtdwv7kmf_nd373_2z7szz9e7lehhycj6_ub5c3yagjt_rkx39nmkbe4abk_lavvo1g24cdfx_ee_7pnvskj3uvfullz6dy7n75jnd0_7fv7em9jjxf_2iny_zzu8epuc4dumppyt_vlrge38wb2bzcxu5asx1rifmiicvpqizky4vfra4_odtp_gdg3_jbk2lbd98iqfajrgw13z0v9vttfkirzyi_4zv_iyyzk7cd19njbge7is0xkfe3rga6jgxyrcqtb1emzw8ebimxkt5_lz2ycxsrk_xepe260gvdpg9whsgcbtdaxz0ox_tx3s98847u7vuuqvemapxfnzwspsactrp_ac65v3vlnzwdlv1_hpffsc7pkkj8dch7vcri2wihr_nnuk9ieojt3xi9_73v7_rk_uzoq3mgbovotsenikorc0xfjz8m3_mz9qbyfnoh0g7v_kn6tedvnj_ivpcchzy0q_g9dwjd_tnsvp_avh26b36igvungaj_hmluxkorkf_nplvjlnavxqcnzs9izwk9ct5szl_gsiwnx2zjlhbpwgst1bm_aiviwhhle57qynoi08pv7xj9fefvdgstg_sbhenty50d14dkxww9xt1_n_lrlevs1liucv8fjhd3_4e8xjhlny8dsvk_mdgeyz28i_ceenv9a83p_uwh4vvpuhmlfffnu1n6_xtp84wttws2wm9rrp3nvv7u4oz_za6v_opturhki9yqm3f3p9wmiaiddq6p_hpejketidlhs8pvzk3x_fhvqqnjtx_hjx0rhco3cg21g_wzj75sxggw7agg7hajawna1bnyxf6a1lxbku8caknvykj_3ajx0cd02qaulieki_iivb1hdcsut_0huk_rb_cdo0l6httext9w2alhczw9vfadtionunmlbdt5fuywreb589d7b7he_4ho7zz352x5hhhnx_xx1ldjrcgsz_4wuv5re2judu1tdz9l2rwycxu8dbe_onx7p77rm34izajifeyvmkn9x4c6xlx4qv8rhcmt7gbhdrkkbhpvkrbx7zztfx6tmqwdlft9jspiapdrjhmcc1gzjt5ptuev35_u_8l9xwz3entp_t6c7ycojw4vqzm3txya6jltpf_shhpap7znof273zne_u1rxivydcngl934dhjzjrdg_3fu58d_bsye6o227rpuozn9mdvrd_jealpynhjnsrg9k89dzby2hyrssejo_6iv3w9p0_sptjf7vkbnj5s_k2i1jktei5ogfs8dwr1xscmrvlpw5tut8ntngtltyvb2xmvrax_vrlp_zmtqeoltxorehtyspajae1typd6uqbklogv34zvja3nkp_8dnsgiphxfq4h_mtwuq81zudhm6lpexhdyujx37o_nx006fu_ux_q3_ihjt2w2iqn4f_xmb2mmshqsd264mrtwxdr0um2ax0y5kta1el3xdmjnxdu_ztqs54xxtjfphgsunzhsoldxvbuparre01u_mgrv1wv2gy3vojo46fezmgtlls_3iawpo98lkeonrtzhszzywgoi932ugwvlbodfoi66rtoxklevg4k8qhaxu6_jcikxj_ntzc919p07w4alvgwe6dsdrywohekzs6spc6zbhcnz4pr_dz7banq0nb2zwwvj28uev0_fz8sb4wiefu6tvbu9gzumzy94eh_xbs99cmsaxfdlam3o4lys7_ymsdhrh5tuuqleb4kzzqzocbxhkkvqamdkskn0spprjoohtufrsgc3mwyohlyra8rwuhsxizuio6wongityq9orgmfjg9uis_ehhikxbxo67qct8rlxkgspyxnuuyyanzuck0do2vdutbzhvsajlq8ixgjtxw_4kf4ejqbku3zp_zu7w1njc52mnhl34y7v27jx_vbr3tyfwz9vjyf_7pcu96ynfw6nfu5ddbnoclxe3qrk_3x5qdoh2qvnzzobd_6pagfbxpbtd9_turx_mtwkzfnvsl_kv5ocn8e3yipvftj0_wmldtyevgys_agfk7urpqwq5wfwbq5mn7aiefb7knma9p9geulzzcxl_5yucgu5yfnyiwgo9nz56r3cttp3pawd5376luywme_hsalpwm_2hadgbpdqmnsbe_ltm_zjxqp_zgtvhp2hawrpqhsxhu2lwih0oflshfhzrxhnb44gkvvn7mpdgu4zt0zmbr_5ltp_uworimh_gzjrfbspcd8tdml_wyjgz_ry9nyld6_unxexrd1bcmh8zbzknlyex_aatfjfs_aqgx2e134_164cxs2ohsw4yzpaxlejxm8hfh69mz_u5js0tjvpswcu_w34khj21ag8aj3dxeyobhgnm6l35h_jymouo_p3_xnhnkfpi_cobeehttuly5zooj3dbxuoo7pcetf1ccdwhqivers_x_l5bwvfbju1j6vocsv1yqvpkefyx8xyudxt_xrz_f6ny_whdvw7n1c92hi4frjobz7sry6lq77rm78t1jcoluye7umdpdmdpnumnhj3wnt5_tlpf6ly82rszb_ekbl7y6cqbghbc4feps94h3f7bbht65nqgpofp9dpmxhwb1xcahujsvcbpvdhsfwaqsaegalgmfdgmpgsi3autk9czx_rjkygr_vaz7unbtk_kbjav_7xf7owvtnadglaj_soqn2qsurekvi6zk7xv2qv4_tof2t36mz_yf7g0eqbbt8jfwopwdxzszp3frhjdeditdpedpf3jxpmo573gc7q777rhozhe6gbcsytr3dlyaudufpfdeduhvo_fd7k_ufmqr_6a7qmfu6u77_sp7vszs92dh7ur_8ihp9rdc_fx7pd_6ve6t3zs47uzz9zdilihfjcwv7qf_upb2sgxizprz9r9up5zons0moouppmi78daow797ez36kadlow_vfvbsiv9plcairso_ddb9tmgmwvd4tzipuudpz3f_lr78_xgt7swvv_nkuqhr2_79ezu7cbkt7rs2b9zb1_trtvwwrcsxq_wv4n6170_j3xpulbufwbxb6xxjvpa_odhq93bw4drhavrh1_v5t6p3omrctygwuqb1iux9gb_r61kpzdztpyuvrrto197ttd93xpmfllarjazo0gnuteftuk7r2x1wfq3yhgy2h9_3u_mlhxliyv1nf_f7nzwdttjvdzx4wzeu2tcfozjd1dfrr04vp7k6ohid4ppbtebnflw1eu5pcv_h8ucrr2lxmnitbul0d1qgwymze5zz3p29_53v7f78ifv7o6886pdxz720aofhb_7u_oxvsif9c4zy95dhw4wmfpyeftknxn0p2oqbnlvent_8napxr4325hua2imn9_cxawtwwyij7ottdjxdcv5o0ufcslc_7c8yzt63_tm0korr0yww5w9rnm8kf4eov0a3da9e8z3pqse5a6u9bwip_gl_snglyjse_v5npybu_ho45y5k8918j5x6uxjpf_vkc7xvdj8to4_bo5_fheis_5t_gzpw4n767rzownp9oy4miz2qjmkhzbgev_zrv9a9_ouvn3wdljxf4yohol9qcjrgxbqjy8aq6pi9xyvrxhturf0goyx33h13d_rsmvi4pashxrovjsr9ms4aszniskblh_zbhxq9dnmkfexjhyufqep8df9ztkqnoemh4seqg7dxeviyfa4lvvc976m0hcx_0_oz6_u1w5eydtiyjtd_7npnfn7ndtfd3l8mre9rv5zr8t5conqa1euaghfc9q5b8oxhfaqf9kejn7hjylvjr998rgtg2opduy_jftxnh_sdha72pzij06fmh_3dp_xfks4tlbhu9apxtjhmnrtjebgpzsnyictpnmmr99gpfrz7waffx8bc2lr_ktcylgogptzcv9py2tijrcq9cxtxwog1iqtqnp2fmrv50s_oxx3kix_zjhnn3tdgfm0nf_infxo6o_rjeg0sn4zqcxqbevu295fc0qpsvw7dbw689ji9htculm2e2mj97gwjbxhyutx_3rmpfmxzhn041fvmunbrq_ru_7f_1ugj8_d0ce4xnuz08rlr2_q9xsgzrf_4aumcao9bab19capel84clbrgxdkpg4sb9jnpqx_wvt3dzqr3cslmbm1ay0uhqmhb0uw8uk55rwnocodyrvdg6dmmc_nificdlsokeb77ete2_3cl_xcgtlwj5w8ca6c_sn_a_rmb8lzmvgedt5_c3f_m3ur_21v9a97w1vq3t1oumez4uaintglwlldk5lpkj_zccp_ba58vdxezi8_zzp_zzuzw9600tbu1hzfsh27fsbpqsvorhc3vz3xx13tl5esaqfbzen_zgtkcnfq5lll6nmybfea8rnbpnla4mebs_d2eex52sqvpnab_w_6qv_qru7nup131budfj9pk0p31a95m_zpdu57ylokdsxnbbbdvn_rs8g_zb_zvf71ry98_oevl50d7shr47x_4mplpu_rc0ot9ub1h3hftytz_neklgr_f2ndp9v_xjbea0_4kmpfkn4t_7jpym5ixt0avlrzglmg7_xg7s3velnpafwj2txeoxekkijygyr7yqvlm71eqif0biw0n_pxjjjkyuvdewol_e_xjpy_nhqdwa3n_9zm8u146ibekspozcecalbuvv6zxtuy7jqnqz1ha_clfb3dzpdohypymoir_buu0fxmkoyyopnnanlyvgweckeuyfcqldlg762mp1fy5mzz2ps3djfj9xmupa5egllrwgptxphsytzeuwginq7mpkkkbdwevnbcvf6aiolpvemiuaozpxqz2qhtladebeeuob46qd4rbfc2n3s4x_rvhf714x6p66v3_rpvccrieifl3hbrxttzeh3wlbmneysgdpst3x8ncgigvl3oee_2y2xw9tkgvmxs8ewshuu575b_2z17izfcm3v_5okj7ip3pnrbnnvgbh_ils0w8g4mwbwjqvp8fl6dmfmncbbrs3g4dzwp0i_addolkldhry6k4ymmgpm_ox_8sczlyeaz9pshhu0dd0meo21w6wdzhbma1i7l3aboddrb3cqmcymfmrhwtohtnqriypjh3_z5ohl8ndrpd7c49qh6mlyodvndtujzsi0m5plsfdcztbpoiy6qoi5_0p_z8nbszkejvnalpvmzsfytnkly6fwfp8ualaa3hf6m21ncooj3mnde4arhmie1xwrrqn2eq5yxq8qyvk049oeirrb7kqiocgdzgdnciqkx66nfb1bzriyeximkwx5xbsa24cnds4znfqlxwr3rr18ioziub_f5xgmjkrtdh51hjycmiab0wm3ktdgxk7dxgi4wv6yrkujt21q8sqdxz2zafxk9qmf_qkfisdrq2tl6kss_tcn8twm_ef_3j_rfoefk8dbhiynf_onpf9_rsgtg_qlgotpnkbcxcxf7_tagxd5svzb6ocnk7st5p_i4ukz3bjtycrdxo22_g4plszsjuj3jn6tufj8i444y8zbfo7cuc3u3ntpdevrw_vsnxcmkakrm_jwhpnwqz_q_5zsof0qmodocsysiyy1wgux8c2rczsbhnrtspj0ggx5ysofuu52ysrep8ltl17bqqbjfbyrffjwajdhdxjsdrtadldd47nhhqodg7cmu7rj0z7jxo4zh33olncbz4z4q5n_mxu_bq9pu9g_e74pedon9_3usb08tmqhoenc5q_m5si1jnptf_k3h6c6pwufah9_h_ab5nhtx72_deh4mpd5cqfmqkq4derkilsobqdlm8amaimgnhyvdnxatcb9twxsaiepuk6dtrssagc_buabzbwgfsojxjbolpzddfpcufdodaah_1bw_mgn_bq96yhbu_zifgjts_9_i_uz_tl5z3wy_9v1lk4bf_bp_yxz62xuv51arvfkvmp2y3z_ll4ihrqv_0pwnm2jf_shhn0jdwjtzi_3nvpl0mm_zemsyzzjhdswybc_d1t93wr_5n0oldy9m4mk4z8czojvg_7gcblab8oxwoxma7xjedpznb46ncjef49t0m89xutn1tffpono1xgq9ktns48qjnhm0mm3crp_3xpgalod_l4fawfj7ygdpyohja5_vastzdv2g41utqnamd5qdeesonp5ivdmmdfyz5g4colvyjit9fsrjyf521tmtnny2p9kderyp0o64v1tyl7bmmhovge7ef2rqvhcedl_xppl70ltae9j0izxbcjn_wwlpmqk8pndk1f3_9s22lvwytghvjs9rl4i8yyg5itwyls_v6wmtnviujiajgzhantp4oy0y49vjtt86gvw5_choc5rzfvpigw3zyiuzgwaejk1rkg3lnt3w29t1uwuft_b6fly7m6hvuc59bk2byyjcte6wyucjgn_e85xwvpqufvscljd8_tetw9gj1qz5ox5mgybetbcaglb2hosezufivjin_nk8hx8ozd_8dle5vu3zpxoc3urjcvxnlonxvasxnilfly2xkyjzrc_l6ylgwjvqphrefjospct_lct7f9qoellmja5vnvhkt6bxq5bgvi6j1qln_ymt4ymfg_v54bp8sf9led2qnpetlmi5jdgttjjnimj8rywgucugjdpxc7ykmkjd5ndjk7wkd5njyrxzgdmdynbhddn9wv_suqoghnljnk2wns3b8xcwdlwse7_v5p4b8cjdz8nvr39f6vx_6x1wvmsaxw6p8ts9udkzscydtlputva20ldugtwfdxkj4fh9_h2yx5u7wibo7fop0tjpp8o2wgy4wrbkzlbqa48akm8egvzde_jsf8i6xmsoujfdmgdbwlqi6486hfvuzgymnoz_kb1adyax8iin0soeiemq9ylgysbwz8y91z8m_lpo1ktxk_8stlokcnwl79kc_vs4mtnvma7xa6hpw_mpy9jmy_o3zybnjdmdcoje65jgnzpino5_6qz_afikglzlywvqufbgvxlzymnn5ik7ebnjn1xctpwdczbunrl9u1szvp0qp3c634ih_qm_yh11k8fsndiaut8gb1ofxx1d6g68zsprpfzlhjhzujh8_2y_x5jwiforun56l8pf9mftp7jxxuzzbs2hldbfhtjue_xzus8snt5u0a01wtgzkmgtv2g4wfjsp0vkmqwzgx3zez_tywv1lvfbp1gg_eld_io_xsmb9rap60cbaof_qwhdwg746n3wofj_vlnwhrj0pjtfl2t5ahjd671riwfu3ak62qjdh6phhxgxqjc1foehisomi43z6586r3trtzoszum71ax5s0dy35xzjvzdz8ns_ujhyyxtej2ajx_igbkyktd6nhyvdc_qxfe3dsbdvnr5uivwx9msdn6k0txwm5wdqcsfle6gwjz3ksznqwgcfb5yc5hof3iu9keakxqonnecdvylvjamwt5rp6kaa29vcaevd8xc4_wevnkejoplg4qvonk84cubuepvb_bx9hzjwf_zop67frt6p9qdu_qugfun4z9xox_u8dulwzmftedqgb34s42lpe9rk5yrcvzoutfablzby4wieq8sxar_67_eqpznjm6vt89eqrcsz4fprl_myzti2oh2s8mnzvlrwtldcohypgwzs_i1p51c_fdbxdbgcjnjpw5j9pvnffm6k_wlxeoyyvmb_0mb5dwvkqdsaek_hp_k_ms3dyghkvvhso3rxn77xcoex9savwf5mhmjct_mupoawog_etfkfhb7t_jxvvrd9wco9abdeis8eifdujbwxrkr64xlpzxaqvmtvp3b6f_dqatdgvmwfftfmlyxd4z3uhbcjayvj_0mk_jdigl1bt5x8ljwwmd54sqll6xz_ei7qwqf_tgmbwxj_he89umjy4rm33338tiag1f_yt_fa_41jjqo6frbc_xhkisv4guahqweg21nwlhicnkgo3rlxjswwqotmahkxyt4vod_o4clxe9fkmid_gpl5qxju9kyj1ujgj1pq_mgaufo_uizttvwjol3fswk8lrsndw7pbr4vhrkp32nevqvfeob45hjfryyf71zqhpbwndu42lj318rmofjvfpvxp45ql4_pxdcheqyhfp_sptund3p8bvp3jt3p6ljfmumdn8yk2svlwof5arq62ze1xmm0fetqvoncxhc43uezgfin4vkhgtiomem65lthwreduq6yaonyopfz99vnn6m_jcjqqudccsaad4plfo8zwtfsplq41zqy65hnwuqyubiwkdj7bhwctlfj2cqs1mfyxdmhhdqo8cfp3llnxxhiqod80qd808nhuuzdfp3_uox5vxshpfibxpt_twj7z5sa7p8oycz5mn_f8q9_eg7vi9uoenry2rpnoawfqtsvd974t95xhqvft2l52kuoi6xv4jbn1yq_xzpmcbnjnik940s1uecymfpqovqwbrg_tbtzabblqbr8_f_ti0cilvz4o3g1lldcgujz7cm_jv_y18g9neofvk0pbeobtbq_cjhf964nsjn5ftoc1vx9bn11huiyteiqp_ezx4js_5udngdpsrwwxmrba8itj22mkg_xeizhlimefpkf_9sacxvxfhnppudecfmth2rs7fidrqfa5lazm2lejdbczaro5grd_6hs6heyjxq4lwskl49udxxhmrktu6revhrnvi4t1ppex4xv_jjkauwv9l6x7dbub059wk3wgjhkapnf0mmwy8lnp3afymnprbmybd5k_w_3pi93grpf8qca_xii_zhqawjw8tfimmeg5kbhjbo6gg2_sp1c_55t8anf4sk9qs2k0e9os0igca9be6_zyk48dwyrflob31orwyofs8hh4breyllyjalkchszcawpcfhv3vt17scuw_f5gz8fqaazffdkykda_ojk_umqp3hg7vpmuqqwvyymwrpta8bl8tr_ls_c1lukhbhbjr53i_gjat0yjpmcah7adjmotj7pz5_yi2h7xb_b84tvduafty8mghg839pomzvbiwuj8owx2x1xe5qcjgbxor6v2k50_af_9orvu9vbm41wvkxajh9kbl_spugs3y3hkkty5s4rirqmhwe1ypdenwovjwtrnzca0icorthh7vp4gursanjdxu5vuf5erovmbrrl5rqwzq3yylj0uxlbbshe7sdhnjoebjh2q6wp1_tvfa_epjm0h3bbbzpdivb0bguuapi2anfnnx8rw1z4lltuqn64_57uynh_q8ox0t2t9dudyep9dtqjyulvxhn97vq9vdhelcxob_5ylv_ws99crudwkpub9kxtn_trvxjz_n0y2cyzu_i190hc_tev3ofbg2ltbn4h_60ecmhpyv0oc0_kevfafk9slpxrffy0033vd5gq_l9wl9v2taldv1hftzxcfv6vnnkhp9ntdmgrv4qp71u6fkufspcuwxovme4_dun1tk7uy_fvdd_s7jur9rs7g51z09fabgihgox_myw2_8scavh1w9foryd_bcxd3p0_vdmtusd3b4cjhuyuh3ghvo9hngl2c9bqv3dzqwg1lzngnqr_qrwx6gurd5sceygtndc3yvmmcb160smjhzrsbmygzfjpspfvcddymsxaruxgzn3hkdby0xegwqzyc4cigybbwiv_bf6hv7qzjhwmdo29t_pkljesgghom2rffm8qvwohi1dbwwhscp7eimru45fpheqvm5lvxjhl_9pluoa4_v_fmc1vwrwp5z5scmfticozwyw8j3ypckjgbo7ovlch_1v3_1wzq_vctabgzy93w885np1iaq58cq0ywhab2j77jqkittucfjmbyf13yvypyx3cvyrlacb7r_wkbk2uor_7kldrmvkgdve_6u3idxf_ezo8weer44m6ppod_n4bzw7uq_3xtjtdv36pv4xr_vrfealdb6lboteh3arnznhnd_5cpdbbffxu1stn2qsmvkxw6tikd_oxcmp3zoubmn3elzibhtt7wn8gkk7_drxg5v8aop9yhhrmhpp1_i_eqkoj0l7xz3xkdxqlfbvlyw6ytjxv299_o0vv8dods2ziupy9hbmgea0zschgj6hnuxtgwod2eb4ach7eisrx8v_ogf7_tpxj_qzz8hq_bipmoeoy0mokq63utxrnztllfqgwu6irxzef67ncmrx0rc4r_dd3fgcx0kzuebg1gbtteovprefnzdlldk7eanxwj3kbzqij1gvopay_eqn2hahmtaxdfbwgbcu57ypo6v_w_xpehzzir4d6l1ykv9zh86emf6v7fv_gx3c_93m_vwhof_nve83t1k_nxfd3x1uax4biflcpe6lehqejwwtdycotfiuxf_jt_073up19bavfzx_gvp7sg36tr4aywypjzedaueyzn8_wv_zqvqxzkxzcwb3jdg_qmukarxqwxfcnzqstab_mvx_ev3zd8yzdugr7z8ve34y_tqxh4qj6taj6urix1nyoymwaaiabjrefu_w_tfux_7lf9m9613vkvoo154gz5oq6zl_4u2uhmti_gkhjxl6le_5lkjj2ua5zvlylls7ah796eexyyxm5eyvxv6iomzxwyv_3_3d312gej5xeojq13_7b_tepzhh_rjccqnp_3p3d_3_lowjgx60msjf8pa3dk973eu6t_7owyf9p2_uu_vvopdfqtrf2l_9u_dufizhd6qf5jjiywzgygtzj6c_ovv3bv7173omevwzw5ab_wi90upqmmbs_vhuylgje5qvxqd5qs8ddrtvvfww_imegwdxoupe3uizn_upp5jyfvn3wfqgvdzyod_jtan7he94r_edp_id3r_8r8xl_fjpwdxdo_vb_f_97_zqzdeuvntfj5oz_6ubkm_pplx_7l1szt84d98r_8e4xf_gxazcet3lo5tgpfmt3j_xp64zz_re_405cksov_7v797z3veu2pjlg8d_b3f_l3dm57xjgktn65gvnddxgt5f_9739t95m7emhajppur_9sf_lotrdwrq4dkh8h_vd_7vd37fv999zpvvczddiv36ofsunnrdnrlxvay7uu_utqmspnelh41f4_mm_7l7v_76v_eb3rjrpsipbzxqqtxkrtadztuwa9_ddtr7jk5l64u8bzvwqtlalun2dpmhvlaztdf_2zf9v9y3f8i3dz33wzxw0szmybieobs0fqauqjz_lkxvwwmr7e77ne_revrugzcdycs4d0yqg7qg8pbh6zz3rwtvarm65_k_deoflprdyk70r76h4_fkyji3ixmb_zmmd0_gf_anqowfkesijnvyr2onnfih0v_e3_kbx52u_9mvlmlgliy8uol66sv1zp_dzj4zgxlfqyhwcgvdcaodc3431s2vmuodub37gb_o3swjpuakldxc0dr6kxw_ze1yfb17bmtmiu_ylqufbvuvd76r393b5v_zn_3zk_my5gb5zaxicdld44cdd3laom6k_gu_4asmk6d2vd7cyhklzmq5aa_dtblk0ifl_gut6fq3rw79raad0s_bk1f5dc99nb5tb0phkzohn_w3_pb1w_mu3acy_bl3_jy7i_8hb9qo1wpyrz5lxjyb5wby9cg2yizfxlzlbfuzo12te8hvkb_kuo89eoxjjhemh9ylwrmjoxlthp9k4qpbv0yslfz5ecaq_rlkcvfynnb_3t_7_vbgfsta58enwmx61wxsekvwrzaal75stfwcywwrvpo9d_hcc8oy4atpq_6zm_s3at8dehd8ozfmeaybg_4pgprlhhrflksj309n33_bqsx0jmp_zpq8wdep10jzzswkwsg7mpk_amttgsmt49ngximvk1sjc97npfw71mx3y_7_909993brd_3xmfhpoaxhmkwwg9muhgauf_zn_3sglfgh774jth60g7_7_zo79qi2w5tn5xfuxdz3llsj4fum5w0s_xvgxdtxw34uvg35fcnmpybwwqyzsd_4qtfwctcg8bujmmbk7_zfdxvqrjawvgjd394tqq_7m_2731rw_ttqb8daymsmjr0o6tt6jj1jlbzuijjw1_wnvyd2vahpcgixqkhb_tuawmpnxwziqtvpbfqdnb4i9jutktadwuc2psbg1cbj5dyc7xv3_1vxcmoinghl4qg6nbuoflwakfyyfspdj_83_z_xab03eu7thjyfawbflkzjdxok_zu85vv7vrm3wfhmv52awgqwgotjz8003lxeidm_xatgngh_hwxwy8w9_flf6vc_e6ap48ifcp_jt_nlgl3kcfdxuhn_4fcqobw4xf9itnlbgl3zig9_tnmkdvazvf73ord0p_daplbguw_6_1u_vu6v_n3_k795g5a1mgy4fdku_eylcny2waudcytxqhfm6415_xiuxp3dkephsyzp3nybbmefhonaclodd383qizrml1cfonn_wjpjx8_eh3_13lgfel_i9jtzqp_ihj8fdc87yaccpmqqtvhhbxy_j7py77qi_b40k5xn9gc4dr5vopbrh_s94qfd7v_d79zm2h_ukk2ieafojqs_iqwqjx8g2iwao48g4kd3b8pg67vtpoqugntcjujcpcy3vjkpwrx_wqoa9cphwge5vfomba_dm36p_l255abvbxdxxtbhxfjacdmwxihzixmnsud4y_mqwo39zxzkvyuv633q5cf0349kjby3tded_u5_61o7tpu3tagbs0fkfebs9oaphyngjpztap_7xjy8rvd_o1r92miaolb6by6lbhrq6zzbtwbrcbribfbeaj_f6e_xt8m5_gb_vnrhlrskdflr2q5grbaoe_31uaxh7odjd5_1l0kgtdzomgi3cdiwo1gdx_kok_xua36wmshfunbosvbqgil12sdkneoexj3ftwwtxtcnccgzepy2liwlrg94ecfvuacur10axqz2wgvxyha4z5olv8pzcb_mtcgplwzqa331huzkufvwrt34zqcev_dwu3_wvupalz7bh4rejlgm6uohd0_mqxho5bco_mfacqrrt3vz2epd6r7b5xzttm8pcjq40al25iktdbbczjqjyctc2nfmhkx4yh8_bfst1kvpqfjju5k_xvjp6vo9oxftjtfuluxiwnl34y98udu_0x9e7x5mt4w4_eaxtvshcs8vixiifobm2ylbv32id5x_juprhveyfxvbhboc2_advmgn_dra3kwdktbofsir8elxti0buynezzmfcwcu8ukzuc1q7klgaepgdjn_qqtmr1d7i8ty4lp_fswdfdgpli8uz6mtj0s_4sklurtvjbvdh4uo_blt4gup3zzf8ymt99aypmu_9eu_thvuox5roojhkvfkbuzmvprvry6udra13av7un3es1v9o_xpuo07gv_vvphsc90bnk4bar97jhf1fed6w2jx0w25_bo15b4jqz7vlr322eyohr2hdqrzdr044azivnfm7hrx_qn64vm3reytw6tv77ms1mn09sh9uy9_rcvkt7nvgzige8el0b4ue564ac8yedzgxskwgzm_8th26zqdrbfly2dmuw8btrwigv7jb9ndr3s0huzhnga3ywrkuvc26bbxrnagvyert3cukokrrpy6s6kovjfraoqjzodxyofglucjbfkjunbgsdrq57cr7de7h912r3fk6a31tnzxyx0r7mjp_6n1t_tp8frlw7_upx4unpgrr7a2atj_97vfxqzjws26gbr_vft5z39e97hpenzdlej_kze_7ivrc4jva2v1aqk_gfwp9ob57m5fyay_yqx9nrg2le2cewmy5paghxggcmb_dv1cd9pnwhznfhl08eb37myb6pwol7g8wnje5fh999zbsk_67j3rv5rcr_3jczue4nzmhhcdhsfjcybhkv_wcnyuhuob584wlyeohc6e1pbnqldfw6fnxf1nc10dzhs2owsh9nie4eamh_osqp0tnfdadxn8_sh_hw5jq9v2xmdywn_sfo3lra5bwlju1s9udfbu3dzitzd8ggj6oxzhw3qdfvdqjftkvcctsrru9ts_oftikcphsu5wv4yn3pbexmze0whofqzwum_n3fbmgjdwnjf7z4elecjx9et_ixlx8f_azg_d1qedtkbpmy9odvgrqwe6xsw7uovdwunhuoxf5w7twkf68io_pb_z3wjsk1f6lx49dsnn3dfjn1yea3vj_favj941npxzrrd8ysbr3aozno312z_hjpipmn_46jh_febsyrfgpqrv_s4fcntm3nlki4cf51xpmhakldjt3dzffdelx1jl7vzyr0upwdpr5yncqxmn_q_7xpl37gc_q3vzy15avavv7q7jkx7x3_6x_r7q67_h3pp_7jd09kfdocqmfystegg1lo3jy_vqbbdj_nakbsdbuf44llfm8nvfhpu96hexzln5uvlw1jpt_xsjy_s6y376pngngipgxaaspbe4_jlmunqe44_v57sdfxmqhz2_jmsczkd0mlluusv5fyh_jab8o3kbc8rroomzncq5gcamqgwok1qbsqc85rwc9grqseaydb2byf7rqw_josasltdo8ynio_ystb2_lgtwmdfoamoqy_8nfql_km1ey4_ob1jnrxuxlwubdc7dpw19kr8f59eodltml79k_8xe_sogmvl2w3p_ljt_p_93d_tyyoo4mmaw3dlw7d5cxb0pw4w7_w_rqrafg13cofd0kj19kpw1_yb4_ywtpczthfugoy6kp56aajnpwyhnoqjpf6sb7_0r_s4ddeul2w0qfpk2wf7dchdvxodn_1q_1tpczk5bj_p19atpll8cnhtcwsrif0r4wwlvrdvu0ap11k31jggkdoyngp025nsjie8izcc7pawrnxwl_i2jiunp1skbu84ozakgtfegzs9_zrxyk4mpkxrqx8ectbg4objet_il98vpqvnsws_rky_xsp8vhmfwshswchpw79hi6qjxheskilgnujwnragdosr0ldl5tdqqaccfmanvofeuwh7bd_67fqfzsw3qdnanlxhga309ek_tr3ot_d6y7m21uktds4zishk82abs5hvqtnzx7ozba0ssmjnafkigrwjj2qc3v94znbn7kafbs5gwbs_pef_zfsuobsjhb64ev6t_zet3sf_umfxppzx_ylf7gelrkj3ey_bbhn_w_jfuoc95tm1xmwhtub7qva_a4gl7krtzhyinpvz81ot9ttz4kcekwbxkjj_ps1_60s7hrpp3p_gh_6daypgzoe14y37hbzc2gvdqpfzawm8sfmurxlfggf7xw458j8n_jg1kgujredsgq3_6kx7ki_hazfpbca1pptzckw0_8or2fe68kdijk686wcght_g54h0v4dnnpv5tg8mjld15o_hqf_hipjn3dakbca0f_ip_qj7_z_toj45d2l_zcl0zq4bgy_ljdotf1jo4ebezmnjnqf_3xfq0mn189mzqycq4e_5w_8lfqlruehhdp16w_nbb0fqkhl3tx0so9bty28mlrof89mds8ovn6gv_plm_5m8uw0abgcdkxrhpmxxesmvdlcy1ekafnhivdruatl_ru76rdvlivwpxasmz8ksge0874crylbazkj7oi3fs_hq23otzdha6ncpjb3vb20ru6aq_jf_cn2b53a7y4osroyjf2gifmmph742xbumdmljywm6iahogwmwcvrz2hn_8j3vfodeztqtmqquwb5m7ftmknn_0gb2tyroausk834elstft2um6ig_qxohsadk8sco5bfmth4xqsv0fa5fl42yyefbuxpsjnjiv8yg4aymvaq3yspebqk242p3xwczkqd4whyepysk9mtlfnzpv9lthh8ftgy2xlxr6oty9ql0ji70wy0zwnoehuc5tpif23jaiidzzvaojcj14refci9_svofx9l1fz80wksfpopw5ebfzadudhsftn70m5qz4nv_859ftdlytagd2hddzd0u_t_a_6kihyubn94zc620d68tjuembtxx_8zstpmd5p_azv_qbuxe96v1vnthmjmsdgjuigkhokuplhhkwmndaqr5_qaxlj8lz6jqup9llu6skrfmlc2zbha8w1titnfomhhr84k2v6vd5e6hfjx0ng_majfkr5cvttzzj9ase1qavng_t_p_n_7w_qsyd2kz28itmcckelfwodpbbjx7etnwpr5mwx1l1khoh39isol7jo76j_b9pek0_olokbeduity4pxcfdv3t0timj2lglgxhlj5g5gxmoeu_sf_whubf_s_cwc8nn_y8ibi3_juf5olbwz9yzlssde0pi6wt0lr_zbwnj3hpmusvabajdik7o_qjbgyjrymj5cj83wwyvi6xcuweaz8pc9yks8vnw0ag6agsiwzgiuc1yijwx3keahzjjlz9vyntlqnbrm3ke146dxaktbkwvzbxkxjnfzq2psar3n8cs_e2zruo4x8_objeacoisfkv5ghpr5kq7p_wu_grklnv1l1ndl7drb4q7s2u7fc7gzhiep_tnun8bm6t6ojyemnntkvcrchxc3u3qgc2z67wscfrrwzjzocfonlx8mnxemrvukvfd7aobr7odccmnhanztjx8ri1c4qnq4ytoqbeyxc0upstst54xeb9kchi0falbw_dirhjjdtwvopnolhp3yshhf8tfwfcikhz_xrof2hby2tc1_k6w9tnd7xgx854rdlwz_lizmt3ne4zvsetwnbdx8drmyylj4qscvimsdwxjo6wdap6aypg7ntl7ljd13ils36nch7voc9r2aj2xl3_v_1r31tjfnmbwdco_c9wj6dozu6xvhlsddecd_kdzpzahehjpdplah_20ge24v5bmygpgsvifhrwiy8rs8ajvcalmxjkhvxqq9c4ews6m5do6ckgx_x1cjf7ndqgtdrg11a6mmn7damu0_s8rypkqyw2hfdjhsmfokph7krfwmw_ve_dbmwhjzoyuxqcgd44westhgdwx2xvvrhcx3a71yelxyohfirfanxdl5dkom3ccj2z8div5sxml36bdvsfmxt7qspb90m0shcjinwl5muwdtiymy8wkkuzvm_fei_g4flnlx74manyxjfwx_wclrtsbr_wnla5embwz9h49yuysy7wvzg_9lxmutpfnn4xeif54j7xv7vtkefh1gw9parshr_ax_c6e1yonky9_snoupqq9mm4bxxpqanhmwsl434toem3b48ukr5chzagjxk584h4wn9cppoe3_s3_2z9zrcf2zrwqmfzvzllrt60ihuowldmkeinxud9kutn8anerai_fxmtsn8c8r_5a3ahrmt7cci2hjfzequhyqsznn_5gwrrelg5gelsjchzublhjqykql0kpdyjshc9xyeaknk3nwbk9yezj2pxz17oqogcgfiiakljnu2gsmuyz4nahb4tbotq3qvh5e9vbk4bt68m7eqo8ocpnqccyhrsuyz_plu5lf1huyvfraqr84eixtodgjip587tabuy_go_w0t5s4bxh_8rd_swix59nn7ut3tnnbm3pa_tezps4szyom58laxgav5_rt_hocbzdy6elvarll_igtdmpgzmfbzckpd1o_4qk6yv_gtix5hv7gj1gyypfn7cux4ci3nql8wgmt2_xotdmpwfci81s5kdbyq5wfyfdbfrce4i7fwozd5iq84bu_sb15bs3ndkr4bmfgmuk6xrnh1kec_riwjstjy_ncv_nsdbr4opkahs6u3b_9t_2dnljhf6ofitoatzhx4ydef4ors86a5y6krbts1slkbsbxpl3dzpwyo5pscoshnajjulhe_iegyikofhwj9bli9weoanaprr88il8ldqcmaqj3aq8zds6rla4bvtomolw_crmmwqsc_2unr5qn7ykg9hmfmf4av_swticwgchxcnxl8wqlx1xh8ttly1lpe_jhz8qso42_qtthcfhnrywvcgzafdccanpkwtnjo_8elcusgxu01uh47mbodonlq0t_2rnry23wnermfg4zn1k0boipebn9juay92qemaog3jwkhdo5_htdwteodgiqphmwwyhubun8bea3543fi9njjr_jqxwc640x5pzmhdas_bsz4rjdfo7sbbfjmgrpalz24thownmtrzupbw_pwauzrkh8fxrlire7uh5m2_nevfhlgqewlsl4vzxwev7o88om_9scewh7s3dxl6zx12p1rj5rodpdsvvnnby5jvn3o0mbglzlac_olprhjbiya31b_oa1f9upb6ftlxeglxucqukaykisnlt6bi0qexbph4onxjsarxayydlbg2oknrwa9la7kzrbt3hzi1e2qdsy0wovjfsl3sb564ncudslrhvxw9_jcl1hhd_7aaa9dnfxwlfktj0ypg7do4ool9slhidnm8zaxwwupa6fyx_vvx1w3c6cdafcpl54ojqyi8jwighom8voddi7tgnmxpkfdytsruhae0i3wya5em5jkowvjtiwv1vbfe6uzvprfb3hpyuqwyco_siyfhpzg1jw2oje0ges4vgvjswv9hpuj3okzbight6frm9ngemfgdprfb_bjb8nhf9jwpnjbw6mmorszzwkriy5_3lpaw7_0nx6b14zzu2_s4d7vuprmlyews9bczouye_1ab9qdlvicuoironq_qa_8poaiwnc0uanw_gxuuaptawaf6lb_utxwrmcy3yj6w_0cqknl_0nlulgypbfprtjg3fba1z5mgm_ibcobopmexivb3fs_eizq_izn_ov5yhjdpgmfn76rt3pi_rru1zoic8dxnvks1tcpokp4vo4tvyhf_ihs98ro07l0ape8hkz6d8mgdst8y2dqfr6g55vzlky_g37psrx72w_c9xiasvtnbzroext1u3amw_lipzipbt9zlwgtiqqr9ubnx7sm8gbwesnuczbciekam4kx4_ipfif794onqoayqsuggs5zavigvi4o6so5zaiv_q064ou4qptxpzl_yl9cn2owzdk2uf3h1owvdapfllpbbeuwsxvftoyelfzvp2a97nwnxkgor8fh7qcv4ni75yhnxxnt0gywe8u0frc85l8mgze4mnsbfebg8dab9dxpj_70xmh6mmnmtcohcyv323bncqcdka1ya9xd7uvxmpw5o1cxwmthsounf_qgaoawzxbkrrblio1hkz0siursxzry6la_huypuvpeibv0sgd0hu7l4nawz27snrry4vv8so1tqff4n_quletb4l_s9vwp_vfxprq5khef2rxpmdbupdmhkw4n1msnz2dyy7aydbg9zbewr9_t5qjss91f2a2oayl_36c5lnrjquilitatrezlyldntvoljz_gsas7dpvolxpmhglgbbcb7pdktxpinznxjxz0pawh8a72mtda_orircuxhbgwl_rqmozbvmkumtm9vgxiokczwljg25wlevnq6u1vf3urq_gfv_hhdmlheabd6oenfllpcn74lxv_pr59drqcmcdn89lbssy6_qi2j3z6h5gsc1hguffkjzhiwldyk6y8b0y4r4czqgnr20uywrgkqmevpf0yzl5bc8ks3edwsrzizdueckmg_oo8exxytthbuw4eg9y9nwwdj9uoy8dbuj5lktjwoktjjftp_tk_q5uxkrpwcfiql_rsjngoji5silhje3khg8expdhticjed_cyo7tqcyyt5cxtaviz_qlt85wi6ygo40rrvo_3_unadnblppw_mu6zibk38pq2b_u2oixmdxnrjbg0whjrs3tixhzco_3opbinmv0znjdbqvfxbeoaiwevk08mx_jbeo0qsbnhcs_rj7su3_d939f95e_5otlhnaiigfbwvghortsfhrlskpcqkawartd9ttmpe3allac6qak7m447ptfx_rfzwjjc5y6hdhipy9apz3jb9mtvi54knyl_vl9pv5z6rdlxzwcd2t7lpbmffghhwfgcrgx_wn80e3k5sez49f4n7anyzqihhomx8s_5mu_pvvwb_3wmmlelagvwchnh_nc_f7v807cjlhzydrgxu3en2jghnmpp2acgcuitmlkyi8kqxkd3cnrhnzovfby6omhwu1uvwe0_7izy5fers_lutsd9qcrusou0fvf_tailyjtd3zvwipxndt_t_u8gidji1gs6urqnmnqrfahvmlz_hp3tok3ep6fdpq_tsce_x3_fathy4glkzzrmmb3fh49o495mgbgf3pap0vhamt77sy76se_wrx939_q_eukhbhayhowdnyz9nwidlxfjzvqr0tzw6yz9_5xtddnvd15cm9gvrlg03kaypaa4xryukx_tpgxgnvo2bhko0rhs23rnrgfyaxmel4cxo45xuyi1vhk5u_mxtjl04wefhtb0o2fjyweoiuriefvk_98_b_y5ce1ywhg1hvngdcy_n15grlj92_tkmhailcbc4urhux7c63j6qboydbmxvxlnnvwqefwqn2jayua4fvqhku4iozorj4ilj3bzxrnkggg2apxylb5cnpxtpnnkc22aepdbks91jnx_apszr_gvce6egcujzm2z6x9y5je4qqtviwdapamd5_tlu7h8cngacndxdlbs1xeq1egjimyj3znasaxyjx_fnz7685eeaypvc29rfa_fih7uajbjrkz6y8973vlaymmksnft_1uz9vbqwbnmdg0b0hf_rgh3z8xgny2ckelyk_z49mzojpwvzgsd3s27d80muitrsoa0qb0_ecsgzryeildvlgiz_wgfuetzz17uzatm9mt9wnn8kihqtdd35r02ucbzmrodsfhn0hhhlo3a0mjxz60isp_gf90snsol50fcibyqw9gzgurflifjrch9bwpxy0ceqlszh5sy8feuj_7ayxgcc7betacpdeb_tjej4fxkbg0citpgzlhc74bd68mnjgrj8xqa3krt3sxve615wuke78dl1juuu3ervnhz3syq8rwdoqz_lkljyxuoxhwdxa6c58frvfrtzt_kw6uwah7pkzy3sbb8egcjtx4a2u22yerq7ok_lsh69jvj_kdzoxq2bfi8azqatpqxijieysrguwli_0fxfphmdnkaxyxkplmnwkyqbph5kykcuhfil_igcut_7kt_5_5vd_pdlzssrnn3zbbo_6utn9lwvklr0v8zgg2a5sfrmaoqp00kxn4n5cgnmebu07o_jny7_2c_rljmwgsyzzytzerp3pc0pdhhx_hdyvp_v0o7kdaaawx0leqvtv8enrix_4dd24tfub0b75jqmmthgoeamgpxgwxca266gdd1uai4_z2i_t3_7t_vxvyxnifqvvjth7rjjju4rvuir6hwnmayp0v_g_4evp2z_zyzo8lyhrmjtuom8qpwoc1xh0wtdkroe7avrt0dotxmi2vgwfoweuxgdbzrzoitaambgpfdgaf4ecdohck6un9r5fqit5dkwcmcjfeip0xkjn_83_t9gihk7btn4odl_zne8suzkhh5hjgam7y7_6uwpjivg0a4x6kqfpdog7_ms4xbanx_imvhbwrxdkir9jgbn6rd_zaguhgkrafvrjpiegdhkmv3hexqjndsa_n3stcod852g0_jdgjw98y42bjo_qtsd9_zd_eb12ihtkpfopyykw_363b_dtjgqeajattqlqocznjy1ccoqqejrpvru8hijcn_a9_m7pc3mzlpwdpizkvvumz0wg0uwkmar0k8lcwvcbzkrdaudhkzff_73fq8dkjga0omhfez7tjppnuv6mmdctx8jb_cyzq9rjmvzwwxjce5_n_g0dxqz_slk8efktn1xgjz7pxnd6hfa6_qdt5brftjumkfnpddqyjd_mvmiivh13_xagugnfkdfor_wh_5dxd8gl_0qjw7yw09epawccune9uexysm2f_vbcnvycwgesokyjsimsiskuh7gax_olzqvjixsiyss532bu5cff5ss_sdvy0cpsdmx6hmtvdw7pvb4rzsyxu24nvda_kz_uq4muux5np4zuvxpz8vtjf7ud7_7bgiohzgh3_in36i2mcxm5pff4bthstn4uffhswcmavpc8srn2s9_9rnrjblb_pgcf7yg_9qv_druk7_yk6tvjed88grsxm5arzq_cpt2tlu8wmtqbhqfx8hu_h9delbvrj8orp75dbudxk4so4yjz9i5_u0_kfknpvgjnq4i68ftgpv_igp7n23vigiejkokyrojidnkkoknwiwifjtjx4_omzysivfd_edaeb8_mmqpdmqe0xecdm8zn_nm4r2_stkhbkrtdnzq9j_y_owazhkbb95mjix4cv0ji_hdp7m8uvbzsbjdg06pvbgxze0a_3px_m9feanf_zn_9ke_akf93_in31g3n5vih_gir3tf_d3fxvvvcdbe9y8dc_icm37qutz5o_1czi_rpk3rg9pbn1il45p_xhuykmnwwm_jq52_ssy28mpbexnwcfc3fdm31uck0psjg8b_1md9vv0_hcohsc_gjqob5zcv6tvlpyifpd20b9ds0pcmpillivj8tc5umf2hh_qhwkabetsokapnst2liv3sxtgqbrd_a8dbpjfwtuquvinrpvqvf_nlc7m_4_rbdalkqhm_yst4_onhtcpv_ar9u7d60oiw8qte9aoystdh8sqkm5lrcuebh_3xi0nvxml6q39r2je68d74kw7s_cvhtr_pz4qcuwpsx5omx_rx_nsroq9vxx9rmx0ox_r9wzd8q7ubvdqsdrdykq9visvxatv26zrpgcgnp31sl_b1r399lzljud43xsgqd6_dnlvx5izyroad9ummo67_omg_rq_onh2dzpd_zgrjgnphmqriixqtjdcgldebpgw8lbr_391_dhjmevosliabr3_wgyxw_g1c5bgl_kxfctvn5ksh9zzoq0wofih_1j_goldaoq9egn0mc3w6j8yle8laoo3yrnbzqbqndaf0a5py17jd49ilp_xzadepmezsljfi9ak_9egld_qlvujn8ag_4mozru9ajqnzh2stqw4ftaupygb2zetjswvikbfvrm8okgn9rn_j_k_9e_xhxrrp_qg8vapn_ip3toe8yzu537u50o2lnt32zlw_szxttn9rwiuq4ca5cnekn2ej53puuamsarxboldkgvm0yanlbqwotuhuv6cm1_54mkkbcjthzh5gqcrzwowaufqaj_k5swvuiu24yunqfp3bwgqeju6rkhuf8tbfdbqe2oz8kwvjb8adm6juofj5tua8ywz2gcz5xzccoc7wfkutgmlilwq0wjfpbn_gfyxxl02dwgodlp8ltpjt0kbl4d3pke_bvlu1qw6fdfrwanenbl_aoew5l_ghn3_jhddatv3yqb2fkwale_fxo5i_29i96tvk_ohvwcgk7hqmd0xecmnaooy4upazdnvetfzfbfuisjj5_ysohdunbzyjddzxrf9rkqqt_shuzwzn6uvnofdle1r56njgdyjvdp5lx83ll668dnfw6xtp2swfb_olhl5z4mbz4kwloxcjtxu50kq9xofqk32ibdqan3juaquppgftronhgcyxeiuyh394my8fxqnhnfpo_ampn3jpv3agqxu58em4finlf6fv4jdgbz_4sikdf8zq8iofi2maj_bfb4sllr44wnd0rkbhsf346rwfne4ztegxviyubcmhsotwvafhsvoor9_jtem6utnnfopbzxucofzaspye85jhdf_yjv9sc2ltrfn4bx5rxt_m1maxz1z_6llcfvh8pfzd6nzfpmg4le6qllbzdf_pp_2neodp_aiiwulqkfuctzmj_jrsbstv_uzv1tcbyhbooexunaeglvaaimoacjscazibq9cfo2r2qn_3paraandeds603sqibifkjjlpmkovnddouczgzqmnansgkcftefygvlpbz3b68eh7tvrieglwkonnld38tmhnhj7fhdvuijr1e1gkbc5ovhwtikchbvw3dsirb6xm27jtwpu0xxn8illeb21fi7qob23rnnshv7kxbs1_7de2cpcody5l8ueb4dsgybj8hiwmjv2lnply0mvpi_pcmzraxcfhzpul76xbgs79mpzjk8fft53orwsy8sthgfp_md_vhvqu5_a_aw_9je6w2_9tfippvuqaw59zjdzexc_9eu_1l3ifa_o_skd2ubsb3gbvvvqqv1c_by_enf5p6y_5odtbnh8d7zhvr5mhpo94innlhhwzish_8epfrc78847u9tvv30y9kmnfkgpr02hhw1tnjb8b3nlw4ox8vuvxpimd_l316kxln2hd_w3_vst9ukxez8yfr1zube4vsad_ccd6x_l5kffwflpkxycflwgd58wxsbh1teila1e7crnsknfkgdgujhqjmvl4fmvntz64njhnpl6fgyx9gmjnxkthcrhbrzs00b1c8ethjlqbk5xcocn_spcgaavlz73vocvbnwh29oh73m_53o6f73ord1rxvoaisxurfv_igp7bs1ieagqx89a9coht3rsk7rnp_5nwgpscgka3mnz1arxi8dbwcc3dliibjidqhtgfhacbqebkocaedmdqmcbejx4qe7axv1ds40oawnadaydxqpwcsbaetwxypd4jwwvaxgzexw4q_aur4ah90wckmbo0dgosjgmeft9ols8ug96dn5ylcvwjfrwbe4poorgbymvc_eosnovovn0vle8_zet_xe9_y3v7n4ijykkjtxpi0feigzds34qe_hgq9vw5djtj8qp6_5oelgqglv4961kokr_tqe5e_xcd14ygahpfcw6thpxdqhb9ethruddttt036wl0ecjfoivwkoh0ih1r0c0wvhvxc5dgx6tbhjihwqeshfuah6pnvroqld_fkwtjf8iy3dg9605vk4esnby3f_z3fwt44pmqdb_prvj1ghbkxn9p_tgmwhxhtj_vagx_hjzghzksv77vx26tjz8wiyhg7p_qjp1p53_u931tl0bcaq0pqrf8sl_x_k_afeidf6k_sz27d2ls93bqyx6py9_9kmnfygh6idpnlr0f8pl03fqlaa89utz8kcmpnfzzicdt5_rlzw61pxwhz_8_clv7nthopjv_m7vvf1wgfp4nnramnqn_lsaku_9ply_5mtrm7yzn2qcfnsgvm1bv3ipqzzeoul5cyylsdbihvbkueibya2ajwe3hrtpyjdyxr_mexdcupfmxq9jkxvkt7_z_aib_7nug63zkv_h9s9idz8eam2f2v5czreszkaknawaa0w6qtaxek6dzydncbomlkuw1rrh_vfu8gwmcshe9jznpkcmiemzjcghjy9epkmrlgiujqbquxmts_iyhdg64dlitspwj5qkurnivi_6dtbkjkoblsyadj_q7ssvmken_cqz9bgq6vsoixovwwoqx8lxp3ya7o94xzuq3eqglorrfh7czcmpq7lqlohcf5qrv3xgwlhsz_v1nd7fb06_qkd1rdjponrqor3ajl_2hz3qhbndwimvpu1qn_sbc2zceiex6x_gnfkhi9lloxe_x_3vxy24kgf8pwsf9axnfr_h1g40ktn9aocqluxxdk6npe1plq_npjgwnm7jcppc3igv97xm_jxqhva4w1lzpb3i7my6pgod9rbktutjnlygaieoxqcnhkmxrs66katotbi6zmtbuejusbrlycmjr9xp05lolraicohfn0htv34r33o1t5pxhz64acpvjqzw_jx6z_6tnpaellog0i3un3_toumtzoxg_48vszwkxc2g_xblaa9qabvi_4gi8ohksde1_yhrrtcly57y5hs2bwgqzpmzoppjytjl7l3ve_99vremycnmozr2ttzd1kmx2s7owneirthavopz_96cwljdf49rncb3vb2ya40ae_n0lddyfjaa40yaepduncpfci01fkld4ah1mgt3_8_e1vl3i8hotons5a4w9pod95gofobaffyid2m3butabgvjc6wdhn5rrphvz8ijye_hg_jpwyhfxccstntxwww0vx1hymktja7o2trytlwxm_ssrkwwv3ohdhysm78me9rcti0eovhx5ebn8lobuj_agqmt_prdwlqaxfpvmnakz_jtdzzjdw3whc55bw8e3jj27nixrvtuuwucn_rqduutt24pd1yzbu67xdvz6nchrztuuqnyu1fqjo_u0cztdxw14pfnwdn1tnsdhxsdwrmfbhcg3uqpc_to0wpx6annynsnzxbz9xfofoyjunt2qaenz8mldk_d88ybb5zwr21pzdjtvs75yvnh_ljyh4mp7f7ouebmm28ugvabd_hsxrzpunfbrrz_wottzcblwnq1g33w3hbbbewdb2lvlzq40doomxbjwsbxlsae0qcnuufihyrrsx_at37orom0vm54aef2e5fv2ymw1bxywkcmxo04raunps3tgfvbhvzyhbvtexvlrcyvoothdfi2t_e97uszccmxtmtdu_v5loxtmxc3zdwpxocuvz90negppuvcr8q1dbc8sn7kgmt5cjd517fkbe_yb8efpbkxysjlk3lyzths8rn_yk22tg1pwbqa_2k3xmexmieqv79d01iyrpa8rn2szkx4sljnwvufsiytjfjmozlwpsveo5wykw9lwbqpts7dcotfjw64lvpgiieuvrlyynhzwufktvgum_wri_wra26rpxitiqympfspyasfxkvbhfi94zpdhzrguczkhimfvlrrdwyozvk_ppxqz_y0wyolx9ael1zhlrhpcojpxogrd63ostlnkq8ufznvxsq35zkmdriuzuoyvnh32iaewpvtp3t5wxmgnucnr2z6f884dwm_mmgei00dyr_3xbrdrjzgz_a9_nfmdkfjfekfenip_ow8gsf3ufkf_pwtluybk3xyyqzogqescqwfoqw_1wphzo4oj25vb_sdxnnqrhs82oeh6eq6epokfimlpvzlz2ltvadm_aorhnwixyoojgv0elrlf5cp8e2_6c9xq3foewlpazpm0rk6_qkrh1htjhdw_1xkea84fnnnbw9wgk8bldcubduu6dl44mnpvpjowloml3jrl50g5etz0yen8ttsq071gfuwtjsukvuw0taenribf3kw5_xwqevd4pbngt4x2dcnxpq8dm0t_zxyjgh9pywa2j5qf3aepxh8iymx2guwn9cmrwseb2xwxm1gtsd6ce3pb3dkpnqd7fj3h_pmspsjfwhhc3xkikaqnsjkigxq8anvts_36697cyraleu_f_jtyor0om7styg9jgwtbqnzyf3xbi8ncv_bkxrmsmq7gs2nq6pob0fb4lnrsohwvdnhe63ywwulegl6g_ngb22esn9im78dzpxqzhhuh2uejt8tgta6noffn06ppdx_kg7oxunwte7f14iuolfldqujqtjujr5bv0_cupensafvlfoize5ux79a4du7upftfj9nvktvl_ajvtuxlm5nla38r5jyr80thwxsxwyp95qczxzb65hu26ggf0xjylmzusubyhkfzdl2s2cnctvetnq_7qpeoscw9hd9tkmnpvejkhy8b8vr88ctua9ylzrbq5uj_ccmpdrnpzjq1y7bmhomv7jy9_yvvo6lzzlu2plmvnviof0umxexepwtxbp1ksntofdzfyfdz7nzmrxucr9y2oexee38xw8sth7sqv4fgtakmhhl3x7xp68993trfqs_9mtdhlbiptd2xrzoffbu7sn98_rudbx2ltgmk1bp4mtdmx7lxxp7jzf2fcdqu_hgwbfb9owgqoaudeilfsyszdzj6outhbt0yj_vd_n0vzx3n5kjzz45rbw_1z4_1lb5e_id5s3ilwcs7dzyniwabnpvy1swjif6l10jueiilkwurkm8rhfq2vccpm8sdqemnl7dqrwpst9sxg_hjzp_y_jlrko6q_gftpcppsukfvgiw8z6diwdc9zcxtkyxxoeysvty2d_1ehbm58ul_1dgvq7vnjhwzhpn9i0_o8i4ipcmoo1_kv590ve3qnzb1_52m9m_vt4wpzt_2zjllbx4ndxbi4vfa31as_f0gd3e8fvfk_pg7jfo1zyqn8c3fkqp1lz5nkwrkacqlwjb27rwgzgnic2nnmznrgb31rikfzwmt9iuumwt_fmk3oevejf6uxploub7gjd_hu57c87znk_l3965owe_msssvwtqo_4hgz9ck9y_xrjclhzs9m_q3luhxqk569omaevnowfhfz1rb1be7lrpjkkrk_jrhrdk_cdr_rz9fnpmzs8ufc8get4t25m46hok_hvjyshfhso4kv3qgt3dowy8uzncknube7k_xydxtazzgz2x6xyzyofdpdjq7j7fvb9ox89sy8oolu3fyzt3_wx5e6tdpxzbc29i2nmxhzxumr5uw9v0rqi5fpa8civhgx6zubhr9svd4e0pjzjl3n6kugahgiqaqieierclz_3n1fuauzgqheiairieaengt6ohkyasqceyhabciqgcsi9efz2yyvbgqieieircactwj90dyznbkbceqgahgiwgue_qc5bmmknwirieaeihcbj4e_aj5mgolabciqgqhe4dicfdbctmgfg4eircaceyjak0afne8mjuqgahgiqaqicbmbpmgu27dcjuaeihcbcetgsaapmietriiqgqheiairuixahzsxbvjhriaceyhabclwjnahzznjixgiqaqieieixeagd5rlnqxwixcbceqgahf4euid5smkkqheiairieaelipwc83kkfcdc8_caaaaaelftksuqmcc</text:a></text:p>
      <text:p text:style-name="Text_20_body">作为中德工程学院的毕业院友，交能网团队很荣幸和学院,和范蕊老师共同推进这个项目。</text:p>
      <text:p text:style-name="Text_20_body">推动这个项目的初衷是我们观察到，在很多国外的高校中，都存在和维护一套自用的学术Wiki文库。</text:p>
      <text:p text:style-name="Text_20_body">我们都经历过，身为中德工程学院的学生，需要同时接受中国、德国两方的教学；绝大多数的我们，在学业的最后一年将赴德国继续深造。在跨国学习过程中，我们发现存在着很多的断层，不管是不同学科之间，教材之间，还是中国德国两方的教学内容对接之间，这无形之中也给我们中德学子增加了很多学术的阻力。</text:p>
      <text:p text:style-name="Text_20_body">而真正带给我们启发的，则是10级的学长学姐们做的一个“百科1.0”，他们将所有的教材和笔记都做成了电子版资料的网盘，进行共享，所以即使他们在德国不同的高校之中，不管是生活还是学术，彼此之间仍保持着紧密的联系。而这些资料也陪伴了好几届的学弟学妹，在德国的新环境中继续求学。</text:p>
      <text:p text:style-name="Text_20_body">所以我相信，我们现在所做的一切都是有价值的，而我们同济大学中德工程学院，作为中德两国政府间的新型跨文化交流平台，也应朝这个方向努力，交能百科专业词条的编写将会为学弟学妹们的学习带来极大地便利，同时对于学院的各个专业学科发展也将产生一定意义。甚至在未来，交能百科有可能为能源行业智库带来贡献。另一方面，我们希望能通过百科告诉大家，不管你是在德国，还是在中国，都有来自学院，学长学姐，来自校友的帮助，因为我们是一群人在战斗。</text:p>
      <text:p text:style-name="Text_20_body">在德国，同济校友会已经是全境内最大且最有影响力的组织之一，我们的校友已经遍布各大高校与企业，同济人在德国，已经组成了一个蓬勃的大家庭，从年会到迎新活动，不管是生活还是工作，都能在德国找到我们组织的身影。所以我们也希望，能够把这些精神，延续到学弟学妹中去，从中德工程学院开始，从交能百科开始。</text:p>
      <text:p text:style-name="Text_20_body"><text:span text:style-name="Strong_20_Emphasis">项目参与者：</text:span> <text:line-break/>
<text:span text:style-name="Strong_20_Emphasis">指导老师：范蕊</text:span> <text:line-break/>
<text:span text:style-name="Strong_20_Emphasis">组长：</text:span> 黄健翔、陈祁、顾钦子<text:line-break/>
<text:span text:style-name="Strong_20_Emphasis">成员：</text:span> 赵鑫鹏、俞佳鸣、张一凡、周子佳、邵寅晨、周易凡、董力维、陈嫒、于杰生、郭辰、周飞、王崇锦、杨力宾、刘彧、Arthur、Michael</text:p>
      <text:p text:style-name="Text_20_body"> 同舟共济，自强不息</text:p>
      <text:h text:style-name="Heading_20_2" text:outline-level="2"><text:bookmark-start text:name="__RefHeading___学科划分词条_3"/><text:bookmark-start text:name="学科划分词条"/>学科划分词条<text:bookmark-end text:name="__RefHeading___学科划分词条_3"/><text:bookmark-end text:name="学科划分词条"/></text:h>
      <text:h text:style-name="Heading_20_3" text:outline-level="3"><text:bookmark-start text:name="__RefHeading___建筑电气与智能化_4"/><text:bookmark-start text:name="建筑电气与智能化"/>建筑电气与智能化：<text:bookmark-end text:name="__RefHeading___建筑电气与智能化_4"/><text:bookmark-end text:name="建筑电气与智能化"/></text:h>
      <text:h text:style-name="Heading_20_4" text:outline-level="4"><text:bookmark-start text:name="__RefHeading___传热学_5"/><text:bookmark-start text:name="传热学"/>传热学<text:bookmark-end text:name="__RefHeading___传热学_5"/><text:bookmark-end text:name="传热学"/></text:h>
      <text:p text:style-name="Text_20_body"><text:a xlink:type="simple" xlink:href="http://118.31.72.138/doku.php?id=%E7%83%AD%E8%BE%90%E5%B0%84" text:style-name="Internet_20_link" text:visited-style-name="Visited_20_Internet_20_Link">热辐射</text:a> | <text:a xlink:type="simple" xlink:href="http://118.31.72.138/doku.php?id=%E7%83%AD%E8%BE%90%E5%B0%84%E5%9F%BA%E6%9C%AC%E5%AE%9A%E5%BE%8B" text:style-name="Internet_20_link" text:visited-style-name="Visited_20_Internet_20_Link">热辐射基本定律</text:a> | <text:a xlink:type="simple" xlink:href="http://118.31.72.138/doku.php?id=%E8%BE%90%E5%B0%84%E6%8D%A2%E7%83%AD" text:style-name="Internet_20_link" text:visited-style-name="Visited_20_Internet_20_Link">辐射换热</text:a> | <text:a xlink:type="simple" xlink:href="http://118.31.72.138/doku.php?id=%E8%A7%92%E7%B3%BB%E6%95%B0" text:style-name="Internet_20_link" text:visited-style-name="Visited_20_Internet_20_Link">角系数</text:a> | <text:a xlink:type="simple" xlink:href="http://118.31.72.138/doku.php?id=%E6%B0%94%E4%BD%93%E8%BE%90%E5%B0%84" text:style-name="Internet_20_link" text:visited-style-name="Visited_20_Internet_20_Link">气体辐射</text:a> | <text:a xlink:type="simple" xlink:href="http://118.31.72.138/doku.php?id=%E5%A4%AA%E9%98%B3%E8%BE%90%E5%B0%84" text:style-name="Internet_20_link" text:visited-style-name="Visited_20_Internet_20_Link">太阳辐射</text:a> | <text:a xlink:type="simple" xlink:href="http://118.31.72.138/doku.php?id=%E5%AF%B9%E6%B5%81%E4%BC%A0%E7%83%AD" text:style-name="Internet_20_link" text:visited-style-name="Visited_20_Internet_20_Link">对流传热</text:a> | <text:a xlink:type="simple" xlink:href="http://118.31.72.138/doku.php?id=%E7%89%9B%E9%A1%BF%E5%86%B7%E5%8D%B4%E5%85%AC%E5%BC%8F" text:style-name="Internet_20_link" text:visited-style-name="Visited_20_Internet_20_Link">牛顿冷却公式</text:a> | <text:a xlink:type="simple" xlink:href="http://118.31.72.138/doku.php?id=%E7%89%9B%E9%A1%BF%E5%86%B7%E5%8D%B4%E5%AE%9A%E5%BE%8B" text:style-name="Internet_20_link" text:visited-style-name="Visited_20_Internet_20_Link">牛顿冷却定律</text:a> | <text:a xlink:type="simple" xlink:href="http://118.31.72.138/doku.php?id=%E8%BE%B9%E7%95%8C%E5%B1%82" text:style-name="Internet_20_link" text:visited-style-name="Visited_20_Internet_20_Link">边界层</text:a> | <text:a xlink:type="simple" xlink:href="http://118.31.72.138/doku.php?id=%E7%9B%B8%E4%BC%BC%E5%8E%9F%E7%90%86" text:style-name="Internet_20_link" text:visited-style-name="Visited_20_Internet_20_Link">相似原理</text:a> | <text:a xlink:type="simple" xlink:href="http://118.31.72.138/doku.php?id=%E5%87%9D%E7%BB%93%E4%BC%A0%E7%83%AD" text:style-name="Internet_20_link" text:visited-style-name="Visited_20_Internet_20_Link">凝结传热</text:a> | <text:a xlink:type="simple" xlink:href="http://118.31.72.138/doku.php?id=%E6%B2%B8%E8%85%BE%E4%BC%A0%E7%83%AD" text:style-name="Internet_20_link" text:visited-style-name="Visited_20_Internet_20_Link">沸腾传热</text:a> | <text:a xlink:type="simple" xlink:href="http://118.31.72.138/doku.php?id=%E7%83%AD%E7%AE%A1" text:style-name="Internet_20_link" text:visited-style-name="Visited_20_Internet_20_Link">热管</text:a> | <text:a xlink:type="simple" xlink:href="http://118.31.72.138/doku.php?id=%E7%83%AD%E4%BC%A0%E9%80%92" text:style-name="Internet_20_link" text:visited-style-name="Visited_20_Internet_20_Link">热传递</text:a> | <text:a xlink:type="simple" xlink:href="http://118.31.72.138/doku.php?id=%E4%BC%A0%E7%83%AD%E8%BF%87%E7%A8%8B" text:style-name="Internet_20_link" text:visited-style-name="Visited_20_Internet_20_Link">传热过程</text:a> | <text:a xlink:type="simple" xlink:href="http://118.31.72.138/doku.php?id=%E4%BC%A0%E8%B4%A8%E8%BF%87%E7%A8%8B" text:style-name="Internet_20_link" text:visited-style-name="Visited_20_Internet_20_Link">传质过程</text:a> | <text:a xlink:type="simple" xlink:href="http://118.31.72.138/doku.php?id=%E5%AF%BC%E7%83%AD" text:style-name="Internet_20_link" text:visited-style-name="Visited_20_Internet_20_Link">导热</text:a> | <text:a xlink:type="simple" xlink:href="http://118.31.72.138/doku.php?id=%E6%B8%A9%E5%BA%A6%E5%9C%BA" text:style-name="Internet_20_link" text:visited-style-name="Visited_20_Internet_20_Link">温度场</text:a> | <text:a xlink:type="simple" xlink:href="http://118.31.72.138/doku.php?id=%E7%AD%89%E6%B8%A9%E9%9D%A2%E4%B8%8E%E7%AD%89%E6%B8%A9%E7%BA%BF" text:style-name="Internet_20_link" text:visited-style-name="Visited_20_Internet_20_Link">等温面与等温线</text:a> | <text:a xlink:type="simple" xlink:href="http://118.31.72.138/doku.php?id=%E6%B8%A9%E5%BA%A6%E6%A2%AF%E5%BA%A6" text:style-name="Internet_20_link" text:visited-style-name="Visited_20_Internet_20_Link">温度梯度</text:a> | <text:a xlink:type="simple" xlink:href="http://118.31.72.138/doku.php?id=%E7%83%AD%E6%B5%81%E7%9F%A2%E9%87%8F" text:style-name="Internet_20_link" text:visited-style-name="Visited_20_Internet_20_Link">热流矢量</text:a> | <text:a xlink:type="simple" xlink:href="http://118.31.72.138/doku.php?id=%E5%82%85%E7%AB%8B%E5%8F%B6%E5%AE%9A%E5%BE%8B" text:style-name="Internet_20_link" text:visited-style-name="Visited_20_Internet_20_Link">傅立叶定律</text:a> | <text:a xlink:type="simple" xlink:href="http://118.31.72.138/doku.php?id=%E7%83%AD%E6%89%A9%E6%95%A3%E7%8E%87" text:style-name="Internet_20_link" text:visited-style-name="Visited_20_Internet_20_Link">热扩散率</text:a> | <text:a xlink:type="simple" xlink:href="http://118.31.72.138/doku.php?id=%E7%A8%B3%E6%80%81%E5%AF%BC%E7%83%AD" text:style-name="Internet_20_link" text:visited-style-name="Visited_20_Internet_20_Link">稳态导热</text:a> | <text:a xlink:type="simple" xlink:href="http://118.31.72.138/doku.php?id=%E7%83%AD%E6%B5%81%E5%AF%86%E5%BA%A6" text:style-name="Internet_20_link" text:visited-style-name="Visited_20_Internet_20_Link">热流密度</text:a> | <text:a xlink:type="simple" xlink:href="http://118.31.72.138/doku.php?id=%E5%AF%BC%E7%83%AD%E7%83%AD%E9%98%BB" text:style-name="Internet_20_link" text:visited-style-name="Visited_20_Internet_20_Link">导热热阻</text:a> | <text:a xlink:type="simple" xlink:href="http://118.31.72.138/doku.php?id=%E7%83%AD%E5%AF%BC%E7%8E%87" text:style-name="Internet_20_link" text:visited-style-name="Visited_20_Internet_20_Link">热导率</text:a> | <text:a xlink:type="simple" xlink:href="http://118.31.72.138/doku.php?id=%E4%B8%B4%E7%95%8C%E7%83%AD%E7%BB%9D%E7%BC%98%E7%9B%B4%E5%BE%84" text:style-name="Internet_20_link" text:visited-style-name="Visited_20_Internet_20_Link">临界热绝缘直径</text:a> | <text:a xlink:type="simple" xlink:href="http://118.31.72.138/doku.php?id=%E8%82%8B%E7%89%87%E6%95%88%E7%8E%87" text:style-name="Internet_20_link" text:visited-style-name="Visited_20_Internet_20_Link">肋片效率</text:a> | <text:a xlink:type="simple" xlink:href="http://118.31.72.138/doku.php?id=%E4%BA%8C%E7%BB%B4%E7%A8%B3%E6%80%81%E5%AF%BC%E7%83%AD" text:style-name="Internet_20_link" text:visited-style-name="Visited_20_Internet_20_Link">二维稳态导热</text:a> | <text:a xlink:type="simple" xlink:href="http://118.31.72.138/doku.php?id=%E9%9D%9E%E7%A8%B3%E6%80%81%E5%AF%BC%E7%83%AD" text:style-name="Internet_20_link" text:visited-style-name="Visited_20_Internet_20_Link">非稳态导热</text:a> | <text:a xlink:type="simple" xlink:href="http://118.31.72.138/doku.php?id=%E6%AF%95%E6%B8%A5%E5%87%86%E5%88%99" text:style-name="Internet_20_link" text:visited-style-name="Visited_20_Internet_20_Link">毕渥准则</text:a> | <text:a xlink:type="simple" xlink:href="http://118.31.72.138/doku.php?id=%E8%93%84%E7%83%AD%E7%B3%BB%E6%95%B0" text:style-name="Internet_20_link" text:visited-style-name="Visited_20_Internet_20_Link">蓄热系数</text:a> | <text:a xlink:type="simple" xlink:href="http://118.31.72.138/doku.php?id=%E7%BB%BC%E5%90%88%E6%B8%A9%E5%BA%A6" text:style-name="Internet_20_link" text:visited-style-name="Visited_20_Internet_20_Link">综合温度</text:a> | <text:a xlink:type="simple" xlink:href="http://118.31.72.138/doku.php?id=%E5%A4%8D%E5%90%88%E6%8D%A2%E7%83%AD" text:style-name="Internet_20_link" text:visited-style-name="Visited_20_Internet_20_Link">复合换热</text:a> | <text:a xlink:type="simple" xlink:href="http://118.31.72.138/doku.php?id=%E4%BC%A0%E7%83%AD%E7%9A%84%E5%A2%9E%E5%BC%BA%E5%92%8C%E5%89%8A%E5%BC%B1" text:style-name="Internet_20_link" text:visited-style-name="Visited_20_Internet_20_Link">传热的增强和削弱</text:a> | <text:a xlink:type="simple" xlink:href="http://118.31.72.138/doku.php?id=%E6%8D%A2%E7%83%AD%E5%99%A8" text:style-name="Internet_20_link" text:visited-style-name="Visited_20_Internet_20_Link">换热器</text:a> | <text:a xlink:type="simple" xlink:href="http://118.31.72.138/doku.php?id=%E8%B4%A8%E4%BA%A4%E6%8D%A2" text:style-name="Internet_20_link" text:visited-style-name="Visited_20_Internet_20_Link">质交换</text:a> |</text:p>
      <text:h text:style-name="Heading_20_4" text:outline-level="4"><text:bookmark-start text:name="__RefHeading___工程热力学_6"/><text:bookmark-start text:name="工程热力学"/>工程热力学<text:bookmark-end text:name="__RefHeading___工程热力学_6"/><text:bookmark-end text:name="工程热力学"/></text:h>
      <text:p text:style-name="Text_20_body"><text:a xlink:type="simple" xlink:href="http://118.31.72.138/doku.php?id=%E5%8C%96%E5%AD%A6%E5%8F%8D%E5%BA%94%E7%83%AD%E5%8A%9B%E7%B3%BB%E7%BB%9F" text:style-name="Internet_20_link" text:visited-style-name="Visited_20_Internet_20_Link">化学反应热力系统</text:a> | <text:a xlink:type="simple" xlink:href="http://118.31.72.138/doku.php?id=%E5%8C%96%E5%AD%A6%E5%B9%B3%E8%A1%A1%E5%8F%8A%E5%B9%B3%E8%A1%A1%E5%B8%B8%E6%95%B0" text:style-name="Internet_20_link" text:visited-style-name="Visited_20_Internet_20_Link">化学平衡及平衡常数</text:a> | <text:a xlink:type="simple" xlink:href="http://118.31.72.138/doku.php?id=%E6%BA%B6%E6%B6%B2" text:style-name="Internet_20_link" text:visited-style-name="Visited_20_Internet_20_Link">溶液</text:a> | <text:a xlink:type="simple" xlink:href="http://118.31.72.138/doku.php?id=%E6%8B%89%E4%B9%8C%E5%B0%94%E5%AE%9A%E5%BE%8B" text:style-name="Internet_20_link" text:visited-style-name="Visited_20_Internet_20_Link">拉乌尔定律</text:a> | <text:a xlink:type="simple" xlink:href="http://118.31.72.138/doku.php?id=%E6%BA%B4%E5%8C%96%E9%94%82" text:style-name="Internet_20_link" text:visited-style-name="Visited_20_Internet_20_Link">溴化锂</text:a> | <text:a xlink:type="simple" xlink:href="http://118.31.72.138/doku.php?id=%E7%9B%B8%E5%BE%8B" text:style-name="Internet_20_link" text:visited-style-name="Visited_20_Internet_20_Link">相律</text:a> | <text:a xlink:type="simple" xlink:href="http://118.31.72.138/doku.php?id=%E7%AD%89%E5%8E%8B%E8%BF%87%E7%A8%8B" text:style-name="Internet_20_link" text:visited-style-name="Visited_20_Internet_20_Link">等压过程</text:a> | <text:a xlink:type="simple" xlink:href="http://118.31.72.138/doku.php?id=%E7%AD%89%E5%AE%B9%E8%BF%87%E7%A8%8B" text:style-name="Internet_20_link" text:visited-style-name="Visited_20_Internet_20_Link">等容过程</text:a> | <text:a xlink:type="simple" xlink:href="http://118.31.72.138/doku.php?id=%E7%AD%89%E6%B8%A9%E8%BF%87%E7%A8%8B" text:style-name="Internet_20_link" text:visited-style-name="Visited_20_Internet_20_Link">等温过程</text:a> | <text:a xlink:type="simple" xlink:href="http://118.31.72.138/doku.php?id=%E7%BB%9D%E7%83%AD%E8%BF%87%E7%A8%8B" text:style-name="Internet_20_link" text:visited-style-name="Visited_20_Internet_20_Link">绝热过程</text:a> | <text:a xlink:type="simple" xlink:href="http://118.31.72.138/doku.php?id=%E5%8D%A1%E8%AF%BA%E5%BE%AA%E7%8E%AF" text:style-name="Internet_20_link" text:visited-style-name="Visited_20_Internet_20_Link">卡诺循环</text:a> | <text:a xlink:type="simple" xlink:href="http://118.31.72.138/doku.php?id=%E7%83%AD%E5%8A%9B%E5%AD%A6%E7%AC%AC%E9%9B%B6%E5%AE%9A%E5%BE%8B" text:style-name="Internet_20_link" text:visited-style-name="Visited_20_Internet_20_Link">热力学第零定律</text:a> | <text:a xlink:type="simple" xlink:href="http://118.31.72.138/doku.php?id=%E7%83%AD%E5%8A%9B%E5%AD%A6%E7%AC%AC%E4%B8%80%E5%AE%9A%E5%BE%8B" text:style-name="Internet_20_link" text:visited-style-name="Visited_20_Internet_20_Link">热力学第一定律</text:a> | <text:a xlink:type="simple" xlink:href="http://118.31.72.138/doku.php?id=%E7%83%AD%E5%8A%9B%E5%AD%A6%E7%AC%AC%E4%BA%8C%E5%AE%9A%E5%BE%8B" text:style-name="Internet_20_link" text:visited-style-name="Visited_20_Internet_20_Link">热力学第二定律</text:a> | <text:a xlink:type="simple" xlink:href="http://118.31.72.138/doku.php?id=%E7%83%AD%E5%8A%9B%E5%AD%A6%E7%AC%AC%E4%B8%89%E5%AE%9A%E5%BE%8B" text:style-name="Internet_20_link" text:visited-style-name="Visited_20_Internet_20_Link">热力学第三定律</text:a> | <text:a xlink:type="simple" xlink:href="http://118.31.72.138/doku.php?id=%E7%83%AD%E8%86%A8%E8%83%80%E7%B3%BB%E6%95%B0" text:style-name="Internet_20_link" text:visited-style-name="Visited_20_Internet_20_Link">热膨胀系数</text:a> | <text:a xlink:type="simple" xlink:href="http://118.31.72.138/doku.php?id=%E7%83%AD%E5%AE%B9%E9%87%8F" text:style-name="Internet_20_link" text:visited-style-name="Visited_20_Internet_20_Link">热容量</text:a> | <text:a xlink:type="simple" xlink:href="http://118.31.72.138/doku.php?id=%E8%92%B8%E6%B0%94%E5%8E%8B" text:style-name="Internet_20_link" text:visited-style-name="Visited_20_Internet_20_Link">蒸气压</text:a> | <text:a xlink:type="simple" xlink:href="http://118.31.72.138/doku.php?id=%E7%90%86%E6%83%B3%E6%B0%94%E4%BD%93" text:style-name="Internet_20_link" text:visited-style-name="Visited_20_Internet_20_Link">理想气体</text:a> | <text:a xlink:type="simple" xlink:href="http://118.31.72.138/doku.php?id=%E7%90%86%E6%83%B3%E6%B0%94%E4%BD%93%E7%8A%B6%E6%80%81%E6%96%B9%E7%A8%8B" text:style-name="Internet_20_link" text:visited-style-name="Visited_20_Internet_20_Link">理想气体状态方程</text:a> | <text:a xlink:type="simple" xlink:href="http://118.31.72.138/doku.php?id=%E7%8E%BB%E6%84%8F%E8%80%B3-%E9%A9%AC%E7%95%A5%E7%89%B9%E5%AE%9A%E5%BE%8B" text:style-name="Internet_20_link" text:visited-style-name="Visited_20_Internet_20_Link">玻意耳-马略特定律</text:a> | <text:a xlink:type="simple" xlink:href="http://118.31.72.138/doku.php?id=%E6%9F%A5%E7%90%86%E5%AE%9A%E5%BE%8B" text:style-name="Internet_20_link" text:visited-style-name="Visited_20_Internet_20_Link">查理定律</text:a> | <text:a xlink:type="simple" xlink:href="http://118.31.72.138/doku.php?id=%E7%9B%96-%E5%90%95%E8%90%A8%E5%85%8B%E5%AE%9A%E5%BE%8B" text:style-name="Internet_20_link" text:visited-style-name="Visited_20_Internet_20_Link">盖-吕萨克定律</text:a> | <text:a xlink:type="simple" xlink:href="http://118.31.72.138/doku.php?id=%E6%9F%A5%E7%90%86-%E7%9B%96%E5%90%95%E8%90%A8%E5%85%8B%E5%AE%9A%E5%BE%8B" text:style-name="Internet_20_link" text:visited-style-name="Visited_20_Internet_20_Link">查理-盖吕萨克定律</text:a> | <text:a xlink:type="simple" xlink:href="http://118.31.72.138/doku.php?id=%E6%B0%94%E4%BD%93%E5%88%86%E5%8E%8B%E5%AE%9A%E5%BE%8B" text:style-name="Internet_20_link" text:visited-style-name="Visited_20_Internet_20_Link">气体分压定律</text:a> | <text:a xlink:type="simple" xlink:href="http://118.31.72.138/doku.php?id=%E5%8E%8B%E7%BC%A9%E7%B3%BB%E6%95%B0" text:style-name="Internet_20_link" text:visited-style-name="Visited_20_Internet_20_Link">压缩系数</text:a> | <text:a xlink:type="simple" xlink:href="http://118.31.72.138/doku.php?id=%E8%8C%83%E5%BE%B7%E7%93%A6%E5%B0%94%E6%96%AF%E6%96%B9%E7%A8%8B" text:style-name="Internet_20_link" text:visited-style-name="Visited_20_Internet_20_Link">范德瓦尔斯方程</text:a> | <text:a xlink:type="simple" xlink:href="http://118.31.72.138/doku.php?id=%E7%84%93" text:style-name="Internet_20_link" text:visited-style-name="Visited_20_Internet_20_Link">焓</text:a> | <text:a xlink:type="simple" xlink:href="http://118.31.72.138/doku.php?id=%E7%83%AD%E5%8A%9B%E5%AD%A6%E7%B3%BB%E7%BB%9F" text:style-name="Internet_20_link" text:visited-style-name="Visited_20_Internet_20_Link">热力学系统</text:a> | <text:a xlink:type="simple" xlink:href="http://118.31.72.138/doku.php?id=%E5%BC%80%E6%94%BE%E7%B3%BB%E7%BB%9F" text:style-name="Internet_20_link" text:visited-style-name="Visited_20_Internet_20_Link">开放系统</text:a> | <text:a xlink:type="simple" xlink:href="http://118.31.72.138/doku.php?id=%E5%B0%81%E9%97%AD%E7%B3%BB%E7%BB%9F" text:style-name="Internet_20_link" text:visited-style-name="Visited_20_Internet_20_Link">封闭系统</text:a> | <text:a xlink:type="simple" xlink:href="http://118.31.72.138/doku.php?id=%E5%AD%A4%E7%AB%8B%E7%B3%BB%E7%BB%9F" text:style-name="Internet_20_link" text:visited-style-name="Visited_20_Internet_20_Link">孤立系统</text:a> | <text:a xlink:type="simple" xlink:href="http://118.31.72.138/doku.php?id=%E7%83%AD%E5%8A%9B%E5%AD%A6%E5%BE%AA%E7%8E%AF" text:style-name="Internet_20_link" text:visited-style-name="Visited_20_Internet_20_Link">热力学循环</text:a> | <text:a xlink:type="simple" xlink:href="http://118.31.72.138/doku.php?id=%E7%83%AD%E6%9C%BA%E5%BE%AA%E7%8E%AF" text:style-name="Internet_20_link" text:visited-style-name="Visited_20_Internet_20_Link">热机循环</text:a> | <text:a xlink:type="simple" xlink:href="http://118.31.72.138/doku.php?id=%E5%8D%A1%E8%AF%BA%E5%BE%AA%E7%8E%AF" text:style-name="Internet_20_link" text:visited-style-name="Visited_20_Internet_20_Link">卡诺循环</text:a> | <text:a xlink:type="simple" xlink:href="http://118.31.72.138/doku.php?id=%E7%90%86%E6%83%B3%E5%BE%AA%E7%8E%AF" text:style-name="Internet_20_link" text:visited-style-name="Visited_20_Internet_20_Link">理想循环</text:a> | <text:a xlink:type="simple" xlink:href="http://118.31.72.138/doku.php?id=%E5%A5%A5%E6%89%98%E5%BE%AA%E7%8E%AF" text:style-name="Internet_20_link" text:visited-style-name="Visited_20_Internet_20_Link">奥托循环</text:a> | <text:a xlink:type="simple" xlink:href="http://118.31.72.138/doku.php?id=%E6%96%AF%E7%89%B9%E7%81%B5%E5%BE%AA%E7%8E%AF" text:style-name="Internet_20_link" text:visited-style-name="Visited_20_Internet_20_Link">斯特灵循环</text:a> | <text:a xlink:type="simple" xlink:href="http://118.31.72.138/doku.php?id=%E7%83%AD%E5%8A%9B%E5%AD%A6%E8%BF%87%E7%A8%8B" text:style-name="Internet_20_link" text:visited-style-name="Visited_20_Internet_20_Link">热力学过程</text:a> | <text:a xlink:type="simple" xlink:href="http://118.31.72.138/doku.php?id=%E5%88%B6%E5%86%B7%E5%BE%AA%E7%8E%AF" text:style-name="Internet_20_link" text:visited-style-name="Visited_20_Internet_20_Link">制冷循环</text:a> | <text:a xlink:type="simple" xlink:href="http://118.31.72.138/doku.php?id=%E7%9B%B8%E5%8F%98" text:style-name="Internet_20_link" text:visited-style-name="Visited_20_Internet_20_Link">相变</text:a> | <text:a xlink:type="simple" xlink:href="http://118.31.72.138/doku.php?id=%E6%B1%BD%E5%8C%96%E6%BD%9C%E7%83%AD" text:style-name="Internet_20_link" text:visited-style-name="Visited_20_Internet_20_Link">汽化潜热</text:a> | <text:a xlink:type="simple" xlink:href="http://118.31.72.138/doku.php?id=%E6%B0%B4%E8%92%B8%E6%B0%94" text:style-name="Internet_20_link" text:visited-style-name="Visited_20_Internet_20_Link">水蒸气</text:a> | <text:a xlink:type="simple" xlink:href="http://118.31.72.138/doku.php?id=%E6%9C%97%E8%82%AF%E5%BE%AA%E7%8E%AF" text:style-name="Internet_20_link" text:visited-style-name="Visited_20_Internet_20_Link">朗肯循环</text:a> | <text:a xlink:type="simple" xlink:href="http://118.31.72.138/doku.php?id=%E5%9B%9E%E7%83%AD%E5%BE%AA%E7%8E%AF" text:style-name="Internet_20_link" text:visited-style-name="Visited_20_Internet_20_Link">回热循环</text:a> | <text:a xlink:type="simple" xlink:href="http://118.31.72.138/doku.php?id=%E5%86%8D%E7%83%AD%E5%BE%AA%E7%8E%AF" text:style-name="Internet_20_link" text:visited-style-name="Visited_20_Internet_20_Link">再热循环</text:a> | <text:a xlink:type="simple" xlink:href="http://118.31.72.138/doku.php?id=%E7%83%AD%E7%94%B5%E5%BE%AA%E7%8E%AF" text:style-name="Internet_20_link" text:visited-style-name="Visited_20_Internet_20_Link">热电循环</text:a> | <text:a xlink:type="simple" xlink:href="http://118.31.72.138/doku.php?id=%E7%9B%B8%E5%8F%98%E6%BD%9C%E7%83%AD" text:style-name="Internet_20_link" text:visited-style-name="Visited_20_Internet_20_Link">相变潜热</text:a> | <text:a xlink:type="simple" xlink:href="http://118.31.72.138/doku.php?id=%E6%B9%BF%E7%A9%BA%E6%B0%94_%E5%B9%B2%E7%A9%BA%E6%B0%94" text:style-name="Internet_20_link" text:visited-style-name="Visited_20_Internet_20_Link">湿空气、干空气</text:a> | <text:a xlink:type="simple" xlink:href="http://118.31.72.138/doku.php?id=%E5%90%AB%E6%B9%BF%E9%87%8F_%E6%AF%94%E6%B9%BF%E5%BA%A6" text:style-name="Internet_20_link" text:visited-style-name="Visited_20_Internet_20_Link">含湿量(比湿度)</text:a> | <text:a xlink:type="simple" xlink:href="http://118.31.72.138/doku.php?id=%E5%B9%B2%E7%90%83%E6%B8%A9%E5%BA%A6_%E9%9C%B2%E7%82%B9%E6%B8%A9%E5%BA%A6%E5%92%8C%E6%B9%BF%E7%90%83%E6%B8%A9%E5%BA%A6" text:style-name="Internet_20_link" text:visited-style-name="Visited_20_Internet_20_Link">干球温度、露点温度和湿球温度</text:a> | <text:a xlink:type="simple" xlink:href="http://118.31.72.138/doku.php?id=%E7%84%93%E6%B9%BF%E5%9B%BE" text:style-name="Internet_20_link" text:visited-style-name="Visited_20_Internet_20_Link">焓湿图</text:a> | <text:a xlink:type="simple" xlink:href="http://118.31.72.138/doku.php?id=%E7%AD%89%E7%86%B5%E6%B5%81%E5%8A%A8" text:style-name="Internet_20_link" text:visited-style-name="Visited_20_Internet_20_Link">等熵流动</text:a> | <text:a xlink:type="simple" xlink:href="http://118.31.72.138/doku.php?id=%E8%8A%82%E6%B5%81%E8%BF%87%E7%A8%8B" text:style-name="Internet_20_link" text:visited-style-name="Visited_20_Internet_20_Link">节流过程</text:a> | <text:a xlink:type="simple" xlink:href="http://118.31.72.138/doku.php?id=%E7%83%AD%E6%B3%B5" text:style-name="Internet_20_link" text:visited-style-name="Visited_20_Internet_20_Link">热泵</text:a> |</text:p>
      <text:h text:style-name="Heading_20_4" text:outline-level="4"><text:bookmark-start text:name="__RefHeading___冷热电三联供_7"/><text:bookmark-start text:name="冷热电三联供"/>冷热电三联供<text:bookmark-end text:name="__RefHeading___冷热电三联供_7"/><text:bookmark-end text:name="冷热电三联供"/></text:h>
      <text:p text:style-name="Text_20_body"><text:a xlink:type="simple" xlink:href="http://118.31.72.138/doku.php?id=%E5%86%B7%E7%83%AD%E7%94%B5%E4%B8%89%E8%81%94%E4%BE%9B%E7%B3%BB%E7%BB%9F" text:style-name="Internet_20_link" text:visited-style-name="Visited_20_Internet_20_Link">冷热电三联供系统</text:a> | <text:a xlink:type="simple" xlink:href="http://118.31.72.138/doku.php?id=%E5%8C%96%E5%AD%A6%E5%B9%B3%E8%A1%A1%E5%8F%8A%E5%B9%B3%E8%A1%A1%E5%B8%B8%E6%95%B0" text:style-name="Internet_20_link" text:visited-style-name="Visited_20_Internet_20_Link">化学平衡及平衡常数</text:a> | <text:a xlink:type="simple" xlink:href="http://118.31.72.138/doku.php?id=%E6%BA%B6%E6%B6%B2" text:style-name="Internet_20_link" text:visited-style-name="Visited_20_Internet_20_Link">溶液</text:a> | <text:a xlink:type="simple" xlink:href="http://118.31.72.138/doku.php?id=%E7%83%AD%E7%94%B5%E8%81%94%E4%BA%A7" text:style-name="Internet_20_link" text:visited-style-name="Visited_20_Internet_20_Link">热电联产</text:a> | <text:a xlink:type="simple" xlink:href="http://118.31.72.138/doku.php?id=%E4%B8%89%E9%87%8D%E7%83%AD%E7%94%B5%E8%81%94%E4%BA%A7%E5%BE%AA%E7%8E%AF" text:style-name="Internet_20_link" text:visited-style-name="Visited_20_Internet_20_Link">三重热电联产循环</text:a> | <text:a xlink:type="simple" xlink:href="http://118.31.72.138/doku.php?id=%E5%BE%AE%E5%9E%8B%E7%83%AD%E7%94%B5%E8%81%94%E4%BA%A7" text:style-name="Internet_20_link" text:visited-style-name="Visited_20_Internet_20_Link">微型热电联产</text:a> | <text:a xlink:type="simple" xlink:href="http://118.31.72.138/doku.php?id=%E5%88%86%E5%B8%83%E5%BC%8F%E5%8F%91%E7%94%B5" text:style-name="Internet_20_link" text:visited-style-name="Visited_20_Internet_20_Link">分布式发电</text:a> | <text:a xlink:type="simple" xlink:href="http://118.31.72.138/doku.php?id=%E8%81%94%E5%90%88%E5%BE%AA%E7%8E%AF" text:style-name="Internet_20_link" text:visited-style-name="Visited_20_Internet_20_Link">联合循环</text:a> | <text:a xlink:type="simple" xlink:href="http://118.31.72.138/doku.php?id=%E6%95%B4%E4%BD%93%E7%85%A4%E6%B0%94%E5%8C%96%E8%81%94%E5%90%88%E5%BE%AA%E7%8E%AF" text:style-name="Internet_20_link" text:visited-style-name="Visited_20_Internet_20_Link">整体煤气化联合循环</text:a> |</text:p>
      <text:h text:style-name="Heading_20_4" text:outline-level="4"><text:bookmark-start text:name="__RefHeading___环境建筑学_8"/><text:bookmark-start text:name="环境建筑学"/>环境建筑学<text:bookmark-end text:name="__RefHeading___环境建筑学_8"/><text:bookmark-end text:name="环境建筑学"/></text:h>
      <text:p text:style-name="Text_20_body"><text:a xlink:type="simple" xlink:href="http://118.31.72.138/doku.php?id=%E5%BB%BA%E7%AD%91%E7%8E%AF%E5%A2%83%E5%AD%A6" text:style-name="Internet_20_link" text:visited-style-name="Visited_20_Internet_20_Link">建筑环境学</text:a> | <text:a xlink:type="simple" xlink:href="http://118.31.72.138/doku.php?id=%E5%BB%BA%E7%AD%91%E7%83%AD%E5%B7%A5%E8%AE%BE%E8%AE%A1%E5%88%86%E5%8C%BA" text:style-name="Internet_20_link" text:visited-style-name="Visited_20_Internet_20_Link">建筑热工设计分区</text:a> | <text:a xlink:type="simple" xlink:href="http://118.31.72.138/doku.php?id=%E5%BB%BA%E7%AD%91%E6%B0%94%E5%80%99%E5%8C%BA%E5%88%92%E5%88%86%E5%8C%BA" text:style-name="Internet_20_link" text:visited-style-name="Visited_20_Internet_20_Link">建筑气候区划分区</text:a> | <text:a xlink:type="simple" xlink:href="http://118.31.72.138/doku.php?id=%E5%86%B7%E8%B4%9F%E8%8D%B7" text:style-name="Internet_20_link" text:visited-style-name="Visited_20_Internet_20_Link">冷负荷</text:a> | <text:a xlink:type="simple" xlink:href="http://118.31.72.138/doku.php?id=%E7%83%AD%E8%B4%9F%E8%8D%B7" text:style-name="Internet_20_link" text:visited-style-name="Visited_20_Internet_20_Link">热负荷</text:a> | <text:a xlink:type="simple" xlink:href="http://118.31.72.138/doku.php?id=%E5%9C%B0%E7%83%AD" text:style-name="Internet_20_link" text:visited-style-name="Visited_20_Internet_20_Link">地热</text:a> | <text:a xlink:type="simple" xlink:href="http://118.31.72.138/doku.php?id=%E5%9C%B0%E6%BA%90%E7%83%AD%E6%B3%B5" text:style-name="Internet_20_link" text:visited-style-name="Visited_20_Internet_20_Link">地源热泵</text:a> | <text:a xlink:type="simple" xlink:href="http://118.31.72.138/doku.php?id=%E5%BB%BA%E7%AD%91%E6%B0%B4%E7%8E%AF%E5%A2%83" text:style-name="Internet_20_link" text:visited-style-name="Visited_20_Internet_20_Link">建筑水环境</text:a> | <text:a xlink:type="simple" xlink:href="http://118.31.72.138/doku.php?id=%E6%98%BE%E7%83%AD" text:style-name="Internet_20_link" text:visited-style-name="Visited_20_Internet_20_Link">显热</text:a> | <text:a xlink:type="simple" xlink:href="http://118.31.72.138/doku.php?id=%E6%BD%9C%E7%83%AD" text:style-name="Internet_20_link" text:visited-style-name="Visited_20_Internet_20_Link">潜热</text:a> | <text:a xlink:type="simple" xlink:href="http://118.31.72.138/doku.php?id=%E6%97%B6%E8%A7%92" text:style-name="Internet_20_link" text:visited-style-name="Visited_20_Internet_20_Link">时角</text:a> | <text:a xlink:type="simple" xlink:href="http://118.31.72.138/doku.php?id=%E9%AB%98%E5%BA%A6%E8%A7%92" text:style-name="Internet_20_link" text:visited-style-name="Visited_20_Internet_20_Link">高度角</text:a> | <text:a xlink:type="simple" xlink:href="http://118.31.72.138/doku.php?id=%E6%96%B9%E4%BD%8D%E8%A7%92" text:style-name="Internet_20_link" text:visited-style-name="Visited_20_Internet_20_Link">方位角</text:a> | <text:a xlink:type="simple" xlink:href="http://118.31.72.138/doku.php?id=%E5%A4%AA%E9%98%B3%E8%BE%90%E5%B0%84%E8%83%BD%E9%87%8F" text:style-name="Internet_20_link" text:visited-style-name="Visited_20_Internet_20_Link">太阳辐射能量</text:a> | <text:a xlink:type="simple" xlink:href="http://118.31.72.138/doku.php?id=%E6%97%A5%E7%85%A7%E9%97%B4%E8%B7%9D" text:style-name="Internet_20_link" text:visited-style-name="Visited_20_Internet_20_Link">日照间距</text:a> | <text:a xlink:type="simple" xlink:href="http://118.31.72.138/doku.php?id=%E9%9C%9C%E6%B4%9E%E6%95%88%E5%BA%94" text:style-name="Internet_20_link" text:visited-style-name="Visited_20_Internet_20_Link">霜洞效应</text:a> | <text:a xlink:type="simple" xlink:href="http://118.31.72.138/doku.php?id=%E6%9C%89%E6%95%88%E5%A4%A9%E7%A9%BA%E6%B8%A9%E5%BA%A6" text:style-name="Internet_20_link" text:visited-style-name="Visited_20_Internet_20_Link">有效天空温度</text:a> | <text:a xlink:type="simple" xlink:href="http://118.31.72.138/doku.php?id=%E9%A3%8E%E5%9C%BA" text:style-name="Internet_20_link" text:visited-style-name="Visited_20_Internet_20_Link">风场</text:a> | <text:a xlink:type="simple" xlink:href="http://118.31.72.138/doku.php?id=%E5%9F%8E%E5%B8%82%E7%83%AD%E5%B2%9B%E6%95%88%E5%BA%94" text:style-name="Internet_20_link" text:visited-style-name="Visited_20_Internet_20_Link">城市热岛效应</text:a> | <text:a xlink:type="simple" xlink:href="http://118.31.72.138/doku.php?id=%E5%A4%AA%E9%98%B3%E8%83%BD%E5%8F%8D%E5%B0%84%E6%8C%87%E6%95%B0" text:style-name="Internet_20_link" text:visited-style-name="Visited_20_Internet_20_Link">太阳能反射指数</text:a> | <text:a xlink:type="simple" xlink:href="http://118.31.72.138/doku.php?id=%E5%BB%BA%E7%AD%91%E7%83%AD%E6%B9%BF%E7%8E%AF%E5%A2%83" text:style-name="Internet_20_link" text:visited-style-name="Visited_20_Internet_20_Link">建筑热湿环境</text:a> | <text:a xlink:type="simple" xlink:href="http://118.31.72.138/doku.php?id=%E5%A4%AA%E9%98%B3%E8%BE%90%E5%B0%84" text:style-name="Internet_20_link" text:visited-style-name="Visited_20_Internet_20_Link">太阳辐射</text:a> | <text:a xlink:type="simple" xlink:href="http://118.31.72.138/doku.php?id=%E5%A4%AA%E9%98%B3%E5%B8%B8%E6%95%B0" text:style-name="Internet_20_link" text:visited-style-name="Visited_20_Internet_20_Link">太阳常数</text:a> |</text:p>
      <text:h text:style-name="Heading_20_4" text:outline-level="4"><text:bookmark-start text:name="__RefHeading___建筑供配电_9"/><text:bookmark-start text:name="建筑供配电"/>建筑供配电<text:bookmark-end text:name="__RefHeading___建筑供配电_9"/><text:bookmark-end text:name="建筑供配电"/></text:h>
      <text:p text:style-name="Text_20_body"><text:a xlink:type="simple" xlink:href="http://118.31.72.138/doku.php?id=%E5%BB%BA%E7%AD%91%E4%BE%9B%E9%85%8D%E7%94%B5%E7%B3%BB%E7%BB%9F" text:style-name="Internet_20_link" text:visited-style-name="Visited_20_Internet_20_Link">建筑供配电系统</text:a> | <text:a xlink:type="simple" xlink:href="http://118.31.72.138/doku.php?id=%E5%BB%BA%E7%AD%91%E5%8F%98%E9%85%8D%E7%94%B5%E6%89%80" text:style-name="Internet_20_link" text:visited-style-name="Visited_20_Internet_20_Link">建筑变配电所</text:a> | <text:a xlink:type="simple" xlink:href="http://118.31.72.138/doku.php?id=%E6%94%BE%E5%B0%84%E5%BC%8F%E6%8E%A5%E7%BA%BF" text:style-name="Internet_20_link" text:visited-style-name="Visited_20_Internet_20_Link">放射式接线</text:a> | <text:a xlink:type="simple" xlink:href="http://118.31.72.138/doku.php?id=%E6%A0%91%E5%B9%B2%E5%BC%8F%E6%8E%A5%E7%BA%BF" text:style-name="Internet_20_link" text:visited-style-name="Visited_20_Internet_20_Link">树干式接线</text:a> | <text:a xlink:type="simple" xlink:href="http://118.31.72.138/doku.php?id=%E8%AE%A1%E7%AE%97%E8%B4%9F%E8%8D%B7" text:style-name="Internet_20_link" text:visited-style-name="Visited_20_Internet_20_Link">计算负荷</text:a> | <text:a xlink:type="simple" xlink:href="http://118.31.72.138/doku.php?id=%E8%B4%9F%E8%8D%B7%E6%9B%B2%E7%BA%BF" text:style-name="Internet_20_link" text:visited-style-name="Visited_20_Internet_20_Link">负荷曲线</text:a> | <text:a xlink:type="simple" xlink:href="http://118.31.72.138/doku.php?id=%E8%AE%A1%E7%AE%97%E8%B4%9F%E8%8D%B7_%E9%9C%80%E8%A6%81%E7%B3%BB%E6%95%B0%E6%B3%95" text:style-name="Internet_20_link" text:visited-style-name="Visited_20_Internet_20_Link">计算负荷——需要系数法</text:a> | <text:a xlink:type="simple" xlink:href="http://118.31.72.138/doku.php?id=%E5%8D%95%E7%9B%B8%E8%B4%9F%E8%8D%B7%E8%AE%A1%E7%AE%97" text:style-name="Internet_20_link" text:visited-style-name="Visited_20_Internet_20_Link">单相负荷计算</text:a> | <text:a xlink:type="simple" xlink:href="http://118.31.72.138/doku.php?id=%E4%BA%8C%E9%A1%B9%E5%BC%8F%E6%B3%95%E6%B1%82%E8%AE%A1%E7%AE%97%E8%B4%9F%E8%8D%B7" text:style-name="Internet_20_link" text:visited-style-name="Visited_20_Internet_20_Link">二项式法求计算负荷</text:a> | <text:a xlink:type="simple" xlink:href="http://118.31.72.138/doku.php?id=%E5%8D%95%E4%BD%8D%E9%9D%A2%E7%A7%AF%E5%8A%9F%E7%8E%87%E6%B3%95" text:style-name="Internet_20_link" text:visited-style-name="Visited_20_Internet_20_Link">单位面积功率法</text:a> | <text:a xlink:type="simple" xlink:href="http://118.31.72.138/doku.php?id=%E8%B4%9F%E8%8D%B7%E5%AF%86%E5%BA%A6%E6%B3%95" text:style-name="Internet_20_link" text:visited-style-name="Visited_20_Internet_20_Link">负荷密度法</text:a> | <text:a xlink:type="simple" xlink:href="http://118.31.72.138/doku.php?id=%E5%8D%95%E4%BD%8D%E4%BA%A7%E5%93%81%E8%80%97%E7%94%B5%E6%B3%95" text:style-name="Internet_20_link" text:visited-style-name="Visited_20_Internet_20_Link">单位产品耗电法</text:a> | <text:a xlink:type="simple" xlink:href="http://118.31.72.138/doku.php?id=%E8%B4%9F%E8%8D%B7%E8%AE%A1%E7%AE%97%E6%96%B9%E6%B3%95%E7%9A%84%E5%BA%94%E7%94%A8%E8%8C%83%E5%9B%B4%E5%8F%8A%E8%AF%84%E4%BB%B7" text:style-name="Internet_20_link" text:visited-style-name="Visited_20_Internet_20_Link">负荷计算方法的应用范围及评价</text:a> | <text:a xlink:type="simple" xlink:href="http://118.31.72.138/doku.php?id=%E4%BE%9B%E9%85%8D%E7%94%B5%E7%B3%BB%E7%BB%9F%E7%9A%84%E5%B9%B4%E7%94%B5%E8%83%BD%E6%8D%9F%E8%80%97" text:style-name="Internet_20_link" text:visited-style-name="Visited_20_Internet_20_Link">供配电系统的年电能损耗</text:a> | <text:a xlink:type="simple" xlink:href="http://118.31.72.138/doku.php?id=%E7%BA%BF%E6%8D%9F%E7%8E%87" text:style-name="Internet_20_link" text:visited-style-name="Visited_20_Internet_20_Link">线损率</text:a> | <text:a xlink:type="simple" xlink:href="http://118.31.72.138/doku.php?id=%E5%B9%B4%E7%94%B5%E8%83%BD%E9%9C%80%E8%A6%81%E9%87%8F%E8%AE%A1%E7%AE%97" text:style-name="Internet_20_link" text:visited-style-name="Visited_20_Internet_20_Link">年电能需要量计算</text:a> | <text:a xlink:type="simple" xlink:href="http://118.31.72.138/doku.php?id=%E7%8E%AF%E5%BD%A2%E6%8E%A5%E7%BA%BF" text:style-name="Internet_20_link" text:visited-style-name="Visited_20_Internet_20_Link">环形接线</text:a> | <text:a xlink:type="simple" xlink:href="http://118.31.72.138/doku.php?id=%E8%A3%B8%E5%AF%BC%E7%BA%BF" text:style-name="Internet_20_link" text:visited-style-name="Visited_20_Internet_20_Link">裸导线</text:a> | <text:a xlink:type="simple" xlink:href="http://118.31.72.138/doku.php?id=%E7%94%B5%E7%BC%86" text:style-name="Internet_20_link" text:visited-style-name="Visited_20_Internet_20_Link">电缆</text:a> | <text:a xlink:type="simple" xlink:href="http://118.31.72.138/doku.php?id=%E6%97%A0%E5%8A%9F%E5%8A%9F%E7%8E%87" text:style-name="Internet_20_link" text:visited-style-name="Visited_20_Internet_20_Link">无功功率</text:a> | <text:a xlink:type="simple" xlink:href="http://118.31.72.138/doku.php?id=%E5%8A%9F%E7%8E%87%E5%9B%A0%E6%95%B0" text:style-name="Internet_20_link" text:visited-style-name="Visited_20_Internet_20_Link">功率因数</text:a> | <text:a xlink:type="simple" xlink:href="http://118.31.72.138/doku.php?id=%E9%9B%86%E4%B8%AD%E8%A1%A5%E5%81%BF" text:style-name="Internet_20_link" text:visited-style-name="Visited_20_Internet_20_Link">集中补偿</text:a> | <text:a xlink:type="simple" xlink:href="http://118.31.72.138/doku.php?id=%E5%8D%95%E7%8B%AC%E5%B0%B1%E5%9C%B0%E8%A1%A5%E5%81%BF" text:style-name="Internet_20_link" text:visited-style-name="Visited_20_Internet_20_Link">单独就地补偿</text:a> | <text:a xlink:type="simple" xlink:href="http://118.31.72.138/doku.php?id=%E5%88%86%E7%BB%84%E8%A1%A5%E5%81%BF" text:style-name="Internet_20_link" text:visited-style-name="Visited_20_Internet_20_Link">分组补偿</text:a> | <text:a xlink:type="simple" xlink:href="http://118.31.72.138/doku.php?id=%E5%B0%96%E5%B3%B0%E7%94%B5%E6%B5%81" text:style-name="Internet_20_link" text:visited-style-name="Visited_20_Internet_20_Link">尖峰电流</text:a> |</text:p>
      <text:h text:style-name="Heading_20_4" text:outline-level="4"><text:bookmark-start text:name="__RefHeading___空气调节_10"/><text:bookmark-start text:name="空气调节"/>空气调节<text:bookmark-end text:name="__RefHeading___空气调节_10"/><text:bookmark-end text:name="空气调节"/></text:h>
      <text:p text:style-name="Text_20_body"><text:a xlink:type="simple" xlink:href="http://118.31.72.138/doku.php?id=%E7%A9%BA%E6%B0%94" text:style-name="Internet_20_link" text:visited-style-name="Visited_20_Internet_20_Link">空气</text:a> | <text:a xlink:type="simple" xlink:href="http://118.31.72.138/doku.php?id=%E5%9C%B0%E6%BA%90%E7%83%AD%E6%B3%B5" text:style-name="Internet_20_link" text:visited-style-name="Visited_20_Internet_20_Link">地源热泵</text:a> | <text:a xlink:type="simple" xlink:href="http://118.31.72.138/doku.php?id=%E5%86%B7%E8%BE%90%E5%B0%84%E7%B3%BB%E7%BB%9F" text:style-name="Internet_20_link" text:visited-style-name="Visited_20_Internet_20_Link">冷辐射系统</text:a> | <text:a xlink:type="simple" xlink:href="http://118.31.72.138/doku.php?id=%E8%83%BD%E6%BA%90%E7%BB%8F%E6%B5%8E%E5%AD%A6" text:style-name="Internet_20_link" text:visited-style-name="Visited_20_Internet_20_Link">能源经济学</text:a> | <text:a xlink:type="simple" xlink:href="http://118.31.72.138/doku.php?id=%E6%AF%94%E7%84%93" text:style-name="Internet_20_link" text:visited-style-name="Visited_20_Internet_20_Link">比焓</text:a> | <text:a xlink:type="simple" xlink:href="http://118.31.72.138/doku.php?id=%E6%B0%94%E6%B5%81%E5%8F%8A%E5%85%B6%E7%9B%B8%E5%85%B3%E5%8F%82%E6%95%B0" text:style-name="Internet_20_link" text:visited-style-name="Visited_20_Internet_20_Link">气流及其相关参数</text:a> | <text:a xlink:type="simple" xlink:href="http://118.31.72.138/doku.php?id=%E4%BA%BA%E4%BD%93%E6%95%A3%E7%83%AD" text:style-name="Internet_20_link" text:visited-style-name="Visited_20_Internet_20_Link">人体散热</text:a> | <text:a xlink:type="simple" xlink:href="http://118.31.72.138/doku.php?id=%E7%85%A7%E6%98%8E%E8%AE%BE%E5%A4%87%E6%95%A3%E7%83%AD" text:style-name="Internet_20_link" text:visited-style-name="Visited_20_Internet_20_Link">照明设备散热</text:a> | <text:a xlink:type="simple" xlink:href="http://118.31.72.138/doku.php?id=%E5%A4%AA%E9%98%B3%E8%BE%90%E5%B0%84%E5%BE%97%E7%83%AD" text:style-name="Internet_20_link" text:visited-style-name="Visited_20_Internet_20_Link">太阳辐射得热</text:a> | <text:a xlink:type="simple" xlink:href="http://118.31.72.138/doku.php?id=%E7%83%AD%E6%B9%BF%E6%AF%94" text:style-name="Internet_20_link" text:visited-style-name="Visited_20_Internet_20_Link">热湿比</text:a> | <text:a xlink:type="simple" xlink:href="http://118.31.72.138/doku.php?id=%E9%80%81%E9%A3%8E%E9%87%8F%E7%9A%84%E7%A1%AE%E5%AE%9A%E6%96%B9%E6%B3%95" text:style-name="Internet_20_link" text:visited-style-name="Visited_20_Internet_20_Link">送风量的确定方法</text:a> | <text:a xlink:type="simple" xlink:href="http://118.31.72.138/doku.php?id=%E7%A9%BA%E8%B0%83%E7%B3%BB%E7%BB%9F" text:style-name="Internet_20_link" text:visited-style-name="Visited_20_Internet_20_Link">空调系统</text:a> |</text:p>
      <text:h text:style-name="Heading_20_4" text:outline-level="4"><text:bookmark-start text:name="__RefHeading___电工学_11"/><text:bookmark-start text:name="电工学"/>电工学<text:bookmark-end text:name="__RefHeading___电工学_11"/><text:bookmark-end text:name="电工学"/></text:h>
      <text:p text:style-name="Text_20_body"><text:a xlink:type="simple" xlink:href="http://118.31.72.138/doku.php?id=%E7%94%B5%E8%B7%AF" text:style-name="Internet_20_link" text:visited-style-name="Visited_20_Internet_20_Link">电路</text:a> | <text:a xlink:type="simple" xlink:href="http://118.31.72.138/doku.php?id=%E8%B4%9F%E8%BD%BD%E7%9A%84%E9%A2%9D%E5%AE%9A%E5%80%BC" text:style-name="Internet_20_link" text:visited-style-name="Visited_20_Internet_20_Link">负载的额定值</text:a> | <text:a xlink:type="simple" xlink:href="http://118.31.72.138/doku.php?id=%E5%BC%80%E8%B7%AF%E4%B8%8E%E7%9F%AD%E8%B7%AF" text:style-name="Internet_20_link" text:visited-style-name="Visited_20_Internet_20_Link">开路与短路</text:a> | <text:a xlink:type="simple" xlink:href="http://118.31.72.138/doku.php?id=%E4%BC%BA%E6%9C%8D%E7%94%B5%E6%9C%BA" text:style-name="Internet_20_link" text:visited-style-name="Visited_20_Internet_20_Link">伺服电机</text:a> | <text:a xlink:type="simple" xlink:href="http://118.31.72.138/doku.php?id=%E4%B8%89%E7%9B%B8%E5%90%8C%E6%AD%A5%E5%8F%91%E7%94%B5%E6%9C%BA" text:style-name="Internet_20_link" text:visited-style-name="Visited_20_Internet_20_Link">三相同步发电机</text:a> | <text:a xlink:type="simple" xlink:href="http://118.31.72.138/doku.php?id=%E7%94%B5%E9%98%BB%E5%85%83%E4%BB%B6" text:style-name="Internet_20_link" text:visited-style-name="Visited_20_Internet_20_Link">电阻元件</text:a> | <text:a xlink:type="simple" xlink:href="http://118.31.72.138/doku.php?id=%E7%94%B5%E5%AE%B9%E5%85%83%E4%BB%B6" text:style-name="Internet_20_link" text:visited-style-name="Visited_20_Internet_20_Link">电容元件</text:a> | <text:a xlink:type="simple" xlink:href="http://118.31.72.138/doku.php?id=%E7%94%B5%E6%84%9F%E5%85%83%E4%BB%B6" text:style-name="Internet_20_link" text:visited-style-name="Visited_20_Internet_20_Link">电感元件</text:a> | <text:a xlink:type="simple" xlink:href="http://118.31.72.138/doku.php?id=%E6%8D%A2%E8%B7%AF%E5%AE%9A%E5%88%99" text:style-name="Internet_20_link" text:visited-style-name="Visited_20_Internet_20_Link">换路定则</text:a> | <text:a xlink:type="simple" xlink:href="http://118.31.72.138/doku.php?id=rc%E7%94%B5%E8%B7%AF%E7%9A%84%E5%93%8D%E5%BA%94" text:style-name="Internet_20_link" text:visited-style-name="Visited_20_Internet_20_Link">RC电路的响应</text:a> | <text:a xlink:type="simple" xlink:href="http://118.31.72.138/doku.php?id=%E5%8A%9F%E7%8E%87" text:style-name="Internet_20_link" text:visited-style-name="Visited_20_Internet_20_Link">功率</text:a> | <text:a xlink:type="simple" xlink:href="http://118.31.72.138/doku.php?id=%E5%8A%9F%E7%8E%87%E5%9B%A0%E6%95%B0" text:style-name="Internet_20_link" text:visited-style-name="Visited_20_Internet_20_Link">功率因数</text:a> | <text:a xlink:type="simple" xlink:href="http://118.31.72.138/doku.php?id=%E7%A3%81%E8%B7%AF%E4%B8%8E%E9%93%81%E5%BF%83%E7%BA%BF%E5%9C%88%E7%94%B5%E8%B7%AF" text:style-name="Internet_20_link" text:visited-style-name="Visited_20_Internet_20_Link">磁路与铁心线圈电路</text:a> | <text:a xlink:type="simple" xlink:href="http://118.31.72.138/doku.php?id=%E4%B8%89%E7%9B%B8%E5%8A%9F%E7%8E%87" text:style-name="Internet_20_link" text:visited-style-name="Visited_20_Internet_20_Link">三相功率</text:a> | <text:a xlink:type="simple" xlink:href="http://118.31.72.138/doku.php?id=%E4%B8%89%E7%9B%B8%E5%BC%82%E6%AD%A5%E7%94%B5%E5%8A%A8%E6%9C%BA" text:style-name="Internet_20_link" text:visited-style-name="Visited_20_Internet_20_Link">三相异步电动机</text:a> |</text:p>
      <text:h text:style-name="Heading_20_3" text:outline-level="3"><text:bookmark-start text:name="__RefHeading___汽车服务工程_12"/><text:bookmark-start text:name="汽车服务工程"/>汽车服务工程：<text:bookmark-end text:name="__RefHeading___汽车服务工程_12"/><text:bookmark-end text:name="汽车服务工程"/></text:h>
      <text:h text:style-name="Heading_20_3" text:outline-level="3"><text:bookmark-start text:name="__RefHeading___基础课程_13"/><text:bookmark-start text:name="基础课程"/>基础课程<text:bookmark-end text:name="__RefHeading___基础课程_13"/><text:bookmark-end text:name="基础课程"/></text:h>
      <text:h text:style-name="Heading_20_4" text:outline-level="4"><text:bookmark-start text:name="__RefHeading___NoTitle_14"/><text:bookmark-start text:name="section"/><text:bookmark-end text:name="__RefHeading___NoTitle_14"/><text:bookmark-end text:name="section"/></text:h>
      <text:h text:style-name="Heading_20_4" text:outline-level="4"><text:bookmark-start text:name="__RefHeading___流体力学_15"/><text:bookmark-start text:name="流体力学"/>流体力学<text:bookmark-end text:name="__RefHeading___流体力学_15"/><text:bookmark-end text:name="流体力学"/></text:h>
      <text:h text:style-name="Heading_20_4" text:outline-level="4"><text:bookmark-start text:name="__RefHeading___NoTitle_16"/><text:bookmark-start text:name="section1"/><text:bookmark-end text:name="__RefHeading___NoTitle_16"/><text:bookmark-end text:name="section1"/></text:h>
      <text:h text:style-name="Heading_20_4" text:outline-level="4"><text:bookmark-start text:name="__RefHeading___自动控制原理_17"/><text:bookmark-start text:name="自动控制原理"/>自动控制原理<text:bookmark-end text:name="__RefHeading___自动控制原理_17"/><text:bookmark-end text:name="自动控制原理"/></text:h>
      <text:h text:style-name="Heading_20_4" text:outline-level="4"><text:bookmark-start text:name="__RefHeading___NoTitle_18"/><text:bookmark-start text:name="section2"/><text:bookmark-end text:name="__RefHeading___NoTitle_18"/><text:bookmark-end text:name="section2"/></text:h>
      <text:h text:style-name="Heading_20_4" text:outline-level="4"><text:bookmark-start text:name="__RefHeading___机械设计基础_19"/><text:bookmark-start text:name="机械设计基础"/>机械设计基础<text:bookmark-end text:name="__RefHeading___机械设计基础_19"/><text:bookmark-end text:name="机械设计基础"/></text:h>
      <text:h text:style-name="Heading_20_3" text:outline-level="3"><text:bookmark-start text:name="__RefHeading___信息电子控制_20"/><text:bookmark-start text:name="信息电子控制"/>信息电子控制<text:bookmark-end text:name="__RefHeading___信息电子控制_20"/><text:bookmark-end text:name="信息电子控制"/></text:h>
      <text:h text:style-name="Heading_20_4" text:outline-level="4"><text:bookmark-start text:name="__RefHeading___信息技术与物流_21"/><text:bookmark-start text:name="信息技术与物流"/>信息技术与物流<text:bookmark-end text:name="__RefHeading___信息技术与物流_21"/><text:bookmark-end text:name="信息技术与物流"/></text:h>
      <text:h text:style-name="Heading_20_4" text:outline-level="4"><text:bookmark-start text:name="__RefHeading___NoTitle_22"/><text:bookmark-start text:name="section3"/><text:bookmark-end text:name="__RefHeading___NoTitle_22"/><text:bookmark-end text:name="section3"/></text:h>
      <text:h text:style-name="Heading_20_4" text:outline-level="4"><text:bookmark-start text:name="__RefHeading___电子学和数字技术_23"/><text:bookmark-start text:name="电子学和数字技术"/>电子学和数字技术<text:bookmark-end text:name="__RefHeading___电子学和数字技术_23"/><text:bookmark-end text:name="电子学和数字技术"/></text:h>
      <text:h text:style-name="Heading_20_4" text:outline-level="4"><text:bookmark-start text:name="__RefHeading___NoTitle_24"/><text:bookmark-start text:name="section4"/><text:bookmark-end text:name="__RefHeading___NoTitle_24"/><text:bookmark-end text:name="section4"/></text:h>
      <text:h text:style-name="Heading_20_4" text:outline-level="4"><text:bookmark-start text:name="__RefHeading___互换性和技术测量_25"/><text:bookmark-start text:name="互换性和技术测量"/>互换性和技术测量<text:bookmark-end text:name="__RefHeading___互换性和技术测量_25"/><text:bookmark-end text:name="互换性和技术测量"/></text:h>
      <text:h text:style-name="Heading_20_4" text:outline-level="4"><text:bookmark-start text:name="__RefHeading___NoTitle_26"/><text:bookmark-start text:name="section5"/><text:bookmark-end text:name="__RefHeading___NoTitle_26"/><text:bookmark-end text:name="section5"/></text:h>
      <text:h text:style-name="Heading_20_4" text:outline-level="4"><text:bookmark-start text:name="__RefHeading___微控制器原理及应用_27"/><text:bookmark-start text:name="微控制器原理及应用"/>微控制器原理及应用<text:bookmark-end text:name="__RefHeading___微控制器原理及应用_27"/><text:bookmark-end text:name="微控制器原理及应用"/></text:h>
      <text:h text:style-name="Heading_20_4" text:outline-level="4"><text:bookmark-start text:name="__RefHeading___NoTitle_28"/><text:bookmark-start text:name="section6"/><text:bookmark-end text:name="__RefHeading___NoTitle_28"/><text:bookmark-end text:name="section6"/></text:h>
      <text:h text:style-name="Heading_20_4" text:outline-level="4"><text:bookmark-start text:name="__RefHeading___传感器和执行器_29"/><text:bookmark-start text:name="传感器和执行器"/>传感器和执行器<text:bookmark-end text:name="__RefHeading___传感器和执行器_29"/><text:bookmark-end text:name="传感器和执行器"/></text:h>
      <text:h text:style-name="Heading_20_3" text:outline-level="3"><text:bookmark-start text:name="__RefHeading___汽车与制造_30"/><text:bookmark-start text:name="汽车与制造"/>汽车与制造<text:bookmark-end text:name="__RefHeading___汽车与制造_30"/><text:bookmark-end text:name="汽车与制造"/></text:h>
      <text:h text:style-name="Heading_20_4" text:outline-level="4"><text:bookmark-start text:name="__RefHeading___制造技术基础_31"/><text:bookmark-start text:name="制造技术基础"/>制造技术基础<text:bookmark-end text:name="__RefHeading___制造技术基础_31"/><text:bookmark-end text:name="制造技术基础"/></text:h>
      <text:h text:style-name="Heading_20_4" text:outline-level="4"><text:bookmark-start text:name="__RefHeading___NoTitle_32"/><text:bookmark-start text:name="section7"/><text:bookmark-end text:name="__RefHeading___NoTitle_32"/><text:bookmark-end text:name="section7"/></text:h>
      <text:h text:style-name="Heading_20_4" text:outline-level="4"><text:bookmark-start text:name="__RefHeading___汽车噪声与振动_33"/><text:bookmark-start text:name="汽车噪声与振动"/>汽车噪声与振动<text:bookmark-end text:name="__RefHeading___汽车噪声与振动_33"/><text:bookmark-end text:name="汽车噪声与振动"/></text:h>
      <text:h text:style-name="Heading_20_4" text:outline-level="4"><text:bookmark-start text:name="__RefHeading___NoTitle_34"/><text:bookmark-start text:name="section8"/><text:bookmark-end text:name="__RefHeading___NoTitle_34"/><text:bookmark-end text:name="section8"/></text:h>
      <text:h text:style-name="Heading_20_4" text:outline-level="4"><text:bookmark-start text:name="__RefHeading___车辆工程基础_35"/><text:bookmark-start text:name="车辆工程基础"/>车辆工程基础<text:bookmark-end text:name="__RefHeading___车辆工程基础_35"/><text:bookmark-end text:name="车辆工程基础"/></text:h>
      <text:h text:style-name="Heading_20_4" text:outline-level="4"><text:bookmark-start text:name="__RefHeading___NoTitle_36"/><text:bookmark-start text:name="section9"/><text:bookmark-end text:name="__RefHeading___NoTitle_36"/><text:bookmark-end text:name="section9"/></text:h>
      <text:h text:style-name="Heading_20_4" text:outline-level="4"><text:bookmark-start text:name="__RefHeading___汽车服务管理_37"/><text:bookmark-start text:name="汽车服务管理"/>汽车服务管理<text:bookmark-end text:name="__RefHeading___汽车服务管理_37"/><text:bookmark-end text:name="汽车服务管理"/></text:h>
      <text:h text:style-name="Heading_20_4" text:outline-level="4"><text:bookmark-start text:name="__RefHeading___NoTitle_38"/><text:bookmark-start text:name="section10"/><text:bookmark-end text:name="__RefHeading___NoTitle_38"/><text:bookmark-end text:name="section10"/></text:h>
      <text:h text:style-name="Heading_20_4" text:outline-level="4"><text:bookmark-start text:name="__RefHeading___汽车电器与电子系统_39"/><text:bookmark-start text:name="汽车电器与电子系统"/>汽车电器与电子系统<text:bookmark-end text:name="__RefHeading___汽车电器与电子系统_39"/><text:bookmark-end text:name="汽车电器与电子系统"/></text:h>
      <text:h text:style-name="Heading_20_4" text:outline-level="4"><text:bookmark-start text:name="__RefHeading___NoTitle_40"/><text:bookmark-start text:name="section11"/><text:bookmark-end text:name="__RefHeading___NoTitle_40"/><text:bookmark-end text:name="section11"/></text:h>
      <text:h text:style-name="Heading_20_4" text:outline-level="4"><text:bookmark-start text:name="__RefHeading___驱动技术_41"/><text:bookmark-start text:name="驱动技术"/>驱动技术<text:bookmark-end text:name="__RefHeading___驱动技术_41"/><text:bookmark-end text:name="驱动技术"/></text:h>
      <text:h text:style-name="Heading_20_4" text:outline-level="4"><text:bookmark-start text:name="__RefHeading___NoTitle_42"/><text:bookmark-start text:name="section12"/><text:bookmark-end text:name="__RefHeading___NoTitle_42"/><text:bookmark-end text:name="section12"/></text:h>
      <text:h text:style-name="Heading_20_4" text:outline-level="4"><text:bookmark-start text:name="__RefHeading___汽车诊断技术_43"/><text:bookmark-start text:name="汽车诊断技术"/>汽车诊断技术<text:bookmark-end text:name="__RefHeading___汽车诊断技术_43"/><text:bookmark-end text:name="汽车诊断技术"/></text:h>
      <text:h text:style-name="Heading_20_4" text:outline-level="4"><text:bookmark-start text:name="__RefHeading___NoTitle_44"/><text:bookmark-start text:name="section13"/><text:bookmark-end text:name="__RefHeading___NoTitle_44"/><text:bookmark-end text:name="section13"/></text:h>
      <text:h text:style-name="Heading_20_4" text:outline-level="4"><text:bookmark-start text:name="__RefHeading___车身_45"/><text:bookmark-start text:name="车身"/>车身<text:bookmark-end text:name="__RefHeading___车身_45"/><text:bookmark-end text:name="车身"/></text:h>
      <text:h text:style-name="Heading_20_4" text:outline-level="4"><text:bookmark-start text:name="__RefHeading___NoTitle_46"/><text:bookmark-start text:name="section14"/><text:bookmark-end text:name="__RefHeading___NoTitle_46"/><text:bookmark-end text:name="section14"/></text:h>
      <text:h text:style-name="Heading_20_4" text:outline-level="4"><text:bookmark-start text:name="__RefHeading___汽车服务友好型设计_47"/><text:bookmark-start text:name="汽车服务友好型设计"/>汽车服务友好型设计<text:bookmark-end text:name="__RefHeading___汽车服务友好型设计_47"/><text:bookmark-end text:name="汽车服务友好型设计"/></text:h>
      <text:h text:style-name="Heading_20_4" text:outline-level="4"><text:bookmark-start text:name="__RefHeading___NoTitle_48"/><text:bookmark-start text:name="section15"/><text:bookmark-end text:name="__RefHeading___NoTitle_48"/><text:bookmark-end text:name="section15"/></text:h>
      <text:h text:style-name="Heading_20_4" text:outline-level="4"><text:bookmark-start text:name="__RefHeading___底盘技术_49"/><text:bookmark-start text:name="底盘技术"/>底盘技术<text:bookmark-end text:name="__RefHeading___底盘技术_49"/><text:bookmark-end text:name="底盘技术"/></text:h>
      <text:h text:style-name="Heading_20_3" text:outline-level="3"><text:bookmark-start text:name="__RefHeading___管理_50"/><text:bookmark-start text:name="管理"/>管理<text:bookmark-end text:name="__RefHeading___管理_50"/><text:bookmark-end text:name="管理"/></text:h>
      <text:h text:style-name="Heading_20_4" text:outline-level="4"><text:bookmark-start text:name="__RefHeading___企业管理与质量管理_51"/><text:bookmark-start text:name="企业管理与质量管理"/>企业管理与质量管理<text:bookmark-end text:name="__RefHeading___企业管理与质量管理_51"/><text:bookmark-end text:name="企业管理与质量管理"/></text:h>
      <text:h text:style-name="Heading_20_4" text:outline-level="4"><text:bookmark-start text:name="__RefHeading___NoTitle_52"/><text:bookmark-start text:name="section16"/><text:bookmark-end text:name="__RefHeading___NoTitle_52"/><text:bookmark-end text:name="section16"/></text:h>
      <text:h text:style-name="Heading_20_4" text:outline-level="4"><text:bookmark-start text:name="__RefHeading___项目管理及项目_53"/><text:bookmark-start text:name="项目管理及项目"/>项目管理及项目<text:bookmark-end text:name="__RefHeading___项目管理及项目_53"/><text:bookmark-end text:name="项目管理及项目"/></text:h>
      <text:h text:style-name="Heading_20_3" text:outline-level="3"><text:bookmark-start text:name="__RefHeading___机械电子工程_54"/><text:bookmark-start text:name="机械电子工程"/>机械电子工程：<text:bookmark-end text:name="__RefHeading___机械电子工程_54"/><text:bookmark-end text:name="机械电子工程"/></text:h>
      <text:h text:style-name="Heading_20_3" text:outline-level="3"><text:bookmark-start text:name="__RefHeading___基础课程_55"/><text:bookmark-start text:name="基础课程1"/>基础课程<text:bookmark-end text:name="__RefHeading___基础课程_55"/><text:bookmark-end text:name="基础课程1"/></text:h>
      <text:h text:style-name="Heading_20_4" text:outline-level="4"><text:bookmark-start text:name="__RefHeading___信息技术_56"/><text:bookmark-start text:name="信息技术"/>信息技术<text:bookmark-end text:name="__RefHeading___信息技术_56"/><text:bookmark-end text:name="信息技术"/></text:h>
      <text:h text:style-name="Heading_20_4" text:outline-level="4"><text:bookmark-start text:name="__RefHeading___NoTitle_57"/><text:bookmark-start text:name="section17"/><text:bookmark-end text:name="__RefHeading___NoTitle_57"/><text:bookmark-end text:name="section17"/></text:h>
      <text:h text:style-name="Heading_20_4" text:outline-level="4"><text:bookmark-start text:name="__RefHeading___电气技术基础_58"/><text:bookmark-start text:name="电气技术基础"/>电气技术基础<text:bookmark-end text:name="__RefHeading___电气技术基础_58"/><text:bookmark-end text:name="电气技术基础"/></text:h>
      <text:h text:style-name="Heading_20_4" text:outline-level="4"><text:bookmark-start text:name="__RefHeading___NoTitle_59"/><text:bookmark-start text:name="section18"/><text:bookmark-end text:name="__RefHeading___NoTitle_59"/><text:bookmark-end text:name="section18"/></text:h>
      <text:h text:style-name="Heading_20_4" text:outline-level="4"><text:bookmark-start text:name="__RefHeading___自动控制原理_60"/><text:bookmark-start text:name="自动控制原理1"/>自动控制原理<text:bookmark-end text:name="__RefHeading___自动控制原理_60"/><text:bookmark-end text:name="自动控制原理1"/></text:h>
      <text:h text:style-name="Heading_20_4" text:outline-level="4"><text:bookmark-start text:name="__RefHeading___NoTitle_61"/><text:bookmark-start text:name="section19"/><text:bookmark-end text:name="__RefHeading___NoTitle_61"/><text:bookmark-end text:name="section19"/></text:h>
      <text:h text:style-name="Heading_20_3" text:outline-level="3"><text:bookmark-start text:name="__RefHeading___信息电子控制_62"/><text:bookmark-start text:name="信息电子控制1"/>信息电子控制<text:bookmark-end text:name="__RefHeading___信息电子控制_62"/><text:bookmark-end text:name="信息电子控制1"/></text:h>
      <text:h text:style-name="Heading_20_4" text:outline-level="4"><text:bookmark-start text:name="__RefHeading___计算机网络与通信_63"/><text:bookmark-start text:name="计算机网络与通信"/>计算机网络与通信<text:bookmark-end text:name="__RefHeading___计算机网络与通信_63"/><text:bookmark-end text:name="计算机网络与通信"/></text:h>
      <text:h text:style-name="Heading_20_4" text:outline-level="4"><text:bookmark-start text:name="__RefHeading___电子学和数字技术_64"/><text:bookmark-start text:name="电子学和数字技术1"/>电子学和数字技术<text:bookmark-end text:name="__RefHeading___电子学和数字技术_64"/><text:bookmark-end text:name="电子学和数字技术1"/></text:h>
      <text:h text:style-name="Heading_20_4" text:outline-level="4"><text:bookmark-start text:name="__RefHeading___NoTitle_65"/><text:bookmark-start text:name="section20"/><text:bookmark-end text:name="__RefHeading___NoTitle_65"/><text:bookmark-end text:name="section20"/></text:h>
      <text:h text:style-name="Heading_20_4" text:outline-level="4"><text:bookmark-start text:name="__RefHeading___微处理器_66"/><text:bookmark-start text:name="微处理器"/>微处理器<text:bookmark-end text:name="__RefHeading___微处理器_66"/><text:bookmark-end text:name="微处理器"/></text:h>
      <text:h text:style-name="Heading_20_4" text:outline-level="4"><text:bookmark-start text:name="__RefHeading___NoTitle_67"/><text:bookmark-start text:name="section21"/><text:bookmark-end text:name="__RefHeading___NoTitle_67"/><text:bookmark-end text:name="section21"/></text:h>
      <text:h text:style-name="Heading_20_4" text:outline-level="4"><text:bookmark-start text:name="__RefHeading___控制技术_68"/><text:bookmark-start text:name="控制技术"/>控制技术<text:bookmark-end text:name="__RefHeading___控制技术_68"/><text:bookmark-end text:name="控制技术"/></text:h>
      <text:h text:style-name="Heading_20_4" text:outline-level="4"><text:bookmark-start text:name="__RefHeading___NoTitle_69"/><text:bookmark-start text:name="section22"/><text:bookmark-end text:name="__RefHeading___NoTitle_69"/><text:bookmark-end text:name="section22"/></text:h>
      <text:h text:style-name="Heading_20_4" text:outline-level="4"><text:bookmark-start text:name="__RefHeading___传感器和执行器_70"/><text:bookmark-start text:name="传感器和执行器1"/>传感器和执行器<text:bookmark-end text:name="__RefHeading___传感器和执行器_70"/><text:bookmark-end text:name="传感器和执行器1"/></text:h>
      <text:h text:style-name="Heading_20_3" text:outline-level="3"><text:bookmark-start text:name="__RefHeading___机械_71"/><text:bookmark-start text:name="机械"/>机械<text:bookmark-end text:name="__RefHeading___机械_71"/><text:bookmark-end text:name="机械"/></text:h>
      <text:h text:style-name="Heading_20_4" text:outline-level="4"><text:bookmark-start text:name="__RefHeading___电机驱动技术_72"/><text:bookmark-start text:name="电机驱动技术"/>电机驱动技术<text:bookmark-end text:name="__RefHeading___电机驱动技术_72"/><text:bookmark-end text:name="电机驱动技术"/></text:h>
      <text:h text:style-name="Heading_20_3" text:outline-level="3"><text:bookmark-start text:name="__RefHeading___工具_73"/><text:bookmark-start text:name="工具"/>工具<text:bookmark-end text:name="__RefHeading___工具_73"/><text:bookmark-end text:name="工具"/></text:h>
      <text:h text:style-name="Heading_20_4" text:outline-level="4"><text:bookmark-start text:name="__RefHeading___d数字化设计与cad_74"/><text:bookmark-start text:name="d数字化设计与cad"/>3D数字化设计与CAD<text:bookmark-end text:name="__RefHeading___d数字化设计与cad_74"/><text:bookmark-end text:name="d数字化设计与cad"/></text:h>
      <text:h text:style-name="Heading_20_4" text:outline-level="4"><text:bookmark-start text:name="__RefHeading___NoTitle_75"/><text:bookmark-start text:name="section23"/><text:bookmark-end text:name="__RefHeading___NoTitle_75"/><text:bookmark-end text:name="section23"/></text:h>
      <text:h text:style-name="Heading_20_4" text:outline-level="4"><text:bookmark-start text:name="__RefHeading___系统建模与模拟_76"/><text:bookmark-start text:name="系统建模与模拟"/>系统建模与模拟<text:bookmark-end text:name="__RefHeading___系统建模与模拟_76"/><text:bookmark-end text:name="系统建模与模拟"/></text:h>
      <text:h text:style-name="Heading_20_2" text:outline-level="2"><text:bookmark-start text:name="__RefHeading___学生辅助工具_77"/><text:bookmark-start text:name="学生辅助工具"/>学生辅助工具<text:bookmark-end text:name="__RefHeading___学生辅助工具_77"/><text:bookmark-end text:name="学生辅助工具"/></text:h>
      <text:p text:style-name="Text_20_body"><draw:frame draw:style-name="media" draw:name="angel Legend" text:anchor-type="as-char" draw:z-index="0" svg:width="0.60854166666667cm"><draw:text-box><text:p text:style-name="legendcenter"><draw:frame draw:style-name="media" draw:name="angel" text:anchor-type="as-char" draw:z-index="1" svg:width="0.60854166666667cm" svg:height="0.60854166666667cm"><draw:image xlink:href="Pictures/c7539eefdffb445de0530a86387e08a1.png" xlink:type="simple" xlink:show="embed" xlink:actuate="onLoad"/></draw:frame>angel</text:p></draw:text-box></draw:frame>同济大学中德工程学院教学辅助工具与教程</text:p>
      <text:p text:style-name="Text_20_body">这里是与学院教学相关的内容教程收藏夹。</text:p>
      <text:p text:style-name="Text_20_body">如果屏幕前的你有更好的资料或者网址，欢迎上传，与学弟学妹们共享我们的成果~</text:p>
      <text:list text:style-name="List_20_1" text:continue-numbering="false">
        <text:list-item>
          <text:p text:style-name="List_20_1_Content_First"> <text:a xlink:type="simple" xlink:href="http://www.flycarpet.net/cn/psyonline" text:style-name="Internet_20_link" text:visited-style-name="Visited_20_Internet_20_Link">在线焓湿图</text:a></text:p>
        </text:list-item>
        <text:list-item>
          <text:p text:style-name="List_20_1_Content"> <text:a xlink:type="simple" xlink:href="https://www.w3cschool.cn/matlab/" text:style-name="Internet_20_link" text:visited-style-name="Visited_20_Internet_20_Link">Matlab在线教程</text:a></text:p>
        </text:list-item>
        <text:list-item>
          <text:p text:style-name="List_20_1_Content_Last"> <text:a xlink:type="simple" xlink:href="http://www.uzing.net/?mod=play&amp;cuid=172&amp;page=1" text:style-name="Internet_20_link" text:visited-style-name="Visited_20_Internet_20_Link">AutoCAD在线教程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文件名称</text:p>
          </table:table-cell>
          <table:table-cell office:value-type="string" table:style-name="tableheader">
            <text:p text:style-name="Table_20_Heading">简介</text:p>
          </table:table-cell>
          <table:table-cell office:value-type="string" table:style-name="tableheader">
            <text:p text:style-name="Table_20_Heading">备注</text:p>
          </table:table-cell>
        </table:table-row>
        <table:table-row>
          <table:table-cell office:value-type="string" table:style-name="tablecell">
            <text:p text:style-name="tablealignleft"><text:a xlink:type="simple" xlink:href="http://118.31.72.138/lib/exe/fetch.php?media=tongji:matlab%E5%85%A5%E9%97%A8%E6%95%99%E7%A8%8B.pdf" text:style-name="Internet_20_link" text:visited-style-name="Visited_20_Internet_20_Link">matlab入门教程.pdf</text:a> </text:p>
          </table:table-cell>
          <table:table-cell office:value-type="string" table:style-name="tablecell">
            <text:p text:style-name="tablealignleft">matlab教程与快捷键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友情链接_78"/><text:bookmark-start text:name="友情链接"/>友情链接<text:bookmark-end text:name="__RefHeading___友情链接_78"/><text:bookmark-end text:name="友情链接"/></text:h>
      <text:p text:style-name="Text_20_body"><text:span text:style-name="Source_20_Text">&lt;a href="https://[[http://www.tongji.edu.cn/|www.tongji.edu.cn/"target=blank"]]&gt; 同济大学主页&lt;/a&gt;</text:span> <text:span text:style-name="Source_20_Text">&lt;a href="http://cdhaw.tongji.edu.cn/" target=blank"&gt; 同济大学中德工程学院官网&lt;/a&gt;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中德工程学院智库</dc:title>
  </office:meta>
</office:document-meta>
</file>