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事故备用"/><text:bookmark-start text:name="__RefHeading___事故备用_1"/><text:bookmark-start text:name="事故备用"/>事故备用<text:bookmark-end text:name="__RefHeading___事故备用_1"/><text:bookmark-end text:name="事故备用"/></text:h>
      <text:p text:style-name="Text_20_body">事故备用：电力系统中备用容量的组成部分之一。由于发电设备可能发生临时性或永久性的故障而影响供电，所以系统必须设置一定数量的事故备用电源，来确保电力设施和用户设备的安全。中文名事故备用董事长陈铭锡工程作用解决天然气调峰补缺问题地    点上海</text:p>
      <text:h text:style-name="Heading_20_2" text:outline-level="2"><text:bookmark-start text:name="__RefHeading___目录_2"/><text:bookmark-start text:name="目录"/>目录<text:bookmark-end text:name="__RefHeading___目录_2"/><text:bookmark-end text:name="目录"/></text:h>
      <text:p text:style-name="Text_20_body">1示例2发展历程</text:p>
      <text:h text:style-name="Heading_20_2" text:outline-level="2"><text:bookmark-start text:name="__RefHeading___事故备用示例_3"/><text:bookmark-start text:name="事故备用示例"/>事故备用示例<text:bookmark-end text:name="__RefHeading___事故备用示例_3"/><text:bookmark-end text:name="事故备用示例"/></text:h>
      <text:p text:style-name="Text_20_body">海LNG事故备用站扩建槽车装卸站投入运营——广汇5900万立方米液化天然气供应上海3月18日，上海天然气管网公司五号沟LNG事故备用站扩建槽车装卸站竣工剪彩投入运营，并顺利接入广汇首批液化天然气。据悉，广汇液化天然气公司将供应5900多万立方米液化天然气到上海，作为事故备用气源保障上海能源供应、解决天然气调峰补缺问题。上海市政局副局长王以中、申能集团副总经理葛维昌、上海管网公司董事长陈铭锡、总经理张十金，广汇集团董事王力源、王建军等参加了<text:a xlink:type="simple" xlink:href="http://118.31.72.138/doku.php?id=%E5%89%AA%E5%BD%A9%E4%BB%AA%E5%BC%8F" text:style-name="Internet_20_link" text:visited-style-name="Visited_20_Internet_20_Link">剪彩仪式</text:a>。根据协议，自2008年3月1日到2009年2月28日，广汇液化天然气公司通过陆路运输，向上海五号沟LNG事故气备用站供应44400吨(合5900多万立方米)液化天然气，日送液化天然气达17万立方米。</text:p>
      <text:h text:style-name="Heading_20_2" text:outline-level="2"><text:bookmark-start text:name="__RefHeading___事故备用发展历程_4"/><text:bookmark-start text:name="事故备用发展历程"/>事故备用发展历程<text:bookmark-end text:name="__RefHeading___事故备用发展历程_4"/><text:bookmark-end text:name="事故备用发展历程"/></text:h>
      <text:p text:style-name="Text_20_body">此前，为保障上海能源供应，上海天然气管网公司西出新疆，寻找合作伙伴，经过精心选择，最终与广汇液化天然气公司达成44400吨液化天然气供气协议。广汇液化天然气的成功输入为缓解2008年上海天然气供需矛盾和能源安全保障发挥了积极的作用。此次合作得到上海市及天然气管网公司的高度重视和支持，为此特意将剪彩接气仪式安排在3月18日举行，希望双方在优势互补、互利共赢的基础上，在清洁能源领域谋求更加广泛、深入的合作，将惠顾民生的大事实事办好，造福上海人民。</text:p>
      <text:h text:style-name="Heading_20_1" text:outline-level="1"><text:bookmark-start text:name="__RefHeading___事故备用_5"/><text:bookmark-start text:name="事故备用1"/>事故备用<text:bookmark-end text:name="__RefHeading___事故备用_5"/><text:bookmark-end text:name="事故备用1"/></text:h>
      <text:p text:style-name="Text_20_body"><text:span text:style-name="Strong_20_Emphasis">事故备用</text:span>)</text:p>
      <text:p text:style-name="Text_20_body">事故备用是指由于发电设备可能发生临时性或永久性的故障而影响供电，系统所必须设置的一定容量的备用。</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事故备用</dc:title>
  </office:meta>
</office:document-meta>
</file>