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二维稳态导热"/><text:bookmark-start text:name="__RefHeading___二维稳态导热_1"/><text:bookmark-start text:name="二维稳态导热"/>二维稳态导热<text:bookmark-end text:name="__RefHeading___二维稳态导热_1"/><text:bookmark-end text:name="二维稳态导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一种导热问题，例如房间墙角的热传量，热网地下埋设管道的热损失和短肋片的导热等问题。
对于无内热源，常物性介质中的二维稳态过程，描述它的微分方程式为
(∂^2 t)/〖∂x〗^2 +(∂^2 t)/(∂y^2 )=0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二维稳态导热</dc:title>
  </office:meta>
</office:document-meta>
</file>