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8b1156c398f256beb89f91e6df820d.png"/>
  <manifest:file-entry manifest:media-type="image/png" manifest:full-path="Pictures/00aaf9fb1a8bcd90fb4d3ed7ebeb2b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二项式法求计算负荷"/><text:bookmark-start text:name="__RefHeading___二项式法求计算负荷_1"/><text:bookmark-start text:name="二项式法求计算负荷"/>二项式法求计算负荷<text:bookmark-end text:name="__RefHeading___二项式法求计算负荷_1"/><text:bookmark-end text:name="二项式法求计算负荷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二项式法求计算负荷</text:span>，</text:p>
      <text:h text:style-name="Heading_20_2" text:outline-level="2"><text:bookmark-start text:name="__RefHeading___计算_3"/><text:bookmark-start text:name="计算"/>计算<text:bookmark-end text:name="__RefHeading___计算_3"/><text:bookmark-end text:name="计算"/></text:h>
      <text:p text:style-name="Text_20_body">将用电负荷组的计算负荷分为两项计算
基本负荷值：用电设备组的平均最大负荷值
附加功率值：考虑数台大容量用电设备对总计算负荷的影响
以同一工作制的单位组用电设备的计算负荷为例
Pc = bPe + cPx
Qc = Pc  
<draw:frame draw:style-name="media" draw:name="0" text:anchor-type="as-char" draw:z-index="0" svg:width="10.583333333333cm" svg:height="7.0963391136802cm"><draw:image xlink:href="Pictures/9d8b1156c398f256beb89f91e6df820d.png" xlink:type="simple" xlink:show="embed" xlink:actuate="onLoad"/></draw:frame>
式中，Pe-该用电设备组的设备容量总和 </text:p>
      <text:p text:style-name="Preformatted_20_Text"><text:s text:c="6"/>Px-该组中，x台大容量用电设备投入运行时增加的附加负荷 <text:line-break/><text:s text:c="6"/>x-该组取用大容量用电设备的台数 <text:line-break/><text:s text:c="6"/>b、c-二项式系数 </text:p>
      <text:p text:style-name="Text_20_body"><draw:frame draw:style-name="media" draw:name="1" text:anchor-type="as-char" draw:z-index="1" svg:width="10.583333333333cm" svg:height="10.544376278119cm"><draw:image xlink:href="Pictures/00aaf9fb1a8bcd90fb4d3ed7ebeb2b9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二项式法求计算负荷</dc:title>
  </office:meta>
</office:document-meta>
</file>