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bb4cb7089fb54bc19e76f150d771b3.png"/>
  <manifest:file-entry manifest:media-type="image/png" manifest:full-path="Pictures/cbb04b6364ecc5a5841475efca530782.png"/>
  <manifest:file-entry manifest:media-type="image/png" manifest:full-path="Pictures/68ad01adb72bde3cb3a68b9bd40db2af.png"/>
  <manifest:file-entry manifest:media-type="image/png" manifest:full-path="Pictures/81e794280a60e8553a2ead63f47242de.png"/>
  <manifest:file-entry manifest:media-type="image/png" manifest:full-path="Pictures/dd7d37247d6566cdad6f2ae2f7dac8ee.png"/>
  <manifest:file-entry manifest:media-type="image/png" manifest:full-path="Pictures/6531446cdd2311f5cc67091a587a1450.png"/>
  <manifest:file-entry manifest:media-type="image/png" manifest:full-path="Pictures/8a03825bc735b663919be90ab0723367.png"/>
  <manifest:file-entry manifest:media-type="image/png" manifest:full-path="Pictures/e60698eefa9c14c08c2681793bc02004.png"/>
  <manifest:file-entry manifest:media-type="image/png" manifest:full-path="Pictures/7766e973ca077cacd8e7855ffd4dd36c.png"/>
  <manifest:file-entry manifest:media-type="image/png" manifest:full-path="Pictures/4038ac2afdc260e49fb9ba814d60d25b.png"/>
  <manifest:file-entry manifest:media-type="image/png" manifest:full-path="Pictures/3e36139d52174ad141f200427e2715c2.png"/>
  <manifest:file-entry manifest:media-type="image/png" manifest:full-path="Pictures/4b0c7d4f4690b88e42043ce1123581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交能百科社区指南"/><text:bookmark-start text:name="__RefHeading___交能百科社区指南_v0.1_1"/><text:bookmark-start text:name="交能百科社区指南_v0.1"/>交能百科社区指南 v0.1<text:bookmark-end text:name="__RefHeading___交能百科社区指南_v0.1_1"/><text:bookmark-end text:name="交能百科社区指南_v0.1"/></text:h>
      <text:h text:style-name="Heading_20_2" text:outline-level="2"><text:bookmark-start text:name="__RefHeading___引言_2"/><text:bookmark-start text:name="引言"/>引言<text:bookmark-end text:name="__RefHeading___引言_2"/><text:bookmark-end text:name="引言"/></text:h>
      <text:p text:style-name="Text_20_body">Hey~！欢迎加入我们的交能百科大家庭 <draw:frame draw:style-name="media" draw:name="wink Legend" text:anchor-type="as-char" draw:z-index="0" svg:width="0.60854166666667cm"><draw:text-box><text:p text:style-name="legendcenter"><draw:frame draw:style-name="media" draw:name="wink" text:anchor-type="as-char" draw:z-index="0" svg:width="0.60854166666667cm" svg:height="0.60854166666667cm"><draw:image xlink:href="Pictures/76bb4cb7089fb54bc19e76f150d771b3.png" xlink:type="simple" xlink:show="embed" xlink:actuate="onLoad"/></draw:frame>wink</text:p></draw:text-box></draw:frame>。 交能百科是面向所有能源从业、爱好者开放的<text:span text:style-name="Strong_20_Emphasis">自由</text:span> ，<text:span text:style-name="Strong_20_Emphasis">权威</text:span> 的<text:span text:style-name="Strong_20_Emphasis">学术交流社区</text:span> 。我们意识到，在未来，能源将会像互联网一样逐渐渗透到我们的日常生活中，并扮演越来越多样化的角色。面对即将到来的IoT，能源互联网，电力市场，新能源等新的能源概念与生态，我们需要一个专业、包容的跨学科的百科指南，帮助我们每一个人，携手共同去了解这些新的技术与模式。我们相信，我们所做的每一个小小的贡献，都将是一小段通往即将到来的未来能源生态的路径。愿屏幕前的你，也加入我们，一起为能源未来，贡献自己的一份力量。</text:p>
      <text:h text:style-name="Heading_20_2" text:outline-level="2"><text:bookmark-start text:name="__RefHeading___交能百科审核机制_3"/><text:bookmark-start text:name="交能百科审核机制"/>交能百科审核机制<text:bookmark-end text:name="__RefHeading___交能百科审核机制_3"/><text:bookmark-end text:name="交能百科审核机制"/></text:h>
      <text:p text:style-name="Text_20_body">目前，您能够通过登录或注册账号之后，对百科的词条进行修改，或者创建自己的词条。交能百科社区拥有一群专业的审核者，审核者将会对新修改与创建的词条进行审核。审核通过后，词条将正式被百科所收录。所有的贡献者也将出现在对应词条的底部，以显示出您的贡献。交能百科建议您可以专注维护一个或数个专业领域内的词条，通过活跃在专业领域的社群之中，成为某个领域的权威。届时，优秀的词条编写者将拥有特殊标识并且获得更高的权限，可以成为您所维护的社区内的词条审核者。</text:p>
      <text:h text:style-name="Heading_20_3" text:outline-level="3"><text:bookmark-start text:name="__RefHeading___NoTitle_4"/><text:bookmark-start text:name="section"/><text:bookmark-end text:name="__RefHeading___NoTitle_4"/><text:bookmark-end text:name="section"/></text:h>
      <text:h text:style-name="Heading_20_3" text:outline-level="3"><text:bookmark-start text:name="__RefHeading___贡献者_5"/><text:bookmark-start text:name="贡献者"/>贡献者<text:bookmark-end text:name="__RefHeading___贡献者_5"/><text:bookmark-end text:name="贡献者"/></text:h>
      <text:line-break/>
      <text:p text:style-name="Text_20_body"><draw:frame draw:style-name="mediacenter" draw:name="1" text:anchor-type="paragraph" draw:z-index="1" svg:width="1.3229166666667cm" svg:height="1.3229166666667cm"><draw:image xlink:href="Pictures/cbb04b6364ecc5a5841475efca530782.png" xlink:type="simple" xlink:show="embed" xlink:actuate="onLoad"/></draw:frame></text:p>
      <text:p text:style-name="Text_20_body">作为贡献者，您将拥有您所修改或创建的词条。通过与社区内的用户互动，您将获得更多的关注和 <text:span text:style-name="Strong_20_Emphasis"><text:span text:style-name="Emphasis">相应的积分（待讨论）</text:span> </text:span> ，有助于您获得更多的曝光，并且成为审核者。</text:p>
      <text:h text:style-name="Heading_20_3" text:outline-level="3"><text:bookmark-start text:name="__RefHeading___审核者_6"/><text:bookmark-start text:name="审核者"/>审核者<text:bookmark-end text:name="__RefHeading___审核者_6"/><text:bookmark-end text:name="审核者"/></text:h>
      <text:p text:style-name="Text_20_body"><draw:frame draw:style-name="mediacenter" draw:name="2" text:anchor-type="paragraph" draw:z-index="2" svg:width="1.3229166666667cm" svg:height="1.3229166666667cm"><draw:image xlink:href="Pictures/68ad01adb72bde3cb3a68b9bd40db2af.png" xlink:type="simple" xlink:show="embed" xlink:actuate="onLoad"/></draw:frame>作为交能百科的内容维护角色，审核者一般由<text:span text:style-name="Strong_20_Emphasis">学术单位、科研机构、第三方组织</text:span> 和<text:span text:style-name="Strong_20_Emphasis">优秀专业领域贡献者</text:span> 所担任。审核者可以对新修改或贡献的词条提供权威保证。同时，交能百科也将定期举办审核者的线下活动与会议，在优化百科内容的同时，也开展相应的专业领域的活动讨论。</text:p>
      <text:h text:style-name="Heading_20_3" text:outline-level="3"><text:bookmark-start text:name="__RefHeading___学习者_游客_7"/><text:bookmark-start text:name="学习者_游客"/>学习者（游客）<text:bookmark-end text:name="__RefHeading___学习者_游客_7"/><text:bookmark-end text:name="学习者_游客"/></text:h>
      <text:p text:style-name="Text_20_body"><draw:frame draw:style-name="mediacenter" draw:name="3" text:anchor-type="paragraph" draw:z-index="3" svg:width="1.3229166666667cm" svg:height="1.3229166666667cm"><draw:image xlink:href="Pictures/81e794280a60e8553a2ead63f47242de.png" xlink:type="simple" xlink:show="embed" xlink:actuate="onLoad"/></draw:frame>欢迎来到交能百科，希望您能在这里找到所需要的知识。如果您发现您所找的词条尚未被交能百科收录，请移步 <text:span text:style-name="Strong_20_Emphasis"><text:a xlink:type="simple" xlink:href="http://118.31.72.138/doku.php?id=%E6%9C%AA%E6%94%B6%E5%BD%95%E8%AF%8D%E6%9D%A1%E5%BA%93" text:style-name="Internet_20_link" text:visited-style-name="Visited_20_Internet_20_Link">未收录词条库</text:a></text:span> 写下您未找到的词条，或者移步 <text:span text:style-name="underline">意见反馈</text:span> 提出您在使用过程中的一些建议。我们会优先将这些词条补充上。当然，我们也欢迎您成为专业词条的贡献者~</text:p>
      <text:h text:style-name="Heading_20_2" text:outline-level="2"><text:bookmark-start text:name="__RefHeading___学习如何编写您的词条_8"/><text:bookmark-start text:name="学习如何编写您的词条"/>学习如何编写您的词条<text:bookmark-end text:name="__RefHeading___学习如何编写您的词条_8"/><text:bookmark-end text:name="学习如何编写您的词条"/></text:h>
      <text:h text:style-name="Heading_20_3" text:outline-level="3"><text:bookmark-start text:name="__RefHeading___创建与编辑词条_9"/><text:bookmark-start text:name="创建与编辑词条"/>创建与编辑词条<text:bookmark-end text:name="__RefHeading___创建与编辑词条_9"/><text:bookmark-end text:name="创建与编辑词条"/></text:h>
      <text:p text:style-name="Text_20_body">交能百科正在不断的更新可视化词条编辑器，保证您在不学习使用复杂语法的情况下，能够完成自己的词条页面建立。您只需要注册并且登录您的账号，在<text:span text:style-name="Strong_20_Emphasis">主页面</text:span> 的<text:span text:style-name="Strong_20_Emphasis">新建词条</text:span> 内输入您想编写的词条，或者通过右上角<text:span text:style-name="Strong_20_Emphasis">搜索</text:span> 词条，如果您发现对应的词条尚未被创建，那么您可以在右边侧栏点击<text:span text:style-name="Strong_20_Emphasis">创建该页面</text:span> ，从而进入词条编辑模式。</text:p>
      <text:h text:style-name="Heading_20_3" text:outline-level="3"><text:bookmark-start text:name="__RefHeading___NoTitle_10"/><text:bookmark-start text:name="section1"/><text:bookmark-end text:name="__RefHeading___NoTitle_10"/><text:bookmark-end text:name="section1"/></text:h>
      <text:p text:style-name="Text_20_body">.</text:p>
      <text:h text:style-name="Heading_20_3" text:outline-level="3"><text:bookmark-start text:name="__RefHeading___词条回撤_11"/><text:bookmark-start text:name="词条回撤"/>词条回撤<text:bookmark-end text:name="__RefHeading___词条回撤_11"/><text:bookmark-end text:name="词条回撤"/></text:h>
      <text:p text:style-name="Text_20_body">如果您在编写的过程当中发生了意外，想要对页面进行回撤。可以通过点击右上角的<text:span text:style-name="Strong_20_Emphasis">扳手按钮</text:span> ，进入<text:span text:style-name="Strong_20_Emphasis">修订记录</text:span> 页面。在修订记录页面中，记录着您或者本词条所有的编辑记录，您可以随时进行回撤，不必担心文档的编辑内容缺失。<draw:frame draw:style-name="media" draw:name="cheeky Legend" text:anchor-type="as-char" draw:z-index="0" svg:width="0.60854166666667cm"><draw:text-box><text:p text:style-name="legendcenter"><draw:frame draw:style-name="media" draw:name="cheeky" text:anchor-type="as-char" draw:z-index="4" svg:width="0.60854166666667cm" svg:height="0.60854166666667cm"><draw:image xlink:href="Pictures/dd7d37247d6566cdad6f2ae2f7dac8ee.png" xlink:type="simple" xlink:show="embed" xlink:actuate="onLoad"/></draw:frame>cheeky</text:p></draw:text-box></draw:frame></text:p>
      <text:p text:style-name="Text_20_body"><draw:frame draw:style-name="media" draw:name="5" text:anchor-type="as-char" draw:z-index="5" svg:width="3.7041666666667cm" svg:height="8.651875cm"><draw:image xlink:href="Pictures/6531446cdd2311f5cc67091a587a1450.png" xlink:type="simple" xlink:show="embed" xlink:actuate="onLoad"/></draw:frame></text:p>
      <text:p text:style-name="Text_20_body">.</text:p>
      <text:h text:style-name="Heading_20_3" text:outline-level="3"><text:bookmark-start text:name="__RefHeading___图片上传_12"/><text:bookmark-start text:name="图片上传"/>图片上传<text:bookmark-end text:name="__RefHeading___图片上传_12"/><text:bookmark-end text:name="图片上传"/></text:h>
      <text:p text:style-name="Text_20_body">交能百科的可视化编辑器支持通过<text:span text:style-name="Strong_20_Emphasis">直接复制</text:span> 网上的图片，粘贴到编辑器内进行上传和编辑。</text:p>
      <text:p text:style-name="Text_20_body">如果您拥有的是本地图像，请通过编辑器内的图片上传器上传图片，调整大小和位置。</text:p>
      <text:p text:style-name="Text_20_body">进入编辑器，点击图像<draw:frame draw:style-name="media" draw:name="6" text:anchor-type="as-char" draw:z-index="6" svg:width="0.68791666666667cm" svg:height="0.635cm"><draw:image xlink:href="/var/www/JNwiki/data/media/wiki/e5_be_ae_e4_bf_a1_e5_9b_be_e7_89_87_20180105182054_1.png" xlink:type="simple" xlink:show="embed" xlink:actuate="onLoad"/></draw:frame>按钮<draw:frame draw:style-name="media" draw:name="7" text:anchor-type="as-char" draw:z-index="7" svg:width="0.68791666666667cm" svg:height="0.635cm"><draw:image xlink:href="Pictures/8a03825bc735b663919be90ab0723367.png" xlink:type="simple" xlink:show="embed" xlink:actuate="onLoad"/></draw:frame>进入图像上传界面</text:p>
      <text:p text:style-name="Text_20_body"><draw:frame draw:style-name="media" draw:name="8" text:anchor-type="as-char" draw:z-index="8" svg:width="5.2916666666667cm" svg:height="5.3445833333333cm"><draw:image xlink:href="/var/www/JNwiki/data/media/wiki/e5_be_ae_e4_bf_a1_e5_9b_be_e7_89_87_20180105182100_1.png" xlink:type="simple" xlink:show="embed" xlink:actuate="onLoad"/></draw:frame><draw:frame draw:style-name="media" draw:name="9" text:anchor-type="as-char" draw:z-index="9" svg:width="5.2916666666667cm" svg:height="5.3445833333333cm"><draw:image xlink:href="Pictures/e60698eefa9c14c08c2681793bc02004.png" xlink:type="simple" xlink:show="embed" xlink:actuate="onLoad"/></draw:frame></text:p>
      <text:p text:style-name="Text_20_body">进入之后选择浏览服务器，进入文件管理菜单</text:p>
      <text:p text:style-name="Text_20_body"><draw:frame draw:style-name="media" draw:name="10" text:anchor-type="as-char" draw:z-index="10" svg:width="9.2604166666667cm" svg:height="5.715cm"><draw:image xlink:href="Pictures/7766e973ca077cacd8e7855ffd4dd36c.png" xlink:type="simple" xlink:show="embed" xlink:actuate="onLoad"/></draw:frame></text:p>
      <text:p text:style-name="Text_20_body">您可以通过选择文件选择您本地的图片，点击<text:span text:style-name="Strong_20_Emphasis">upload上传</text:span> ，之后您就可以在对应的文件夹内找到您的图片，最后在图像上传界面确定您的宽度（可设置与高度联动）与对齐方式（默认&lt;没有设置&gt;即与文字混合成行）。</text:p>
      <text:p text:style-name="Text_20_body">.</text:p>
      <text:h text:style-name="Heading_20_3" text:outline-level="3"><text:bookmark-start text:name="__RefHeading___页面布局_进阶_13"/><text:bookmark-start text:name="页面布局_进阶"/>页面布局（进阶）<text:bookmark-end text:name="__RefHeading___页面布局_进阶_13"/><text:bookmark-end text:name="页面布局_进阶"/></text:h>
      <text:p text:style-name="Text_20_body">交能百科同样支持HTML语法和基于HTML5的bootstrap语法，可以建立相应的页面组件与设计布局（例如 首页），让您的页面更加的丰富。具体语法请参照 <text:a xlink:type="simple" xlink:href="http://www.lotar.altervista.org/dokuwiki/wiki/plugin/bootswrapper" text:style-name="Internet_20_link" text:visited-style-name="Visited_20_Internet_20_Link">bootstrap插件语法</text:a>，我们正在努力进行汉化和整理。</text:p>
      <text:p text:style-name="Text_20_body">.</text:p>
      <text:h text:style-name="Heading_20_2" text:outline-level="2"><text:bookmark-start text:name="__RefHeading___上传文档_14"/><text:bookmark-start text:name="上传文档"/>上传文档<text:bookmark-end text:name="__RefHeading___上传文档_14"/><text:bookmark-end text:name="上传文档"/></text:h>
      <text:p text:style-name="Text_20_body">目前，交能百科将允许用户自行上传相关的<text:span text:style-name="Strong_20_Emphasis">专业文档</text:span> 与<text:span text:style-name="Strong_20_Emphasis">内容</text:span> ，这有助于您在专业领域内拥有更多的权威性。我们推荐以<text:span text:style-name="Strong_20_Emphasis">表格+</text:span><text:span text:style-name="Strong_20_Emphasis">文档</text:span> 的形式上传（<text:span text:style-name="Strong_20_Emphasis"><text:a xlink:type="simple" xlink:href="http://118.31.72.138/doku.php?id=%E7%94%B5%E5%8A%9B%E5%B8%82%E5%9C%BA%E8%B5%84%E6%96%99%E6%B5%8B%E8%AF%95%E9%A1%B5%E9%9D%A2" text:style-name="Internet_20_link" text:visited-style-name="Visited_20_Internet_20_Link">示例页面</text:a></text:span> ）。</text:p>
      <text:p text:style-name="Text_20_body">首先，进入编辑器，点击上方插入/编辑超链接按钮<draw:frame draw:style-name="media" draw:name="11" text:anchor-type="as-char" draw:z-index="11" svg:width="0.76729166666667cm" svg:height="0.68791666666667cm"><draw:image xlink:href="Pictures/4038ac2afdc260e49fb9ba814d60d25b.png" xlink:type="simple" xlink:show="embed" xlink:actuate="onLoad"/></draw:frame></text:p>
      <text:p text:style-name="Text_20_body">在超链接类型中选择内部媒体，进入浏览服务器</text:p>
      <text:p text:style-name="Text_20_body"><draw:frame draw:style-name="media" draw:name="12" text:anchor-type="as-char" draw:z-index="12" svg:width="4.2333333333333cm" svg:height="2.4341666666667cm"><draw:image xlink:href="Pictures/3e36139d52174ad141f200427e2715c2.png" xlink:type="simple" xlink:show="embed" xlink:actuate="onLoad"/></draw:frame></text:p>
      <text:p text:style-name="Text_20_body">在服务器文档内，如果您想维护您自己的文档库，我们建议您新建一个文件夹，并在这个专属的文件夹内管理您的文件，这样方便您对您的文件夹进行权限管理（只读/可编写）</text:p>
      <text:p text:style-name="Text_20_body"><draw:frame draw:style-name="media" draw:name="13" text:anchor-type="as-char" draw:z-index="13" svg:width="10.583333333333cm" svg:height="6.5352083333333cm"><draw:image xlink:href="/var/www/JNwiki/data/media/wiki/e5_be_ae_e4_bf_a1_e5_9b_be_e7_89_87_20180105181539_1.png" xlink:type="simple" xlink:show="embed" xlink:actuate="onLoad"/></draw:frame><draw:frame draw:style-name="media" draw:name="14" text:anchor-type="as-char" draw:z-index="14" svg:width="9.2604166666667cm" svg:height="5.715cm"><draw:image xlink:href="Pictures/7766e973ca077cacd8e7855ffd4dd36c.png" xlink:type="simple" xlink:show="embed" xlink:actuate="onLoad"/></draw:frame></text:p>
      <text:p text:style-name="Text_20_body">选择文件夹与文件后，点击<text:span text:style-name="Strong_20_Emphasis">upload上传</text:span> ，之后您就可以在对应的文件夹内找到您的文档，再次双击即可更新在页面上。</text:p>
      <text:h text:style-name="Heading_20_2" text:outline-level="2"><text:bookmark-start text:name="__RefHeading___注意事项_15"/><text:bookmark-start text:name="注意事项"/>注意事项<text:bookmark-end text:name="__RefHeading___注意事项_15"/><text:bookmark-end text:name="注意事项"/></text:h>
      <text:p text:style-name="Text_20_body"><draw:frame draw:style-name="media" draw:name="enlightened Legend" text:anchor-type="as-char" draw:z-index="0" svg:width="0.60854166666667cm"><draw:text-box><text:p text:style-name="legendcenter"><draw:frame draw:style-name="media" draw:name="enlightened" text:anchor-type="as-char" draw:z-index="15" svg:width="0.60854166666667cm" svg:height="0.60854166666667cm"><draw:image xlink:href="Pictures/4b0c7d4f4690b88e42043ce1123581f2.png" xlink:type="simple" xlink:show="embed" xlink:actuate="onLoad"/></draw:frame>enlightened</text:p></draw:text-box></draw:frame>1、如果您在百科使用过程中发现任何问题，请在 问题反馈 页面进行编写和提交，我们会及时的进行处理与更新。</text:p>
      <text:p text:style-name="Text_20_body"><draw:frame draw:style-name="media" draw:name="enlightened Legend" text:anchor-type="as-char" draw:z-index="0" svg:width="0.60854166666667cm"><draw:text-box><text:p text:style-name="legendcenter"><draw:frame draw:style-name="media" draw:name="enlightened" text:anchor-type="as-char" draw:z-index="16" svg:width="0.60854166666667cm" svg:height="0.60854166666667cm"><draw:image xlink:href="Pictures/4b0c7d4f4690b88e42043ce1123581f2.png" xlink:type="simple" xlink:show="embed" xlink:actuate="onLoad"/></draw:frame>enlightened</text:p></draw:text-box></draw:frame>2、交能百科内所撰写的词条仅作为学术交流传播使用。对于百科词条内可能出现的前瞻性描述、预测仅作为参考，交能网团队将不对交能百科内的词条内容所构成的建议、分析、预测和策略承担任何对应商业活动的责任与义务。</text:p>
      <text:p text:style-name="Text_20_body"><draw:frame draw:style-name="media" draw:name="enlightened Legend" text:anchor-type="as-char" draw:z-index="0" svg:width="0.60854166666667cm"><draw:text-box><text:p text:style-name="legendcenter"><draw:frame draw:style-name="media" draw:name="enlightened" text:anchor-type="as-char" draw:z-index="17" svg:width="0.60854166666667cm" svg:height="0.60854166666667cm"><draw:image xlink:href="Pictures/4b0c7d4f4690b88e42043ce1123581f2.png" xlink:type="simple" xlink:show="embed" xlink:actuate="onLoad"/></draw:frame>enlightened</text:p></draw:text-box></draw:frame>3、在词条编写的过程中，请您确保您所编写的条目内容的<text:span text:style-name="Strong_20_Emphasis">合法性</text:span> ；同时，<text:span text:style-name="Strong_20_Emphasis">禁止</text:span> 上传<text:span text:style-name="Emphasis">非法、暴力、色情、反动，广告</text:span> 等<text:span text:style-name="Emphasis">与专业无关</text:span> 内容。违者我们将保留相应的证据，对您进行封号处理，如果情节严重，我们会将保留的证据上交相关法律机构。</text:p>
      <text:h text:style-name="Heading_20_2" text:outline-level="2"><text:bookmark-start text:name="__RefHeading___NoTitle_16"/><text:bookmark-start text:name="section2"/><text:bookmark-end text:name="__RefHeading___NoTitle_16"/><text:bookmark-end text:name="section2"/></text:h>
      <text:h text:style-name="Heading_20_2" text:outline-level="2"><text:bookmark-start text:name="__RefHeading___to_交能网团队成员_17"/><text:bookmark-start text:name="to_交能网团队成员"/>To 交能网团队成员<text:bookmark-end text:name="__RefHeading___to_交能网团队成员_17"/><text:bookmark-end text:name="to_交能网团队成员"/></text:h>
      <text:p text:style-name="Text_20_body">目前我想到的一个大致框架，以下只是我<text:span text:style-name="Strong_20_Emphasis">暂时</text:span> 想到的几条需要补充的内容。在游戏的设计规则阶段，欢迎大家持续进行参与，登录root账号随时修改与补充，共同设计一个可持续的活跃社区。</text:p>
      <text:p text:style-name="Text_20_body"><text:span text:style-name="Emphasis">1、里面cool的概念词条填充</text:span></text:p>
      <text:p text:style-name="Text_20_body"><text:span text:style-name="Emphasis">2、创建一个闭环游戏规则，把需要单独创建词条的标的出来并进行扩充</text:span></text:p>
      <text:p text:style-name="Text_20_body"><text:span text:style-name="Emphasis">3、引入积分机制？</text:span></text:p>
      <text:p text:style-name="Text_20_body"><text:span text:style-name="Emphasis">4、各个角色的页面完善</text:span></text:p>
      <text:p text:style-name="Text_20_body"><text:span text:style-name="Emphasis">5、编辑器缩进功能不能使用，字体颜色、背景颜色无法使用</text:span></text:p>
      <text:p text:style-name="Text_20_body">本指南目前处于快速迭代阶段，初版的定稿将以最终版本1.0发布。</text:p>
      <text:p text:style-name="Text_20_body"><text:span text:style-name="Emphasis">CHAN</text:span></text:p>
      <text:p text:style-name="Text_20_body"><draw:frame draw:style-name="media" draw:name="Paris als Premium Poster von Henry Rivers | JUNIQE Legend" text:anchor-type="as-char" draw:z-index="0" svg:width="7.9375cm"><draw:text-box><text:p text:style-name="legendcenter"><draw:frame draw:style-name="media" draw:name="Paris als Premium Poster von Henry Rivers | JUNIQE" text:anchor-type="as-char" draw:z-index="18" svg:width="7.9375cm" svg:height="11.456458333333cm"><draw:image xlink:href="https://i.pinimg.com/564x/7f/b7/db/7fb7db23ef6a1ab2e5f9e391c6e8d214.jpg" xlink:type="simple" xlink:show="embed" xlink:actuate="onLoad"/></draw:frame>Paris als Premium Poster von Henry Rivers | JUNIQ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交能百科社区指南</dc:title>
  </office:meta>
</office:document-meta>
</file>