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c1b219970e31580ca58721e2cc7869.png"/>
  <manifest:file-entry manifest:media-type="image/png" manifest:full-path="Pictures/f05d6c27c7358deabe449a2d44ba207c.png"/>
  <manifest:file-entry manifest:media-type="image/jpeg" manifest:full-path="Pictures/992da2545d83794a8fcd8e06f6015f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从这里开始"/><text:bookmark-start text:name="__RefHeading___欢迎_welcome_willkommen_1"/><text:bookmark-start text:name="欢迎_welcome_willkommen"/>欢迎 / Welcome / Willkommen<text:bookmark-end text:name="__RefHeading___欢迎_welcome_willkommen_1"/><text:bookmark-end text:name="欢迎_welcome_willkommen"/></text:h>
      <text:p text:style-name="Text_20_body"><draw:frame draw:style-name="medialeft" draw:name="0" text:anchor-type="paragraph" draw:z-index="0" svg:width="1.3229166666667cm" svg:height="1.3229166666667cm"><draw:image xlink:href="Pictures/6ec1b219970e31580ca58721e2cc7869.png" xlink:type="simple" xlink:show="embed" xlink:actuate="onLoad"/></draw:frame>If you try to visit <text:span text:style-name="Strong_20_Emphasis"><text:a xlink:type="simple" xlink:href="http://118.31.72.138/doku.php?id=en:start" text:style-name="Internet_20_link" text:visited-style-name="Visited_20_Internet_20_Link">Encyclopedia of Energy</text:a></text:span> , please click <text:a xlink:type="simple" xlink:href="http://118.31.72.138/doku.php?id=en:start" text:style-name="Internet_20_link" text:visited-style-name="Visited_20_Internet_20_Link">this link</text:a>.</text:p>
      <text:p text:style-name="Text_20_body">Bitte benutzen Sie die folgende <text:a xlink:type="simple" xlink:href="http://118.31.72.138/doku.php?id=de:start" text:style-name="Internet_20_link" text:visited-style-name="Visited_20_Internet_20_Link">Link</text:a>, wenn Sie eine <text:span text:style-name="Strong_20_Emphasis">deutsche</text:span> Version der <text:span text:style-name="Strong_20_Emphasis"><text:a xlink:type="simple" xlink:href="http://118.31.72.138/doku.php?id=de:start" text:style-name="Internet_20_link" text:visited-style-name="Visited_20_Internet_20_Link">Enzyklopädie für </text:a></text:span> <text:span text:style-name="Strong_20_Emphasis"><text:a xlink:type="simple" xlink:href="http://118.31.72.138/doku.php?id=de:start" text:style-name="Internet_20_link" text:visited-style-name="Visited_20_Internet_20_Link">Energie</text:a></text:span>besuchen wollen.</text:p>
      <text:p text:style-name="Text_20_body">交能百科旨在构建一个能源相关的、开放的协作百科专业词库，作为一个共享知识与学术交流的平台，与<text:a xlink:type="simple" xlink:href="http://118.31.72.138/doku.php?id=%E5%90%8C%E6%B5%8E%E5%A4%A7%E5%AD%A6" text:style-name="Internet_20_link" text:visited-style-name="Visited_20_Internet_20_Link">同济大学</text:a>开展合作，在<text:a xlink:type="simple" xlink:href="http://118.31.72.138/doku.php?id=%E7%94%B5%E5%8A%9B%E5%B8%82%E5%9C%BA" text:style-name="Internet_20_link" text:visited-style-name="Visited_20_Internet_20_Link">电力市场</text:a>、电力电子、建筑能源、能源设备领域开展词库专业性的构造与维护工作。</text:p>
      <text:h text:style-name="Heading_20_1" text:outline-level="1"><text:bookmark-start text:name="__RefHeading___新建条目_2"/><text:bookmark-start text:name="新建条目"/>新建条目<text:bookmark-end text:name="__RefHeading___新建条目_2"/><text:bookmark-end text:name="新建条目"/></text:h>
      <text:p text:style-name="Text_20_body">交能百科是一个活跃并且开放的用户社区<draw:frame draw:style-name="media" draw:name="laugh Legend" text:anchor-type="as-char" draw:z-index="0" svg:width="0.60854166666667cm"><draw:text-box><text:p text:style-name="legendcenter"><draw:frame draw:style-name="media" draw:name="laugh" text:anchor-type="as-char" draw:z-index="1" svg:width="0.60854166666667cm" svg:height="0.60854166666667cm"><draw:image xlink:href="Pictures/f05d6c27c7358deabe449a2d44ba207c.png" xlink:type="simple" xlink:show="embed" xlink:actuate="onLoad"/></draw:frame>laugh</text:p></draw:text-box></draw:frame>如果您想要在这里做出贡献，请先在左上角 <text:span text:style-name="Strong_20_Emphasis">登录</text:span> 或 <text:span text:style-name="Strong_20_Emphasis">注册</text:span> 。通过您的账号所编辑的词条，会显示您为本词条做出的贡献。</text:p>
      <text:p text:style-name="Text_20_body">在加入我们的社群之前，我们推荐您阅读一下 <text:span text:style-name="Strong_20_Emphasis"><text:a xlink:type="simple" xlink:href="http://118.31.72.138/doku.php?id=%E4%BA%A4%E8%83%BD%E7%99%BE%E7%A7%91%E7%A4%BE%E5%8C%BA%E6%8C%87%E5%8D%97" text:style-name="Internet_20_link" text:visited-style-name="Visited_20_Internet_20_Link">交能百科社区指南</text:a></text:span> ，在这里你会获得所有必要的信息。</text:p>
      <text:p text:style-name="Text_20_body">目前，交能百科欢迎所有的用户参与创建并编写词条。在编写前，请保证您能 <text:span text:style-name="Strong_20_Emphasis">丰富</text:span> 交能百科的前提下才新建页面条目，如果您想创建基于其他语言（English，Deutsch）的词条，请注意设置对应词条的<text:span text:style-name="Strong_20_Emphasis">命名空间</text:span> 。所有用户编写的词条都将被交能百科的 <text:span text:style-name="Strong_20_Emphasis"><text:a xlink:type="simple" xlink:href="http://118.31.72.138/doku.php?id=%E4%BA%A4%E8%83%BD%E7%99%BE%E7%A7%91%E7%A4%BE%E5%8C%BA%E6%8C%87%E5%8D%97#审核者" text:style-name="Internet_20_link" text:visited-style-name="Visited_20_Internet_20_Link">审核者</text:a></text:span> 进行审核，如果您想成为审核者，请通过<text:a xlink:type="simple" xlink:href="mailto:info@jiaonengwang.com" text:style-name="Internet_20_link" text:visited-style-name="Visited_20_Internet_20_Link">info</text:a><text:a xlink:type="simple" xlink:href="mailto:info@jiaonengwang.com" text:style-name="Internet_20_link" text:visited-style-name="Visited_20_Internet_20_Link">@jiaonengwang.com</text:a>联系我们<text:line-break/>
To create a new english article, please select the prefix: <text:span text:style-name="Strong_20_Emphasis">en</text:span>.<text:line-break/>
Wählen Sie das Prefix <text:span text:style-name="Strong_20_Emphasis">de</text:span>, um einen neuen Artikel zu erstellen.</text:p>
      <text:h text:style-name="Heading_20_1" text:outline-level="1"><text:bookmark-start text:name="__RefHeading___中德工程学院智库_3"/><text:bookmark-start text:name="中德工程学院智库"/>中德工程学院智库<text:bookmark-end text:name="__RefHeading___中德工程学院智库_3"/><text:bookmark-end text:name="中德工程学院智库"/></text:h>
      <text:line-break/>
      <text:p text:style-name="Text_20_body"> 作为交能百科的首家合作院校，<text:a xlink:type="simple" xlink:href="http://118.31.72.138/doku.php?id=%E5%90%8C%E6%B5%8E%E5%A4%A7%E5%AD%A6%E4%B8%AD%E5%BE%B7%E5%B7%A5%E7%A8%8B%E5%AD%A6%E9%99%A2" text:style-name="Internet_20_link" text:visited-style-name="Visited_20_Internet_20_Link">同济大学中德工程学院</text:a>在交能百科特别开设中德工程学院智库。同济大学中德工程学院下设<text:a xlink:type="simple" xlink:href="http://118.31.72.138/doku.php?id=%E6%B1%BD%E8%BD%A6%E6%9C%8D%E5%8A%A1%E5%B7%A5%E7%A8%8B%E4%B8%93%E4%B8%9A" text:style-name="Internet_20_link" text:visited-style-name="Visited_20_Internet_20_Link">汽车服务工程专业</text:a>（Fahrzeugtechnik）、<text:a xlink:type="simple" xlink:href="http://118.31.72.138/doku.php?id=%E6%9C%BA%E6%A2%B0%E7%94%B5%E5%AD%90%E5%B7%A5%E7%A8%8B%E4%B8%93%E4%B8%9A" text:style-name="Internet_20_link" text:visited-style-name="Visited_20_Internet_20_Link">机械电子工程专业</text:a>（Mechatronik）、<text:a xlink:type="simple" xlink:href="http://118.31.72.138/doku.php?id=%E5%BB%BA%E7%AD%91%E7%94%B5%E6%B0%94%E4%B8%8E%E6%99%BA%E8%83%BD%E5%8C%96%E4%B8%93%E4%B8%9A" text:style-name="Internet_20_link" text:visited-style-name="Visited_20_Internet_20_Link">建筑电气与智能化专业</text:a>（Gebäudetechnik）与<text:a xlink:type="simple" xlink:href="http://118.31.72.138/doku.php?id=%E7%BB%8F%E6%B5%8E%E5%B7%A5%E7%A8%8B" text:style-name="Internet_20_link" text:visited-style-name="Visited_20_Internet_20_Link">经济工程</text:a>（Wirtschaftsingenieurwesen）四个专业。该智库收录了其中三个工科专业中所有能源相关学科的专业条目，供相关专业学者、学生及从业者学习。点此进入 <text:span text:style-name="Strong_20_Emphasis"><text:a xlink:type="simple" xlink:href="http://118.31.72.138/doku.php?id=%E4%B8%AD%E5%BE%B7%E5%B7%A5%E7%A8%8B%E5%AD%A6%E9%99%A2%E6%99%BA%E5%BA%93" text:style-name="Internet_20_link" text:visited-style-name="Visited_20_Internet_20_Link">中德工程学院智库</text:a></text:span></text:p>
      <text:p text:style-name="Text_20_body"><draw:frame draw:style-name="mediaright" draw:name="CDHAW Legend" text:anchor-type="paragraph" draw:z-index="0" svg:width="45.958125cm" style:rel-width="100%"><draw:text-box><text:p text:style-name="legendcenter"><draw:frame draw:style-name="mediaright" draw:name="CDHAW" text:anchor-type="paragraph" draw:z-index="2" svg:width="45.958125cm" style:rel-width="100%" svg:height="10.398125cm" style:rel-height="scale"><draw:image xlink:href="Pictures/992da2545d83794a8fcd8e06f6015ff2.jpg" xlink:type="simple" xlink:show="embed" xlink:actuate="onLoad"/></draw:frame>CDHAW</text:p></draw:text-box></draw:frame><text:line-break/>
<text:line-break/></text:p>
      <text:h text:style-name="Heading_20_1" text:outline-level="1"><text:bookmark-start text:name="__RefHeading___交能课堂_4"/><text:bookmark-start text:name="交能课堂"/>交能课堂<text:bookmark-end text:name="__RefHeading___交能课堂_4"/><text:bookmark-end text:name="交能课堂"/></text:h>
      <text:list text:style-name="List_20_1" text:continue-numbering="false">
        <text:list-item>
          <text:p text:style-name="List_20_1_Content_First"> <text:span text:style-name="Strong_20_Emphasis"><text:a xlink:type="simple" xlink:href="#从这里开始" text:style-name="Local_20_link" text:visited-style-name="Visited_20_Local_20_Link">从这里开始</text:a></text:span> 的编写原则是<text:a xlink:type="simple" xlink:href="http://118.31.72.138/doku.php?id=%E4%BA%A4%E8%83%BD%E7%99%BE%E7%A7%91%E7%9A%84%E5%9F%BA%E7%A1%80%E5%87%86%E5%88%99" text:style-name="Internet_20_link" text:visited-style-name="Visited_20_Internet_20_Link">什么</text:a>?</text:p>
        </text:list-item>
        <text:list-item>
          <text:p text:style-name="List_20_1_Content"> 随着20世纪70年代<text:a xlink:type="simple" xlink:href="http://118.31.72.138/doku.php?id=%E7%9F%B3%E6%B2%B9%E5%8D%B1%E6%9C%BA" text:style-name="Internet_20_link" text:visited-style-name="Visited_20_Internet_20_Link">石油危机</text:a>爆发，<text:a xlink:type="simple" xlink:href="http://118.31.72.138/doku.php?id=%E8%83%BD%E6%BA%90%E7%BB%8F%E6%B5%8E%E5%AD%A6" text:style-name="Internet_20_link" text:visited-style-name="Visited_20_Internet_20_Link">哪种研究能源市场规律的学科</text:a>开始兴起？</text:p>
        </text:list-item>
        <text:list-item>
          <text:p text:style-name="List_20_1_Content"> 2017年10月起<text:a xlink:type="simple" xlink:href="http://118.31.72.138/doku.php?id=%E5%90%8C%E6%B5%8E%E5%A4%A7%E5%AD%A6" text:style-name="Internet_20_link" text:visited-style-name="Visited_20_Internet_20_Link">同济大学</text:a>的<text:a xlink:type="simple" xlink:href="http://118.31.72.138/doku.php?id=%E5%90%8C%E6%B5%8E%E5%A4%A7%E5%AD%A6%E4%B8%AD%E5%BE%B7%E5%B7%A5%E7%A8%8B%E5%AD%A6%E9%99%A2" text:style-name="Internet_20_link" text:visited-style-name="Visited_20_Internet_20_Link">哪个学院</text:a>将率先利用交能百科，在能源类学科中展开教学研究工作？</text:p>
        </text:list-item>
        <text:list-item>
          <text:p text:style-name="List_20_1_Content"> 2017年8月台湾电网经历了哪次<text:a xlink:type="simple" xlink:href="http://118.31.72.138/doku.php?id=815%E5%8F%B0%E6%B9%BE%E5%81%9C%E7%94%B5%E4%BA%8B%E6%95%85" text:style-name="Internet_20_link" text:visited-style-name="Visited_20_Internet_20_Link">停电事故</text:a>？</text:p>
        </text:list-item>
        <text:list-item>
          <text:p text:style-name="List_20_1_Content_Last"> 飓风厄玛对加勒比地区供电产生了<text:a xlink:type="simple" xlink:href="http://118.31.72.138/doku.php?id=%E9%A3%93%E9%A3%8E%E5%8E%84%E7%8E%9B" text:style-name="Internet_20_link" text:visited-style-name="Visited_20_Internet_20_Link">什么影响</text:a>？</text:p>
        </text:list-item>
      </text:list>
      <text:h text:style-name="Heading_20_1" text:outline-level="1"><text:bookmark-start text:name="__RefHeading___优秀条目_5"/><text:bookmark-start text:name="优秀条目"/>优秀条目<text:bookmark-end text:name="__RefHeading___优秀条目_5"/><text:bookmark-end text:name="优秀条目"/></text:h>
      <text:p text:style-name="Text_20_body"><text:span text:style-name="Strong_20_Emphasis"><text:a xlink:type="simple" xlink:href="http://118.31.72.138/doku.php?id=%E7%94%B5%E5%8A%9B%E5%B8%82%E5%9C%BA" text:style-name="Internet_20_link" text:visited-style-name="Visited_20_Internet_20_Link">电力市场</text:a>
 </text:span> 指的是，整体电力在供应、需求、售卖和购买的影响下，对电力价格产生改变的一个机制。</text:p>
      <text:p text:style-name="Text_20_body"><draw:frame draw:style-name="media" draw:name="“power market”的图片搜索结果 Legend" text:anchor-type="as-char" draw:z-index="0" svg:width="7.9375cm"><draw:text-box><text:p text:style-name="legendcenter"><draw:frame draw:style-name="media" draw:name="“power market”的图片搜索结果" text:anchor-type="as-char" draw:z-index="3" svg:width="7.9375cm" svg:height="4.7625cm"><draw:image xlink:href="https://g8fip1kplyr33r3krz5b97d1-wpengine.netdna-ssl.com/wp-content/uploads/2015/07/GettyImages-73320248-714x429.jpg" xlink:type="simple" xlink:show="embed" xlink:actuate="onLoad"/></draw:frame>“power market”的图片搜索结果</text:p></draw:text-box></draw:frame></text:p>
      <text:h text:style-name="Heading_20_1" text:outline-level="1"><text:bookmark-start text:name="__RefHeading___特色条目_6"/><text:bookmark-start text:name="特色条目"/>特色条目<text:bookmark-end text:name="__RefHeading___特色条目_6"/><text:bookmark-end text:name="特色条目"/></text:h>
      <text:p text:style-name="Text_20_body"><text:span text:style-name="Strong_20_Emphasis"><text:a xlink:type="simple" xlink:href="http://118.31.72.138/doku.php?id=%E5%8C%BA%E5%9F%9F%E7%94%B5%E5%8A%9B%E5%B8%82%E5%9C%BA" text:style-name="Internet_20_link" text:visited-style-name="Visited_20_Internet_20_Link">区域电力市场</text:a>
 </text:span> 在借鉴国外经验的基础上，我国区域电力市场的基本模式是区域统一市场和区域共同市场区域共同市场的基本特点是保留省级电力市场，省级电力市场的市场主体进行跨省电力/电量交易。在区域统一市场模式中，取消省级电力市场，各省发电企业在区域统一平台上竞价。在我国电力市场建设初期，区域电力市场有区域统一市场和区域共同市场等模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从这里开始</dc:title>
  </office:meta>
</office:document-meta>
</file>