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6ee66b06b7ed6e1355a594d7ac198ff.png"/>
  <manifest:file-entry manifest:media-type="image/png" manifest:full-path="Pictures/40d53b261fd2745a68d3d2f58b36279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供配电系统的年电能损耗"/><text:bookmark-start text:name="__RefHeading___供配电系统的年电能损耗_1"/><text:bookmark-start text:name="供配电系统的年电能损耗"/>供配电系统的年电能损耗<text:bookmark-end text:name="__RefHeading___供配电系统的年电能损耗_1"/><text:bookmark-end text:name="供配电系统的年电能损耗"/></text:h>
      <text:h text:style-name="Heading_20_2" text:outline-level="2"><text:bookmark-start text:name="__RefHeading___简介_2"/><text:bookmark-start text:name="简介"/>简介<text:bookmark-end text:name="__RefHeading___简介_2"/><text:bookmark-end text:name="简介"/></text:h>
      <text:p text:style-name="Text_20_body"><text:span text:style-name="Strong_20_Emphasis">供配电系统的年电能损耗</text:span>，
最大负荷损耗时间τ：当线路或变压器中以最大负荷电流流过τ小时后所产生的电能损耗，等于全年流过实际变化的电流时所产生的电能损耗。</text:p>
      <text:h text:style-name="Heading_20_2" text:outline-level="2"><text:bookmark-start text:name="__RefHeading___线路年电能损耗_3"/><text:bookmark-start text:name="线路年电能损耗"/>线路年电能损耗<text:bookmark-end text:name="__RefHeading___线路年电能损耗_3"/><text:bookmark-end text:name="线路年电能损耗"/></text:h>
      <text:p text:style-name="Text_20_body"><draw:frame draw:style-name="media" draw:name="0" text:anchor-type="as-char" draw:z-index="0" svg:width="10.583333333333cm" svg:height="4.1715328467153cm"><draw:image xlink:href="Pictures/d6ee66b06b7ed6e1355a594d7ac198ff.png" xlink:type="simple" xlink:show="embed" xlink:actuate="onLoad"/></draw:frame></text:p>
      <text:p text:style-name="Text_20_body">式中 DPL为三相线路中最大负荷时的有功功率损耗(kW);τ为最大负荷损耗小时数.</text:p>
      <text:h text:style-name="Heading_20_2" text:outline-level="2"><text:bookmark-start text:name="__RefHeading___变压器的年电能损耗_4"/><text:bookmark-start text:name="变压器的年电能损耗"/>变压器的年电能损耗<text:bookmark-end text:name="__RefHeading___变压器的年电能损耗_4"/><text:bookmark-end text:name="变压器的年电能损耗"/></text:h>
      <text:p text:style-name="Text_20_body"><draw:frame draw:style-name="media" draw:name="1" text:anchor-type="as-char" draw:z-index="1" svg:width="10.583333333333cm" svg:height="3.9738186462324cm"><draw:image xlink:href="Pictures/40d53b261fd2745a68d3d2f58b36279b.png" xlink:type="simple" xlink:show="embed" xlink:actuate="onLoad"/></draw:frame></text:p>
      <text:h text:style-name="Heading_20_2" text:outline-level="2"><text:bookmark-start text:name="__RefHeading___参考文献_5"/><text:bookmark-start text:name="参考文献"/>参考文献<text:bookmark-end text:name="__RefHeading___参考文献_5"/><text:bookmark-end text:name="参考文献"/></text:h>
      <text:p text:style-name="Text_20_body">[1]段春丽，黄仕元。建筑电气【M】.机械工业出版社，2006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供配电系统的年电能损耗</dc:title>
  </office:meta>
</office:document-meta>
</file>