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保密信息"/><text:bookmark-start text:name="__RefHeading___保密信息_1"/><text:bookmark-start text:name="保密信息"/>保密信息<text:bookmark-end text:name="__RefHeading___保密信息_1"/><text:bookmark-end text:name="保密信息"/></text:h>
      <text:p text:style-name="Text_20_body"><text:span text:style-name="Strong_20_Emphasis">保密信息</text:span>(英语:<text:a xlink:type="simple" xlink:href="http://118.31.72.138/doku.php?id=en:confidential_information" text:style-name="Internet_20_link" text:visited-style-name="Visited_20_Internet_20_Link">confidential information </text:a>) <text:line-break/>保密信息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保密信息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confidential information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按国家法律、法规和市场规则规定，在与市场主体和市场运营机构相关的信息中属于保密的那部分信息。 </text:p>
          </table:table-cell>
        </table:table-row>
      </table:table>
      <text:p text:style-name="Text_20_body"> 应用学科 电力（一级学科），调度与通信、电力市场（二级学科）</text:p>
      <text:h text:style-name="Heading_20_1" text:outline-level="1"><text:bookmark-start text:name="__RefHeading___保密信息_2"/><text:bookmark-start text:name="保密信息1"/>保密信息<text:bookmark-end text:name="__RefHeading___保密信息_2"/><text:bookmark-end text:name="保密信息1"/></text:h>
      <text:p text:style-name="Text_20_body"><text:span text:style-name="Strong_20_Emphasis">保密信息</text:span>)</text:p>
      <text:p text:style-name="Text_20_body">保密信息是指在与市场主体和市场运营机构相关的信息中，按国家法律法规和市场规则规定属于保密的信息、其他应当保密的资料、商业机密或其他任何来源于此类信息的信息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保密信息</dc:title>
  </office:meta>
</office:document-meta>
</file>