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公开信息"/><text:bookmark-start text:name="__RefHeading___公开信息_1"/><text:bookmark-start text:name="公开信息"/>公开信息<text:bookmark-end text:name="__RefHeading___公开信息_1"/><text:bookmark-end text:name="公开信息"/></text:h>
      <text:p text:style-name="Text_20_body">公开信息指应当向市场主体、市场运营机构和公众公开提供的数据和信息。中文名称公开信息英文名称publicinformation定　　义应当向市场主体、市场运营机构和公众公开提供的数据和信息。应用学科电力（一级学科），调度与通信、电力市场（二级学科）英文名称：publicinformation应用学科电力（一级学科），调度与通信、电力市场（二级学科）</text:p>
      <text:h text:style-name="Heading_20_1" text:outline-level="1"><text:bookmark-start text:name="__RefHeading___公开信息_2"/><text:bookmark-start text:name="公开信息1"/>公开信息<text:bookmark-end text:name="__RefHeading___公开信息_2"/><text:bookmark-end text:name="公开信息1"/></text:h>
      <text:p text:style-name="Text_20_body"><text:span text:style-name="Strong_20_Emphasis">公开信息</text:span>)</text:p>
      <text:p text:style-name="Text_20_body">公开信息是指应当向市场主体、市场运营机构和公众公开提供的数据和信息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公开信息</dc:title>
  </office:meta>
</office:document-meta>
</file>