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1b95bff2fce1fdf5cc63b410e2dc35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再热循环"/><text:bookmark-start text:name="__RefHeading___再热循环_1"/><text:bookmark-start text:name="再热循环"/>再热循环<text:bookmark-end text:name="__RefHeading___再热循环_1"/><text:bookmark-end text:name="再热循环"/></text:h>
      <text:p text:style-name="Text_20_body">将汽轮机高压段中膨胀到一定压力的蒸汽重新引到锅炉的中间加热器（称为再热器）加热升温，然后再送人汽轮机使之继续膨胀做功。这种循环称为<text:span text:style-name="Strong_20_Emphasis">中间再过热循环</text:span>或简称<text:span text:style-name="Strong_20_Emphasis">再热循环</text:span>。</text:p>
      <text:p text:style-name="Text_20_body">蒸汽再热循环，即再热循环的热效率为再热对循环热效率的影响从上式不易直观看出，但可利用T－s图作定性分析。</text:p>
      <text:p text:style-name="Text_20_body">我们知道，提高蒸汽初压将引起乏汽的干度下降，而提高蒸汽初温又要受到金属材料的限制。为解决这个矛盾，常采用蒸汽中间再过热的办法。蒸汽中间再过热的设备系统如图11-8a所示。所谓蒸汽中间再过热，就是将汽轮机（高压部分）内膨胀至某一中间压力的蒸汽全部引出，进入到锅炉的再热器中再次加热，然后回到汽轮机（低压部分）内继续作功。再热循环的T-s图如图11-8b所示。经过再热以后，蒸汽膨胀终了的干度x有明显地提高。这里应着重指出,虽然最初只是将再热作为解决乏汽干度问题的一种办法，而发展到今天，它的意义已远不止此。现代大型机组几乎毫无例外地都采用再热循环，因此它已成为大型机组提高热效率的必要措施。这一点从下面的分析中就可清楚地看出。</text:p>
      <text:p text:style-name="Text_20_body">再热循环所作的功（忽略泵功）为循环加入的热量为再热循环的热效率为再热对循环热效率的影响从上式不易直观看出，但可利用T－s图作定性分析。如果将再热部分看作原循环1-2'-3-4-1的附加循环B-A-2-2'-B，这样,只需分析附加循环的效率对基本循环的影响就行了。当再热温度与蒸汽初温相等时，由于终参数相同，显然。只要再热压力选择得不太低，则附加循环的吸热平均温度将高于原循环的吸热平均温度，整个再热循环的热效率将提高。但再热压力若选择过高，又将使附加循环的吸热量减小，从而对整个再热循环热效率的影响减弱。综合考虑再热压力对热效率和干度的影响，必将存在某一个最佳的再热压力。这个最佳压力将使得在允许的乏汽干度的情况下，热效率达到最佳值。最佳再热压力的数值，要根据给定条件作全面的技术经济比较来确定，一般在蒸汽初压力的20－30%之间。目前，随着初参数的进一步提高，更加引起了对再热的重视。高参数10万千瓦以上的机组，压力在13MPa至临界压力以下，一般果用一次中间再过热，超临界参数方考虑二次再热。通常一次再热可使循环热效率提高2～3.5%，若再热次数增加，虽然会使热效率提高一些，但管道系统过于复杂，使投资增加，运行不便，反带来不利影响。因此实际再热次数很少超过两次，而压力低于10MPa时，则很少采用再热循环。</text:p>
      <text:p text:style-name="Text_20_body"><draw:frame draw:style-name="media" draw:name="0" text:anchor-type="as-char" draw:z-index="0" svg:width="6.985cm" svg:height="4.7360416666667cm"><draw:image xlink:href="Pictures/e1b95bff2fce1fdf5cc63b410e2dc351.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再热循环</dc:title>
  </office:meta>
</office:document-meta>
</file>