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分组补偿"/><text:bookmark-start text:name="__RefHeading___分组补偿_1"/><text:bookmark-start text:name="分组补偿"/>分组补偿<text:bookmark-end text:name="__RefHeading___分组补偿_1"/><text:bookmark-end text:name="分组补偿"/></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分组补偿</text:span>，对用电设备组每组采用电容进行补偿。利用率比个别补偿大，所以电容器总容量也比个别补偿小，投资比个别补偿小。但其对从补偿点到用电设备这段配电线路上的无功是不能进行补偿的。</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分组补偿</dc:title>
  </office:meta>
</office:document-meta>
</file>