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单个电厂形成最高限价的比率"/><text:bookmark-start text:name="__RefHeading___单个电厂形成最高限价的比率_1"/><text:bookmark-start text:name="单个电厂形成最高限价的比率"/>单个电厂形成最高限价的比率<text:bookmark-end text:name="__RefHeading___单个电厂形成最高限价的比率_1"/><text:bookmark-end text:name="单个电厂形成最高限价的比率"/></text:h>
      <text:p text:style-name="Text_20_body">中文名称单个电厂形成最高限价的比率英文名称formationrateofpricecapbysinglepowerplant定　　义在市场出清价达到最高限价的时段中某个电厂的边际机组形成率。应用学科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单个电厂形成最高限价的比率</dc:title>
  </office:meta>
</office:document-meta>
</file>