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aed257555afde437199dfd9b0967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单井循环系统"/><text:bookmark-start text:name="__RefHeading___概念_1"/><text:bookmark-start text:name="概念"/>概念<text:bookmark-end text:name="__RefHeading___概念_1"/><text:bookmark-end text:name="概念"/></text:h>
      <text:list text:style-name="List_20_1" text:continue-numbering="false">
        <text:list-item>
          <text:p text:style-name="LastListParagraph_List_20_1_Content_First">*单井循环系统**20世纪70年代末期在美国的东北岸开始运用，是土壤耦合热泵同套管换热器的一种变形。</text:p>
        </text:list-item>
      </text:list>
      <text:p text:style-name="Text_20_body">    <draw:frame draw:style-name="mediacenter" draw:name="0" text:anchor-type="paragraph" draw:z-index="0" svg:width="10.583333333333cm" svg:height="4.579989154013cm"><draw:image xlink:href="Pictures/05aed257555afde437199dfd9b096758.png" xlink:type="simple" xlink:show="embed" xlink:actuate="onLoad"/></draw:frame></text:p>
      <text:h text:style-name="Heading_20_2" text:outline-level="2"><text:bookmark-start text:name="__RefHeading___特点_2"/><text:bookmark-start text:name="特点"/>特点<text:bookmark-end text:name="__RefHeading___特点_2"/><text:bookmark-end text:name="特点"/></text:h>
      <text:p text:style-name="Text_20_body">它与其他的地下埋管换热器相比，具有如下的特点：</text:p>
      <text:p text:style-name="Preformatted_20_Text">①换热介质直接与井壁岩土接触换热，因而没有井管和灰浆热阻。<text:line-break/>②与埋地U形管换热器相比，同为150mm的井孔，U形管直径仅为40mm，因此大大增加了换热面积。<text:line-break/>③井壁凹凸不平，换热介质在里面流动时产生大量涡流，增强了换热。<text:line-break/>④地下水可以直接经过井壁进入系统，与循环水掺混，改善系统的换热性能，提高系统的性能系数。<text:line-break/>⑤由于换热的增强，每千瓦热泵容量的井孔深度大大减少。<text:line-break/>⑥高峰负荷期间，单井循环系统常通过一定比例的循环水来引入一定量的地下水，以保持适中的循环水温度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井循环系统</dc:title>
  </office:meta>
</office:document-meta>
</file>