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f98bf7c01ab35b755ca34329626e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单位面积功率法"/><text:bookmark-start text:name="__RefHeading___单位面积功率法_1"/><text:bookmark-start text:name="单位面积功率法"/>单位面积功率法<text:bookmark-end text:name="__RefHeading___单位面积功率法_1"/><text:bookmark-end text:name="单位面积功率法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单位面积功率法</text:span>。
若已知车间生产面积S（m2）和负荷密度指标r（kW/m2）时，车间的平均负荷为  Pav= r S，车间计算负荷为
<draw:frame draw:style-name="media" draw:name="0" text:anchor-type="as-char" draw:z-index="0" svg:width="2.6458333333333cm" svg:height="1.9265776699029cm"><draw:image xlink:href="Pictures/46f98bf7c01ab35b755ca34329626ee6.png" xlink:type="simple" xlink:show="embed" xlink:actuate="onLoad"/></draw:frame>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[1]段春丽，黄仕元。建筑电气【M】.机械工业出版社，200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单位面积功率法</dc:title>
  </office:meta>
</office:document-meta>
</file>