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向差价合同"/><text:bookmark-start text:name="__RefHeading___单向差价合同_1"/><text:bookmark-start text:name="单向差价合同"/>单向差价合同<text:bookmark-end text:name="__RefHeading___单向差价合同_1"/><text:bookmark-end text:name="单向差价合同"/></text:h>
      <text:p text:style-name="Text_20_body"><text:span text:style-name="Strong_20_Emphasis">单向差价合同</text:span>(英语:<text:a xlink:type="simple" xlink:href="http://118.31.72.138/doku.php?id=en:unidirectional_contract_for_difference" text:style-name="Internet_20_link" text:visited-style-name="Visited_20_Internet_20_Link">unidirectional contract for difference </text:a>) <text:line-break/>单向差价合同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单向差价合同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unidirectional contract for differenc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包括买方差价合同和卖方差价合同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向差价合同</dc:title>
  </office:meta>
</office:document-meta>
</file>