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95a4cac25550d91a245ac99b039f4d.png"/>
  <manifest:file-entry manifest:media-type="image/png" manifest:full-path="Pictures/0ca62a568cec098440f1edc10606de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相负荷计算"/><text:bookmark-start text:name="__RefHeading___单相负荷计算_1"/><text:bookmark-start text:name="单相负荷计算"/>单相负荷计算<text:bookmark-end text:name="__RefHeading___单相负荷计算_1"/><text:bookmark-end text:name="单相负荷计算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单相负荷计算</text:span></text:p>
      <text:h text:style-name="Heading_20_2" text:outline-level="2"><text:bookmark-start text:name="__RefHeading___计算_3"/><text:bookmark-start text:name="计算"/>计算<text:bookmark-end text:name="__RefHeading___计算_3"/><text:bookmark-end text:name="计算"/></text:h>
      <text:p text:style-name="Text_20_body">单相设备应尽可能地均匀分布在三相上，以使三相负荷保持平衡。
单相负荷的计算如下：
(1)三相线路中单相设备的总容量不超过三相总容量的15%时，单相设备可按三相负荷平衡计算。
(2)三相线路中单相设备的总容量超过三相总容量的15%时，应把单相设备容量换算为等效三相设备容量，再算出三相等效计算负荷。单相设备组等效三相设备容量的计算如下： </text:p>
      <text:p text:style-name="Text_20_body"><draw:frame draw:style-name="media" draw:name="0" text:anchor-type="as-char" draw:z-index="0" svg:width="10.583333333333cm" svg:height="5.4565160955348cm"><draw:image xlink:href="Pictures/9b95a4cac25550d91a245ac99b039f4d.png" xlink:type="simple" xlink:show="embed" xlink:actuate="onLoad"/></draw:frame></text:p>
      <text:p text:style-name="Text_20_body">这是单相设备接于同一线电压的情况，此时把接于线电压的总负载R等效为三个接于相电压的对称负载R，而电流保持原来的电流而得出。 
 式中， Pab、Pbc 、Pca为分别接于ab、bc、ca线的负载（kW）
Pe为等效三相设备容量（kW） 
（3）有的单相设备接于线电压、有的单相设备接于相电压时, 
第一步，应将接于线电压的单相设备容量换算为接于相电压的设备容量，然后分别计算各相的设备容量：
<draw:frame draw:style-name="media" draw:name="1" text:anchor-type="as-char" draw:z-index="1" svg:width="10.583333333333cm" svg:height="7.2723463687151cm"><draw:image xlink:href="Pictures/0ca62a568cec098440f1edc10606de51.png" xlink:type="simple" xlink:show="embed" xlink:actuate="onLoad"/></draw:frame></text:p>
      <text:p text:style-name="Text_20_body">PAB、PBC、PCA为接于AB、BC、CA相间的有功设备容量； 
pAB-A、qAB-A等为有功和无功换算系数。
PeA、PeB、PeC为换算为 A、B、C相的有功设备容量； 
QeA、QeB、QeC为换算为A、B、C相的无功设备容量； </text:p>
      <text:h text:style-name="Heading_20_2" text:outline-level="2"><text:bookmark-start text:name="__RefHeading___参考文献_4"/><text:bookmark-start text:name="参考文献"/>参考文献<text:bookmark-end text:name="__RefHeading___参考文献_4"/><text:bookmark-end text:name="参考文献"/></text:h>
      <text:p text:style-name="Text_20_body">[1]段春丽，黄仕元。建筑电气【M】.机械工业出版社，200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相负荷计算</dc:title>
  </office:meta>
</office:document-meta>
</file>