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双向差价合同"/><text:bookmark-start text:name="__RefHeading___双向差价合同_1"/><text:bookmark-start text:name="双向差价合同"/>双向差价合同<text:bookmark-end text:name="__RefHeading___双向差价合同_1"/><text:bookmark-end text:name="双向差价合同"/></text:h>
      <text:p text:style-name="Text_20_body"><text:span text:style-name="Strong_20_Emphasis">双向差价合同</text:span>(英语:<text:a xlink:type="simple" xlink:href="http://118.31.72.138/doku.php?id=en:bidirectional_contract_for_difference" text:style-name="Internet_20_link" text:visited-style-name="Visited_20_Internet_20_Link">bidirectional contract for difference </text:a>) <text:line-break/>双向差价合同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双向差价合同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bidirectional contract for differenc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同时保证买方和卖方规避市场价格下跌风险的差价合同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双向差价合同</dc:title>
  </office:meta>
</office:document-meta>
</file>