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发电市场"/><text:bookmark-start text:name="__RefHeading___发电市场_1"/><text:bookmark-start text:name="发电市场"/>发电市场<text:bookmark-end text:name="__RefHeading___发电市场_1"/><text:bookmark-end text:name="发电市场"/></text:h>
      <text:p text:style-name="Text_20_body"><text:span text:style-name="Strong_20_Emphasis">发电市场</text:span>(英语:<text:a xlink:type="simple" xlink:href="http://118.31.72.138/doku.php?id=en:isbn" text:style-name="Internet_20_link" text:visited-style-name="Visited_20_Internet_20_Link">ISBN </text:a>) <text:line-break/>发电市场 《发电市场》是电力市场研究的系列成果之一，从理论和实践相结合的角度对正在改革中的发电市场进行了深入全面的分析和论述。 书    名 发电市场 作    者 杨昆, 王广庆, 毛晋等 ISBN 978-7-5083-5170-4/CNY 定    价 中国电力出版社 出版社 2007 图书简介 全书共八章。第一章至第三章是对发电市场的基本理论概念所作的界定，同时对发电市场的运营环境和市场主体结构进行了全面分析和论述；第四章至第七章是对发电市场资本的运营机制、运营模式、运营规则和运营策略及风险进行了全面分析和研究。第八章对发电市场的监管从理论和政策的角度作了全面探讨。</text:p>
      <text:h text:style-name="Heading_20_1" text:outline-level="1"><text:bookmark-start text:name="__RefHeading___发电市场_2"/><text:bookmark-start text:name="发电市场1"/>发电市场<text:bookmark-end text:name="__RefHeading___发电市场_2"/><text:bookmark-end text:name="发电市场1"/></text:h>
      <text:p text:style-name="Text_20_body"><text:span text:style-name="Strong_20_Emphasis">发电市场</text:span>)</text:p>
      <text:p text:style-name="Text_20_body">发电市场又称发电侧市场或发电侧开放市场，是指只在发电领域引入市场竞争机制的电力市场。</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发电市场</dc:title>
  </office:meta>
</office:document-meta>
</file>