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发电机组可用率"/><text:bookmark-start text:name="__RefHeading___发电机组可用率_1"/><text:bookmark-start text:name="发电机组可用率"/>发电机组可用率<text:bookmark-end text:name="__RefHeading___发电机组可用率_1"/><text:bookmark-end text:name="发电机组可用率"/></text:h>
      <text:p text:style-name="Text_20_body"><text:span text:style-name="Strong_20_Emphasis">发电机组可用率</text:span>)</text:p>
      <text:p text:style-name="Text_20_body">发电机组可用率是指发电机的运行小时，与运行小时和强迫停运小时之和的比值。该数值只考虑机组在运行中发生强迫停运的随机事件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发电机组可用率</dc:title>
  </office:meta>
</office:document-meta>
</file>