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发电竞争模式"/><text:bookmark-start text:name="__RefHeading___发电竞争模式_1"/><text:bookmark-start text:name="发电竞争模式"/>发电竞争模式<text:bookmark-end text:name="__RefHeading___发电竞争模式_1"/><text:bookmark-end text:name="发电竞争模式"/></text:h>
      <text:p text:style-name="Text_20_body"><text:span text:style-name="Strong_20_Emphasis">发电竞争模式</text:span>(英语:<text:a xlink:type="simple" xlink:href="http://118.31.72.138/doku.php?id=en:generation_competition" text:style-name="Internet_20_link" text:visited-style-name="Visited_20_Internet_20_Link">generation competition </text:a>) <text:line-break/>发电竞争模式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发电竞争模式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generation competition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在垂直垄断模式的基础上实施厂、网分开，在发电侧实行竞争上网的结构模式。 </text:p>
          </table:table-cell>
        </table:table-row>
      </table:table>
      <text:p text:style-name="Text_20_body"> 应用学科 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发电竞争模式</dc:title>
  </office:meta>
</office:document-meta>
</file>