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合同电价"/><text:bookmark-start text:name="__RefHeading___合同电价_1"/><text:bookmark-start text:name="合同电价"/>合同电价<text:bookmark-end text:name="__RefHeading___合同电价_1"/><text:bookmark-end text:name="合同电价"/></text:h>
      <text:p text:style-name="Text_20_body">合同电价指在各种电力交易合同中规定的合同电量的结算价格。中文名称合同电价英文名称contractprice定　　义在各种电力交易合同中规定的合同电量的结算价格。应用学科电力（一级学科），调度与通信、电力市场（二级学科）应用学科：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合同电价</dc:title>
  </office:meta>
</office:document-meta>
</file>