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合同电量分解"/><text:bookmark-start text:name="__RefHeading___合同电量分解_1"/><text:bookmark-start text:name="合同电量分解"/>合同电量分解<text:bookmark-end text:name="__RefHeading___合同电量分解_1"/><text:bookmark-end text:name="合同电量分解"/></text:h>
      <text:p text:style-name="Text_20_body">中文名称合同电量分解英文名称contractenergydecomposition定　　义在合同期内将合同电量根据市场规则和有关规定逐步分解到年、月、日，形成可用于调度执行的调度计划的过程。应用学科电力（一级学科），调度与通信、电力市场（二级学科）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合同电量分解</dc:title>
  </office:meta>
</office:document-meta>
</file>