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合同路径法"/><text:bookmark-start text:name="__RefHeading___合同路径法_1"/><text:bookmark-start text:name="合同路径法"/>合同路径法<text:bookmark-end text:name="__RefHeading___合同路径法_1"/><text:bookmark-end text:name="合同路径法"/></text:h>
      <text:p text:style-name="Text_20_body"><text:span text:style-name="Strong_20_Emphasis">合同路径法</text:span>(英语:<text:a xlink:type="simple" xlink:href="http://118.31.72.138/doku.php?id=en:contract-path_method" text:style-name="Internet_20_link" text:visited-style-name="Visited_20_Internet_20_Link">contract-path method </text:a>) <text:line-break/>合同路径法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合同路径法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contract-path method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一种输配电价的定价方法。假定在某项输、配电服务中，电能按合同规定的路径流过，只按该路径所包含的输、变电设施所发生的成本计算输、配电价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合同路径法</dc:title>
  </office:meta>
</office:document-meta>
</file>