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1167e84fa525e77fa97388e086f104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同济大学中德工程学院"/><text:bookmark-start text:name="__RefHeading___同济大学中德工程学院_1"/><text:bookmark-start text:name="同济大学中德工程学院"/>同济大学中德工程学院<text:bookmark-end text:name="__RefHeading___同济大学中德工程学院_1"/><text:bookmark-end text:name="同济大学中德工程学院"/></text:h>
      <text:h text:style-name="Heading_20_2" text:outline-level="2"><text:bookmark-start text:name="__RefHeading___简介_2"/><text:bookmark-start text:name="简介"/>简介<text:bookmark-end text:name="__RefHeading___简介_2"/><text:bookmark-end text:name="简介"/></text:h>
      <text:p text:style-name="Text_20_body"><draw:frame draw:style-name="mediaright" draw:name="0" text:anchor-type="paragraph" draw:z-index="0" svg:width="4.3920833333333cm" svg:height="2.5135416666667cm"><draw:image xlink:href="Pictures/31167e84fa525e77fa97388e086f104e.png" xlink:type="simple" xlink:show="embed" xlink:actuate="onLoad"/></draw:frame></text:p>
      <text:p text:style-name="Text_20_body"><text:span text:style-name="Strong_20_Emphasis">同济大学中德工程学院</text:span>（德语: Chinesisch-Deutsche Hochschule für Angewandte Wissenschaften an der Tongji Universität， Abk. <text:a xlink:type="simple" xlink:href="http://118.31.72.138/doku.php?id=de:cdhaw" text:style-name="Internet_20_link" text:visited-style-name="Visited_20_Internet_20_Link">CDHAW</text:a>， 英语: Sino-German College of Applied Sciences at Tongji University, Pinyin: Zhōng dé gōngchéng xuéyuàn）是中德两国政府间的教育合作项目，于2004年7月30日正式挂牌成立。学院以企业参与为前提，以贴近实际、面向企业为手段，以优质高效为目标，通过中德双语教学，为国家经济建设培养具有工程实践经验和跨文化交际能力的优秀技术管理人才。
2004年9月，首届86名一本学生在机械电子工程、汽车服务工程和建筑设施智能技术三个专业注册学习，学制4年。前三年的学习在国内进行，符合相关条件的学生可以赴德国完成第四年的学习、实习、撰写毕业论文等学业，并获中德双方合作高校颁发的学士学位证书。</text:p>
      <text:h text:style-name="Heading_20_2" text:outline-level="2"><text:bookmark-start text:name="__RefHeading___专业设置_3"/><text:bookmark-start text:name="专业设置"/>专业设置<text:bookmark-end text:name="__RefHeading___专业设置_3"/><text:bookmark-end text:name="专业设置"/></text:h>
      <text:list text:style-name="Numbering_20_1" text:continue-numbering="false">
        <text:list-item>
          <text:p text:style-name="Numbering_20_1_Content_First"> 机械电子工程</text:p>
        </text:list-item>
        <text:list-item>
          <text:p text:style-name="Numbering_20_1_Content"> 汽车服务工程</text:p>
        </text:list-item>
        <text:list-item>
          <text:p text:style-name="Numbering_20_1_Content"> 建筑设施智能技术</text:p>
        </text:list-item>
        <text:list-item>
          <text:p text:style-name="Numbering_20_1_Content_Last"> 经济工程</text:p>
        </text:list-item>
      </text:list>
      <text:h text:style-name="Heading_20_2" text:outline-level="2"><text:bookmark-start text:name="__RefHeading___合作院校_4"/><text:bookmark-start text:name="合作院校"/>合作院校<text:bookmark-end text:name="__RefHeading___合作院校_4"/><text:bookmark-end text:name="合作院校"/></text:h>
      <text:p text:style-name="Text_20_body">（以下是13/14冬季学期的合作院校名单）</text:p>
      <text:list text:style-name="Numbering_20_1" text:continue-numbering="false">
        <text:list-item>
          <text:p text:style-name="Numbering_20_1_Content_First"> 亚琛应用技术大学 (Fachhochschule Aachen)</text:p>
        </text:list-item>
        <text:list-item>
          <text:p text:style-name="Numbering_20_1_Content"> 阿伦应用技术大学 (Hochschule Aalen)</text:p>
        </text:list-item>
        <text:list-item>
          <text:p text:style-name="Numbering_20_1_Content"> 阿莎芬堡应用技术大学 (Hochschule Aschaffenburg)</text:p>
        </text:list-item>
        <text:list-item>
          <text:p text:style-name="Numbering_20_1_Content"> 柏林贝鲁斯技术大学 (Hochschule für Technik Berlin)</text:p>
        </text:list-item>
        <text:list-item>
          <text:p text:style-name="Numbering_20_1_Content"> 柏林经济技术大学 (Hochschule für Technik und Wirtschaft Berlin)</text:p>
        </text:list-item>
        <text:list-item>
          <text:p text:style-name="Numbering_20_1_Content"> 宾根应用技术大学 (Fachhochschule Bingen)</text:p>
        </text:list-item>
        <text:list-item>
          <text:p text:style-name="Numbering_20_1_Content"> 波鸿应用技术大学 (Hochschule Bochum)</text:p>
        </text:list-item>
        <text:list-item>
          <text:p text:style-name="Numbering_20_1_Content"> 布兰登堡工业技术大学 (Technische Hochschule Brandenburg)</text:p>
        </text:list-item>
        <text:list-item>
          <text:p text:style-name="Numbering_20_1_Content"> 科堡应用技术大学 (Hochschule Coburg)</text:p>
        </text:list-item>
        <text:list-item>
          <text:p text:style-name="Numbering_20_1_Content"> 埃尔福特应用技术大学 (Fachhochschule Erfurt)</text:p>
        </text:list-item>
        <text:list-item>
          <text:p text:style-name="Numbering_20_1_Content"> 艾诗林根应用技术大学 (Hochschule Esslingen)</text:p>
        </text:list-item>
        <text:list-item>
          <text:p text:style-name="Numbering_20_1_Content"> 英格斯塔特工业技术大学 (Technische Hochschule Ingolstadt)</text:p>
        </text:list-item>
        <text:list-item>
          <text:p text:style-name="Numbering_20_1_Content"> 耶拿恩斯特·阿贝技术大学 (Ernst-Abbe-Hochschule Jena)</text:p>
        </text:list-item>
        <text:list-item>
          <text:p text:style-name="Numbering_20_1_Content"> 基尔应用技术大学 (Fachhochschule Kiel)</text:p>
        </text:list-item>
        <text:list-item>
          <text:p text:style-name="Numbering_20_1_Content"> Fachhochschule Köln</text:p>
        </text:list-item>
        <text:list-item>
          <text:p text:style-name="Numbering_20_1_Content"> Hochschule Niederrhein Krefeld</text:p>
        </text:list-item>
        <text:list-item>
          <text:p text:style-name="Numbering_20_1_Content"> Hochschule Mannheim </text:p>
        </text:list-item>
        <text:list-item>
          <text:p text:style-name="Numbering_20_1_Content"> Hochschule für angewandte Wissenschaften München</text:p>
        </text:list-item>
        <text:list-item>
          <text:p text:style-name="Numbering_20_1_Content"> Fachhochschule Münster</text:p>
        </text:list-item>
        <text:list-item>
          <text:p text:style-name="Numbering_20_1_Content"> Technische Hochschule Nürnberg Georg Simon Ohm</text:p>
        </text:list-item>
        <text:list-item>
          <text:p text:style-name="Numbering_20_1_Content"> 萨尔工业技术大学 (Hochschule für Technik und Wirtschaft des Saarlandes Saarbrücken)</text:p>
        </text:list-item>
        <text:list-item>
          <text:p text:style-name="Numbering_20_1_Content"> 科特布斯工业技术大学 (Brandenburgische Technische Universität Cottbus-Senftenberg)</text:p>
        </text:list-item>
        <text:list-item>
          <text:p text:style-name="Numbering_20_1_Content"> Hochschule Harz Wernigerode</text:p>
        </text:list-item>
        <text:list-item>
          <text:p text:style-name="Numbering_20_1_Content"> 威斯巴登应用技术大学 (Hochschule RheinMain Wiesbaden)</text:p>
        </text:list-item>
        <text:list-item>
          <text:p text:style-name="Numbering_20_1_Content"> 东威斯特法伦应用技术大学 (Ostfalia Hochschule für angewandte Wissenschaften Wolfenbüttel)</text:p>
        </text:list-item>
        <text:list-item>
          <text:p text:style-name="Numbering_20_1_Content"> 齐陶应用技术大学 (Hochschule Zittau/Görlitz)</text:p>
        </text:list-item>
        <text:list-item>
          <text:p text:style-name="Numbering_20_1_Content_Last"> 西萨克森应用技术大学 (Westsächsische Hochschule Zwickau)</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同济大学中德工程学院</dc:title>
  </office:meta>
</office:document-meta>
</file>