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9b3658ce0260d17bb467d2461d01ac9.gif"/>
  <manifest:file-entry manifest:media-type="image/gif" manifest:full-path="Pictures/161dbd5ea046cc1b25291ac5aa0ed227.gif"/>
  <manifest:file-entry manifest:media-type="image/jpeg" manifest:full-path="Pictures/e3a7de1c7e3df9291ba225d81dbe1a12.jpg"/>
  <manifest:file-entry manifest:media-type="image/jpeg" manifest:full-path="Pictures/3e30800abe5fdd21a31cbbc85a384e42.jpg"/>
  <manifest:file-entry manifest:media-type="image/jpeg" manifest:full-path="Pictures/05af5215ba0871e15a2ab3b633529ec2.jpg"/>
  <manifest:file-entry manifest:media-type="image/jpeg" manifest:full-path="Pictures/b3bb55108e97de74b60b4bb0ae83bf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地源热泵"/><text:bookmark-start text:name="__RefHeading___地源热泵_1"/><text:bookmark-start text:name="地源热泵"/>地源热泵<text:bookmark-end text:name="__RefHeading___地源热泵_1"/><text:bookmark-end text:name="地源热泵"/></text:h>
      <text:p text:style-name="Text_20_body"><draw:frame draw:style-name="mediaright" draw:name="0" text:anchor-type="paragraph" draw:z-index="0" svg:width="" svg:rel-width="100%" svg:height="0cm"><draw:image xlink:href="/var/www/JNwiki/data/media/tongji/xxx.pn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地源热泵</text:span>，是指利用浅层地热能为建筑供冷、采暖或制生活热水的热泵装置。<text:note text:id="ftn0" text:note-class="footnote"><text:note-citation text:label="1)">1)</text:note-citation><text:note-body><text:p text:style-name="Footnote">作者姓名，参考文献名称，发表年限，发表地点 - <text:a xlink:type="simple" xlink:href="https://en.wikipedia.org/wiki/Electricity_market" text:style-name="Internet_20_link" text:visited-style-name="Visited_20_Internet_20_Link"> 进一步说明</text:a></text:p></text:note-body></text:note></text:p>
      <text:h text:style-name="Heading_20_2" text:outline-level="2"><text:bookmark-start text:name="__RefHeading___工作原理_3"/><text:bookmark-start text:name="工作原理"/>工作原理<text:bookmark-end text:name="__RefHeading___工作原理_3"/><text:bookmark-end text:name="工作原理"/></text:h>
      <text:p text:style-name="Text_20_body">冬季：<text:line-break/>
<draw:frame draw:style-name="media" draw:name="1" text:anchor-type="as-char" draw:z-index="1" svg:width="15.875cm" svg:height="9.7331967213115cm"><draw:image xlink:href="Pictures/19b3658ce0260d17bb467d2461d01ac9.gif" xlink:type="simple" xlink:show="embed" xlink:actuate="onLoad"/></draw:frame><text:line-break/>
地源热泵将地热能传递入建筑以为建筑采暖。<text:line-break/>
Geothermal heat pumps transfer underground heat into buildings to provide heating.<text:line-break/></text:p>
      <text:p text:style-name="Text_20_body">夏季：<text:line-break/>
<draw:frame draw:style-name="media" draw:name="2" text:anchor-type="as-char" draw:z-index="2" svg:width="15.875cm" svg:height="9.6072006472492cm"><draw:image xlink:href="Pictures/161dbd5ea046cc1b25291ac5aa0ed227.gif" xlink:type="simple" xlink:show="embed" xlink:actuate="onLoad"/></draw:frame><text:line-break/>
地源热泵将热能从建筑传递入地下以为建筑制冷。<text:line-break/>
Geothermal heat pumps transfer heat from buildings into the ground to provide cooling.<text:line-break/></text:p>
      <text:h text:style-name="Heading_20_2" text:outline-level="2"><text:bookmark-start text:name="__RefHeading___分类_4"/><text:bookmark-start text:name="分类"/>分类<text:bookmark-end text:name="__RefHeading___分类_4"/><text:bookmark-end text:name="分类"/></text:h>
      <text:p text:style-name="Text_20_body">1、垂直埋管地源热泵Vertical Closed-Loop<text:line-break/></text:p>
      <text:p text:style-name="Text_20_body">一对底部装配有特殊U型的管道放置在100至400英尺深的孔洞中。<text:line-break/>
A pair of pipes with a special U-bend assembly at the bottom is placed into bore holes from 100 to 400 feet deep<text:line-break/>
<draw:frame draw:style-name="media" draw:name="3" text:anchor-type="as-char" draw:z-index="3" svg:width="10.583333333333cm" svg:height="6.9814425770308cm"><draw:image xlink:href="Pictures/e3a7de1c7e3df9291ba225d81dbe1a12.jpg" xlink:type="simple" xlink:show="embed" xlink:actuate="onLoad"/></draw:frame><text:line-break/></text:p>
      <text:p text:style-name="Text_20_body">2、水平埋管地源热泵Horizontal Closed-Loop<text:line-break/></text:p>
      <text:p text:style-name="Text_20_body">管道阵列安装在沟槽中，切割深度为3到5英尺，长度达数百英尺。<text:line-break/>
A piping array is installed in trenches cut 3 to 5 feet deep and hundreds of feet in length<text:line-break/>
<draw:frame draw:style-name="media" draw:name="4" text:anchor-type="as-char" draw:z-index="4" svg:width="10.583333333333cm" svg:height="6.8050624589086cm"><draw:image xlink:href="Pictures/3e30800abe5fdd21a31cbbc85a384e42.jpg" xlink:type="simple" xlink:show="embed" xlink:actuate="onLoad"/></draw:frame><text:line-break/></text:p>
      <text:p text:style-name="Text_20_body">3、地表水源热泵Surface Water Closed-Loop<text:line-break/></text:p>
      <text:p text:style-name="Text_20_body">管道阵列被淹没在池塘或湖泊中，至少8英尺深<text:line-break/>
A piping array is submerged in a pond or lake at least 8 feet deep<text:line-break/>
<draw:frame draw:style-name="media" draw:name="5" text:anchor-type="as-char" draw:z-index="5" svg:width="10.583333333333cm" svg:height="6.9408859145953cm"><draw:image xlink:href="Pictures/05af5215ba0871e15a2ab3b633529ec2.jpg" xlink:type="simple" xlink:show="embed" xlink:actuate="onLoad"/></draw:frame><text:line-break/></text:p>
      <text:p text:style-name="Text_20_body">4、地下水源热泵Ground Water Open-Loop<text:line-break/></text:p>
      <text:p text:style-name="Text_20_body">井水从地下含水层通过地热泵抽水，然后返回含水层或排放到地表。<text:line-break/>
Well water from an underground aquifer is pumped through the geothermal heat pump and then returned to the aquifer or discharged to the surface<text:line-break/>
<draw:frame draw:style-name="media" draw:name="6" text:anchor-type="as-char" draw:z-index="6" svg:width="10.583333333333cm" svg:height="6.9021739130435cm"><draw:image xlink:href="Pictures/b3bb55108e97de74b60b4bb0ae83bf08.jpg" xlink:type="simple" xlink:show="embed" xlink:actuate="onLoad"/></draw:frame><text:line-break/>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地源热泵</dc:title>
  </office:meta>
</office:document-meta>
</file>