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65f1985aa16548017c128179defb43.png"/>
  <manifest:file-entry manifest:media-type="image/jpeg" manifest:full-path="Pictures/b701ffbceab9bfc8b439855a65e11f5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地热"/><text:bookmark-start text:name="__RefHeading___地热_1"/><text:bookmark-start text:name="地热"/>地热<text:bookmark-end text:name="__RefHeading___地热_1"/><text:bookmark-end text:name="地热"/></text:h>
      <text:p text:style-name="Text_20_body"><draw:frame draw:style-name="mediaright" draw:name="0" text:anchor-type="paragraph" draw:z-index="0" svg:width="" svg:rel-width="100%" svg:height="0cm"><draw:image xlink:href="/var/www/JNwiki/data/media/tongji/xxx.png" xlink:type="simple" xlink:show="embed" xlink:actuate="onLoad"/></draw:frame></text:p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地热</text:span>，<text:a xlink:type="simple" xlink:href="http://118.31.72.138/doku.php?id=de:name_des_artikels" text:style-name="Internet_20_link" text:visited-style-name="Visited_20_Internet_20_Link"> Name des Artikels</text:a>，<text:a xlink:type="simple" xlink:href="http://118.31.72.138/doku.php?id=en:name_of_the_article" text:style-name="Internet_20_link" text:visited-style-name="Visited_20_Internet_20_Link"> Name of the article</text:a>，指地球内部的热量。
 地热能：指封闭在地球中距地表足够近的距离内，并可被经济开采的天然热能。<text:note text:id="ftn0" text:note-class="footnote"><text:note-citation text:label="1)">1)</text:note-citation><text:note-body><text:p text:style-name="Footnote">作者姓名，参考文献名称，发表年限，发表地点 - <text:a xlink:type="simple" xlink:href="https://en.wikipedia.org/wiki/Electricity_market" text:style-name="Internet_20_link" text:visited-style-name="Visited_20_Internet_20_Link"> 进一步说明</text:a></text:p></text:note-body></text:note></text:p>
      <text:h text:style-name="Heading_20_2" text:outline-level="2"><text:bookmark-start text:name="__RefHeading___地热的分类_3"/><text:bookmark-start text:name="地热的分类"/>地热的分类<text:bookmark-end text:name="__RefHeading___地热的分类_3"/><text:bookmark-end text:name="地热的分类"/></text:h>
      <text:p text:style-name="Text_20_body"><draw:frame draw:style-name="media" draw:name="1" text:anchor-type="as-char" draw:z-index="1" svg:width="10.583333333333cm" svg:height="2.7656035665295cm"><draw:image xlink:href="Pictures/5c65f1985aa16548017c128179defb43.png" xlink:type="simple" xlink:show="embed" xlink:actuate="onLoad"/></draw:frame></text:p>
      <text:h text:style-name="Heading_20_2" text:outline-level="2"><text:bookmark-start text:name="__RefHeading___地热的应用_4"/><text:bookmark-start text:name="地热的应用"/>地热的应用<text:bookmark-end text:name="__RefHeading___地热的应用_4"/><text:bookmark-end text:name="地热的应用"/></text:h>
      <text:p text:style-name="Text_20_body"><draw:frame draw:style-name="media" draw:name="2" text:anchor-type="as-char" draw:z-index="2" svg:width="15.875cm" svg:height="5.5911284953395cm"><draw:image xlink:href="Pictures/b701ffbceab9bfc8b439855a65e11f5c.jpg" xlink:type="simple" xlink:show="embed" xlink:actuate="onLoad"/></draw:frame></text:p>
      <text:p text:style-name="Text_20_body">发电、采暖、空调等。</text:p>
      <text:h text:style-name="Heading_20_2" text:outline-level="2"><text:bookmark-start text:name="__RefHeading___参考文献_5"/><text:bookmark-start text:name="参考文献"/>参考文献<text:bookmark-end text:name="__RefHeading___参考文献_5"/><text:bookmark-end text:name="参考文献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地热</dc:title>
  </office:meta>
</office:document-meta>
</file>