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备用容量曲线"/><text:bookmark-start text:name="__RefHeading___备用容量曲线_1"/><text:bookmark-start text:name="备用容量曲线"/>备用容量曲线<text:bookmark-end text:name="__RefHeading___备用容量曲线_1"/><text:bookmark-end text:name="备用容量曲线"/></text:h>
      <text:p text:style-name="Text_20_body">中文名称备用容量曲线英文名称reservecapacitycurve定　　义以固定时间间隔连续记录的备用容量变化曲线图。应用学科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备用容量曲线</dc:title>
  </office:meta>
</office:document-meta>
</file>