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备用服务"/><text:bookmark-start text:name="__RefHeading___备用服务_1"/><text:bookmark-start text:name="备用服务"/>备用服务<text:bookmark-end text:name="__RefHeading___备用服务_1"/><text:bookmark-end text:name="备用服务"/></text:h>
      <text:p text:style-name="Text_20_body"><text:span text:style-name="Strong_20_Emphasis">备用服务</text:span>(英语:<text:a xlink:type="simple" xlink:href="http://118.31.72.138/doku.php?id=en:reserve_service" text:style-name="Internet_20_link" text:visited-style-name="Visited_20_Internet_20_Link">reserve service </text:a>) <text:line-break/>备用服务 备用服务指为保障电能质量和系统安全、稳定运行而保持的有功容量储备服务。</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备用服务 </text:p>
          </table:table-cell>
        </table:table-row>
        <table:table-row>
          <table:table-cell office:value-type="string" table:style-name="tablecell">
            <text:p text:style-name="tablealignleft"> 英文名称 </text:p>
          </table:table-cell>
          <table:table-cell office:value-type="string" table:style-name="tablecell">
            <text:p text:style-name="tablealignleft"> reserve service </text:p>
          </table:table-cell>
        </table:table-row>
        <table:table-row>
          <table:table-cell office:value-type="string" table:style-name="tablecell">
            <text:p text:style-name="tablealignleft"> 定　　义 </text:p>
          </table:table-cell>
          <table:table-cell office:value-type="string" table:style-name="tablecell">
            <text:p text:style-name="tablealignleft"> 为保障电能质量和系统安全、稳定运行而保持的有功容量储备服务。 </text:p>
          </table:table-cell>
        </table:table-row>
      </table:table>
      <text:p text:style-name="Text_20_body"> 应用学科 电力（一级学科），调度与通信、电力市场（二级学科） 应用学科：电力（一级学科），调度与通信、电力市场（二级学科）</text:p>
      <text:h text:style-name="Heading_20_1" text:outline-level="1"><text:bookmark-start text:name="__RefHeading___备用服务_2"/><text:bookmark-start text:name="备用服务1"/>备用服务<text:bookmark-end text:name="__RefHeading___备用服务_2"/><text:bookmark-end text:name="备用服务1"/></text:h>
      <text:p text:style-name="Text_20_body"><text:span text:style-name="Strong_20_Emphasis">备用服务</text:span>)</text:p>
      <text:p text:style-name="Text_20_body">备用服务是指为保障电能质量和系统安全稳定运行而保持的有功功率储备服务。目前国际上对备用服务没有统一的定义，如：按照备用服务与系统间的功率交换方向，可分为正备用或上备用(可增加向系统注入的有功功率储备，如机组上调出力等)和负备用或下备用(可减少向系统注入的或从系统吸收的有功功率储备，如机组下调出力或用户中断用电等)；按照备用服务的响应速度可分为瞬时响应备用(如 AGC)、旋转备用(如 10min 内可调用的最大容量)、非旋转备用(如 10~30min 内可调用的最大容量、替代备用(如 60min 内可调用的最大容量)等。</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备用服务</dc:title>
  </office:meta>
</office:document-meta>
</file>