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大用户"/><text:bookmark-start text:name="__RefHeading___大用户_1"/><text:bookmark-start text:name="大用户"/>大用户<text:bookmark-end text:name="__RefHeading___大用户_1"/><text:bookmark-end text:name="大用户"/></text:h>
      <text:p text:style-name="Text_20_body"><text:span text:style-name="Strong_20_Emphasis">大用户</text:span>(英语:<text:a xlink:type="simple" xlink:href="http://118.31.72.138/doku.php?id=en:large_customer" text:style-name="Internet_20_link" text:visited-style-name="Visited_20_Internet_20_Link">large customer </text:a>) <text:line-break/>大用户 大用户，是指在具备条件的地区，开展较高电压等级或较大用电量的 电力用户 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大用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large custom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接入较高电压等级、具备一定购电规模的电力用户。 </text:p>
          </table:table-cell>
        </table:table-row>
      </table:table>
      <text:p text:style-name="Text_20_body"> 应用学科 电力（一级学科），调度与通信、电力市场（二级学科） 中文名 大用户 外文名 large customer | 
 应用学科 电力，调度与通信、电力市场 接入较高电压等级、具备一定购电规模的电力用户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大用户</dc:title>
  </office:meta>
</office:document-meta>
</file>