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时交易"/><text:bookmark-start text:name="__RefHeading___实时交易_1"/><text:bookmark-start text:name="实时交易"/>实时交易<text:bookmark-end text:name="__RefHeading___实时交易_1"/><text:bookmark-end text:name="实时交易"/></text:h>
      <text:p text:style-name="Text_20_body"><text:span text:style-name="Strong_20_Emphasis">实时交易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实时交易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/>
        </table:table-row>
      </table:table>
      <text:p text:style-name="Text_20_body">定义1：相对实时运行提前1?h进行的电能交易。；应用学科：电力（一级学科）；调度与通信、电力...</text:p>
      <text:p text:style-name="Text_20_body">实时交易是指相对实时运行提前 1 小时进行的电能交易。<text:line-break/>
一般来讲，实时交易的电量较少， 但对交易操作的时效性要求较高，需要较高的技术条件。实时交易的主要目的是为了保证电力供需的实时平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时交易</dc:title>
  </office:meta>
</office:document-meta>
</file>