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容量电价"/><text:bookmark-start text:name="__RefHeading___容量电价_1"/><text:bookmark-start text:name="容量电价"/>容量电价<text:bookmark-end text:name="__RefHeading___容量电价_1"/><text:bookmark-end text:name="容量电价"/></text:h>
      <text:p text:style-name="Text_20_body"><text:span text:style-name="Strong_20_Emphasis">容量电价</text:span>(英语:<text:a xlink:type="simple" xlink:href="http://118.31.72.138/doku.php?id=en:k" text:style-name="Internet_20_link" text:visited-style-name="Visited_20_Internet_20_Link">K</text:a>) <text:line-break/>容量电价 容量电价为发电机组容量电价，以区域电力市场或电力调度交易中心范围内参与竞争的各类发电机组平均投资成本为基础制定。 计算公式： 容量电价=容量电费/机组的实际可用容量 其中：容量电费=K×（折旧+财务费用） K为根据各市场供求关系确定的比例系数。 折旧按政府价格主管部门确定的计价折旧率核定。 财务费用按平均投资成本80%的贷款比例计算确定。</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容量电价</dc:title>
  </office:meta>
</office:document-meta>
</file>