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市场供需比"/><text:bookmark-start text:name="__RefHeading___市场供需比_1"/><text:bookmark-start text:name="市场供需比"/>市场供需比<text:bookmark-end text:name="__RefHeading___市场供需比_1"/><text:bookmark-end text:name="市场供需比"/></text:h>
      <text:p text:style-name="Text_20_body"><text:span text:style-name="Strong_20_Emphasis">市场供需比</text:span>(英语:<text:a xlink:type="simple" xlink:href="http://118.31.72.138/doku.php?id=en:supply-demand_ratio" text:style-name="Internet_20_link" text:visited-style-name="Visited_20_Internet_20_Link">supply-demand ratio </text:a>) <text:line-break/>市场供需比是市场总需求量和总供给量的比值。</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市场供需比 </text:p>
          </table:table-cell>
        </table:table-row>
        <table:table-row>
          <table:table-cell office:value-type="string" table:style-name="tablecell">
            <text:p text:style-name="tablealignleft"> 英文名称 </text:p>
          </table:table-cell>
          <table:table-cell office:value-type="string" table:style-name="tablecell">
            <text:p text:style-name="tablealignleft"> supply-demand ratio </text:p>
          </table:table-cell>
        </table:table-row>
        <table:table-row>
          <table:table-cell office:value-type="string" table:style-name="tablecell">
            <text:p text:style-name="tablealignleft"> 定　　义 </text:p>
          </table:table-cell>
          <table:table-cell office:value-type="string" table:style-name="tablecell">
            <text:p text:style-name="tablealignleft"> 市场总需求量和总供给量的比值。用来检验在何种条件下会引发市场力。 </text:p>
          </table:table-cell>
        </table:table-row>
      </table:table>
      <text:p text:style-name="Text_20_body"> 应用学科 电力（一级学科），调度与通信、电力市场（二级学科） 市场供需比</text:p>
      <text:p text:style-name="Text_20_body">市场供需比即市场供应需求比，它借助于分析市场总需求和总供给之间的比值来检验在何种条件下会引发市场力。其计算公式为：</text:p>
      <text:p text:style-name="Text_20_body">  QS QD</text:p>
      <text:p text:style-name="Text_20_body">式中：QD 是预测的市场总需求；QS 是总供给。</text:p>
      <text:p text:style-name="Text_20_body">当 γ&lt;1 时，市场供不应求，发电商具有垄断力，可以左右市场价格。因此，γ 越小，市场越趋近于垄断市场；γ&gt;1 时，市场总供给超过总需求。γ 越大，则市场供给越充分，竞争性越好， 完全竞争市场下，γ 趋近于无穷大。</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市场供需比</dc:title>
  </office:meta>
</office:document-meta>
</file>