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准入制度"/><text:bookmark-start text:name="__RefHeading___市场准入制度_1"/><text:bookmark-start text:name="市场准入制度"/>市场准入制度<text:bookmark-end text:name="__RefHeading___市场准入制度_1"/><text:bookmark-end text:name="市场准入制度"/></text:h>
      <text:p text:style-name="Text_20_body"><text:span text:style-name="Strong_20_Emphasis">市场准入制度</text:span>市场准入制度 所谓 市场准入 ，一般是指货物、劳务与资本进入市场程度许可。 中文名 市场准入制度 类    型 法律制度 相    关 市场经济 目    的 保证食品的质量安全 食品 质量安全 市场准入制度就是，为保证食品的质量安全，具备规定条件的生产者才允许进行生产经营活动、具备规定条件的食品才允许生产销售的监督制度。因此，实行 食品质量安全市场准入制度 是一种政府行为，是一项行政许可制度。 市场准入制度是国家对市场主体资格的确立、审核和确认的法律制度，包括市场主体资格的实体条件和取得主体资格的程序条件。其表现是国家通过立法，规定市场主体资格的条件及取得程序，并通过审批和登记程序执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准入制度</dc:title>
  </office:meta>
</office:document-meta>
</file>