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市场集中度指数"/><text:bookmark-start text:name="__RefHeading___市场集中度指数_1"/><text:bookmark-start text:name="市场集中度指数"/>市场集中度指数<text:bookmark-end text:name="__RefHeading___市场集中度指数_1"/><text:bookmark-end text:name="市场集中度指数"/></text:h>
      <text:p text:style-name="Text_20_body"><text:span text:style-name="Strong_20_Emphasis">市场集中度指数</text:span>(英语:<text:a xlink:type="simple" xlink:href="http://118.31.72.138/doku.php?id=en:herfindahlhirschman_index" text:style-name="Internet_20_link" text:visited-style-name="Visited_20_Internet_20_Link">HerfindahlHirschman index</text:a>) <text:line-break/>市场集中度指数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市场集中度指数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HerfindahlHirschman index，HHI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衡量市场集中程度的一种指标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市场集中度指数_2"/><text:bookmark-start text:name="市场集中度指数1"/>市场集中度指数<text:bookmark-end text:name="__RefHeading___市场集中度指数_2"/><text:bookmark-end text:name="市场集中度指数1"/></text:h>
      <text:p text:style-name="Text_20_body"><text:span text:style-name="Strong_20_Emphasis">市场集中度指数</text:span>)</text:p>
      <text:p text:style-name="Text_20_body">市场集中度指数是衡量市场集中程度的一种指标，其计算公式为：</text:p>
      <text:p text:style-name="Text_20_body">式中：N是参与市场竞争的竞争主体个数；Qi是第i个市场竞争主体的市场份额百分数(不含百分号)。</text:p>
      <text:p text:style-name="Text_20_body">HHI的最高极限位为10000(即垄断的市场)，根据美国联邦能源监管委员会使用的标准，当</text:p>
      <text:p text:style-name="Text_20_body">HHI低于1000时，市场的集中度较低；当HHI在1000和1800之间时，市场的集中度适宜；当HHI 高于1800时，市场的集中度较高。市场的集中度越高，市场的竞争程度越低，越容易产生市场操纵力；市场的集中度越低，市场的竞争可能越充分，但过低的市场集中度也可能造成过度竞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集中度指数</dc:title>
  </office:meta>
</office:document-meta>
</file>