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年度合同上网电量"/><text:bookmark-start text:name="__RefHeading___年度合同上网电量_1"/><text:bookmark-start text:name="年度合同上网电量"/>年度合同上网电量<text:bookmark-end text:name="__RefHeading___年度合同上网电量_1"/><text:bookmark-end text:name="年度合同上网电量"/></text:h>
      <text:p text:style-name="Text_20_body"><text:span text:style-name="Strong_20_Emphasis">年度合同上网电量</text:span>(英语:<text:a xlink:type="simple" xlink:href="http://118.31.72.138/doku.php?id=en:annual_contract_on-grid_energy" text:style-name="Internet_20_link" text:visited-style-name="Visited_20_Internet_20_Link">annual contract on-grid energy </text:a>) <text:line-break/>年度合同上网电量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年度合同上网电量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annual contract on-grid energy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电网企业与发电企业在年度合同中约定的上网电量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年度合同上网电量</dc:title>
  </office:meta>
</office:document-meta>
</file>