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4c39f59395e159ece5f7d853a350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建筑热工设计分区"/><text:bookmark-start text:name="__RefHeading___建筑热工设计分区_1"/><text:bookmark-start text:name="建筑热工设计分区"/>建筑热工设计分区<text:bookmark-end text:name="__RefHeading___建筑热工设计分区_1"/><text:bookmark-end text:name="建筑热工设计分区"/></text:h>
      <text:p text:style-name="Text_20_body"><draw:frame draw:style-name="mediaright" draw:name="0" text:anchor-type="paragraph" draw:z-index="0" svg:width="" svg:rel-width="100%" svg:height="0cm"><draw:image xlink:href="/var/www/JNwiki/data/media/tongji/xxx.png" xlink:type="simple" xlink:show="embed" xlink:actuate="onLoad"/></draw:frame></text:p>
      <text:h text:style-name="Heading_20_2" text:outline-level="2"><text:bookmark-start text:name="__RefHeading___定义_2"/><text:bookmark-start text:name="定义"/>定义<text:bookmark-end text:name="__RefHeading___定义_2"/><text:bookmark-end text:name="定义"/></text:h>
      <text:p text:style-name="Text_20_body"><text:span text:style-name="Strong_20_Emphasis">建筑热工设计分区</text:span>，<text:a xlink:type="simple" xlink:href="http://118.31.72.138/doku.php?id=de:name_des_artikels" text:style-name="Internet_20_link" text:visited-style-name="Visited_20_Internet_20_Link"> Name des Artikels</text:a>，<text:a xlink:type="simple" xlink:href="http://118.31.72.138/doku.php?id=en:name_of_the_article" text:style-name="Internet_20_link" text:visited-style-name="Visited_20_Internet_20_Link"> Name of the article</text:a>，根据建筑热工设计的要求进行的气候分区（（GB50176－93））</text:p>
      <text:h text:style-name="Heading_20_2" text:outline-level="2"><text:bookmark-start text:name="__RefHeading___标准_3"/><text:bookmark-start text:name="标准"/>标准<text:bookmark-end text:name="__RefHeading___标准_3"/><text:bookmark-end text:name="标准"/></text:h>
      <text:p text:style-name="Text_20_body"><draw:frame draw:style-name="mediaright" draw:name="1" text:anchor-type="paragraph" draw:z-index="1" svg:width="" svg:rel-width="100%" svg:height="0cm"><draw:image xlink:href="/var/www/JNwiki/data/media/tongji/xxx.png" xlink:type="simple" xlink:show="embed" xlink:actuate="onLoad"/></draw:frame>
中国“民用建筑热工设计规范”（GB50176－93）</text:p>
      <text:h text:style-name="Heading_20_2" text:outline-level="2"><text:bookmark-start text:name="__RefHeading___指标_4"/><text:bookmark-start text:name="指标"/>指标<text:bookmark-end text:name="__RefHeading___指标_4"/><text:bookmark-end text:name="指标"/></text:h>
      <text:p text:style-name="Text_20_body"><draw:frame draw:style-name="media" draw:name="2" text:anchor-type="as-char" draw:z-index="2" svg:width="10.583333333333cm" svg:height="6.5405cm"><draw:image xlink:href="Pictures/154c39f59395e159ece5f7d853a35034.png" xlink:type="simple" xlink:show="embed" xlink:actuate="onLoad"/></draw:frame></text:p>
      <text:p text:style-name="Text_20_body">主要指标：累年最冷月(1月)最热月(7月)平均温度</text:p>
      <text:p text:style-name="Text_20_body">辅助指标：累年日平均温度≤5℃和≥25℃的天数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  <text:p text:style-name="Text_20_body">中国“民用建筑热工设计规范”（GB50176－93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建筑热工设计分区</dc:title>
  </office:meta>
</office:document-meta>
</file>