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92da2545d83794a8fcd8e06f6015ff2.jpg"/>
  <manifest:file-entry manifest:media-type="image/jpeg" manifest:full-path="Pictures/a4cc55c1cd6492bb4356e472605e15d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张佳琪"/>页面设计！！！ 06.12.17</text:p>
      <text:h text:style-name="Heading_20_1" text:outline-level="1"><text:bookmark-start text:name="__RefHeading___欢迎_welcome_willkommen_1"/><text:bookmark-start text:name="欢迎_welcome_willkommen"/>欢迎 / Welcome / Willkommen<text:bookmark-end text:name="__RefHeading___欢迎_welcome_willkommen_1"/><text:bookmark-end text:name="欢迎_welcome_willkommen"/></text:h>
      <text:p text:style-name="Text_20_body">If you try to visit <text:span text:style-name="Strong_20_Emphasis"><text:a xlink:type="simple" xlink:href="http://118.31.72.138/doku.php?id=en:start" text:style-name="Internet_20_link" text:visited-style-name="Visited_20_Internet_20_Link">Encyclopedia of Energy</text:a></text:span>, please click <text:a xlink:type="simple" xlink:href="http://118.31.72.138/doku.php?id=en:start" text:style-name="Internet_20_link" text:visited-style-name="Visited_20_Internet_20_Link">this link</text:a>.</text:p>
      <text:p text:style-name="Text_20_body">Bitte benutzen Sie die folgende <text:a xlink:type="simple" xlink:href="http://118.31.72.138/doku.php?id=de:start" text:style-name="Internet_20_link" text:visited-style-name="Visited_20_Internet_20_Link">Link</text:a>, wenn Sie eine <text:span text:style-name="Strong_20_Emphasis">deutsche</text:span> Version der <text:span text:style-name="Strong_20_Emphasis"><text:a xlink:type="simple" xlink:href="http://118.31.72.138/doku.php?id=de:start" text:style-name="Internet_20_link" text:visited-style-name="Visited_20_Internet_20_Link">Enzyklopädie für Energie</text:a></text:span> besuchen wollen.</text:p>
      <text:p text:style-name="Text_20_body">交能百科旨在构建一个能源相关的、开放的协作百科专业词库，作为一个共享知识与学术交流的平台，与<text:a xlink:type="simple" xlink:href="http://118.31.72.138/doku.php?id=%E5%90%8C%E6%B5%8E%E5%A4%A7%E5%AD%A6" text:style-name="Internet_20_link" text:visited-style-name="Visited_20_Internet_20_Link">同济大学</text:a>开展合作，在<text:a xlink:type="simple" xlink:href="http://118.31.72.138/doku.php?id=%E7%94%B5%E5%8A%9B%E5%B8%82%E5%9C%BA" text:style-name="Internet_20_link" text:visited-style-name="Visited_20_Internet_20_Link">电力市场</text:a>、电力电子、建筑能源、能源设备领域开展词库专业性的构造与维护工作。</text:p>
      <text:h text:style-name="Heading_20_1" text:outline-level="1"><text:bookmark-start text:name="__RefHeading___新建条目_2"/><text:bookmark-start text:name="新建条目"/>新建条目<text:bookmark-end text:name="__RefHeading___新建条目_2"/><text:bookmark-end text:name="新建条目"/></text:h>
      <text:p text:style-name="Text_20_body"> 只有在您能<text:span text:style-name="Strong_20_Emphasis">丰富</text:span>交能百科的前提下才新建页面条目，请注意<text:span text:style-name="Strong_20_Emphasis">命名空间</text:span>。<text:line-break/>中文词条保留“根部命名空间”，其他语言选择对应命名空间。<text:line-break/>To create a new english article, please select the prefix: <text:span text:style-name="Strong_20_Emphasis">en</text:span>. <text:line-break/>Wählen Sie das Prefix <text:span text:style-name="Strong_20_Emphasis">de</text:span>, um einen neuen Artikel zu erstellen.</text:p>
      <text:h text:style-name="Heading_20_1" text:outline-level="1"><text:bookmark-start text:name="__RefHeading___中德工程学院智库_3"/><text:bookmark-start text:name="中德工程学院智库"/>中德工程学院智库<text:bookmark-end text:name="__RefHeading___中德工程学院智库_3"/><text:bookmark-end text:name="中德工程学院智库"/></text:h>
      <text:a xlink:type="simple" xlink:href="http://118.31.72.138/doku.php?id=%E4%B8%AD%E5%BE%B7%E5%B7%A5%E7%A8%8B%E5%AD%A6%E9%99%A2%E6%99%BA%E5%BA%93" text:style-name="Internet_20_link" text:visited-style-name="Visited_20_Internet_20_Link">中德工程学院智库</text:a>
      <text:p text:style-name="Text_20_body">是<text:a xlink:type="simple" xlink:href="http://118.31.72.138/doku.php?id=%E4%BA%A4%E8%83%BD%E7%99%BE%E7%A7%91" text:style-name="Internet_20_link" text:visited-style-name="Visited_20_Internet_20_Link">交能百科</text:a>与<text:a xlink:type="simple" xlink:href="http://118.31.72.138/doku.php?id=%E5%90%8C%E6%B5%8E%E5%A4%A7%E5%AD%A6%E4%B8%AD%E5%BE%B7%E5%B7%A5%E7%A8%8B%E5%AD%A6%E9%99%A2" text:style-name="Internet_20_link" text:visited-style-name="Visited_20_Internet_20_Link">同济大学中德工程学院</text:a>创建和维护的学术文库。该智库收录了该学院中所有能源相关学科的专业条目，供相关专业学者、学生及从业者学习。
<draw:frame draw:style-name="media" draw:name="0" text:anchor-type="as-char" draw:z-index="0" svg:width="45.958125cm" style:rel-width="100%" svg:height="10.398125cm" style:rel-height="scale"><draw:image xlink:href="Pictures/992da2545d83794a8fcd8e06f6015ff2.jpg" xlink:type="simple" xlink:show="embed" xlink:actuate="onLoad"/></draw:frame>
</text:p>
      <text:list text:style-name="List_20_1" text:continue-numbering="false">
        <text:list-item>
          <text:p text:style-name="List_20_1_Content_First"> 中德工程学院简介</text:p>
        </text:list-item>
        <text:list-item>
          <text:p text:style-name="List_20_1_Content"> 引言</text:p>
        </text:list-item>
        <text:list-item>
          <text:p text:style-name="List_20_1_Content"> Bar</text:p>
        </text:list-item>
        <text:list-item>
          <text:p text:style-name="List_20_1_Content"> Bar</text:p>
        </text:list-item>
        <text:list-item>
          <text:p text:style-name="List_20_1_Content"> Bar</text:p>
        </text:list-item>
        <text:list-item>
          <text:p text:style-name="List_20_1_Content_Last"> Bar</text:p>
        </text:list-item>
      </text:list>
      <text:p text:style-name="Text_20_body">同济大学中德工程学院下设<text:a xlink:type="simple" xlink:href="http://118.31.72.138/doku.php?id=%E6%B1%BD%E8%BD%A6%E6%9C%8D%E5%8A%A1%E5%B7%A5%E7%A8%8B%E4%B8%93%E4%B8%9A" text:style-name="Internet_20_link" text:visited-style-name="Visited_20_Internet_20_Link">汽车服务工程专业</text:a>（Fahrzeugtechnik）、<text:a xlink:type="simple" xlink:href="http://118.31.72.138/doku.php?id=%E6%9C%BA%E6%A2%B0%E7%94%B5%E5%AD%90%E5%B7%A5%E7%A8%8B%E4%B8%93%E4%B8%9A" text:style-name="Internet_20_link" text:visited-style-name="Visited_20_Internet_20_Link">机械电子工程专业</text:a>（Mechatronik）、<text:a xlink:type="simple" xlink:href="http://118.31.72.138/doku.php?id=%E5%BB%BA%E7%AD%91%E7%94%B5%E6%B0%94%E4%B8%8E%E6%99%BA%E8%83%BD%E5%8C%96%E4%B8%93%E4%B8%9A" text:style-name="Internet_20_link" text:visited-style-name="Visited_20_Internet_20_Link">建筑电气与智能化专业</text:a>（Gebäudetechnik）与<text:a xlink:type="simple" xlink:href="http://118.31.72.138/doku.php?id=%E7%BB%8F%E6%B5%8E%E5%B7%A5%E7%A8%8B" text:style-name="Internet_20_link" text:visited-style-name="Visited_20_Internet_20_Link">经济工程</text:a>（Wirtschaftsingenieurwesen）四个专业。
<text:line-break/>
<text:a xlink:type="simple" xlink:href="http://cdhaw.tongji.edu.cn/" text:style-name="Internet_20_link" text:visited-style-name="Visited_20_Internet_20_Link">同济大学中德工程学院官网</text:a><text:line-break/>
<text:line-break/>

<text:span text:style-name="Strong_20_Emphasis">=== 引言 ===</text:span><text:line-break/>
<text:line-break/>
作为中德工程学院的毕业院友，交能网团队很荣幸和学院,和范蕊老师共同推进这个项目。<text:line-break/>
<text:line-break/>
推动这个项目的初衷是我们观察到，在很多国外的高校中，都存在和维护一套自用的学术Wiki文库。<text:line-break/>
<text:line-break/>
我们都经历过，身为中德工程学院的学生，需要同时接受中国、德国两方的教学；绝大多数的我们，在学业的最后一年将赴德国继续深造。在跨国学习过程中，我们发现存在着很多的断层，不管是不同学科之间，教材之间，还是中国德国两方的教学内容对接之间，这无形之中也给我们中德学子增加了很多学术的阻力。<text:line-break/>
<text:line-break/>
而真正带给我们启发的，则是10级的学长学姐们做的一个“百科1.0”，他们将所有的教材和笔记都做成了电子版资料的网盘，进行共享，所以即使他们在德国不同的高校之中，不管是生活还是学术，彼此之间仍保持着紧密的联系。而这些资料也陪伴了好几届的学弟学妹，在德国的新环境中继续求学。<text:line-break/>
<text:line-break/>
所以我相信，我们现在所做的一切都是有价值的，而我们同济大学中德工程学院，作为中德两国政府间的新型跨文化交流平台，也应朝这个方向努力，交能百科专业词条的编写将会为学弟学妹们的学习带来极大地便利，同时对于学院的各个专业学科发展也将产生一定意义。甚至在未来，交能百科有可能为能源行业智库带来贡献。另一方面，我们希望能通过百科告诉大家，不管你是在德国，还是在中国，都有来自学院，学长学姐，来自校友的帮助，因为我们是一群人在战斗。<text:line-break/>
<text:line-break/>
在德国，同济校友会已经是全境内最大且最有影响力的组织之一，我们的校友已经遍布各大高校与企业，同济人在德国，已经组成了一个蓬勃的大家庭，从年会到迎新活动，不管是生活还是工作，都能在德国找到我们组织的身影。所以我们也希望，能够把这些精神，延续到学弟学妹中去，从中德工程学院开始，从交能百科开始。<text:line-break/>
<text:line-break/><text:span text:style-name="Strong_20_Emphasis">项目参与者：</text:span>	<text:line-break/>
<text:span text:style-name="Strong_20_Emphasis">指导老师：范蕊</text:span><text:line-break/>
<text:span text:style-name="Strong_20_Emphasis">组长：</text:span>黄健翔、陈祁、顾钦子<text:line-break/>
<text:span text:style-name="Strong_20_Emphasis">成员：</text:span>赵鑫鹏、俞佳鸣、张一凡、周子佳、邵寅晨、周易凡、董力维、陈嫒、于杰生、郭辰、周飞、王崇锦、杨力宾、刘彧、Arthur、Michael<text:line-break/>
<text:line-break/>
 \_同舟共济，自强不息<text:line-break/>
<text:line-break/>
</text:p>
      <text:h text:style-name="Heading_20_4" text:outline-level="4"><text:bookmark-start text:name="__RefHeading___建筑电气与智能化专业_4"/><text:bookmark-start text:name="建筑电气与智能化专业"/>建筑电气与智能化专业<text:bookmark-end text:name="__RefHeading___建筑电气与智能化专业_4"/><text:bookmark-end text:name="建筑电气与智能化专业"/></text:h>
      <text:line-break/>
      <text:p text:style-name="Text_20_body"><text:a xlink:type="simple" xlink:href="http://118.31.72.138/doku.php?id=%E4%BC%A0%E7%83%AD%E5%AD%A6" text:style-name="Internet_20_link" text:visited-style-name="Visited_20_Internet_20_Link">传热学</text:a>
<text:a xlink:type="simple" xlink:href="http://118.31.72.138/doku.php?id=%E5%A4%8D%E5%90%88%E6%8D%A2%E7%83%AD" text:style-name="Internet_20_link" text:visited-style-name="Visited_20_Internet_20_Link">复合换热</text:a>
<text:a xlink:type="simple" xlink:href="http://118.31.72.138/doku.php?id=%E4%B8%8B%E5%9E%AB%E9%9D%A2" text:style-name="Internet_20_link" text:visited-style-name="Visited_20_Internet_20_Link">下垫面</text:a>
<text:a xlink:type="simple" xlink:href="http://118.31.72.138/doku.php?id=%E4%B8%89%E9%87%8D%E7%83%AD%E7%94%B5%E8%81%94%E4%BA%A7%E5%BE%AA%E7%8E%AF" text:style-name="Internet_20_link" text:visited-style-name="Visited_20_Internet_20_Link">三重热电联产循环</text:a>
<text:a xlink:type="simple" xlink:href="http://118.31.72.138/doku.php?id=%E4%B8%B4%E7%95%8C%E7%83%AD%E7%BB%9D%E7%BC%98%E7%9B%B4%E5%BE%84" text:style-name="Internet_20_link" text:visited-style-name="Visited_20_Internet_20_Link">临界热绝缘直径</text:a>
<text:a xlink:type="simple" xlink:href="http://118.31.72.138/doku.php?id=%E4%BA%8C%E7%BB%B4%E7%A8%B3%E6%80%81%E5%AF%BC%E7%83%AD" text:style-name="Internet_20_link" text:visited-style-name="Visited_20_Internet_20_Link">二维稳态导热</text:a>
<text:a xlink:type="simple" xlink:href="http://118.31.72.138/doku.php?id=%E4%BA%8C%E9%A1%B9%E5%BC%8F%E6%B3%95%E6%B1%82%E8%AE%A1%E7%AE%97%E8%B4%9F%E8%8D%B7" text:style-name="Internet_20_link" text:visited-style-name="Visited_20_Internet_20_Link">二项式法求计算负荷</text:a>
<text:a xlink:type="simple" xlink:href="http://118.31.72.138/doku.php?id=%E4%BC%A0%E7%83%AD%E5%AD%A6" text:style-name="Internet_20_link" text:visited-style-name="Visited_20_Internet_20_Link">传热学</text:a>
<text:a xlink:type="simple" xlink:href="http://118.31.72.138/doku.php?id=%E4%BC%A0%E7%83%AD%E8%BF%87%E7%A8%8B" text:style-name="Internet_20_link" text:visited-style-name="Visited_20_Internet_20_Link">传热过程</text:a>
<text:a xlink:type="simple" xlink:href="http://118.31.72.138/doku.php?id=%E4%BC%A0%E8%B4%A8%E8%BF%87%E7%A8%8B" text:style-name="Internet_20_link" text:visited-style-name="Visited_20_Internet_20_Link">传质过程</text:a>
<text:a xlink:type="simple" xlink:href="http://118.31.72.138/doku.php?id=%E4%BC%AF%E7%89%B9%E5%85%B0%E5%BE%B7%E6%A8%A1%E5%9E%8B" text:style-name="Internet_20_link" text:visited-style-name="Visited_20_Internet_20_Link">伯特兰德模型</text:a>
<text:a xlink:type="simple" xlink:href="http://118.31.72.138/doku.php?id=%E4%BE%9B%E5%BA%94" text:style-name="Internet_20_link" text:visited-style-name="Visited_20_Internet_20_Link">供应</text:a>
<text:a xlink:type="simple" xlink:href="http://118.31.72.138/doku.php?id=%E4%BE%9B%E9%85%8D%E7%94%B5%E7%B3%BB%E7%BB%9F%E7%9A%84%E5%B9%B4%E7%94%B5%E8%83%BD%E6%8D%9F%E8%80%97" text:style-name="Internet_20_link" text:visited-style-name="Visited_20_Internet_20_Link">供配电系统的年电能损耗</text:a>
<text:a xlink:type="simple" xlink:href="http://118.31.72.138/doku.php?id=%E5%8C%96%E5%AD%A6%E5%8F%8D%E5%BA%94%E7%83%AD%E5%8A%9B%E7%B3%BB%E7%BB%9F" text:style-name="Internet_20_link" text:visited-style-name="Visited_20_Internet_20_Link">化学反应热力系统</text:a>
<text:a xlink:type="simple" xlink:href="http://118.31.72.138/doku.php?id=%E5%8C%96%E5%AD%A6%E5%B9%B3%E8%A1%A1%E5%8F%8A%E5%B9%B3%E8%A1%A1%E5%B8%B8%E6%95%B0" text:style-name="Internet_20_link" text:visited-style-name="Visited_20_Internet_20_Link">化学平衡及平衡常数</text:a>
<text:a xlink:type="simple" xlink:href="http://118.31.72.138/doku.php?id=%E5%8D%95%E4%BD%8D%E4%BA%A7%E5%93%81%E8%80%97%E7%94%B5%E6%B3%95" text:style-name="Internet_20_link" text:visited-style-name="Visited_20_Internet_20_Link">单位产品耗电法</text:a>
<text:a xlink:type="simple" xlink:href="http://118.31.72.138/doku.php?id=%E5%8D%95%E4%BD%8D%E9%9D%A2%E7%A7%AF%E5%8A%9F%E7%8E%87%E6%B3%95" text:style-name="Internet_20_link" text:visited-style-name="Visited_20_Internet_20_Link">单位面积功率法</text:a>
<text:a xlink:type="simple" xlink:href="http://118.31.72.138/doku.php?id=%E5%8D%95%E7%9B%B8%E8%B4%9F%E8%8D%B7%E8%AE%A1%E7%AE%97" text:style-name="Internet_20_link" text:visited-style-name="Visited_20_Internet_20_Link">单相负荷计算</text:a>
<text:a xlink:type="simple" xlink:href="http://118.31.72.138/doku.php?id=%E5%8D%A1%E8%AF%BA%E5%BE%AA%E7%8E%AF" text:style-name="Internet_20_link" text:visited-style-name="Visited_20_Internet_20_Link">卡诺循环</text:a>
<text:a xlink:type="simple" xlink:href="http://118.31.72.138/doku.php?id=%E5%8E%8B%E7%BC%A9%E7%B3%BB%E6%95%B0" text:style-name="Internet_20_link" text:visited-style-name="Visited_20_Internet_20_Link">压缩系数</text:a>
<text:a xlink:type="simple" xlink:href="http://118.31.72.138/doku.php?id=%E5%8F%AF%E8%A7%81%E5%85%89" text:style-name="Internet_20_link" text:visited-style-name="Visited_20_Internet_20_Link">可见光</text:a>
<text:a xlink:type="simple" xlink:href="http://118.31.72.138/doku.php?id=%E5%9B%9E%E7%83%AD%E5%BE%AA%E7%8E%AF" text:style-name="Internet_20_link" text:visited-style-name="Visited_20_Internet_20_Link">回热循环</text:a>
<text:a xlink:type="simple" xlink:href="http://118.31.72.138/doku.php?id=%E5%9C%B0%E6%BA%90%E7%83%AD%E6%B3%B5" text:style-name="Internet_20_link" text:visited-style-name="Visited_20_Internet_20_Link">地源热泵</text:a>
<text:a xlink:type="simple" xlink:href="http://118.31.72.138/doku.php?id=%E5%9C%B0%E7%83%AD" text:style-name="Internet_20_link" text:visited-style-name="Visited_20_Internet_20_Link">地热</text:a>
<text:a xlink:type="simple" xlink:href="http://118.31.72.138/doku.php?id=%E5%9C%B0%E9%9D%A2%E6%B8%A9%E5%BA%A6" text:style-name="Internet_20_link" text:visited-style-name="Visited_20_Internet_20_Link">地面温度</text:a></text:p>
      <text:line-break/>
      <text:p text:style-name="Text_20_body"> <text:a xlink:type="simple" xlink:href="http://118.31.72.138/doku.php?id=%E4%BC%A0%E7%83%AD%E5%AD%A6" text:style-name="Internet_20_link" text:visited-style-name="Visited_20_Internet_20_Link">传热学</text:a>
<text:a xlink:type="simple" xlink:href="http://118.31.72.138/doku.php?id=%E5%A4%8D%E5%90%88%E6%8D%A2%E7%83%AD" text:style-name="Internet_20_link" text:visited-style-name="Visited_20_Internet_20_Link">复合换热</text:a>
<text:a xlink:type="simple" xlink:href="http://118.31.72.138/doku.php?id=%E4%B8%8B%E5%9E%AB%E9%9D%A2" text:style-name="Internet_20_link" text:visited-style-name="Visited_20_Internet_20_Link">下垫面</text:a>
<text:a xlink:type="simple" xlink:href="http://118.31.72.138/doku.php?id=%E4%B8%89%E9%87%8D%E7%83%AD%E7%94%B5%E8%81%94%E4%BA%A7%E5%BE%AA%E7%8E%AF" text:style-name="Internet_20_link" text:visited-style-name="Visited_20_Internet_20_Link">三重热电联产循环</text:a>
<text:a xlink:type="simple" xlink:href="http://118.31.72.138/doku.php?id=%E4%B8%B4%E7%95%8C%E7%83%AD%E7%BB%9D%E7%BC%98%E7%9B%B4%E5%BE%84" text:style-name="Internet_20_link" text:visited-style-name="Visited_20_Internet_20_Link">临界热绝缘直径</text:a>
<text:a xlink:type="simple" xlink:href="http://118.31.72.138/doku.php?id=%E4%BA%8C%E7%BB%B4%E7%A8%B3%E6%80%81%E5%AF%BC%E7%83%AD" text:style-name="Internet_20_link" text:visited-style-name="Visited_20_Internet_20_Link">二维稳态导热</text:a>
<text:a xlink:type="simple" xlink:href="http://118.31.72.138/doku.php?id=%E4%BA%8C%E9%A1%B9%E5%BC%8F%E6%B3%95%E6%B1%82%E8%AE%A1%E7%AE%97%E8%B4%9F%E8%8D%B7" text:style-name="Internet_20_link" text:visited-style-name="Visited_20_Internet_20_Link">二项式法求计算负荷</text:a>
<text:a xlink:type="simple" xlink:href="http://118.31.72.138/doku.php?id=%E4%BC%A0%E7%83%AD%E5%AD%A6" text:style-name="Internet_20_link" text:visited-style-name="Visited_20_Internet_20_Link">传热学</text:a>
<text:a xlink:type="simple" xlink:href="http://118.31.72.138/doku.php?id=%E4%BC%A0%E7%83%AD%E8%BF%87%E7%A8%8B" text:style-name="Internet_20_link" text:visited-style-name="Visited_20_Internet_20_Link">传热过程</text:a>
<text:a xlink:type="simple" xlink:href="http://118.31.72.138/doku.php?id=%E4%BC%A0%E8%B4%A8%E8%BF%87%E7%A8%8B" text:style-name="Internet_20_link" text:visited-style-name="Visited_20_Internet_20_Link">传质过程</text:a>
<text:a xlink:type="simple" xlink:href="http://118.31.72.138/doku.php?id=%E4%BC%AF%E7%89%B9%E5%85%B0%E5%BE%B7%E6%A8%A1%E5%9E%8B" text:style-name="Internet_20_link" text:visited-style-name="Visited_20_Internet_20_Link">伯特兰德模型</text:a>
<text:a xlink:type="simple" xlink:href="http://118.31.72.138/doku.php?id=%E4%BE%9B%E5%BA%94" text:style-name="Internet_20_link" text:visited-style-name="Visited_20_Internet_20_Link">供应</text:a>
<text:a xlink:type="simple" xlink:href="http://118.31.72.138/doku.php?id=%E4%BE%9B%E9%85%8D%E7%94%B5%E7%B3%BB%E7%BB%9F%E7%9A%84%E5%B9%B4%E7%94%B5%E8%83%BD%E6%8D%9F%E8%80%97" text:style-name="Internet_20_link" text:visited-style-name="Visited_20_Internet_20_Link">供配电系统的年电能损耗</text:a>
<text:a xlink:type="simple" xlink:href="http://118.31.72.138/doku.php?id=%E5%8C%96%E5%AD%A6%E5%8F%8D%E5%BA%94%E7%83%AD%E5%8A%9B%E7%B3%BB%E7%BB%9F" text:style-name="Internet_20_link" text:visited-style-name="Visited_20_Internet_20_Link">化学反应热力系统</text:a>
<text:a xlink:type="simple" xlink:href="http://118.31.72.138/doku.php?id=%E5%8C%96%E5%AD%A6%E5%B9%B3%E8%A1%A1%E5%8F%8A%E5%B9%B3%E8%A1%A1%E5%B8%B8%E6%95%B0" text:style-name="Internet_20_link" text:visited-style-name="Visited_20_Internet_20_Link">化学平衡及平衡常数</text:a>
<text:a xlink:type="simple" xlink:href="http://118.31.72.138/doku.php?id=%E5%8D%95%E4%BD%8D%E4%BA%A7%E5%93%81%E8%80%97%E7%94%B5%E6%B3%95" text:style-name="Internet_20_link" text:visited-style-name="Visited_20_Internet_20_Link">单位产品耗电法</text:a>
<text:a xlink:type="simple" xlink:href="http://118.31.72.138/doku.php?id=%E5%8D%95%E4%BD%8D%E9%9D%A2%E7%A7%AF%E5%8A%9F%E7%8E%87%E6%B3%95" text:style-name="Internet_20_link" text:visited-style-name="Visited_20_Internet_20_Link">单位面积功率法</text:a>
<text:a xlink:type="simple" xlink:href="http://118.31.72.138/doku.php?id=%E5%8D%95%E7%9B%B8%E8%B4%9F%E8%8D%B7%E8%AE%A1%E7%AE%97" text:style-name="Internet_20_link" text:visited-style-name="Visited_20_Internet_20_Link">单相负荷计算</text:a>
<text:a xlink:type="simple" xlink:href="http://118.31.72.138/doku.php?id=%E5%8D%A1%E8%AF%BA%E5%BE%AA%E7%8E%AF" text:style-name="Internet_20_link" text:visited-style-name="Visited_20_Internet_20_Link">卡诺循环</text:a>
<text:a xlink:type="simple" xlink:href="http://118.31.72.138/doku.php?id=%E5%8E%8B%E7%BC%A9%E7%B3%BB%E6%95%B0" text:style-name="Internet_20_link" text:visited-style-name="Visited_20_Internet_20_Link">压缩系数</text:a>
<text:a xlink:type="simple" xlink:href="http://118.31.72.138/doku.php?id=%E5%8F%AF%E8%A7%81%E5%85%89" text:style-name="Internet_20_link" text:visited-style-name="Visited_20_Internet_20_Link">可见光</text:a>
<text:a xlink:type="simple" xlink:href="http://118.31.72.138/doku.php?id=%E5%9B%9E%E7%83%AD%E5%BE%AA%E7%8E%AF" text:style-name="Internet_20_link" text:visited-style-name="Visited_20_Internet_20_Link">回热循环</text:a>
<text:a xlink:type="simple" xlink:href="http://118.31.72.138/doku.php?id=%E5%9C%B0%E6%BA%90%E7%83%AD%E6%B3%B5" text:style-name="Internet_20_link" text:visited-style-name="Visited_20_Internet_20_Link">地源热泵</text:a>
<text:a xlink:type="simple" xlink:href="http://118.31.72.138/doku.php?id=%E5%9C%B0%E7%83%AD" text:style-name="Internet_20_link" text:visited-style-name="Visited_20_Internet_20_Link">地热</text:a>
<text:a xlink:type="simple" xlink:href="http://118.31.72.138/doku.php?id=%E5%9C%B0%E9%9D%A2%E6%B8%A9%E5%BA%A6" text:style-name="Internet_20_link" text:visited-style-name="Visited_20_Internet_20_Link">地面温度</text:a></text:p>
      <text:line-break/>
      <text:p text:style-name="Text_20_body"> <text:a xlink:type="simple" xlink:href="http://118.31.72.138/doku.php?id=%E4%BC%A0%E7%83%AD%E5%AD%A6" text:style-name="Internet_20_link" text:visited-style-name="Visited_20_Internet_20_Link">传热学</text:a>
<text:a xlink:type="simple" xlink:href="http://118.31.72.138/doku.php?id=%E5%A4%8D%E5%90%88%E6%8D%A2%E7%83%AD" text:style-name="Internet_20_link" text:visited-style-name="Visited_20_Internet_20_Link">复合换热</text:a>
<text:a xlink:type="simple" xlink:href="http://118.31.72.138/doku.php?id=%E4%B8%8B%E5%9E%AB%E9%9D%A2" text:style-name="Internet_20_link" text:visited-style-name="Visited_20_Internet_20_Link">下垫面</text:a>
<text:a xlink:type="simple" xlink:href="http://118.31.72.138/doku.php?id=%E4%B8%89%E9%87%8D%E7%83%AD%E7%94%B5%E8%81%94%E4%BA%A7%E5%BE%AA%E7%8E%AF" text:style-name="Internet_20_link" text:visited-style-name="Visited_20_Internet_20_Link">三重热电联产循环</text:a>
<text:a xlink:type="simple" xlink:href="http://118.31.72.138/doku.php?id=%E4%B8%B4%E7%95%8C%E7%83%AD%E7%BB%9D%E7%BC%98%E7%9B%B4%E5%BE%84" text:style-name="Internet_20_link" text:visited-style-name="Visited_20_Internet_20_Link">临界热绝缘直径</text:a>
<text:a xlink:type="simple" xlink:href="http://118.31.72.138/doku.php?id=%E4%BA%8C%E7%BB%B4%E7%A8%B3%E6%80%81%E5%AF%BC%E7%83%AD" text:style-name="Internet_20_link" text:visited-style-name="Visited_20_Internet_20_Link">二维稳态导热</text:a>
<text:a xlink:type="simple" xlink:href="http://118.31.72.138/doku.php?id=%E4%BA%8C%E9%A1%B9%E5%BC%8F%E6%B3%95%E6%B1%82%E8%AE%A1%E7%AE%97%E8%B4%9F%E8%8D%B7" text:style-name="Internet_20_link" text:visited-style-name="Visited_20_Internet_20_Link">二项式法求计算负荷</text:a>
<text:a xlink:type="simple" xlink:href="http://118.31.72.138/doku.php?id=%E4%BC%A0%E7%83%AD%E5%AD%A6" text:style-name="Internet_20_link" text:visited-style-name="Visited_20_Internet_20_Link">传热学</text:a>
<text:a xlink:type="simple" xlink:href="http://118.31.72.138/doku.php?id=%E4%BC%A0%E7%83%AD%E8%BF%87%E7%A8%8B" text:style-name="Internet_20_link" text:visited-style-name="Visited_20_Internet_20_Link">传热过程</text:a>
<text:a xlink:type="simple" xlink:href="http://118.31.72.138/doku.php?id=%E4%BC%A0%E8%B4%A8%E8%BF%87%E7%A8%8B" text:style-name="Internet_20_link" text:visited-style-name="Visited_20_Internet_20_Link">传质过程</text:a>
<text:a xlink:type="simple" xlink:href="http://118.31.72.138/doku.php?id=%E4%BC%AF%E7%89%B9%E5%85%B0%E5%BE%B7%E6%A8%A1%E5%9E%8B" text:style-name="Internet_20_link" text:visited-style-name="Visited_20_Internet_20_Link">伯特兰德模型</text:a>
<text:a xlink:type="simple" xlink:href="http://118.31.72.138/doku.php?id=%E4%BE%9B%E5%BA%94" text:style-name="Internet_20_link" text:visited-style-name="Visited_20_Internet_20_Link">供应</text:a>
<text:a xlink:type="simple" xlink:href="http://118.31.72.138/doku.php?id=%E4%BE%9B%E9%85%8D%E7%94%B5%E7%B3%BB%E7%BB%9F%E7%9A%84%E5%B9%B4%E7%94%B5%E8%83%BD%E6%8D%9F%E8%80%97" text:style-name="Internet_20_link" text:visited-style-name="Visited_20_Internet_20_Link">供配电系统的年电能损耗</text:a>
<text:a xlink:type="simple" xlink:href="http://118.31.72.138/doku.php?id=%E5%8C%96%E5%AD%A6%E5%8F%8D%E5%BA%94%E7%83%AD%E5%8A%9B%E7%B3%BB%E7%BB%9F" text:style-name="Internet_20_link" text:visited-style-name="Visited_20_Internet_20_Link">化学反应热力系统</text:a>
<text:a xlink:type="simple" xlink:href="http://118.31.72.138/doku.php?id=%E5%8C%96%E5%AD%A6%E5%B9%B3%E8%A1%A1%E5%8F%8A%E5%B9%B3%E8%A1%A1%E5%B8%B8%E6%95%B0" text:style-name="Internet_20_link" text:visited-style-name="Visited_20_Internet_20_Link">化学平衡及平衡常数</text:a>
<text:a xlink:type="simple" xlink:href="http://118.31.72.138/doku.php?id=%E5%8D%95%E4%BD%8D%E4%BA%A7%E5%93%81%E8%80%97%E7%94%B5%E6%B3%95" text:style-name="Internet_20_link" text:visited-style-name="Visited_20_Internet_20_Link">单位产品耗电法</text:a>
<text:a xlink:type="simple" xlink:href="http://118.31.72.138/doku.php?id=%E5%8D%95%E4%BD%8D%E9%9D%A2%E7%A7%AF%E5%8A%9F%E7%8E%87%E6%B3%95" text:style-name="Internet_20_link" text:visited-style-name="Visited_20_Internet_20_Link">单位面积功率法</text:a>
<text:a xlink:type="simple" xlink:href="http://118.31.72.138/doku.php?id=%E5%8D%95%E7%9B%B8%E8%B4%9F%E8%8D%B7%E8%AE%A1%E7%AE%97" text:style-name="Internet_20_link" text:visited-style-name="Visited_20_Internet_20_Link">单相负荷计算</text:a>
<text:a xlink:type="simple" xlink:href="http://118.31.72.138/doku.php?id=%E5%8D%A1%E8%AF%BA%E5%BE%AA%E7%8E%AF" text:style-name="Internet_20_link" text:visited-style-name="Visited_20_Internet_20_Link">卡诺循环</text:a>
<text:a xlink:type="simple" xlink:href="http://118.31.72.138/doku.php?id=%E5%8E%8B%E7%BC%A9%E7%B3%BB%E6%95%B0" text:style-name="Internet_20_link" text:visited-style-name="Visited_20_Internet_20_Link">压缩系数</text:a>
<text:a xlink:type="simple" xlink:href="http://118.31.72.138/doku.php?id=%E5%8F%AF%E8%A7%81%E5%85%89" text:style-name="Internet_20_link" text:visited-style-name="Visited_20_Internet_20_Link">可见光</text:a>
<text:a xlink:type="simple" xlink:href="http://118.31.72.138/doku.php?id=%E5%9B%9E%E7%83%AD%E5%BE%AA%E7%8E%AF" text:style-name="Internet_20_link" text:visited-style-name="Visited_20_Internet_20_Link">回热循环</text:a>
<text:a xlink:type="simple" xlink:href="http://118.31.72.138/doku.php?id=%E5%9C%B0%E6%BA%90%E7%83%AD%E6%B3%B5" text:style-name="Internet_20_link" text:visited-style-name="Visited_20_Internet_20_Link">地源热泵</text:a>
<text:a xlink:type="simple" xlink:href="http://118.31.72.138/doku.php?id=%E5%9C%B0%E7%83%AD" text:style-name="Internet_20_link" text:visited-style-name="Visited_20_Internet_20_Link">地热</text:a>
<text:a xlink:type="simple" xlink:href="http://118.31.72.138/doku.php?id=%E5%9C%B0%E9%9D%A2%E6%B8%A9%E5%BA%A6" text:style-name="Internet_20_link" text:visited-style-name="Visited_20_Internet_20_Link">地面温度</text:a> </text:p>
      <text:line-break/>
      <text:p text:style-name="Text_20_body"> <text:a xlink:type="simple" xlink:href="http://118.31.72.138/doku.php?id=%E4%BC%A0%E7%83%AD%E5%AD%A6" text:style-name="Internet_20_link" text:visited-style-name="Visited_20_Internet_20_Link">传热学</text:a>
<text:a xlink:type="simple" xlink:href="http://118.31.72.138/doku.php?id=%E5%A4%8D%E5%90%88%E6%8D%A2%E7%83%AD" text:style-name="Internet_20_link" text:visited-style-name="Visited_20_Internet_20_Link">复合换热</text:a>
<text:a xlink:type="simple" xlink:href="http://118.31.72.138/doku.php?id=%E4%B8%8B%E5%9E%AB%E9%9D%A2" text:style-name="Internet_20_link" text:visited-style-name="Visited_20_Internet_20_Link">下垫面</text:a>
<text:a xlink:type="simple" xlink:href="http://118.31.72.138/doku.php?id=%E4%B8%89%E9%87%8D%E7%83%AD%E7%94%B5%E8%81%94%E4%BA%A7%E5%BE%AA%E7%8E%AF" text:style-name="Internet_20_link" text:visited-style-name="Visited_20_Internet_20_Link">三重热电联产循环</text:a>
<text:a xlink:type="simple" xlink:href="http://118.31.72.138/doku.php?id=%E4%B8%B4%E7%95%8C%E7%83%AD%E7%BB%9D%E7%BC%98%E7%9B%B4%E5%BE%84" text:style-name="Internet_20_link" text:visited-style-name="Visited_20_Internet_20_Link">临界热绝缘直径</text:a>
<text:a xlink:type="simple" xlink:href="http://118.31.72.138/doku.php?id=%E4%BA%8C%E7%BB%B4%E7%A8%B3%E6%80%81%E5%AF%BC%E7%83%AD" text:style-name="Internet_20_link" text:visited-style-name="Visited_20_Internet_20_Link">二维稳态导热</text:a>
<text:a xlink:type="simple" xlink:href="http://118.31.72.138/doku.php?id=%E4%BA%8C%E9%A1%B9%E5%BC%8F%E6%B3%95%E6%B1%82%E8%AE%A1%E7%AE%97%E8%B4%9F%E8%8D%B7" text:style-name="Internet_20_link" text:visited-style-name="Visited_20_Internet_20_Link">二项式法求计算负荷</text:a>
<text:a xlink:type="simple" xlink:href="http://118.31.72.138/doku.php?id=%E4%BC%A0%E7%83%AD%E5%AD%A6" text:style-name="Internet_20_link" text:visited-style-name="Visited_20_Internet_20_Link">传热学</text:a>
<text:a xlink:type="simple" xlink:href="http://118.31.72.138/doku.php?id=%E4%BC%A0%E7%83%AD%E8%BF%87%E7%A8%8B" text:style-name="Internet_20_link" text:visited-style-name="Visited_20_Internet_20_Link">传热过程</text:a>
<text:a xlink:type="simple" xlink:href="http://118.31.72.138/doku.php?id=%E4%BC%A0%E8%B4%A8%E8%BF%87%E7%A8%8B" text:style-name="Internet_20_link" text:visited-style-name="Visited_20_Internet_20_Link">传质过程</text:a>
<text:a xlink:type="simple" xlink:href="http://118.31.72.138/doku.php?id=%E4%BC%AF%E7%89%B9%E5%85%B0%E5%BE%B7%E6%A8%A1%E5%9E%8B" text:style-name="Internet_20_link" text:visited-style-name="Visited_20_Internet_20_Link">伯特兰德模型</text:a>
<text:a xlink:type="simple" xlink:href="http://118.31.72.138/doku.php?id=%E4%BE%9B%E5%BA%94" text:style-name="Internet_20_link" text:visited-style-name="Visited_20_Internet_20_Link">供应</text:a>
<text:a xlink:type="simple" xlink:href="http://118.31.72.138/doku.php?id=%E4%BE%9B%E9%85%8D%E7%94%B5%E7%B3%BB%E7%BB%9F%E7%9A%84%E5%B9%B4%E7%94%B5%E8%83%BD%E6%8D%9F%E8%80%97" text:style-name="Internet_20_link" text:visited-style-name="Visited_20_Internet_20_Link">供配电系统的年电能损耗</text:a>
<text:a xlink:type="simple" xlink:href="http://118.31.72.138/doku.php?id=%E5%8C%96%E5%AD%A6%E5%8F%8D%E5%BA%94%E7%83%AD%E5%8A%9B%E7%B3%BB%E7%BB%9F" text:style-name="Internet_20_link" text:visited-style-name="Visited_20_Internet_20_Link">化学反应热力系统</text:a>
<text:a xlink:type="simple" xlink:href="http://118.31.72.138/doku.php?id=%E5%8C%96%E5%AD%A6%E5%B9%B3%E8%A1%A1%E5%8F%8A%E5%B9%B3%E8%A1%A1%E5%B8%B8%E6%95%B0" text:style-name="Internet_20_link" text:visited-style-name="Visited_20_Internet_20_Link">化学平衡及平衡常数</text:a>
<text:a xlink:type="simple" xlink:href="http://118.31.72.138/doku.php?id=%E5%8D%95%E4%BD%8D%E4%BA%A7%E5%93%81%E8%80%97%E7%94%B5%E6%B3%95" text:style-name="Internet_20_link" text:visited-style-name="Visited_20_Internet_20_Link">单位产品耗电法</text:a>
<text:a xlink:type="simple" xlink:href="http://118.31.72.138/doku.php?id=%E5%8D%95%E4%BD%8D%E9%9D%A2%E7%A7%AF%E5%8A%9F%E7%8E%87%E6%B3%95" text:style-name="Internet_20_link" text:visited-style-name="Visited_20_Internet_20_Link">单位面积功率法</text:a>
<text:a xlink:type="simple" xlink:href="http://118.31.72.138/doku.php?id=%E5%8D%95%E7%9B%B8%E8%B4%9F%E8%8D%B7%E8%AE%A1%E7%AE%97" text:style-name="Internet_20_link" text:visited-style-name="Visited_20_Internet_20_Link">单相负荷计算</text:a>
<text:a xlink:type="simple" xlink:href="http://118.31.72.138/doku.php?id=%E5%8D%A1%E8%AF%BA%E5%BE%AA%E7%8E%AF" text:style-name="Internet_20_link" text:visited-style-name="Visited_20_Internet_20_Link">卡诺循环</text:a>
<text:a xlink:type="simple" xlink:href="http://118.31.72.138/doku.php?id=%E5%8E%8B%E7%BC%A9%E7%B3%BB%E6%95%B0" text:style-name="Internet_20_link" text:visited-style-name="Visited_20_Internet_20_Link">压缩系数</text:a>
<text:a xlink:type="simple" xlink:href="http://118.31.72.138/doku.php?id=%E5%8F%AF%E8%A7%81%E5%85%89" text:style-name="Internet_20_link" text:visited-style-name="Visited_20_Internet_20_Link">可见光</text:a>
<text:a xlink:type="simple" xlink:href="http://118.31.72.138/doku.php?id=%E5%9B%9E%E7%83%AD%E5%BE%AA%E7%8E%AF" text:style-name="Internet_20_link" text:visited-style-name="Visited_20_Internet_20_Link">回热循环</text:a>
<text:a xlink:type="simple" xlink:href="http://118.31.72.138/doku.php?id=%E5%9C%B0%E6%BA%90%E7%83%AD%E6%B3%B5" text:style-name="Internet_20_link" text:visited-style-name="Visited_20_Internet_20_Link">地源热泵</text:a>
<text:a xlink:type="simple" xlink:href="http://118.31.72.138/doku.php?id=%E5%9C%B0%E7%83%AD" text:style-name="Internet_20_link" text:visited-style-name="Visited_20_Internet_20_Link">地热</text:a>
<text:a xlink:type="simple" xlink:href="http://118.31.72.138/doku.php?id=%E5%9C%B0%E9%9D%A2%E6%B8%A9%E5%BA%A6" text:style-name="Internet_20_link" text:visited-style-name="Visited_20_Internet_20_Link">地面温度</text:a> </text:p>
      <text:line-break/>
      <text:p text:style-name="Text_20_body"> <text:a xlink:type="simple" xlink:href="http://118.31.72.138/doku.php?id=%E4%BC%A0%E7%83%AD%E5%AD%A6" text:style-name="Internet_20_link" text:visited-style-name="Visited_20_Internet_20_Link">传热学</text:a>
<text:a xlink:type="simple" xlink:href="http://118.31.72.138/doku.php?id=%E5%A4%8D%E5%90%88%E6%8D%A2%E7%83%AD" text:style-name="Internet_20_link" text:visited-style-name="Visited_20_Internet_20_Link">复合换热</text:a>
<text:a xlink:type="simple" xlink:href="http://118.31.72.138/doku.php?id=%E4%B8%8B%E5%9E%AB%E9%9D%A2" text:style-name="Internet_20_link" text:visited-style-name="Visited_20_Internet_20_Link">下垫面</text:a>
<text:a xlink:type="simple" xlink:href="http://118.31.72.138/doku.php?id=%E4%B8%89%E9%87%8D%E7%83%AD%E7%94%B5%E8%81%94%E4%BA%A7%E5%BE%AA%E7%8E%AF" text:style-name="Internet_20_link" text:visited-style-name="Visited_20_Internet_20_Link">三重热电联产循环</text:a>
<text:a xlink:type="simple" xlink:href="http://118.31.72.138/doku.php?id=%E4%B8%B4%E7%95%8C%E7%83%AD%E7%BB%9D%E7%BC%98%E7%9B%B4%E5%BE%84" text:style-name="Internet_20_link" text:visited-style-name="Visited_20_Internet_20_Link">临界热绝缘直径</text:a>
<text:a xlink:type="simple" xlink:href="http://118.31.72.138/doku.php?id=%E4%BA%8C%E7%BB%B4%E7%A8%B3%E6%80%81%E5%AF%BC%E7%83%AD" text:style-name="Internet_20_link" text:visited-style-name="Visited_20_Internet_20_Link">二维稳态导热</text:a>
<text:a xlink:type="simple" xlink:href="http://118.31.72.138/doku.php?id=%E4%BA%8C%E9%A1%B9%E5%BC%8F%E6%B3%95%E6%B1%82%E8%AE%A1%E7%AE%97%E8%B4%9F%E8%8D%B7" text:style-name="Internet_20_link" text:visited-style-name="Visited_20_Internet_20_Link">二项式法求计算负荷</text:a>
<text:a xlink:type="simple" xlink:href="http://118.31.72.138/doku.php?id=%E4%BC%A0%E7%83%AD%E5%AD%A6" text:style-name="Internet_20_link" text:visited-style-name="Visited_20_Internet_20_Link">传热学</text:a>
<text:a xlink:type="simple" xlink:href="http://118.31.72.138/doku.php?id=%E4%BC%A0%E7%83%AD%E8%BF%87%E7%A8%8B" text:style-name="Internet_20_link" text:visited-style-name="Visited_20_Internet_20_Link">传热过程</text:a>
<text:a xlink:type="simple" xlink:href="http://118.31.72.138/doku.php?id=%E4%BC%A0%E8%B4%A8%E8%BF%87%E7%A8%8B" text:style-name="Internet_20_link" text:visited-style-name="Visited_20_Internet_20_Link">传质过程</text:a>
<text:a xlink:type="simple" xlink:href="http://118.31.72.138/doku.php?id=%E4%BC%AF%E7%89%B9%E5%85%B0%E5%BE%B7%E6%A8%A1%E5%9E%8B" text:style-name="Internet_20_link" text:visited-style-name="Visited_20_Internet_20_Link">伯特兰德模型</text:a>
<text:a xlink:type="simple" xlink:href="http://118.31.72.138/doku.php?id=%E4%BE%9B%E5%BA%94" text:style-name="Internet_20_link" text:visited-style-name="Visited_20_Internet_20_Link">供应</text:a>
<text:a xlink:type="simple" xlink:href="http://118.31.72.138/doku.php?id=%E4%BE%9B%E9%85%8D%E7%94%B5%E7%B3%BB%E7%BB%9F%E7%9A%84%E5%B9%B4%E7%94%B5%E8%83%BD%E6%8D%9F%E8%80%97" text:style-name="Internet_20_link" text:visited-style-name="Visited_20_Internet_20_Link">供配电系统的年电能损耗</text:a>
<text:a xlink:type="simple" xlink:href="http://118.31.72.138/doku.php?id=%E5%8C%96%E5%AD%A6%E5%8F%8D%E5%BA%94%E7%83%AD%E5%8A%9B%E7%B3%BB%E7%BB%9F" text:style-name="Internet_20_link" text:visited-style-name="Visited_20_Internet_20_Link">化学反应热力系统</text:a>
<text:a xlink:type="simple" xlink:href="http://118.31.72.138/doku.php?id=%E5%8C%96%E5%AD%A6%E5%B9%B3%E8%A1%A1%E5%8F%8A%E5%B9%B3%E8%A1%A1%E5%B8%B8%E6%95%B0" text:style-name="Internet_20_link" text:visited-style-name="Visited_20_Internet_20_Link">化学平衡及平衡常数</text:a>
<text:a xlink:type="simple" xlink:href="http://118.31.72.138/doku.php?id=%E5%8D%95%E4%BD%8D%E4%BA%A7%E5%93%81%E8%80%97%E7%94%B5%E6%B3%95" text:style-name="Internet_20_link" text:visited-style-name="Visited_20_Internet_20_Link">单位产品耗电法</text:a>
<text:a xlink:type="simple" xlink:href="http://118.31.72.138/doku.php?id=%E5%8D%95%E4%BD%8D%E9%9D%A2%E7%A7%AF%E5%8A%9F%E7%8E%87%E6%B3%95" text:style-name="Internet_20_link" text:visited-style-name="Visited_20_Internet_20_Link">单位面积功率法</text:a>
<text:a xlink:type="simple" xlink:href="http://118.31.72.138/doku.php?id=%E5%8D%95%E7%9B%B8%E8%B4%9F%E8%8D%B7%E8%AE%A1%E7%AE%97" text:style-name="Internet_20_link" text:visited-style-name="Visited_20_Internet_20_Link">单相负荷计算</text:a>
<text:a xlink:type="simple" xlink:href="http://118.31.72.138/doku.php?id=%E5%8D%A1%E8%AF%BA%E5%BE%AA%E7%8E%AF" text:style-name="Internet_20_link" text:visited-style-name="Visited_20_Internet_20_Link">卡诺循环</text:a>
<text:a xlink:type="simple" xlink:href="http://118.31.72.138/doku.php?id=%E5%8E%8B%E7%BC%A9%E7%B3%BB%E6%95%B0" text:style-name="Internet_20_link" text:visited-style-name="Visited_20_Internet_20_Link">压缩系数</text:a>
<text:a xlink:type="simple" xlink:href="http://118.31.72.138/doku.php?id=%E5%8F%AF%E8%A7%81%E5%85%89" text:style-name="Internet_20_link" text:visited-style-name="Visited_20_Internet_20_Link">可见光</text:a>
<text:a xlink:type="simple" xlink:href="http://118.31.72.138/doku.php?id=%E5%9B%9E%E7%83%AD%E5%BE%AA%E7%8E%AF" text:style-name="Internet_20_link" text:visited-style-name="Visited_20_Internet_20_Link">回热循环</text:a>
<text:a xlink:type="simple" xlink:href="http://118.31.72.138/doku.php?id=%E5%9C%B0%E6%BA%90%E7%83%AD%E6%B3%B5" text:style-name="Internet_20_link" text:visited-style-name="Visited_20_Internet_20_Link">地源热泵</text:a>
<text:a xlink:type="simple" xlink:href="http://118.31.72.138/doku.php?id=%E5%9C%B0%E7%83%AD" text:style-name="Internet_20_link" text:visited-style-name="Visited_20_Internet_20_Link">地热</text:a>
<text:a xlink:type="simple" xlink:href="http://118.31.72.138/doku.php?id=%E5%9C%B0%E9%9D%A2%E6%B8%A9%E5%BA%A6" text:style-name="Internet_20_link" text:visited-style-name="Visited_20_Internet_20_Link">地面温度</text:a> </text:p>
      <text:line-break/>
      <text:p text:style-name="Text_20_body"> <text:a xlink:type="simple" xlink:href="http://118.31.72.138/doku.php?id=%E4%BC%A0%E7%83%AD%E5%AD%A6" text:style-name="Internet_20_link" text:visited-style-name="Visited_20_Internet_20_Link">传热学</text:a>
<text:a xlink:type="simple" xlink:href="http://118.31.72.138/doku.php?id=%E5%A4%8D%E5%90%88%E6%8D%A2%E7%83%AD" text:style-name="Internet_20_link" text:visited-style-name="Visited_20_Internet_20_Link">复合换热</text:a>
<text:a xlink:type="simple" xlink:href="http://118.31.72.138/doku.php?id=%E4%B8%8B%E5%9E%AB%E9%9D%A2" text:style-name="Internet_20_link" text:visited-style-name="Visited_20_Internet_20_Link">下垫面</text:a>
<text:a xlink:type="simple" xlink:href="http://118.31.72.138/doku.php?id=%E4%B8%89%E9%87%8D%E7%83%AD%E7%94%B5%E8%81%94%E4%BA%A7%E5%BE%AA%E7%8E%AF" text:style-name="Internet_20_link" text:visited-style-name="Visited_20_Internet_20_Link">三重热电联产循环</text:a>
<text:a xlink:type="simple" xlink:href="http://118.31.72.138/doku.php?id=%E4%B8%B4%E7%95%8C%E7%83%AD%E7%BB%9D%E7%BC%98%E7%9B%B4%E5%BE%84" text:style-name="Internet_20_link" text:visited-style-name="Visited_20_Internet_20_Link">临界热绝缘直径</text:a>
<text:a xlink:type="simple" xlink:href="http://118.31.72.138/doku.php?id=%E4%BA%8C%E7%BB%B4%E7%A8%B3%E6%80%81%E5%AF%BC%E7%83%AD" text:style-name="Internet_20_link" text:visited-style-name="Visited_20_Internet_20_Link">二维稳态导热</text:a>
<text:a xlink:type="simple" xlink:href="http://118.31.72.138/doku.php?id=%E4%BA%8C%E9%A1%B9%E5%BC%8F%E6%B3%95%E6%B1%82%E8%AE%A1%E7%AE%97%E8%B4%9F%E8%8D%B7" text:style-name="Internet_20_link" text:visited-style-name="Visited_20_Internet_20_Link">二项式法求计算负荷</text:a>
<text:a xlink:type="simple" xlink:href="http://118.31.72.138/doku.php?id=%E4%BC%A0%E7%83%AD%E5%AD%A6" text:style-name="Internet_20_link" text:visited-style-name="Visited_20_Internet_20_Link">传热学</text:a>
<text:a xlink:type="simple" xlink:href="http://118.31.72.138/doku.php?id=%E4%BC%A0%E7%83%AD%E8%BF%87%E7%A8%8B" text:style-name="Internet_20_link" text:visited-style-name="Visited_20_Internet_20_Link">传热过程</text:a>
<text:a xlink:type="simple" xlink:href="http://118.31.72.138/doku.php?id=%E4%BC%A0%E8%B4%A8%E8%BF%87%E7%A8%8B" text:style-name="Internet_20_link" text:visited-style-name="Visited_20_Internet_20_Link">传质过程</text:a>
<text:a xlink:type="simple" xlink:href="http://118.31.72.138/doku.php?id=%E4%BC%AF%E7%89%B9%E5%85%B0%E5%BE%B7%E6%A8%A1%E5%9E%8B" text:style-name="Internet_20_link" text:visited-style-name="Visited_20_Internet_20_Link">伯特兰德模型</text:a>
<text:a xlink:type="simple" xlink:href="http://118.31.72.138/doku.php?id=%E4%BE%9B%E5%BA%94" text:style-name="Internet_20_link" text:visited-style-name="Visited_20_Internet_20_Link">供应</text:a>
<text:a xlink:type="simple" xlink:href="http://118.31.72.138/doku.php?id=%E4%BE%9B%E9%85%8D%E7%94%B5%E7%B3%BB%E7%BB%9F%E7%9A%84%E5%B9%B4%E7%94%B5%E8%83%BD%E6%8D%9F%E8%80%97" text:style-name="Internet_20_link" text:visited-style-name="Visited_20_Internet_20_Link">供配电系统的年电能损耗</text:a>
<text:a xlink:type="simple" xlink:href="http://118.31.72.138/doku.php?id=%E5%8C%96%E5%AD%A6%E5%8F%8D%E5%BA%94%E7%83%AD%E5%8A%9B%E7%B3%BB%E7%BB%9F" text:style-name="Internet_20_link" text:visited-style-name="Visited_20_Internet_20_Link">化学反应热力系统</text:a>
<text:a xlink:type="simple" xlink:href="http://118.31.72.138/doku.php?id=%E5%8C%96%E5%AD%A6%E5%B9%B3%E8%A1%A1%E5%8F%8A%E5%B9%B3%E8%A1%A1%E5%B8%B8%E6%95%B0" text:style-name="Internet_20_link" text:visited-style-name="Visited_20_Internet_20_Link">化学平衡及平衡常数</text:a>
<text:a xlink:type="simple" xlink:href="http://118.31.72.138/doku.php?id=%E5%8D%95%E4%BD%8D%E4%BA%A7%E5%93%81%E8%80%97%E7%94%B5%E6%B3%95" text:style-name="Internet_20_link" text:visited-style-name="Visited_20_Internet_20_Link">单位产品耗电法</text:a>
<text:a xlink:type="simple" xlink:href="http://118.31.72.138/doku.php?id=%E5%8D%95%E4%BD%8D%E9%9D%A2%E7%A7%AF%E5%8A%9F%E7%8E%87%E6%B3%95" text:style-name="Internet_20_link" text:visited-style-name="Visited_20_Internet_20_Link">单位面积功率法</text:a>
<text:a xlink:type="simple" xlink:href="http://118.31.72.138/doku.php?id=%E5%8D%95%E7%9B%B8%E8%B4%9F%E8%8D%B7%E8%AE%A1%E7%AE%97" text:style-name="Internet_20_link" text:visited-style-name="Visited_20_Internet_20_Link">单相负荷计算</text:a>
<text:a xlink:type="simple" xlink:href="http://118.31.72.138/doku.php?id=%E5%8D%A1%E8%AF%BA%E5%BE%AA%E7%8E%AF" text:style-name="Internet_20_link" text:visited-style-name="Visited_20_Internet_20_Link">卡诺循环</text:a>
<text:a xlink:type="simple" xlink:href="http://118.31.72.138/doku.php?id=%E5%8E%8B%E7%BC%A9%E7%B3%BB%E6%95%B0" text:style-name="Internet_20_link" text:visited-style-name="Visited_20_Internet_20_Link">压缩系数</text:a>
<text:a xlink:type="simple" xlink:href="http://118.31.72.138/doku.php?id=%E5%8F%AF%E8%A7%81%E5%85%89" text:style-name="Internet_20_link" text:visited-style-name="Visited_20_Internet_20_Link">可见光</text:a>
<text:a xlink:type="simple" xlink:href="http://118.31.72.138/doku.php?id=%E5%9B%9E%E7%83%AD%E5%BE%AA%E7%8E%AF" text:style-name="Internet_20_link" text:visited-style-name="Visited_20_Internet_20_Link">回热循环</text:a>
<text:a xlink:type="simple" xlink:href="http://118.31.72.138/doku.php?id=%E5%9C%B0%E6%BA%90%E7%83%AD%E6%B3%B5" text:style-name="Internet_20_link" text:visited-style-name="Visited_20_Internet_20_Link">地源热泵</text:a>
<text:a xlink:type="simple" xlink:href="http://118.31.72.138/doku.php?id=%E5%9C%B0%E7%83%AD" text:style-name="Internet_20_link" text:visited-style-name="Visited_20_Internet_20_Link">地热</text:a>
<text:a xlink:type="simple" xlink:href="http://118.31.72.138/doku.php?id=%E5%9C%B0%E9%9D%A2%E6%B8%A9%E5%BA%A6" text:style-name="Internet_20_link" text:visited-style-name="Visited_20_Internet_20_Link">地面温度</text:a> </text:p>
      <text:line-break/>
      <text:p text:style-name="Text_20_body"> <text:a xlink:type="simple" xlink:href="http://118.31.72.138/doku.php?id=%E4%BC%A0%E7%83%AD%E5%AD%A6" text:style-name="Internet_20_link" text:visited-style-name="Visited_20_Internet_20_Link">传热学</text:a>
<text:a xlink:type="simple" xlink:href="http://118.31.72.138/doku.php?id=%E5%A4%8D%E5%90%88%E6%8D%A2%E7%83%AD" text:style-name="Internet_20_link" text:visited-style-name="Visited_20_Internet_20_Link">复合换热</text:a>
<text:a xlink:type="simple" xlink:href="http://118.31.72.138/doku.php?id=%E4%B8%8B%E5%9E%AB%E9%9D%A2" text:style-name="Internet_20_link" text:visited-style-name="Visited_20_Internet_20_Link">下垫面</text:a>
<text:a xlink:type="simple" xlink:href="http://118.31.72.138/doku.php?id=%E4%B8%89%E9%87%8D%E7%83%AD%E7%94%B5%E8%81%94%E4%BA%A7%E5%BE%AA%E7%8E%AF" text:style-name="Internet_20_link" text:visited-style-name="Visited_20_Internet_20_Link">三重热电联产循环</text:a>
<text:a xlink:type="simple" xlink:href="http://118.31.72.138/doku.php?id=%E4%B8%B4%E7%95%8C%E7%83%AD%E7%BB%9D%E7%BC%98%E7%9B%B4%E5%BE%84" text:style-name="Internet_20_link" text:visited-style-name="Visited_20_Internet_20_Link">临界热绝缘直径</text:a>
<text:a xlink:type="simple" xlink:href="http://118.31.72.138/doku.php?id=%E4%BA%8C%E7%BB%B4%E7%A8%B3%E6%80%81%E5%AF%BC%E7%83%AD" text:style-name="Internet_20_link" text:visited-style-name="Visited_20_Internet_20_Link">二维稳态导热</text:a>
<text:a xlink:type="simple" xlink:href="http://118.31.72.138/doku.php?id=%E4%BA%8C%E9%A1%B9%E5%BC%8F%E6%B3%95%E6%B1%82%E8%AE%A1%E7%AE%97%E8%B4%9F%E8%8D%B7" text:style-name="Internet_20_link" text:visited-style-name="Visited_20_Internet_20_Link">二项式法求计算负荷</text:a>
<text:a xlink:type="simple" xlink:href="http://118.31.72.138/doku.php?id=%E4%BC%A0%E7%83%AD%E5%AD%A6" text:style-name="Internet_20_link" text:visited-style-name="Visited_20_Internet_20_Link">传热学</text:a>
<text:a xlink:type="simple" xlink:href="http://118.31.72.138/doku.php?id=%E4%BC%A0%E7%83%AD%E8%BF%87%E7%A8%8B" text:style-name="Internet_20_link" text:visited-style-name="Visited_20_Internet_20_Link">传热过程</text:a>
<text:a xlink:type="simple" xlink:href="http://118.31.72.138/doku.php?id=%E4%BC%A0%E8%B4%A8%E8%BF%87%E7%A8%8B" text:style-name="Internet_20_link" text:visited-style-name="Visited_20_Internet_20_Link">传质过程</text:a>
<text:a xlink:type="simple" xlink:href="http://118.31.72.138/doku.php?id=%E4%BC%AF%E7%89%B9%E5%85%B0%E5%BE%B7%E6%A8%A1%E5%9E%8B" text:style-name="Internet_20_link" text:visited-style-name="Visited_20_Internet_20_Link">伯特兰德模型</text:a>
<text:a xlink:type="simple" xlink:href="http://118.31.72.138/doku.php?id=%E4%BE%9B%E5%BA%94" text:style-name="Internet_20_link" text:visited-style-name="Visited_20_Internet_20_Link">供应</text:a>
<text:a xlink:type="simple" xlink:href="http://118.31.72.138/doku.php?id=%E4%BE%9B%E9%85%8D%E7%94%B5%E7%B3%BB%E7%BB%9F%E7%9A%84%E5%B9%B4%E7%94%B5%E8%83%BD%E6%8D%9F%E8%80%97" text:style-name="Internet_20_link" text:visited-style-name="Visited_20_Internet_20_Link">供配电系统的年电能损耗</text:a>
<text:a xlink:type="simple" xlink:href="http://118.31.72.138/doku.php?id=%E5%8C%96%E5%AD%A6%E5%8F%8D%E5%BA%94%E7%83%AD%E5%8A%9B%E7%B3%BB%E7%BB%9F" text:style-name="Internet_20_link" text:visited-style-name="Visited_20_Internet_20_Link">化学反应热力系统</text:a>
<text:a xlink:type="simple" xlink:href="http://118.31.72.138/doku.php?id=%E5%8C%96%E5%AD%A6%E5%B9%B3%E8%A1%A1%E5%8F%8A%E5%B9%B3%E8%A1%A1%E5%B8%B8%E6%95%B0" text:style-name="Internet_20_link" text:visited-style-name="Visited_20_Internet_20_Link">化学平衡及平衡常数</text:a>
<text:a xlink:type="simple" xlink:href="http://118.31.72.138/doku.php?id=%E5%8D%95%E4%BD%8D%E4%BA%A7%E5%93%81%E8%80%97%E7%94%B5%E6%B3%95" text:style-name="Internet_20_link" text:visited-style-name="Visited_20_Internet_20_Link">单位产品耗电法</text:a>
<text:a xlink:type="simple" xlink:href="http://118.31.72.138/doku.php?id=%E5%8D%95%E4%BD%8D%E9%9D%A2%E7%A7%AF%E5%8A%9F%E7%8E%87%E6%B3%95" text:style-name="Internet_20_link" text:visited-style-name="Visited_20_Internet_20_Link">单位面积功率法</text:a>
<text:a xlink:type="simple" xlink:href="http://118.31.72.138/doku.php?id=%E5%8D%95%E7%9B%B8%E8%B4%9F%E8%8D%B7%E8%AE%A1%E7%AE%97" text:style-name="Internet_20_link" text:visited-style-name="Visited_20_Internet_20_Link">单相负荷计算</text:a>
<text:a xlink:type="simple" xlink:href="http://118.31.72.138/doku.php?id=%E5%8D%A1%E8%AF%BA%E5%BE%AA%E7%8E%AF" text:style-name="Internet_20_link" text:visited-style-name="Visited_20_Internet_20_Link">卡诺循环</text:a>
<text:a xlink:type="simple" xlink:href="http://118.31.72.138/doku.php?id=%E5%8E%8B%E7%BC%A9%E7%B3%BB%E6%95%B0" text:style-name="Internet_20_link" text:visited-style-name="Visited_20_Internet_20_Link">压缩系数</text:a>
<text:a xlink:type="simple" xlink:href="http://118.31.72.138/doku.php?id=%E5%8F%AF%E8%A7%81%E5%85%89" text:style-name="Internet_20_link" text:visited-style-name="Visited_20_Internet_20_Link">可见光</text:a>
<text:a xlink:type="simple" xlink:href="http://118.31.72.138/doku.php?id=%E5%9B%9E%E7%83%AD%E5%BE%AA%E7%8E%AF" text:style-name="Internet_20_link" text:visited-style-name="Visited_20_Internet_20_Link">回热循环</text:a>
<text:a xlink:type="simple" xlink:href="http://118.31.72.138/doku.php?id=%E5%9C%B0%E6%BA%90%E7%83%AD%E6%B3%B5" text:style-name="Internet_20_link" text:visited-style-name="Visited_20_Internet_20_Link">地源热泵</text:a>
<text:a xlink:type="simple" xlink:href="http://118.31.72.138/doku.php?id=%E5%9C%B0%E7%83%AD" text:style-name="Internet_20_link" text:visited-style-name="Visited_20_Internet_20_Link">地热</text:a>
<text:a xlink:type="simple" xlink:href="http://118.31.72.138/doku.php?id=%E5%9C%B0%E9%9D%A2%E6%B8%A9%E5%BA%A6" text:style-name="Internet_20_link" text:visited-style-name="Visited_20_Internet_20_Link">地面温度</text:a> </text:p>
      <text:p text:style-name="Horizontal_20_Line"/>
      <text:h text:style-name="Heading_20_1" text:outline-level="1"><text:bookmark-start text:name="__RefHeading___交能课堂_5"/><text:bookmark-start text:name="交能课堂"/>交能课堂<text:bookmark-end text:name="__RefHeading___交能课堂_5"/><text:bookmark-end text:name="交能课堂"/></text:h>
      <text:list text:style-name="List_20_1" text:continue-numbering="false">
        <text:list-item>
          <text:p text:style-name="List_20_1_Content_First"> <text:a xlink:type="simple" xlink:href="http://118.31.72.138/doku.php?id=%E4%BB%8E%E8%BF%99%E9%87%8C%E5%BC%80%E5%A7%8B" text:style-name="Internet_20_link" text:visited-style-name="Visited_20_Internet_20_Link">交能百科</text:a>的编写原则是<text:a xlink:type="simple" xlink:href="http://118.31.72.138/doku.php?id=%E4%BA%A4%E8%83%BD%E7%99%BE%E7%A7%91%E7%9A%84%E5%9F%BA%E7%A1%80%E5%87%86%E5%88%99" text:style-name="Internet_20_link" text:visited-style-name="Visited_20_Internet_20_Link">什么</text:a>?</text:p>
        </text:list-item>
        <text:list-item>
          <text:p text:style-name="List_20_1_Content"> 2017年10月起<text:a xlink:type="simple" xlink:href="http://118.31.72.138/doku.php?id=%E5%90%8C%E6%B5%8E%E5%A4%A7%E5%AD%A6" text:style-name="Internet_20_link" text:visited-style-name="Visited_20_Internet_20_Link">同济大学</text:a>的<text:a xlink:type="simple" xlink:href="http://118.31.72.138/doku.php?id=%E5%90%8C%E6%B5%8E%E5%A4%A7%E5%AD%A6%E4%B8%AD%E5%BE%B7%E5%B7%A5%E7%A8%8B%E5%AD%A6%E9%99%A2" text:style-name="Internet_20_link" text:visited-style-name="Visited_20_Internet_20_Link">哪个学院</text:a>将率先利用<text:a xlink:type="simple" xlink:href="http://118.31.72.138/doku.php?id=%E4%BB%8E%E8%BF%99%E9%87%8C%E5%BC%80%E5%A7%8B" text:style-name="Internet_20_link" text:visited-style-name="Visited_20_Internet_20_Link">交能百科</text:a>，在能源类学科中展开教学研究工作（图）？</text:p>
        </text:list-item>
        <text:list-item>
          <text:p text:style-name="List_20_1_Content"> 2017年8月台湾电网经历了哪次<text:a xlink:type="simple" xlink:href="http://118.31.72.138/doku.php?id=815%E5%8F%B0%E6%B9%BE%E5%81%9C%E7%94%B5%E4%BA%8B%E6%95%85" text:style-name="Internet_20_link" text:visited-style-name="Visited_20_Internet_20_Link">停电事故</text:a>？</text:p>
        </text:list-item>
        <text:list-item>
          <text:p text:style-name="List_20_1_Content_Last"> 飓风厄玛对加勒比地区供电产生了<text:a xlink:type="simple" xlink:href="http://118.31.72.138/doku.php?id=%E9%A3%93%E9%A3%8E%E5%8E%84%E7%8E%9B" text:style-name="Internet_20_link" text:visited-style-name="Visited_20_Internet_20_Link">什么影响</text:a>？<text:line-break/></text:p>
        </text:list-item>
      </text:list>
      <text:p text:style-name="Text_20_body"><text:line-break/>
<text:line-break/></text:p>
      <text:h text:style-name="Heading_20_1" text:outline-level="1"><text:bookmark-start text:name="__RefHeading___优秀条目_6"/><text:bookmark-start text:name="优秀条目"/>优秀条目<text:bookmark-end text:name="__RefHeading___优秀条目_6"/><text:bookmark-end text:name="优秀条目"/></text:h>
      <text:p text:style-name="Text_20_body">
<draw:frame draw:style-name="media" draw:name="1" text:anchor-type="as-char" draw:z-index="1" svg:width="5.2916666666667cm" svg:height="4.1363194444444cm"><draw:image xlink:href="Pictures/a4cc55c1cd6492bb4356e472605e15d8.jpg" xlink:type="simple" xlink:show="embed" xlink:actuate="onLoad"/></draw:frame></text:p>
      <text:p text:style-name="Text_20_body"><text:span text:style-name="Strong_20_Emphasis"><text:a xlink:type="simple" xlink:href="http://118.31.72.138/doku.php?id=%E7%94%B5%E5%8A%9B%E7%9A%84%E5%95%86%E5%93%81%E5%B1%9E%E6%80%A7" text:style-name="Internet_20_link" text:visited-style-name="Visited_20_Internet_20_Link">电力的商品属性</text:a></text:span> 电力有同质性、无形性、瞬时性、不可储存性的特征，决定了它的<text:a xlink:type="simple" xlink:href="http://118.31.72.138/doku.php?id=%E7%94%B5%E5%8A%9B%E5%95%86%E5%93%81%E7%9A%84%E4%BA%A4%E6%98%93%E6%96%B9%E5%BC%8F" text:style-name="Internet_20_link" text:visited-style-name="Visited_20_Internet_20_Link">交易方式</text:a>与普通商品有所区别。</text:p>
      <text:p text:style-name="Horizontal_20_Line"/>
      <text:h text:style-name="Heading_20_1" text:outline-level="1"><text:bookmark-start text:name="__RefHeading___特色条目_7"/><text:bookmark-start text:name="特色条目"/>特色条目<text:bookmark-end text:name="__RefHeading___特色条目_7"/><text:bookmark-end text:name="特色条目"/></text:h>
      <text:p text:style-name="Text_20_body"><text:span text:style-name="Strong_20_Emphasis">区域电力市场</text:span> 在借鉴国外经验的基础上，我国<text:a xlink:type="simple" xlink:href="http://118.31.72.138/doku.php?id=%E5%8C%BA%E5%9F%9F%E7%94%B5%E5%8A%9B%E5%B8%82%E5%9C%BA" text:style-name="Internet_20_link" text:visited-style-name="Visited_20_Internet_20_Link">区域电力市场</text:a>的基本模式是区域统一市场和区域共同市场区域共同市场的基本特点是保留省级电力市场，省级电力市场的市场主体进行跨省电力/电量交易。在区域统一市场模式中，取消省级电力市场，各省发电企业在区域统一平台上竞价。在我国电力市场建设初期，区域电力市场有区域统一市场和区域共同市场等模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张佳琪</dc:title>
  </office:meta>
</office:document-meta>
</file>