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投机"/>[tóujī]</text:p>
      <text:h text:style-name="Heading_20_1" text:outline-level="1"><text:bookmark-start text:name="__RefHeading___投机_1"/><text:bookmark-start text:name="投机"/>投机<text:bookmark-end text:name="__RefHeading___投机_1"/><text:bookmark-end text:name="投机"/></text:h>
      <text:h text:style-name="Heading_20_2" text:outline-level="2"><text:bookmark-start text:name="__RefHeading___一种交易行为_2"/><text:bookmark-start text:name="一种交易行为"/>（一种交易行为）<text:bookmark-end text:name="__RefHeading___一种交易行为_2"/><text:bookmark-end text:name="一种交易行为"/></text:h>
      <text:p text:style-name="Text_20_body">投机指利用市场出现的价差进行买卖从中获得利润的交易行为。投机可分为实体经济投机和虚拟经济投机两大领域，其中内涵最为丰富、原理最为复杂的是证券投机。证券市场分析方法主要有如下三种：<text:a xlink:type="simple" xlink:href="http://118.31.72.138/doku.php?id=%E6%8A%80%E6%9C%AF%E5%88%86%E6%9E%90" text:style-name="Internet_20_link" text:visited-style-name="Visited_20_Internet_20_Link">技术分析</text:a>、<text:a xlink:type="simple" xlink:href="http://118.31.72.138/doku.php?id=%E6%BC%94%E5%8C%96%E5%88%86%E6%9E%90" text:style-name="Internet_20_link" text:visited-style-name="Visited_20_Internet_20_Link">演化分析</text:a>、<text:a xlink:type="simple" xlink:href="http://118.31.72.138/doku.php?id=%E5%9F%BA%E6%9C%AC%E5%88%86%E6%9E%90" text:style-name="Internet_20_link" text:visited-style-name="Visited_20_Internet_20_Link">基本分析</text:a>。技术分析和演化分析主要应用于投机操作的时间和空间判断上，而基本分析则主要应用于投机标的物的选择上，在中长周期上基本分析起着重要甚至决定作用。中文名投机外文名speculation拼    音tóujī基本解释见解相同</text:p>
      <text:h text:style-name="Heading_20_2" text:outline-level="2"><text:bookmark-start text:name="__RefHeading___目录_3"/><text:bookmark-start text:name="目录"/>目录<text:bookmark-end text:name="__RefHeading___目录_3"/><text:bookmark-end text:name="目录"/></text:h>
      <text:list text:style-name="Numbering_20_1" text:continue-numbering="false">
        <text:list-item>
          <text:p text:style-name="Numbering_20_1_Content_First"> 释义▪资料▪基本解释▪详细解释</text:p>
        </text:list-item>
        <text:list-item>
          <text:p text:style-name="Numbering_20_1_Content"> 基本内容</text:p>
        </text:list-item>
        <text:list-item>
          <text:p text:style-name="Numbering_20_1_Content"> 分析方法概述▪区别▪结合</text:p>
        </text:list-item>
        <text:list-item>
          <text:p text:style-name="Numbering_20_1_Content"> 分析▪机制▪目的</text:p>
        </text:list-item>
        <text:list-item>
          <text:p text:style-name="Numbering_20_1_Content"> 现状</text:p>
        </text:list-item>
        <text:list-item>
          <text:p text:style-name="Numbering_20_1_Content"> 分类</text:p>
        </text:list-item>
        <text:list-item>
          <text:p text:style-name="Numbering_20_1_Content"> 主要理论和心得</text:p>
        </text:list-item>
        <text:list-item>
          <text:p text:style-name="Numbering_20_1_Content"> 投机之道</text:p>
        </text:list-item>
        <text:list-item>
          <text:p text:style-name="Numbering_20_1_Content_Last"> 投机和套利的区别</text:p>
        </text:list-item>
      </text:list>
      <text:h text:style-name="Heading_20_2" text:outline-level="2"><text:bookmark-start text:name="__RefHeading___投机释义_4"/><text:bookmark-start text:name="投机释义"/>投机释义<text:bookmark-end text:name="__RefHeading___投机释义_4"/><text:bookmark-end text:name="投机释义"/></text:h>
      <text:p text:style-name="Text_20_body">投机资料词目：投机拼音：tóujī投机基本解释1.[congenial;agreeable]∶见解相同话不投机谈得投机2.[speculate;seizeeverychancetogainadvantagebytrickey]∶利用时机谋取私利投机取巧<text:a xlink:type="simple" xlink:href="http://118.31.72.138/doku.php?id=%E6%8A%95%E6%9C%BA%E5%95%86" text:style-name="Internet_20_link" text:visited-style-name="Visited_20_Internet_20_Link">投机商</text:a>投机详细解释亦作“投几”。</text:p>
      <text:list text:style-name="List_20_1" text:continue-numbering="false">
        <text:list-item>
          <text:p text:style-name="LastListParagraph_List_20_1_Content_First"> 抛石机。古代战具，用以投石击敌。<text:a xlink:type="simple" xlink:href="http://118.31.72.138/doku.php?id=%E9%93%B6%E9%9B%80%E5%B1%B1" text:style-name="Internet_20_link" text:visited-style-name="Visited_20_Internet_20_Link">银雀山</text:a>汉墓竹简《孙膑兵法·陈忌问垒》：“弩次之者，所以当投几也。”2.设置有机件而能制动的器械。①《吴子·料敌》：“士贪于得而离其将，乖乖猎散，设伏投机，其将可取。”②唐<text:a xlink:type="simple" xlink:href="http://118.31.72.138/doku.php?id=%E5%8F%B8%E7%A9%BA%E5%9B%BE" text:style-name="Internet_20_link" text:visited-style-name="Visited_20_Internet_20_Link">司空图</text:a>《复安南碑》：“投机扼险，委劲待时。”3.切中时机。①《新唐书·屈突通张公谨等传赞》：“<text:a xlink:type="simple" xlink:href="http://118.31.72.138/doku.php?id=%E6%8A%95%E6%9C%BA%E4%B9%8B%E4%BC%9A_%E9%97%B4%E4%B8%8D%E5%AE%B9%E7%A9%9F" text:style-name="Internet_20_link" text:visited-style-name="Visited_20_Internet_20_Link">投机之会，间不容穟</text:a>。”一本作“投几”。②宋洪迈《容斋三笔·片言解祸》：“自古将相大臣，遭罹谮毁……而以一人片言转祸为福，盖投机中的，使闻之者晓然易寤。”4.两相契合。①宋陈师道《和黄预病起》：“似闻药病已投机，牛鬭蛇妖顿觉非。”后多指意趣相合。②明<text:a xlink:type="simple" xlink:href="http://118.31.72.138/doku.php?id=%E9%99%88%E6%B1%9D%E5%85%83" text:style-name="Internet_20_link" text:visited-style-name="Visited_20_Internet_20_Link">陈汝元</text:a>《金莲记·构衅》：“酒逢知己千钟少，<text:a xlink:type="simple" xlink:href="http://118.31.72.138/doku.php?id=%E8%AF%9D%E4%B8%8D%E6%8A%95%E6%9C%BA%E5%8D%8A%E5%8F%A5%E5%A4%9A" text:style-name="Internet_20_link" text:visited-style-name="Visited_20_Internet_20_Link">话不投机半句多</text:a>。”③<text:a xlink:type="simple" xlink:href="http://118.31.72.138/doku.php?id=%E6%9D%A8%E6%9C%94" text:style-name="Internet_20_link" text:visited-style-name="Visited_20_Internet_20_Link">杨朔</text:a>《麦子黄时》：“不上几天，我们便处得挺投机，仿佛是一家人。”5.乘机牟利。①清<text:a xlink:type="simple" xlink:href="http://118.31.72.138/doku.php?id=%E5%BE%90%E5%A4%A7%E6%A4%BF" text:style-name="Internet_20_link" text:visited-style-name="Visited_20_Internet_20_Link">徐大椿</text:a>《洄溪道情·行医叹》：“要入世投机，只打听近日时医，惯用的是何方何味，试一试偶然得效，倒觉得<text:a xlink:type="simple" xlink:href="http://118.31.72.138/doku.php?id=%E5%B8%8C%E5%A5%87" text:style-name="Internet_20_link" text:visited-style-name="Visited_20_Internet_20_Link">希奇</text:a>。”②<text:a xlink:type="simple" xlink:href="http://118.31.72.138/doku.php?id=%E9%B2%81%E8%BF%85" text:style-name="Internet_20_link" text:visited-style-name="Visited_20_Internet_20_Link">鲁迅</text:a>《书信集·致王志之》：“书中所写，几乎不过是投机的和盲动的角色，有几个只是<text:a xlink:type="simple" xlink:href="http://118.31.72.138/doku.php?id=%E8%B5%B6%E7%83%AD%E9%97%B9" text:style-name="Internet_20_link" text:visited-style-name="Visited_20_Internet_20_Link">赶热闹</text:a>而已。”③<text:a xlink:type="simple" xlink:href="http://118.31.72.138/doku.php?id=%E5%91%A8%E8%80%8C%E5%A4%8D" text:style-name="Internet_20_link" text:visited-style-name="Visited_20_Internet_20_Link">周而复</text:a>《上海的早晨》第一部十五：“朱延年老是做<text:a xlink:type="simple" xlink:href="#__RefHeading___投机_1" text:style-name="Local_20_link" text:visited-style-name="Visited_20_Local_20_Link">投机</text:a>买卖，又没有本事，最后蚀光拉倒。”④<text:a xlink:type="simple" xlink:href="http://118.31.72.138/doku.php?id=%E8%8C%85%E7%9B%BE" text:style-name="Internet_20_link" text:visited-style-name="Visited_20_Internet_20_Link">茅盾</text:a>《子夜》十：“华商证券交易所<text:a xlink:type="simple" xlink:href="#__RefHeading___投机_1" text:style-name="Local_20_link" text:visited-style-name="Visited_20_Local_20_Link">投机</text:a>的人们就是<text:a xlink:type="simple" xlink:href="http://118.31.72.138/doku.php?id=%E8%B0%A3%E8%A8%80" text:style-name="Internet_20_link" text:visited-style-name="Visited_20_Internet_20_Link">谣言</text:a>的轻信者，同时也是谣言的<text:a xlink:type="simple" xlink:href="http://118.31.72.138/doku.php?id=%E5%88%B6%E9%80%A0%E8%80%85" text:style-name="Internet_20_link" text:visited-style-name="Visited_20_Internet_20_Link">制造者</text:a>和<text:a xlink:type="simple" xlink:href="http://118.31.72.138/doku.php?id=%E4%BC%A0%E6%92%AD" text:style-name="Internet_20_link" text:visited-style-name="Visited_20_Internet_20_Link">传播</text:a>者。”[1]6.佛教语。契合佛祖心机。喻彻底<text:a xlink:type="simple" xlink:href="http://118.31.72.138/doku.php?id=%E5%A4%A7%E6%82%9F" text:style-name="Internet_20_link" text:visited-style-name="Visited_20_Internet_20_Link">大悟</text:a>。①《<text:a xlink:type="simple" xlink:href="http://118.31.72.138/doku.php?id=%E5%8F%A4%E5%B0%8A%E5%AE%BF%E8%AF%AD%E5%BD%95" text:style-name="Internet_20_link" text:visited-style-name="Visited_20_Internet_20_Link">古尊宿语录</text:a>·佛眼和尚普说语录》：“智与理冥，境与神会。<text:a xlink:type="simple" xlink:href="http://118.31.72.138/doku.php?id=%E5%A6%82%E4%BA%BA%E9%A5%AE%E6%B0%B4_%E5%86%B7%E6%9A%96%E8%87%AA%E7%9F%A5" text:style-name="Internet_20_link" text:visited-style-name="Visited_20_Internet_20_Link">如人饮水，冷暖自知</text:a>。诚哉是言也，乃有《投机颂》云。”②宋沈辽《新作小屏》诗：“投机践圣域，所戒怠且狂。”③《续传灯录·法光禅师》：“使言言相副，句句投机。”7.虫名。即促织。见晋<text:a xlink:type="simple" xlink:href="http://118.31.72.138/doku.php?id=%E5%B4%94%E8%B1%B9" text:style-name="Internet_20_link" text:visited-style-name="Visited_20_Internet_20_Link">崔豹</text:a>《古今注·虫鱼》、宋陆细《埤雅·释虫》。商务印书馆《英汉证券投资词典》解释为：（英语：speculate）1.做<text:a xlink:type="simple" xlink:href="http://118.31.72.138/doku.php?id=%E6%8A%95%E6%9C%BA%E4%BA%A4%E6%98%93" text:style-name="Internet_20_link" text:visited-style-name="Visited_20_Internet_20_Link">投机交易</text:a>、投机倒把、冒一定风险从事证券和商品买卖。即购买股票、商品后希望价格迅速增长，然后卖掉获利，如此<text:a xlink:type="simple" xlink:href="http://118.31.72.138/doku.php?id=%E5%91%A8%E8%80%8C%E5%A4%8D" text:style-name="Internet_20_link" text:visited-style-name="Visited_20_Internet_20_Link">周而复</text:a>始。2.利用不对称信息和时机在市场交易中获利的行为。尤指甘于承担风险，在市场上以获取差价收益为目的交易。投机行为将着眼点放在价格变化上，很少考虑交易品种的实际价值。其手法多为贱买贵卖、快进快出。资本市场上投机行为和投资行为是互为依存的，在投机交易的驱动下，市场才更富于活力。</text:p>
        </text:list-item>
      </text:list>
      <text:h text:style-name="Heading_20_2" text:outline-level="2"><text:bookmark-start text:name="__RefHeading___投机基本内容_5"/><text:bookmark-start text:name="投机基本内容"/>投机基本内容<text:bookmark-end text:name="__RefHeading___投机基本内容_5"/><text:bookmark-end text:name="投机基本内容"/></text:h>
      <text:p text:style-name="Text_20_body">投机(Speculation)指根据对市场的判断，把握机会，利用市场出现的价差进行买卖从中获得利润的交易行为。投机者可以“<text:a xlink:type="simple" xlink:href="http://118.31.72.138/doku.php?id=%E4%B9%B0%E7%A9%BA" text:style-name="Internet_20_link" text:visited-style-name="Visited_20_Internet_20_Link">买空</text:a>”(Long)，也可以“卖空”(Short)。更为通俗的一个定义是：投机就是投资机会(投资行为中的一种)，没有机会就不进场交易，就如同打猎，不看见猎物绝不开枪。民众日常购买彩票、股票等利用所获信息根据自有资源所作出的交易选择，都属于投机的一种。投机的目的很直接---就是获得价差利润。但投机是有风险的。进行投机交易，涉冒高于平均水平以上的风险，冀能赚取预期回报。是否有利可图视乎投机者是否长期所从事投机的专业人士，他们往往会做好风险管理，如止亏、通过使用各种对冲技术，包括期权交易、卖空、止损指令和期货合约。它异于投资在于接受风险的程度。它不同于赌博在于后者的随机性。</text:p>
      <text:h text:style-name="Heading_20_2" text:outline-level="2"><text:bookmark-start text:name="__RefHeading___投机分析方法概述_6"/><text:bookmark-start text:name="投机分析方法概述"/>投机分析方法概述<text:bookmark-end text:name="__RefHeading___投机分析方法概述_6"/><text:bookmark-end text:name="投机分析方法概述"/></text:h>
      <text:p text:style-name="Text_20_body">投机可分为实体经济投机和虚拟经济投机两大领域，其中内涵最丰富和最复杂的无疑是证券投机。它是指人们通过各种专业分析手段，对影响证券价格波动的各种信息进行分析来研究其市场波动规律，以从中获取价格差收益的行为。证券交易的分析方法主要有如下三种：<text:a xlink:type="simple" xlink:href="http://118.31.72.138/doku.php?id=%E5%9F%BA%E6%9C%AC%E5%88%86%E6%9E%90" text:style-name="Internet_20_link" text:visited-style-name="Visited_20_Internet_20_Link">基本分析</text:a>、<text:a xlink:type="simple" xlink:href="http://118.31.72.138/doku.php?id=%E6%8A%80%E6%9C%AF%E5%88%86%E6%9E%90" text:style-name="Internet_20_link" text:visited-style-name="Visited_20_Internet_20_Link">技术分析</text:a>、<text:a xlink:type="simple" xlink:href="http://118.31.72.138/doku.php?id=%E6%BC%94%E5%8C%96%E5%88%86%E6%9E%90" text:style-name="Internet_20_link" text:visited-style-name="Visited_20_Internet_20_Link">演化分析</text:a>。其中基本分析主要应用于交易标的物的价值判断和选择上，技术分析和演化分析则主要应用于具体交易操作的时间和空间判断上，作为提高证券投资分析有效性和可靠性的重要手段。</text:p>
      <text:list text:style-name="List_20_1" text:continue-numbering="false">
        <text:list-item>
          <text:p text:style-name="List_20_1_Content_First"> 基本分析（FundamentalAnalysis）：基本分析法是以<text:a xlink:type="simple" xlink:href="http://118.31.72.138/doku.php?id=%E4%BC%A0%E7%BB%9F%E7%BB%8F%E6%B5%8E%E5%AD%A6" text:style-name="Internet_20_link" text:visited-style-name="Visited_20_Internet_20_Link">传统经济学</text:a>理论为基础，以企业价值作为主要研究对象，通过对决定企业内在价值和影响股票价格的宏观经济形势、行业发展前景、企业经营状况等进行详尽分析，以大概测算上市公司的长期投资价值和安全边际，并与当前的股票价格进行比较，形成相应的投资建议。基本分析认为股价波动不可能被准确预测，而只能在有足够安全边际的情况下买入股票并长期持有。</text:p>
        </text:list-item>
        <text:list-item>
          <text:p text:style-name="List_20_1_Content"> 技术分析（TechnicalAnalysis）：技术分析法是以<text:a xlink:type="simple" xlink:href="http://118.31.72.138/doku.php?id=%E4%BC%A0%E7%BB%9F%E8%AF%81%E5%88%B8%E5%AD%A6" text:style-name="Internet_20_link" text:visited-style-name="Visited_20_Internet_20_Link">传统证券学</text:a>理论为基础，以股票价格作为主要研究对象，以预测股价波动趋势为主要目的，从股价变化的历史图表入手，对股票市场波动规律进行分析的方法总和。技术分析认为市场行为包容消化一切，股价波动可以定量分析和预测，如道氏理论、波浪理论、江恩理论等。</text:p>
        </text:list-item>
        <text:list-item>
          <text:p text:style-name="List_20_1_Content_Last"> 演化分析（EvolutionaryAnalysis）：演化分析法是以<text:a xlink:type="simple" xlink:href="http://118.31.72.138/doku.php?id=%E6%BC%94%E5%8C%96%E8%AF%81%E5%88%B8%E5%AD%A6" text:style-name="Internet_20_link" text:visited-style-name="Visited_20_Internet_20_Link">演化证券学</text:a>理论为基础，将股市波动的生命运动特性作为主要研究对象，从股市的代谢性、趋利性、适应性、可塑性、应激性、变异性和节律性等方面入手，对市场波动方向与空间进行动态跟踪研究，为股票交易决策提供机会和风险评估的方法总和。演化分析认为股价波动无法准确预测，因此它属于模糊分析范畴，并不试图为股价波动轨迹提供定量描述和预测，而是着重为投资人建立一种科学观察和理解股市波动逻辑的全新的分析框架。投机区别市场上通常把买入后持有较长时间的行为，称为投资，而把<text:a xlink:type="simple" xlink:href="http://118.31.72.138/doku.php?id=%E7%9F%AD%E7%BA%BF%E5%AE%A2" text:style-name="Internet_20_link" text:visited-style-name="Visited_20_Internet_20_Link">短线客</text:a>称为<text:a xlink:type="simple" xlink:href="http://118.31.72.138/doku.php?id=%E6%8A%95%E6%9C%BA%E8%80%85" text:style-name="Internet_20_link" text:visited-style-name="Visited_20_Internet_20_Link">投机者</text:a>。<text:a xlink:type="simple" xlink:href="http://118.31.72.138/doku.php?id=%E6%8A%95%E8%B5%84%E5%AE%B6" text:style-name="Internet_20_link" text:visited-style-name="Visited_20_Internet_20_Link">投资家</text:a>和投机者的区别在于：投资家看好有潜质的股票，作为长线投资，既可以趁高抛出，又可以享受每年的分红，<text:a xlink:type="simple" xlink:href="http://118.31.72.138/doku.php?id=%E8%82%A1%E6%81%AF" text:style-name="Internet_20_link" text:visited-style-name="Visited_20_Internet_20_Link">股息</text:a>虽不会高但稳定持久，而投机者热衷短线，借暴涨暴跌之势，通过炒作谋求暴利，少数人一夜暴富，许多人一朝破产。然而，在急功近利的驱动下，一方面看不起投机者，认为他们“黄牛”出身，一方面，长期投资禁不住短期诱惑，不自觉的逐步跻身于投机氛围中，究竟怎样辩证地看待呢？不管“白猫、黑猫”，抓到老鼠就是好猫。投资和投机符合生物学的共生原理。也符合物理学：在相同的压力下，单位面积越大，压强就越小。也就是说，<text:a xlink:type="simple" xlink:href="http://118.31.72.138/doku.php?id=%E6%8A%95%E6%9C%BA%E8%80%85" text:style-name="Internet_20_link" text:visited-style-name="Visited_20_Internet_20_Link">投机者</text:a>的适度参与使市场走出无法成交的阴影，避免“死水”一潭，从而发挥市场机制。投机结合专门选择哪些价格被低估，但极具成长性的股票，尤其是对一些现金多，负债低，对没有人注意的小型成长股票多加研究，一旦达到卖出价位，千万不能“惜售”，这是1996全美操盘高手的成功之路，也是投资进、投机出的最好诠释。市场经济使得投资进、投机出，带有<text:a xlink:type="simple" xlink:href="http://118.31.72.138/doku.php?id=%E6%99%AE%E9%81%8D%E6%80%A7" text:style-name="Internet_20_link" text:visited-style-name="Visited_20_Internet_20_Link">普遍性</text:a>，同时适用于邮市。中国自1982年恢复国内<text:a xlink:type="simple" xlink:href="http://118.31.72.138/doku.php?id=%E9%9B%86%E9%82%AE" text:style-name="Internet_20_link" text:visited-style-name="Visited_20_Internet_20_Link">集邮</text:a>业务以来，邮票市场一共经历了三次大的疲软，即使是1992-1995年，邮票发行量成倍增长的情况下，机警人士仍然注重以投资为主的方式，1995年选择性地买无齿“<text:a xlink:type="simple" xlink:href="http://118.31.72.138/doku.php?id=%E6%A1%82%E8%8A%B1" text:style-name="Internet_20_link" text:visited-style-name="Visited_20_Internet_20_Link">桂花</text:a>”小全张，“<text:a xlink:type="simple" xlink:href="http://118.31.72.138/doku.php?id=%E7%89%A1%E4%B8%B9%E4%BA%AD" text:style-name="Internet_20_link" text:visited-style-name="Visited_20_Internet_20_Link">牡丹亭</text:a>”小型张，一年过后，每枚早已翻倍，但购买者非常踊跃，使价位看不懂。此时如出手，符合投机策略。有人做过这样一个比喻，忙进忙出的<text:a xlink:type="simple" xlink:href="http://118.31.72.138/doku.php?id=%E7%82%92%E6%89%8B" text:style-name="Internet_20_link" text:visited-style-name="Visited_20_Internet_20_Link">炒手</text:a>实际上只是在数“牛尾巴”而已。可想而知，那么多专业人士都在数牛尾巴，能瓜分到几条？即使占有，也嚼之无味。而哪些平时不吭不响，到了他认定的投资区域就买，买了就忘了，到了他认定的投机区域就卖的人，才是吃整头牛的人！可想而知，少数人吃整头牛，越吃越肥，当然对“牛尾巴”不屑一顾。</text:p>
        </text:list-item>
      </text:list>
      <text:h text:style-name="Heading_20_2" text:outline-level="2"><text:bookmark-start text:name="__RefHeading___投机分析_7"/><text:bookmark-start text:name="投机分析"/>投机分析<text:bookmark-end text:name="__RefHeading___投机分析_7"/><text:bookmark-end text:name="投机分析"/></text:h>
      <text:p text:style-name="Text_20_body">投机机制中国资本市场上长期没有退出机制。事实上，尽管上市<text:a xlink:type="simple" xlink:href="http://118.31.72.138/doku.php?id=%E5%9B%BD%E8%90%A5%E4%BC%81%E4%B8%9A" text:style-name="Internet_20_link" text:visited-style-name="Visited_20_Internet_20_Link">国营企业</text:a>中间有不少素质不高，有的亏损，有的长期分不了红，有的甚至<text:a xlink:type="simple" xlink:href="http://118.31.72.138/doku.php?id=%E8%B5%84%E4%B8%8D%E6%8A%B5%E5%80%BA" text:style-name="Internet_20_link" text:visited-style-name="Visited_20_Internet_20_Link">资不抵债</text:a>，但没有一家企业曾因为经营不善而被摘牌。亏损企业未被勒令出局，而是通常被兼并、收购、重组而继续存在，其间，少不了有政府部门从中撮合。政府对于好不容易“包装上市”了的企业，自然不愿看到它们被摘牌出局，不愿断了一条融资解困的渠道，于是总千方百计通过<text:a xlink:type="simple" xlink:href="http://118.31.72.138/doku.php?id=%E5%85%BC%E5%B9%B6" text:style-name="Internet_20_link" text:visited-style-name="Visited_20_Internet_20_Link">兼并</text:a>、<text:a xlink:type="simple" xlink:href="http://118.31.72.138/doku.php?id=%E6%94%B6%E8%B4%AD" text:style-name="Internet_20_link" text:visited-style-name="Visited_20_Internet_20_Link">收购</text:a>、<text:a xlink:type="simple" xlink:href="http://118.31.72.138/doku.php?id=%E9%87%8D%E7%BB%84" text:style-name="Internet_20_link" text:visited-style-name="Visited_20_Internet_20_Link">重组</text:a>等手段将它们保留下来。“<text:a xlink:type="simple" xlink:href="http://118.31.72.138/doku.php?id=%E9%83%91%E7%99%BE%E6%96%87" text:style-name="Internet_20_link" text:visited-style-name="Visited_20_Internet_20_Link">郑百文</text:a>”几经风风雨雨，就是一个突出例子。这一切给人们留下了一个印象，即政府是不会让上市国有企业破产的，政府会想方设法来帮助破产的上市国有企业免于灭顶之灾。尽管政府也曾一再告诫人们要小心<text:a xlink:type="simple" xlink:href="http://118.31.72.138/doku.php?id=%E8%82%A1%E5%B8%82" text:style-name="Internet_20_link" text:visited-style-name="Visited_20_Internet_20_Link">股市</text:a>上的风险，但实际上国家却为股市的投资者提供了“隐性担保”。于是，<text:a xlink:type="simple" xlink:href="http://118.31.72.138/doku.php?id=%E4%B8%8A%E5%B8%82%E5%85%AC%E5%8F%B8" text:style-name="Internet_20_link" text:visited-style-name="Visited_20_Internet_20_Link">上市公司</text:a>是这么想的，券商这么想的，股民们也是这么想的，反正有国家最后保底，大家可以不用怕风险，可以大胆放心地入市炒股，结果股价越炒越高，把市盈率炒得出奇地高。投机目的中国建立资本市场的目的，本是要确立依靠市场机制来合理分配社会资源的机制；推行股份制的目的，是为了用股份制来改造国有企业，使之成为适合市场经济需要的微观基础。可是，在实践中，人们却给资本市场、股份制定错了位，把它们仅当作给国有企业融资、解困的工具。为此，国有企业，特别是上市公司，不能不继续依赖国家所提供的庇护或“隐性担保”，导致人们不怕风险的投机心态和投机行为盛行。本来，在成熟的市场经济中，一家公司要上市，须经过有关<text:a xlink:type="simple" xlink:href="http://118.31.72.138/doku.php?id=%E9%87%91%E8%9E%8D%E4%B8%AD%E4%BB%8B%E6%9C%BA%E6%9E%84" text:style-name="Internet_20_link" text:visited-style-name="Visited_20_Internet_20_Link">金融中介机构</text:a>和有关部门极其严格的审查，因为这些中介机构靠信誉吃饭，受公众委托，尽职尽责，对公众负责。一般说，经过这么严格审查获得上市资格的企业，都是素质相当好的企业。但在中国，上市公司不是由市场筛选的，而是由政府有关部门选定推荐和审批的，其间寻、吃租等舞弊现象时有发生。由于人们只注重股份制的融资职能，而未通过<text:a xlink:type="simple" xlink:href="http://118.31.72.138/doku.php?id=%E8%82%A1%E4%BB%BD%E5%88%B6%E6%94%B9%E9%80%A0" text:style-name="Internet_20_link" text:visited-style-name="Visited_20_Internet_20_Link">股份制改造</text:a>把国有企业建成具有健全的法人治理结构的现代企业制度，因而不少上市公司的素质不高，<text:a xlink:type="simple" xlink:href="http://118.31.72.138/doku.php?id=%E4%B8%8A%E5%B8%82" text:style-name="Internet_20_link" text:visited-style-name="Visited_20_Internet_20_Link">上市</text:a>之后公司业绩也多“第一年好，第二年平，第三年差，第四年劣”。特别是，一些素质很差的国有企业，即使长期经营业绩不佳，甚至长期亏损，也可通过一些中间机构采取弄虚作假<text:a xlink:type="simple" xlink:href="http://118.31.72.138/doku.php?id=%E6%89%8B%E6%B3%95" text:style-name="Internet_20_link" text:visited-style-name="Visited_20_Internet_20_Link">手法</text:a>，得以“包装上市”，其间不少获得政府有关部门的默许或支持的。企业的真实情况，公众并不知道，公众相信政府的“推荐”和“审批”，更相信政府不会让“上市”的国有企业垮台。</text:p>
      <text:h text:style-name="Heading_20_2" text:outline-level="2"><text:bookmark-start text:name="__RefHeading___投机现状_8"/><text:bookmark-start text:name="投机现状"/>投机现状<text:bookmark-end text:name="__RefHeading___投机现状_8"/><text:bookmark-end text:name="投机现状"/></text:h>
      <text:p text:style-name="Text_20_body">中国资本市场的投机性浓厚，不仅表现为股市的市赢率一般高达60倍，比西方发达国家股市的市赢率（一般在20%—25%）高得出奇；而且也表现为股票的<text:a xlink:type="simple" xlink:href="http://118.31.72.138/doku.php?id=%E6%8D%A2%E6%89%8B" text:style-name="Internet_20_link" text:visited-style-name="Visited_20_Internet_20_Link">换手</text:a>（买卖）率高得出奇，据统计，1996年美国纽约股票市场的换手率是52%，东京是27%。伦敦是58%，香港是54%。韩国是91%，泰国是30%，而中国则高得出奇，上海是591%，深圳是902%。<text:a xlink:type="simple" xlink:href="http://118.31.72.138/doku.php?id=%E8%82%A1%E7%A5%A8%E6%8D%A2%E6%89%8B%E7%8E%87" text:style-name="Internet_20_link" text:visited-style-name="Visited_20_Internet_20_Link">股票换手率</text:a>高，表明股民大多想从股票买卖的价格变动中获利，而不想或不相信股票可以分红，或者认为<text:a xlink:type="simple" xlink:href="http://118.31.72.138/doku.php?id=%E8%82%A1%E7%A5%A8%E5%88%86%E7%BA%A2" text:style-name="Internet_20_link" text:visited-style-name="Visited_20_Internet_20_Link">股票分红</text:a>不如从股票价格变动中获利来得大。其实，中国资本市场投机活动之猖獗，报刊也多有揭露，先有“基金黑幕”，后有兰州等城市股市黑幕，均有媒体披露。中国资本市场的投机性浓厚，至今已成为大多数人的共识。问题是，为什么建立10年的中国资本市场竟有这么浓厚的投机哩？有人说是有投机家（<text:a xlink:type="simple" xlink:href="http://118.31.72.138/doku.php?id=%E5%BA%84%E5%AE%B6" text:style-name="Internet_20_link" text:visited-style-name="Visited_20_Internet_20_Link">庄家</text:a>）作祟。这固然是原因，但中国资本市场上投机家（或庄家）何以竟能长时间肆无忌惮地横行呢？也有人把中国资本市场的投机性盛归咎于法制、法规加监管尚残缺不全。上述种种说法，都有道理。但我认为，更重要的、更深层次的原因，应属体制上的缺陷。</text:p>
      <text:h text:style-name="Heading_20_2" text:outline-level="2"><text:bookmark-start text:name="__RefHeading___投机分类_9"/><text:bookmark-start text:name="投机分类"/>投机分类<text:bookmark-end text:name="__RefHeading___投机分类_9"/><text:bookmark-end text:name="投机分类"/></text:h>
      <text:p text:style-name="Text_20_body">根据持有<text:a xlink:type="simple" xlink:href="http://118.31.72.138/doku.php?id=%E6%9C%9F%E8%B4%A7%E5%90%88%E7%BA%A6" text:style-name="Internet_20_link" text:visited-style-name="Visited_20_Internet_20_Link">期货合约</text:a>时间的长短，投机可分为三类：第一类是<text:a xlink:type="simple" xlink:href="http://118.31.72.138/doku.php?id=%E9%95%BF%E7%BA%BF" text:style-name="Internet_20_link" text:visited-style-name="Visited_20_Internet_20_Link">长线</text:a><text:a xlink:type="simple" xlink:href="http://118.31.72.138/doku.php?id=%E6%8A%95%E6%9C%BA%E8%80%85" text:style-name="Internet_20_link" text:visited-style-name="Visited_20_Internet_20_Link">投机者</text:a>，此类交易者在买入或卖出<text:a xlink:type="simple" xlink:href="http://118.31.72.138/doku.php?id=%E6%9C%9F%E8%B4%A7" text:style-name="Internet_20_link" text:visited-style-name="Visited_20_Internet_20_Link">期货</text:a>合约后，通常将<text:a xlink:type="simple" xlink:href="http://118.31.72.138/doku.php?id=%E5%90%88%E7%BA%A6" text:style-name="Internet_20_link" text:visited-style-name="Visited_20_Internet_20_Link">合约</text:a>持有几天、几周甚至几个月，待价格对其有利时才将合约<text:a xlink:type="simple" xlink:href="http://118.31.72.138/doku.php?id=%E5%AF%B9%E5%86%B2" text:style-name="Internet_20_link" text:visited-style-name="Visited_20_Internet_20_Link">对冲</text:a>；第二类是<text:a xlink:type="simple" xlink:href="http://118.31.72.138/doku.php?id=%E7%9F%AD%E7%BA%BF%E4%BA%A4%E6%98%93%E8%80%85" text:style-name="Internet_20_link" text:visited-style-name="Visited_20_Internet_20_Link">短线交易者</text:a>，一般进行当日或某一交易节的期货合约买卖，其<text:a xlink:type="simple" xlink:href="http://118.31.72.138/doku.php?id=%E6%8C%81%E4%BB%93" text:style-name="Internet_20_link" text:visited-style-name="Visited_20_Internet_20_Link">持仓</text:a>不过夜；第三类是逐小利者，又称“抢帽子者”，他们的技巧是利用价格的微小变动进行交易来获取微利，一天之内他们可以<text:a xlink:type="simple" xlink:href="http://118.31.72.138/doku.php?id=%E5%81%9A%E5%A4%9A" text:style-name="Internet_20_link" text:visited-style-name="Visited_20_Internet_20_Link">做多</text:a>个回合的买卖交易。投机者是期货市场(Futures)的重要组成部分，是<text:a xlink:type="simple" xlink:href="http://118.31.72.138/doku.php?id=%E6%9C%9F%E8%B4%A7%E5%B8%82%E5%9C%BA" text:style-name="Internet_20_link" text:visited-style-name="Visited_20_Internet_20_Link">期货市场</text:a>必不可少的润滑剂。<text:a xlink:type="simple" xlink:href="http://118.31.72.138/doku.php?id=%E6%8A%95%E6%9C%BA%E4%BA%A4%E6%98%93" text:style-name="Internet_20_link" text:visited-style-name="Visited_20_Internet_20_Link">投机交易</text:a>增强了市场的<text:a xlink:type="simple" xlink:href="http://118.31.72.138/doku.php?id=%E6%B5%81%E5%8A%A8%E6%80%A7" text:style-name="Internet_20_link" text:visited-style-name="Visited_20_Internet_20_Link">流动性</text:a>，承担了<text:a xlink:type="simple" xlink:href="http://118.31.72.138/doku.php?id=%E5%A5%97%E6%9C%9F%E4%BF%9D%E5%80%BC" text:style-name="Internet_20_link" text:visited-style-name="Visited_20_Internet_20_Link">套期保值</text:a>交易转移的风险，是期货市场正常运营的保证。</text:p>
      <text:h text:style-name="Heading_20_2" text:outline-level="2"><text:bookmark-start text:name="__RefHeading___投机主要理论和心得_10"/><text:bookmark-start text:name="投机主要理论和心得"/>投机主要理论和心得<text:bookmark-end text:name="__RefHeading___投机主要理论和心得_10"/><text:bookmark-end text:name="投机主要理论和心得"/></text:h>
      <text:p text:style-name="Text_20_body">投机的理论主要有<text:a xlink:type="simple" xlink:href="http://118.31.72.138/doku.php?id=%E6%8A%80%E6%9C%AF%E5%88%86%E6%9E%90%E6%B3%95" text:style-name="Internet_20_link" text:visited-style-name="Visited_20_Internet_20_Link">技术分析法</text:a>和<text:a xlink:type="simple" xlink:href="http://118.31.72.138/doku.php?id=%E5%BF%83%E7%90%86%E5%88%86%E6%9E%90%E6%B3%95" text:style-name="Internet_20_link" text:visited-style-name="Visited_20_Internet_20_Link">心理分析法</text:a>，基本面分析法也被<text:a xlink:type="simple" xlink:href="http://118.31.72.138/doku.php?id=%E6%8A%95%E6%9C%BA%E8%80%85" text:style-name="Internet_20_link" text:visited-style-name="Visited_20_Internet_20_Link">投机者</text:a>采用，但一般被认为是投资的理论。技术分析法根据<text:a xlink:type="simple" xlink:href="http://118.31.72.138/doku.php?id=%E8%82%A1%E7%A5%A8%E4%BA%A4%E6%98%93" text:style-name="Internet_20_link" text:visited-style-name="Visited_20_Internet_20_Link">股票交易</text:a>的历史数据预测其未来价格走势。理论的前提假设是，市场价格消化和反映一切信息；价格以趋势方式演变；历史会重演。主要理论包括，<text:a xlink:type="simple" xlink:href="http://118.31.72.138/doku.php?id=%E9%81%93%E7%90%BC%E6%96%AF%E7%90%86%E8%AE%BA" text:style-name="Internet_20_link" text:visited-style-name="Visited_20_Internet_20_Link">道琼斯理论</text:a>、波浪理论和<text:a xlink:type="simple" xlink:href="http://118.31.72.138/doku.php?id=%E6%B1%9F%E6%81%A9%E7%90%86%E8%AE%BA" text:style-name="Internet_20_link" text:visited-style-name="Visited_20_Internet_20_Link">江恩理论</text:a>。心理分析法基于市场交易者的行为规律，预测股票价格的未来走势。理论基础是<text:a xlink:type="simple" xlink:href="http://118.31.72.138/doku.php?id=%E7%A4%BE%E4%BC%9A%E5%BF%83%E7%90%86%E5%AD%A6" text:style-name="Internet_20_link" text:visited-style-name="Visited_20_Internet_20_Link">社会心理学</text:a>、<text:a xlink:type="simple" xlink:href="http://118.31.72.138/doku.php?id=%E8%A1%8C%E4%B8%BA%E9%87%91%E8%9E%8D%E5%AD%A6" text:style-name="Internet_20_link" text:visited-style-name="Visited_20_Internet_20_Link">行为金融学</text:a>。主要理论包括庄家理论、现代心理分析法，主要代表作为《聪明的<text:a xlink:type="simple" xlink:href="http://118.31.72.138/doku.php?id=%E6%8A%95%E6%9C%BA%E5%AE%A2" text:style-name="Internet_20_link" text:visited-style-name="Visited_20_Internet_20_Link">投机客</text:a>》。心得</text:p>
      <text:list text:style-name="List_20_1" text:continue-numbering="false">
        <text:list-item>
          <text:p text:style-name="List_20_1_Content_First"> 在<text:a xlink:type="simple" xlink:href="http://118.31.72.138/doku.php?id=%E7%89%9B%E5%B8%82" text:style-name="Internet_20_link" text:visited-style-name="Visited_20_Internet_20_Link">牛市</text:a>中<text:a xlink:type="simple" xlink:href="http://118.31.72.138/doku.php?id=%E5%81%9A%E5%A4%9A" text:style-name="Internet_20_link" text:visited-style-name="Visited_20_Internet_20_Link">做多</text:a>，在<text:a xlink:type="simple" xlink:href="http://118.31.72.138/doku.php?id=%E7%86%8A%E5%B8%82" text:style-name="Internet_20_link" text:visited-style-name="Visited_20_Internet_20_Link">熊市</text:a>中<text:a xlink:type="simple" xlink:href="http://118.31.72.138/doku.php?id=%E5%81%9A%E7%A9%BA" text:style-name="Internet_20_link" text:visited-style-name="Visited_20_Internet_20_Link">做空</text:a>，看大势赚大钱。</text:p>
        </text:list-item>
        <text:list-item>
          <text:p text:style-name="List_20_1_Content"> 不要去捕捉<text:a xlink:type="simple" xlink:href="http://118.31.72.138/doku.php?id=%E8%82%A1%E4%BB%B7" text:style-name="Internet_20_link" text:visited-style-name="Visited_20_Internet_20_Link">股价</text:a>的最低点和最高点，因为我们是投机。</text:p>
        </text:list-item>
        <text:list-item>
          <text:p text:style-name="List_20_1_Content"> 投机是掌握时机去获得基本肯定的利润。</text:p>
        </text:list-item>
        <text:list-item>
          <text:p text:style-name="List_20_1_Content"> 不要去和<text:a xlink:type="simple" xlink:href="http://118.31.72.138/doku.php?id=%E5%A4%A7%E7%9B%98" text:style-name="Internet_20_link" text:visited-style-name="Visited_20_Internet_20_Link">大盘</text:a>理论，依据判断（在发现时机时）做出买卖决定，错误就付出代价，正确就得到回报。</text:p>
        </text:list-item>
        <text:list-item>
          <text:p text:style-name="List_20_1_Content"> 不要为上涨或下跌找寻理由，根据买卖力量和价格行为来决定操作行为。</text:p>
        </text:list-item>
        <text:list-item>
          <text:p text:style-name="List_20_1_Content"> 投机资金分成三份，先投入一份，正确后，指价格行为呈现自己所判断的情形，投入第二支部队，错误就择机出场。</text:p>
        </text:list-item>
        <text:list-item>
          <text:p text:style-name="List_20_1_Content"> 投机不要夹杂希望，心，恐惧等个人情绪和意愿。经常习禅，练习静心的功夫。</text:p>
        </text:list-item>
        <text:list-item>
          <text:p text:style-name="List_20_1_Content"> 不要赌博，不要投资，只要投机。</text:p>
        </text:list-item>
        <text:list-item>
          <text:p text:style-name="List_20_1_Content"> 不打听消息，不听信传闻，市场会走出健康的形态，如果正确的话。1</text:p>
        </text:list-item>
        <text:list-item>
          <text:p text:style-name="List_20_1_Content"> 最重要的，股价上涨，必然伴随活跃，<text:a xlink:type="simple" xlink:href="http://118.31.72.138/doku.php?id=%E6%88%90%E4%BA%A4%E9%87%8F%E6%94%BE%E5%A4%A7" text:style-name="Internet_20_link" text:visited-style-name="Visited_20_Internet_20_Link">成交量放大</text:a>，<text:a xlink:type="simple" xlink:href="http://118.31.72.138/doku.php?id=%E7%83%AD%E9%97%A8%E8%82%A1" text:style-name="Internet_20_link" text:visited-style-name="Visited_20_Internet_20_Link">热门股</text:a>，资金进出顺畅，像植物生长欣欣向荣的景象。1</text:p>
        </text:list-item>
        <text:list-item>
          <text:p text:style-name="List_20_1_Content"> 买入<text:a xlink:type="simple" xlink:href="http://118.31.72.138/doku.php?id=%E8%82%A1%E4%BB%B7%E7%AA%81%E7%A0%B4" text:style-name="Internet_20_link" text:visited-style-name="Visited_20_Internet_20_Link">股价突破</text:a>高位，<text:a xlink:type="simple" xlink:href="http://118.31.72.138/doku.php?id=%E6%88%90%E4%BA%A4%E9%87%8F" text:style-name="Internet_20_link" text:visited-style-name="Visited_20_Internet_20_Link">成交量</text:a><text:a xlink:type="simple" xlink:href="http://118.31.72.138/doku.php?id=%E6%8D%A2%E6%89%8B%E7%8E%87" text:style-name="Internet_20_link" text:visited-style-name="Visited_20_Internet_20_Link">换手率</text:a>大增的股票，这是<text:a xlink:type="simple" xlink:href="http://118.31.72.138/doku.php?id=%E4%B8%AA%E8%82%A1" text:style-name="Internet_20_link" text:visited-style-name="Visited_20_Internet_20_Link">个股</text:a>的买入时机，后市往往会有较大的升幅，但对<text:a xlink:type="simple" xlink:href="http://118.31.72.138/doku.php?id=%E6%B6%A8%E5%B9%85" text:style-name="Internet_20_link" text:visited-style-name="Visited_20_Internet_20_Link">涨幅</text:a>较大的不宜追涨。1</text:p>
        </text:list-item>
        <text:list-item>
          <text:p text:style-name="List_20_1_Content_Last"> 每天反省，做功课，涵养个性，注重修养，兴趣广泛，知识丰富，心胸坦荡，加强锻炼，保持健康的体魄。</text:p>
        </text:list-item>
      </text:list>
      <text:h text:style-name="Heading_20_2" text:outline-level="2"><text:bookmark-start text:name="__RefHeading___投机投机之道_11"/><text:bookmark-start text:name="投机投机之道"/>投机投机之道<text:bookmark-end text:name="__RefHeading___投机投机之道_11"/><text:bookmark-end text:name="投机投机之道"/></text:h>
      <text:p text:style-name="Text_20_body">一：正确的策略是成功绝不可缺的基石第一：真正实用的方法，完全是建立在对市场全面理解的基础上，和对市场各个方面综合研判，才能有较高的成功率。仅仅从单一的现象着手，其结果往往是错误的，真正有效的方法是极少的。就比如说，整个道氏理论正式命名到现在已经整整一百年了，尽管道氏理论在不断完善，可是买进时机与卖出时机从未改变，始终仅有一个即：“卖出时机的确认，是铁路指数与工业指数，同时向下突破多头市场最近一个修正低点的日期”；买进时机的最终确认，“由铁路指数和工业指数，同时向上突破空头市场前一个修正走势的高点，并持续上升的时候。”始终没有别的研判方法。第二：再从交易的频率上来看，道氏理论在1897年一直到1957年的60年中，仅仅形成了11个买进和卖出时机。由此可见，一个真正有效的方法是应该绝对谨慎，非常慎重地对待。第三：很多人认为，只要熟练地掌握技术分析就可以做到无往不胜，这种想法是十分幼稚的，正确的策略是成功绝不可缺的基石，没有正确的操作策略是绝不可能获得长期的成功。获得追求自由的权利在大多数人眼中，所谓自由就是不被限制人身行为，享有自由生活的权利。事实上，自由的意义远非如此简单，在现实生活中，自由的权利往往被各种因素所制约，其中最主要的制约是来自于金钱的匮乏，没有金钱在很大程度上意味着失去自由。当我们渴望与家人长相斯守，生活的窘迫会迫使我们背井离乡赚取微薄的薪金；当我们渴望从遥远的异乡回到阔别已久的家，却常常因生活拮据无法成行；当我们希望和朋友一起度过一个轻松的周末，却为获取一份薪金养家糊口而放弃。这都是因为金钱的匮乏造成我们在某种程度上失去自由。在未来的生活中，没有金钱，失去的自由的程度将会更高。因此想要获得真正意义上的自由，必须找到获取金钱的最佳途径－－即获取成功。什么是成功？成功的定义很难界定。因为每个人对成功的认识并不相同，但是通常有三种理解。多数人认为所谓成功，就是一个人可以生活在优越的环境中，有文凭，事业有成，有社会地位，就叫做成功人士。或者就是一个人达到了他的人生目标，不论这些目标是什么，不论是要做一个优秀的教师，还是一国的元首。还有人认为成功的意义就是改变自己的生活环境，有能力掌握自己的命运，不论任何时候都按照自己的意愿生活而不随波逐流，这才叫成功。成功通常是一种感觉，而不应是仅仅被大众所认同的，我不能轻易地对成功下一个定义，因为成功有时往往只是一种感觉。但我想对于所有的人来讲，成功伴随而来的是金钱的独立，和安逸的生活，这应该不会有什么疑问。而金融市场正可以提供给我们这样一个机会，只要我们通过不懈追求。有时尽管没有极佳的机遇，个人的努力不能创造巨大财富，依然可以使我们的成就超越常人，生活安逸。大富由天,小富由人。我们要做的就是在大环境不好的情况下，逐步改善自身的缺陷，以待时机来临。未来中国的股票市场，必然是一个生机盎然的市场，是一个机遇与挑战并存的市场。只要我们可以掌握其中的规律，就必然能够拥有成功，并以此获得追求自由的权利。何谓投机投机是投资的最高境界，如果我们将这个词拆开来看，仅从单字的含义来讲，同样是《新华词典》的解释“投”有“瞅准、有目标的意思”；“机”是“能够迅速适应事物的变化，灵活”的意思。如果我们将它综合起来，它的意思就是“能够瞅准机会抓住迅速变化的事物本质”的意思。这样看来就没有丝毫贬义的感觉。投机一词在英文中的解释，也同样丝毫没有贬义的意思。事实上我们夜以继日地学习，不正是为了能够抓住迅速变化的时机进行交易吗？如果这也是你的追求，相信你就不会在意用怎样的字眼形容我们的追求了。投机行为被人误解的另一个原因，是大多数投资人认为它是在短期行情中漫无目的地进进出出，其实投机行为并不像大多人所认为的一样，是在短期行情中交易。在股市真正经典书中，投机行为都是以中级行情的变动进行交易，而不是在短期行情交易。只有交易者才会选择短期行情进行交易。要想成为一个真正意义上的投机者，绝非是一件简单的事。只有通过辛勤的劳动，大量的学习从中找到事物发展中本质的，必然的联系，然后再抓住最佳时机进行买卖交易。投机需要必备的素质，并不仅仅是专业的知识（了解股票波动的内在本质规律），它还需正确的投资态度、良好的投资的策略、以及如何调节我们内心的冲突，和执行既定原则的决心。只要我们通过辛勤的研究，客观的分析，并认真地观察历史的发展，投机行为就会使我们最终走向辉煌的成功。本书所有的知识，都是一个优秀的投机者应该具备的，它将指引你走向真正意义的成功。当你真正明白投机的内涵，就可以相当容易地在投资与投机之间转换角色，投机就是投资中的投资。换言之，就是投资经验的最终浓缩。</text:p>
      <text:h text:style-name="Heading_20_2" text:outline-level="2"><text:bookmark-start text:name="__RefHeading___投机投机和套利的区别_12"/><text:bookmark-start text:name="投机投机和套利的区别"/>投机投机和套利的区别<text:bookmark-end text:name="__RefHeading___投机投机和套利的区别_12"/><text:bookmark-end text:name="投机投机和套利的区别"/></text:h>
      <text:p text:style-name="Text_20_body">一、什么是套利？<text:a xlink:type="simple" xlink:href="http://118.31.72.138/doku.php?id=%E5%A5%97%E5%88%A9" text:style-name="Internet_20_link" text:visited-style-name="Visited_20_Internet_20_Link">套利</text:a>，通常指在某种实物资产或金融资产（在同一市场或不同市场）拥有两个价格的情况下，以较低的价格买进，较高的价格卖出，从而获取无风险收益。套利指从纠正市场价格或收益率的异常状况中获利的行动。异常状况通常是指同一产品在不同市场的价格出现显著差异，套利即低买高卖，导致价格回归均衡水平的行为。套利通常涉及在某一市场或金融工具上建立头寸，然后在另一市场或金融工具上建立与先前头寸相抵消的头寸。在价格回归均衡水平后，所有头寸即可结清以了结获利。二、套利特点，更多的做的是属于“纠正市场内在的错误、不合理，使之回归合理”，很多时候都是类似于“逆势”交易，一般要求套利品种之间要有高度的相关性，也就是同涨同跌，赚取的是相对利润。比如，最近的空豆油多棕榈油，豆油棕榈油齐涨齐跌，但是棕榈油涨的多一些，这个套利就赚钱。三、套利有什么作用？1，大大降低风险，几乎无风险获利。2，有利于促进市场完善。3，适合风险承受能力低资金量大的投资者。</text:p>
      <text:h text:style-name="Heading_20_2" text:outline-level="2"><text:bookmark-start text:name="__RefHeading___参考资料_13"/><text:bookmark-start text:name="参考资料"/>参考资料<text:bookmark-end text:name="__RefHeading___参考资料_13"/><text:bookmark-end text:name="参考资料"/></text:h>
      <text:p text:style-name="Text_20_body">1.投机．查字典[引用日期2015-11-3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投机</dc:title>
  </office:meta>
</office:document-meta>
</file>