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价数据"/><text:bookmark-start text:name="__RefHeading___报价数据_1"/><text:bookmark-start text:name="报价数据"/>报价数据<text:bookmark-end text:name="__RefHeading___报价数据_1"/><text:bookmark-end text:name="报价数据"/></text:h>
      <text:p text:style-name="Text_20_body"><text:span text:style-name="Strong_20_Emphasis">报价数据</text:span>(英语:<text:a xlink:type="simple" xlink:href="http://118.31.72.138/doku.php?id=en:bidding_process_data" text:style-name="Internet_20_link" text:visited-style-name="Visited_20_Internet_20_Link">bidding process data </text:a>) <text:line-break/>报价数据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报价数据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bidding process data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电力市场中，市场成员申报的经济参数和技术参数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价数据</dc:title>
  </office:meta>
</office:document-meta>
</file>