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撮合"/>[cuōhé]</text:p>
      <text:h text:style-name="Heading_20_1" text:outline-level="1"><text:bookmark-start text:name="__RefHeading___撮合_1"/><text:bookmark-start text:name="撮合"/>撮合<text:bookmark-end text:name="__RefHeading___撮合_1"/><text:bookmark-end text:name="撮合"/></text:h>
      <text:h text:style-name="Heading_20_2" text:outline-level="2"><text:bookmark-start text:name="__RefHeading___汉语词汇_2"/><text:bookmark-start text:name="汉语词汇"/>（汉语词汇）<text:bookmark-end text:name="__RefHeading___汉语词汇_2"/><text:bookmark-end text:name="汉语词汇"/></text:h>
      <text:p text:style-name="Text_20_body">撮合，是指在多方交易中，存在中间一方将多方的信息集中起来，然后将信息进行匹配，以便达到多方对信息的需求。如：多方交易中，由市场运营机构或经纪人按照<text:a xlink:type="simple" xlink:href="http://118.31.72.138/doku.php?id=%E5%B8%82%E5%9C%BA%E8%A7%84%E5%88%99" text:style-name="Internet_20_link" text:visited-style-name="Visited_20_Internet_20_Link">市场规则</text:a>对买卖交易进行的<text:a xlink:type="simple" xlink:href="http://118.31.72.138/doku.php?id=%E5%8C%B9%E9%85%8D" text:style-name="Internet_20_link" text:visited-style-name="Visited_20_Internet_20_Link">匹配</text:a>。中文名撮合外文名Match拉丁文名match拼    音cuōhé释    义从中介绍说合。举    例如撮合亲事，撮合交易等。</text:p>
      <text:h text:style-name="Heading_20_2" text:outline-level="2"><text:bookmark-start text:name="__RefHeading___目录_3"/><text:bookmark-start text:name="目录"/>目录<text:bookmark-end text:name="__RefHeading___目录_3"/><text:bookmark-end text:name="目录"/></text:h>
      <text:list text:style-name="Numbering_20_1" text:continue-numbering="false">
        <text:list-item>
          <text:p text:style-name="Numbering_20_1_Content_First"> 基本资料</text:p>
        </text:list-item>
        <text:list-item>
          <text:p text:style-name="Numbering_20_1_Content"> 引证解释</text:p>
        </text:list-item>
        <text:list-item>
          <text:p text:style-name="Numbering_20_1_Content_Last"> 其它相关▪电子撮合▪成交撮合▪撮合服务</text:p>
        </text:list-item>
      </text:list>
      <text:h text:style-name="Heading_20_2" text:outline-level="2"><text:bookmark-start text:name="__RefHeading___撮合基本资料_4"/><text:bookmark-start text:name="撮合基本资料"/>撮合基本资料<text:bookmark-end text:name="__RefHeading___撮合基本资料_4"/><text:bookmark-end text:name="撮合基本资料"/></text:h>
      <text:p text:style-name="Text_20_body">词目：撮合拼音：cuōhé注音：ㄘㄨㄛㄏㄜˊ英文：makeamatch例句：撮合亲事[1]</text:p>
      <text:h text:style-name="Heading_20_2" text:outline-level="2"><text:bookmark-start text:name="__RefHeading___撮合引证解释_5"/><text:bookmark-start text:name="撮合引证解释"/>撮合引证解释<text:bookmark-end text:name="__RefHeading___撮合引证解释_5"/><text:bookmark-end text:name="撮合引证解释"/></text:h>
      <text:p text:style-name="Text_20_body">指从中介绍说合；拉拢说合。《金瓶梅词话》第二回：“撮合得此事成，我破几两银子谢他，也不值甚的。”清许秋垞《闻见异辞·扪虱新谈》：“吴感其情，即遣媒撮合缔姻。”王西彦《老太婆伯伯》：“四十五岁那一年，经人撮合，他讨进一个二十七岁的女人。”峻青《海啸》第二章：“昨夜的宴会很成功，撮合成了黑老五和日本人的联系。”[1]</text:p>
      <text:h text:style-name="Heading_20_2" text:outline-level="2"><text:bookmark-start text:name="__RefHeading___撮合其它相关_6"/><text:bookmark-start text:name="撮合其它相关"/>撮合其它相关<text:bookmark-end text:name="__RefHeading___撮合其它相关_6"/><text:bookmark-end text:name="撮合其它相关"/></text:h>
      <text:p text:style-name="Text_20_body">撮合电子撮合电子撮合是一种网络电子交易平台，买卖双方通过网络交易系统自主报价，系统根据价格优先、时间优先原则进行撮合配对，当买方价格大于等于卖方报价时成交，生产电子交易合同的交易方式。撮合成交撮合计算机在撮合时实际上是依据前一笔成交价而定出最新成交价的。如果前一笔成交价低于或等于卖出价，则最新成交价就是卖出价；如果前一笔成交价高于或等于买入价，则最新成交价就是买入价；如果前一笔成交价在卖出价与买入价之间，则最新成交价就是前一笔的成交价。如：买方出价189元/克，卖方出价是187元/克。如果前一笔成交价为187元/克或187元/克以下，最新成交价就是187元/克；如果前一笔成交价为189元/克或189元/克以上，则最新成交价就是189元/克；如果前一笔成交价是188元/克，则最新成交价就是188元/克。这种撮合方法的好处是既显示了公平性，又使成交价格具有相对连续性，避免了不必要的无规律跳跃。撮合撮合服务撮合服务是指服务型公司或者个人，从人们的实际生活出发，作为第三方，将多边信息集合在一起，通过整理和评估，将有效地信息针对性反馈给用户，这个过程统称为撮合服务。该行业最早起源于西周时期，这种中介人称之为“<text:a xlink:type="simple" xlink:href="http://118.31.72.138/doku.php?id=%E8%B4%A8%E4%BA%BA" text:style-name="Internet_20_link" text:visited-style-name="Visited_20_Internet_20_Link">质人</text:a>”，到了西汉就称作“<text:a xlink:type="simple" xlink:href="http://118.31.72.138/doku.php?id=%E9%A9%B5%E4%BE%A9" text:style-name="Internet_20_link" text:visited-style-name="Visited_20_Internet_20_Link">驵侩</text:a>”，最后唐朝以后才叫“牙人”，宋代确立了官牙制度。明清时期，随着商业经济的进一步发展，牙商人数大大增加，形成了一个专门的工会，称为牙行。到了现代社会，替代牙人的商业中介组织主要为各种<text:a xlink:type="simple" xlink:href="http://118.31.72.138/doku.php?id=%E4%BA%A4%E6%98%93%E6%89%80" text:style-name="Internet_20_link" text:visited-style-name="Visited_20_Internet_20_Link">交易所</text:a>、<text:a xlink:type="simple" xlink:href="http://118.31.72.138/doku.php?id=%E4%BF%A1%E6%89%98%E5%85%AC%E5%8F%B8" text:style-name="Internet_20_link" text:visited-style-name="Visited_20_Internet_20_Link">信托公司</text:a>、经纪人等等。随着网络的到来，撮合行业更是有了十足的发展，企业每天都在寻思着为用户提供更优质更方便的服务，赢取利润，立足脚跟。分类信息行业通过将信息进行分类展示来实现信息的撮合，企业通过收集信息，分类展示或者提供分类搜索来实现信息双方的撮合服务。随着时代的发展，分类信息网站也进行了一系列分类。</text:p>
      <text:h text:style-name="Heading_20_2" text:outline-level="2"><text:bookmark-start text:name="__RefHeading___参考资料_7"/><text:bookmark-start text:name="参考资料"/>参考资料<text:bookmark-end text:name="__RefHeading___参考资料_7"/><text:bookmark-end text:name="参考资料"/></text:h>
      <text:p text:style-name="Text_20_body">1.资料．汉典[引用日期2014-08-0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撮合</dc:title>
  </office:meta>
</office:document-meta>
</file>