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950b8fe05f24d425df9f3d06230ac9b9.png"/>
  <manifest:file-entry manifest:media-type="image/png" manifest:full-path="Pictures/ea5896c539c99c33a5c1aede7fa5e09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放射式接线"/><text:bookmark-start text:name="__RefHeading___放射式接线_1"/><text:bookmark-start text:name="放射式接线"/>放射式接线<text:bookmark-end text:name="__RefHeading___放射式接线_1"/><text:bookmark-end text:name="放射式接线"/></text:h>
      <text:p text:style-name="Text_20_body"><draw:frame draw:style-name="mediaright" draw:name="0" text:anchor-type="paragraph" draw:z-index="0" svg:width="" svg:rel-width="100%" svg:height="0cm"><draw:image xlink:href="/var/www/JNwiki/data/media/tongji/xxx.png" xlink:type="simple" xlink:show="embed" xlink:actuate="onLoad"/></draw:frame></text:p>
      <text:h text:style-name="Heading_20_2" text:outline-level="2"><text:bookmark-start text:name="__RefHeading___简介_2"/><text:bookmark-start text:name="简介"/>简介<text:bookmark-end text:name="__RefHeading___简介_2"/><text:bookmark-end text:name="简介"/></text:h>
      <text:p text:style-name="Text_20_body"><text:span text:style-name="Strong_20_Emphasis">放射式接线</text:span>，是指变配电所母线上引出的一线路直接向一个车间变电所或高、低压用电设备供电，沿线不支接其它负荷。用于重要负荷和大型用电设备的供电。<text:note text:id="ftn0" text:note-class="footnote"><text:note-citation text:label="1)">1)</text:note-citation><text:note-body><text:p text:style-name="Footnote">段春丽，黄仕元. 建筑电气 【M】. 机械工业出版社，2006.6</text:p></text:note-body></text:note></text:p>
      <text:h text:style-name="Heading_20_2" text:outline-level="2"><text:bookmark-start text:name="__RefHeading___特点_3"/><text:bookmark-start text:name="特点"/>特点<text:bookmark-end text:name="__RefHeading___特点_3"/><text:bookmark-end text:name="特点"/></text:h>
      <text:p text:style-name="Text_20_body">优点：接线简单，操作维护方便，引出线发生故障时互不影响，供电可靠性高等。<text:line-break/>
缺点：使变配电所的出线多，采用的开关设备多，有色金属消耗量较多，投资较大。 </text:p>
      <text:h text:style-name="Heading_20_2" text:outline-level="2"><text:bookmark-start text:name="__RefHeading___分类_4"/><text:bookmark-start text:name="分类"/>分类<text:bookmark-end text:name="__RefHeading___分类_4"/><text:bookmark-end text:name="分类"/></text:h>
      <text:p text:style-name="Text_20_body">1、高压放射式接线<text:line-break/>
<draw:frame draw:style-name="media" draw:name="1" text:anchor-type="as-char" draw:z-index="1" svg:width="10.583333333333cm" svg:height="4.9582660204631cm"><draw:image xlink:href="Pictures/950b8fe05f24d425df9f3d06230ac9b9.png" xlink:type="simple" xlink:show="embed" xlink:actuate="onLoad"/></draw:frame><text:line-break/>
2、低压放射式接线<text:line-break/>
<draw:frame draw:style-name="media" draw:name="2" text:anchor-type="as-char" draw:z-index="2" svg:width="10.583333333333cm" svg:height="12.681554103123cm"><draw:image xlink:href="Pictures/ea5896c539c99c33a5c1aede7fa5e092.png" xlink:type="simple" xlink:show="embed" xlink:actuate="onLoad"/></draw:frame></text:p>
      <text:h text:style-name="Heading_20_2" text:outline-level="2"><text:bookmark-start text:name="__RefHeading___参考文献_5"/><text:bookmark-start text:name="参考文献"/>参考文献<text:bookmark-end text:name="__RefHeading___参考文献_5"/><text:bookmark-end text:name="参考文献"/></text:h>
      <text:p text:style-name="Text_20_body">段春丽，黄仕元. 建筑电气 【M】. 机械工业出版社，2006.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放射式接线</dc:title>
  </office:meta>
</office:document-meta>
</file>