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放松管制"/><text:bookmark-start text:name="__RefHeading___放松管制_1"/><text:bookmark-start text:name="放松管制"/>放松管制<text:bookmark-end text:name="__RefHeading___放松管制_1"/><text:bookmark-end text:name="放松管制"/></text:h>
      <text:p text:style-name="Text_20_body">本词条由“科普中国”百科科学词条编写与应用工作项目审核。放松管制(deregulation)又称取消管制，是指放松或取消一些管制，如把有关<text:a xlink:type="simple" xlink:href="http://118.31.72.138/doku.php?id=%E4%BC%81%E4%B8%9A" text:style-name="Internet_20_link" text:visited-style-name="Visited_20_Internet_20_Link">企业</text:a>进入、<text:a xlink:type="simple" xlink:href="http://118.31.72.138/doku.php?id=%E5%AE%9A%E4%BB%B7" text:style-name="Internet_20_link" text:visited-style-name="Visited_20_Internet_20_Link">定价</text:a>和<text:a xlink:type="simple" xlink:href="http://118.31.72.138/doku.php?id=%E6%8A%95%E8%B5%84" text:style-name="Internet_20_link" text:visited-style-name="Visited_20_Internet_20_Link">投资</text:a>等方面的管制从许可制变为该为申报制等。中文名放松管制外文名Deregulation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简介</text:p>
        </text:list-item>
        <text:list-item>
          <text:p text:style-name="Numbering_20_1_Content"> 背景</text:p>
        </text:list-item>
        <text:list-item>
          <text:p text:style-name="Numbering_20_1_Content"> 放松管制的标准</text:p>
        </text:list-item>
        <text:list-item>
          <text:p text:style-name="Numbering_20_1_Content_Last"> 小结</text:p>
        </text:list-item>
      </text:list>
      <text:h text:style-name="Heading_20_2" text:outline-level="2"><text:bookmark-start text:name="__RefHeading___放松管制简介_3"/><text:bookmark-start text:name="放松管制简介"/>放松管制简介<text:bookmark-end text:name="__RefHeading___放松管制简介_3"/><text:bookmark-end text:name="放松管制简介"/></text:h>
      <text:p text:style-name="Text_20_body">放松管制主要是取消一些经济性的管制，而对社会性管制的放松则需要谨慎。放松管制的主要特点是向受管制行业引入<text:a xlink:type="simple" xlink:href="http://118.31.72.138/doku.php?id=%E7%AB%9E%E4%BA%89%E6%9C%BA%E5%88%B6" text:style-name="Internet_20_link" text:visited-style-name="Visited_20_Internet_20_Link">竞争机制</text:a>，其目的是提高<text:a xlink:type="simple" xlink:href="http://118.31.72.138/doku.php?id=%E6%9C%8D%E5%8A%A1%E8%B4%A8%E9%87%8F" text:style-name="Internet_20_link" text:visited-style-name="Visited_20_Internet_20_Link">服务质量</text:a>，降低收费水平，使<text:a xlink:type="simple" xlink:href="http://118.31.72.138/doku.php?id=%E8%B4%B9%E7%8E%87%E7%BB%93%E6%9E%84" text:style-name="Internet_20_link" text:visited-style-name="Visited_20_Internet_20_Link">费率结构</text:a>更加合理，以及促进<text:a xlink:type="simple" xlink:href="http://118.31.72.138/doku.php?id=%E6%8A%80%E6%9C%AF%E5%88%9B%E6%96%B0" text:style-name="Internet_20_link" text:visited-style-name="Visited_20_Internet_20_Link">技术创新</text:a>等。</text:p>
      <text:h text:style-name="Heading_20_2" text:outline-level="2"><text:bookmark-start text:name="__RefHeading___放松管制背景_4"/><text:bookmark-start text:name="放松管制背景"/>放松管制背景<text:bookmark-end text:name="__RefHeading___放松管制背景_4"/><text:bookmark-end text:name="放松管制背景"/></text:h>
      <text:p text:style-name="Text_20_body">20世纪70年代发生的“石油危机”，各国经济处于停滞或衰退状态，政府<text:a xlink:type="simple" xlink:href="http://118.31.72.138/doku.php?id=%E8%B4%A2%E6%94%BF%E8%B5%A4%E5%AD%97" text:style-name="Internet_20_link" text:visited-style-name="Visited_20_Internet_20_Link">财政赤字</text:a>扩大；<text:a xlink:type="simple" xlink:href="http://118.31.72.138/doku.php?id=%E4%BF%A1%E6%81%AF%E6%8A%80%E6%9C%AF" text:style-name="Internet_20_link" text:visited-style-name="Visited_20_Internet_20_Link">信息技术</text:a>和其他高技术为中心的<text:a xlink:type="simple" xlink:href="http://118.31.72.138/doku.php?id=%E6%8A%80%E6%9C%AF%E5%88%9B%E6%96%B0" text:style-name="Internet_20_link" text:visited-style-name="Visited_20_Internet_20_Link">技术创新</text:a>，降低了<text:a xlink:type="simple" xlink:href="http://118.31.72.138/doku.php?id=%E8%87%AA%E7%84%B6%E5%9E%84%E6%96%AD" text:style-name="Internet_20_link" text:visited-style-name="Visited_20_Internet_20_Link">自然垄断</text:a>的技术<text:a xlink:type="simple" xlink:href="http://118.31.72.138/doku.php?id=%E8%BF%9B%E5%85%A5%E5%A3%81%E5%9E%92" text:style-name="Internet_20_link" text:visited-style-name="Visited_20_Internet_20_Link">进入壁垒</text:a>；以及<text:a xlink:type="simple" xlink:href="http://118.31.72.138/doku.php?id=%E7%94%9F%E4%BA%A7%E8%A6%81%E7%B4%A0" text:style-name="Internet_20_link" text:visited-style-name="Visited_20_Internet_20_Link">生产要素</text:a>的国际化等<text:a xlink:type="simple" xlink:href="http://118.31.72.138/doku.php?id=%E7%A4%BE%E4%BC%9A%E7%BB%8F%E6%B5%8E%E7%BB%93%E6%9E%84" text:style-name="Internet_20_link" text:visited-style-name="Visited_20_Internet_20_Link">社会经济结构</text:a>变化是放松管制的主要原因。在西方国家，放松管制的<text:a xlink:type="simple" xlink:href="http://118.31.72.138/doku.php?id=%E4%BA%A7%E4%B8%9A" text:style-name="Internet_20_link" text:visited-style-name="Visited_20_Internet_20_Link">产业</text:a>包括航空、地面运输（铁路、<text:a xlink:type="simple" xlink:href="http://118.31.72.138/doku.php?id=%E5%85%AC%E8%B7%AF%E8%BF%90%E8%BE%93" text:style-name="Internet_20_link" text:visited-style-name="Visited_20_Internet_20_Link">公路运输</text:a>）、<text:a xlink:type="simple" xlink:href="http://118.31.72.138/doku.php?id=%E9%93%B6%E8%A1%8C" text:style-name="Internet_20_link" text:visited-style-name="Visited_20_Internet_20_Link">银行</text:a>、广播、电话、电信、电力、邮政等。</text:p>
      <text:h text:style-name="Heading_20_2" text:outline-level="2"><text:bookmark-start text:name="__RefHeading___放松管制放松管制的标准_5"/><text:bookmark-start text:name="放松管制放松管制的标准"/>放松管制放松管制的标准<text:bookmark-end text:name="__RefHeading___放松管制放松管制的标准_5"/><text:bookmark-end text:name="放松管制放松管制的标准"/></text:h>
      <text:list text:style-name="List_20_1" text:continue-numbering="false">
        <text:list-item>
          <text:p text:style-name="List_20_1_Content_First"> 削减产业进入壁垒，使支配性厂商的<text:a xlink:type="simple" xlink:href="http://118.31.72.138/doku.php?id=%E5%B8%82%E5%9C%BA%E4%BB%BD%E9%A2%9D" text:style-name="Internet_20_link" text:visited-style-name="Visited_20_Internet_20_Link">市场份额</text:a>下降到50%以下，并使该产业中至少存在4-5个<text:a xlink:type="simple" xlink:href="http://118.31.72.138/doku.php?id=%E7%AB%9E%E4%BA%89%E8%80%85" text:style-name="Internet_20_link" text:visited-style-name="Visited_20_Internet_20_Link">竞争者</text:a>，而且，其他厂商的进入也比较容易，从而形成可竞争性的<text:a xlink:type="simple" xlink:href="http://118.31.72.138/doku.php?id=%E5%B8%82%E5%9C%BA%E7%BB%93%E6%9E%84" text:style-name="Internet_20_link" text:visited-style-name="Visited_20_Internet_20_Link">市场结构</text:a>。</text:p>
        </text:list-item>
        <text:list-item>
          <text:p text:style-name="List_20_1_Content"> 不能存在供应[1]<text:a xlink:type="simple" xlink:href="http://118.31.72.138/doku.php?id=%E7%93%B6%E9%A2%88" text:style-name="Internet_20_link" text:visited-style-name="Visited_20_Internet_20_Link">瓶颈</text:a>，即不能造成由于某种关键性产品的供应瓶颈（限制<text:a xlink:type="simple" xlink:href="http://118.31.72.138/doku.php?id=%E4%BE%9B%E5%BA%94" text:style-name="Internet_20_link" text:visited-style-name="Visited_20_Internet_20_Link">供应</text:a>或收取很高的<text:a xlink:type="simple" xlink:href="http://118.31.72.138/doku.php?id=%E4%BB%B7%E6%A0%BC" text:style-name="Internet_20_link" text:visited-style-name="Visited_20_Internet_20_Link">价格</text:a>）而使其他厂商难以进入的局面。如果原先的管制政策能够确保进入通道和公平价格，则放松管制后仍然应该保留某些管制措施。</text:p>
        </text:list-item>
        <text:list-item>
          <text:p text:style-name="List_20_1_Content"> 如果不能实现<text:a xlink:type="simple" xlink:href="http://118.31.72.138/doku.php?id=%E6%9C%89%E6%95%88%E7%AB%9E%E4%BA%89" text:style-name="Internet_20_link" text:visited-style-name="Visited_20_Internet_20_Link">有效竞争</text:a>，则不宜过早放松管制。</text:p>
        </text:list-item>
        <text:list-item>
          <text:p text:style-name="List_20_1_Content_Last"> 放松管制后，必须加强[2]<text:a xlink:type="simple" xlink:href="http://118.31.72.138/doku.php?id=%E5%8F%8D%E5%9E%84%E6%96%AD" text:style-name="Internet_20_link" text:visited-style-name="Visited_20_Internet_20_Link">反垄断</text:a>措施。</text:p>
        </text:list-item>
      </text:list>
      <text:h text:style-name="Heading_20_2" text:outline-level="2"><text:bookmark-start text:name="__RefHeading___放松管制小结_6"/><text:bookmark-start text:name="放松管制小结"/>放松管制小结<text:bookmark-end text:name="__RefHeading___放松管制小结_6"/><text:bookmark-end text:name="放松管制小结"/></text:h>
      <text:p text:style-name="Text_20_body">通常，在放松管制之前，应该设计好新的竞争规则，使得放松管制后能够形成有效竞争的市场结构。放松管制也可能必须付出一定的社会代价，造成一些社会损失。管制本身的问题也是促使放松管制的原因。通常受管制企业内部存在着无效率现象而限制技术创新步伐；可能会产生<text:a xlink:type="simple" xlink:href="http://118.31.72.138/doku.php?id=%E5%AF%BB%E7%A7%9F" text:style-name="Internet_20_link" text:visited-style-name="Visited_20_Internet_20_Link">寻租</text:a>（rent-seeking）行为；政府进行管制过程中的<text:a xlink:type="simple" xlink:href="http://118.31.72.138/doku.php?id=%E6%88%90%E6%9C%AC" text:style-name="Internet_20_link" text:visited-style-name="Visited_20_Internet_20_Link">成本</text:a>日益加重，同时由于受管制行业中管制手续繁杂和滞后，改进服务质量和费率结构以及降低费率水平的进展缓慢。</text:p>
      <text:h text:style-name="Heading_20_2" text:outline-level="2"><text:bookmark-start text:name="__RefHeading___参考资料_7"/><text:bookmark-start text:name="参考资料"/>参考资料<text:bookmark-end text:name="__RefHeading___参考资料_7"/><text:bookmark-end text:name="参考资料"/></text:h>
      <text:p text:style-name="Text_20_body">1.自然资源与经济增长:资源瓶颈及其解决途径．知网．2007-06-20[引用日期2016-11-23]2.反垄断法的价值构造．知网．2012-06-09[引用日期2016-11-23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放松管制</dc:title>
  </office:meta>
</office:document-meta>
</file>