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805b71baf8e95027f0fe2c0f25a7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整体煤气化联合循环"/><text:bookmark-start text:name="__RefHeading___整体煤气化联合循环_1"/><text:bookmark-start text:name="整体煤气化联合循环"/>整体煤气化联合循环<text:bookmark-end text:name="__RefHeading___整体煤气化联合循环_1"/><text:bookmark-end text:name="整体煤气化联合循环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整体煤气化联合循环（Integrated Gasification Combined Cycle，IGCC），是将煤气化技术和联合循环相结合的动力系统。
在该系统中，煤或其他碳基燃料在气化炉中的欠氧和高压环境下气化后经过除尘、脱硫的净化，成为清洁的天然气 - 合成煤气（合成气），再使用燃气蒸汽联合循环发电技术发电。这些污染物中的一些污染物，例如硫，可以通过克劳斯工艺转化为可再使用的副产物。这导致二氧化硫，颗粒物，汞的排放量减少。
煤气化技术种类很多，分类方法也有多种。根据气化炉内料流的形式，可分为固定床、流化床及气流床三大类。 根据IGCC的特点和要求，大型化的气化技术中，目前应用最多的是气流床技术。气流床技术中按原料进料方式可分为干煤粉进料及水煤浆进料两类。</text:p>
      <text:h text:style-name="Heading_20_2" text:outline-level="2"><text:bookmark-start text:name="__RefHeading___重要性_3"/><text:bookmark-start text:name="重要性"/>重要性<text:bookmark-end text:name="__RefHeading___重要性_3"/><text:bookmark-end text:name="重要性"/></text:h>
      <text:p text:style-name="Text_20_body">丰富的煤炭可以在美国和其他许多国家被发现，并且它的价格一直保持相对稳定。因此它被用于美国电力需求的50％左右。因此IGCC技术所允许的较低的排放可能在未来是重要的，因为对环境和地球的影响越来增长的关心将使污染物排放法规收紧。
这种技术被用于位于密西西比州肯珀的正在建设中的项目--肯珀项目是利用褐煤生产密西西比州人所需的能源。然而2017年7月计划在超出预算40亿美元后，仍无法按预定计划运行，密西西比电力公司没有选择，只好宣布洁净煤计划不可行失败，利用现有设备改以天然气发电。</text:p>
      <text:h text:style-name="Heading_20_2" text:outline-level="2"><text:bookmark-start text:name="__RefHeading___操作_4"/><text:bookmark-start text:name="操作"/>操作<text:bookmark-end text:name="__RefHeading___操作_4"/><text:bookmark-end text:name="操作"/></text:h>
      <text:p text:style-name="Text_20_body">下面是一个整体煤气化联合循环（IGCC）工厂的示意流程图：</text:p>
      <text:p text:style-name="Text_20_body"><draw:frame draw:style-name="media" draw:name="0" text:anchor-type="as-char" draw:z-index="0" svg:width="15.875cm" svg:height="8.7605126728111cm"><draw:image xlink:href="Pictures/c9805b71baf8e95027f0fe2c0f25a74e.png" xlink:type="simple" xlink:show="embed" xlink:actuate="onLoad"/></draw:frame>（图源网络）</text:p>
      <text:p text:style-name="Text_20_body">整体煤气化联合循环（IGCC）电站的方框图，它采用热回收蒸汽发生器（HRSG）
气化过程可以从各种含碳原料产生合成气，例如高硫煤，重质石油残渣，和生物质。
该设备被称为集成是因为（1）在气化段中产生的合成气在组合循环中用作燃气轮机的燃料，（2）由气化段中的合成气冷却器产生的蒸汽由蒸汽轮机使用 联合循环。在这一个实例中，产生的合成气用作产生电力的燃气轮机中的燃料。在普通的联合循环中，在热回收蒸汽发生器（HRSG）中使用来自燃气轮机废气的所谓“余热”，以便为汽轮机循环进行蒸汽。 IGCC工厂通过将气化过程产生的较高温度的蒸汽添加到汽轮机循环，来提高总体工艺效率。然后，将蒸汽用于蒸汽涡轮机以产生额外的电力。</text:p>
      <text:h text:style-name="Heading_20_2" text:outline-level="2"><text:bookmark-start text:name="__RefHeading___煤的气化原理_5"/><text:bookmark-start text:name="煤的气化原理"/>煤的气化原理<text:bookmark-end text:name="__RefHeading___煤的气化原理_5"/><text:bookmark-end text:name="煤的气化原理"/></text:h>
      <text:p text:style-name="Text_20_body">煤气化反应</text:p>
      <text:list text:style-name="List_20_1" text:continue-numbering="false">
        <text:list-item>
          <text:p text:style-name="List_20_1_Content_First"> 	煤的干馏和热解（&gt;120℃）煤→煤气（CO2 、CO、CH4、H2O、H2、NH3、H2S）＋焦油（液体）＋焦炭</text:p>
        </text:list-item>
        <text:list-item>
          <text:p text:style-name="List_20_1_Content"> 	碳－氧间的反应C+O2=CO2 放热反应2C+O2=2CO 放热反应C+CO2=2CO 二氧化碳还原反应，强吸热反应2CO+O2=2CO2 放热反应</text:p>
        </text:list-item>
        <text:list-item>
          <text:p text:style-name="List_20_1_Content"> 	碳－水蒸汽的反应C+H2O=CO+H2 水蒸汽分解反应，吸热反应C+2H2O=CO2+H2 水蒸汽分解反应，吸热反应CO+H2O=CO2+H2 一氧化碳变换反应，放热反应</text:p>
        </text:list-item>
        <text:list-item>
          <text:p text:style-name="List_20_1_Content"> 	甲烷生成反应（低温高压下易于反应）C+2H2=CH4 放热反应CO+3H2=CH4+H2O 放热反应2CO+2H2=CH4+CO2 放热反应CO2+4H2=CH4+2H20 放热反应</text:p>
        </text:list-item>
        <text:list-item>
          <text:p text:style-name="List_20_1_Content_Last"> 	其他元素的反应（非主导反应）S+O2=SO22H2S+SO2=3S+2H2ON2+3H2=2NH3SO2+3H2=H2S+2H2OC+2S=CS2N2+H2O+2CO=2HCN+1.5O2SO2+2CO=S+CO2CO+S=COSN2+XO2=2NOX</text:p>
        </text:list-item>
      </text:list>
      <text:h text:style-name="Heading_20_2" text:outline-level="2"><text:bookmark-start text:name="__RefHeading___igcc的发展_6"/><text:bookmark-start text:name="igcc的发展"/>IGCC的发展<text:bookmark-end text:name="__RefHeading___igcc的发展_6"/><text:bookmark-end text:name="igcc的发展"/></text:h>
      <text:p text:style-name="Text_20_body">世界IGCC电站发展历史：</text:p>
      <text:list text:style-name="List_20_1" text:continue-numbering="false">
        <text:list-item>
          <text:p text:style-name="List_20_1_Content_First"> 	1972年，德国Lünen，170MW，Lurgi正压气化；</text:p>
        </text:list-item>
        <text:list-item>
          <text:p text:style-name="List_20_1_Content"> 	1984年，美国Cool Water，100MW，Texaco气化(余热锅炉)；</text:p>
        </text:list-item>
        <text:list-item>
          <text:p text:style-name="List_20_1_Content"> 	1987年，美国LGTI，160MW，E-Gas气化，热电联产；</text:p>
        </text:list-item>
        <text:list-item>
          <text:p text:style-name="List_20_1_Content"> 	1994年，荷兰Buggenum，253MW，Shell气化，净效率43％；</text:p>
        </text:list-item>
        <text:list-item>
          <text:p text:style-name="List_20_1_Content"> 	1995年，美国Wabash River，265MW，E-Gas气化，老厂改造；</text:p>
        </text:list-item>
        <text:list-item>
          <text:p text:style-name="List_20_1_Content"> 	1996年，美国Tampa，260MW，Texaco气化；</text:p>
        </text:list-item>
        <text:list-item>
          <text:p text:style-name="List_20_1_Content"> 	1997年，西班牙Puertollano，300MW，Prenflo气化，净效率45%；</text:p>
        </text:list-item>
        <text:list-item>
          <text:p text:style-name="List_20_1_Content"> 	1997年，美国PinonPine，100MW，KRW气化，高温净化，未正常运行；</text:p>
        </text:list-item>
        <text:list-item>
          <text:p text:style-name="List_20_1_Content"> 	1998年，意大利ISAB，500MW，Texaxo气化，炼厂底料，发电联产制氢；</text:p>
        </text:list-item>
        <text:list-item>
          <text:p text:style-name="List_20_1_Content"> 	1999年，意大利API能源项目，280MW，Texaxo气化，炼厂底料，发电联产制氢；</text:p>
        </text:list-item>
        <text:list-item>
          <text:p text:style-name="List_20_1_Content"> 	2000年，意大利Sarlux，550MW，Texaxo气化，炼厂底料，发电联产制氢；</text:p>
        </text:list-item>
        <text:list-item>
          <text:p text:style-name="List_20_1_Content"> 	2001年，日本GSK，500MW，Texaxo气化，炼厂底料，发电联产制氢；</text:p>
        </text:list-item>
        <text:list-item>
          <text:p text:style-name="List_20_1_Content"> 	2006年，意大利Sardinia，620MW，Shell气化，西门子燃机；</text:p>
        </text:list-item>
        <text:list-item>
          <text:p text:style-name="List_20_1_Content"> 	2007年，捷克Vresova，400MWe IGCC，HTW气化工艺，GE燃机；</text:p>
        </text:list-item>
        <text:list-item>
          <text:p text:style-name="List_20_1_Content"> 	2008年，日本CCP，250MW IGCC，MHI空气气化，三菱燃机；</text:p>
        </text:list-item>
        <text:list-item>
          <text:p text:style-name="List_20_1_Content_Last"> 	2012年，中国华能天津IGCC，265MW，两段式干煤粉加压气化，西门子燃机。</text:p>
        </text:list-item>
      </text:list>
      <text:h text:style-name="Heading_20_2" text:outline-level="2"><text:bookmark-start text:name="__RefHeading___参考_7"/><text:bookmark-start text:name="参考"/>参考<text:bookmark-end text:name="__RefHeading___参考_7"/><text:bookmark-end text:name="参考"/></text:h>
      <text:list text:style-name="List_20_1" text:continue-numbering="false">
        <text:list-item>
          <text:p text:style-name="LastListParagraph_List_20_1_Content_First"> 	Schon, Samuel C., and Arthur A. Small III. “Climate change and the potential of coal gasification.” Geotimes 51.9 (Sept 2006): 20(4). Expanded Academic ASAP. Gale. University of Washington. 28 Oct. 2008 |date=October 29, 200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整体煤气化联合循环</dc:title>
  </office:meta>
</office:document-meta>
</file>