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377587bdb66fc13e46378c504fd2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方位角"/><text:bookmark-start text:name="__RefHeading___方位角_1"/><text:bookmark-start text:name="方位角"/>方位角<text:bookmark-end text:name="__RefHeading___方位角_1"/><text:bookmark-end text:name="方位角"/></text:h>
      <text:p text:style-name="Text_20_body"><draw:frame draw:style-name="media" draw:name="0" text:anchor-type="as-char" draw:z-index="0" svg:width="10.583333333333cm" svg:height="8.6373655913978cm"><draw:image xlink:href="Pictures/ce377587bdb66fc13e46378c504fd24c.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方位角</text:span>，
方位角是从某点的指北方向线起依顺时针方向至目标方向线间的水平夹角。用度和密位表示。常用于判定方位、指示目标和保持行进方向。从真子午线起算的为真方位角，通常在精密测量中使用，从磁子午线起算的方磁方位角，在航空、航海、炮兵射击、军队行进时广泛使用，从地形图的坐标纵线起算的为坐标方位角，炮兵使用较多。磁方位角与真方位角的关系式为：磁方位角=真方位角-(±磁偏角)。坐标方位角与磁方位角的关系式为：坐标方位角=磁方位角+ (±磁坐偏角)。</text:p>
      <text:h text:style-name="Heading_20_2" text:outline-level="2"><text:bookmark-start text:name="__RefHeading___原理_3"/><text:bookmark-start text:name="原理"/>原理<text:bookmark-end text:name="__RefHeading___原理_3"/><text:bookmark-end text:name="原理"/></text:h>
      <text:p text:style-name="Text_20_body">方位角是指卫星接收天线，在水平面做0°－360°旋转。方位角调整时抛物面在水平面做左右运动。通常我们通过计算软件或在资料中得到的结果应该是以正北方向(约地磁南极)为标准，将卫星天线的指向偏东或偏西调整一个角度，该角度即是所谓的方位角。
至于到底是偏东还是偏西，取决于接收地与欲接收卫星之间的经度关系，以我们所在的北半球为例，若接收地经度大于预接收卫星经度，则方位角应向南偏西转过某个角度；
反之，则应向东转过某个角度。正北方向用指南针来测定，但是由于地理北极和地磁南极并非完全重合，所以选好方位角之后还得做一些修正才有可能接收到最强的卫星信号。在地平坐标系中，通过南点、北点的地平经圈称子午圈。子午圈被天顶、天底等分为两个180°的半圆。以北点为中点的半个圆弧，称为子圈，以南点为中点的半个圆弧，称为午圈。在地平坐标系中，子午圈所起的作用相当于本初子午线在地理坐标系中的作用，是地平经度（方位）度量的起始面。
方位即地平经度，是一种两面角，即午圈所在的平面与通过天体所在的地平经圈平面的夹角，以午圈所在的平面为起始面，按顺时针方向度量。方位的度量亦可在地平圈上进行，以北点为起算点，由北点开始按顺时针方向计量。方位的大小变化范围为0°～360°，北点为0°，东点为90°，南点为180°，西点为270°。
从标准方向的北端起,顺时针方向到直线的水平角称为该直线的方位角。方位角的取值范围为0~360度。
在磁带录音机中指录放磁头和磁带行进方向之间的夹角，理想时应为90°；在LP电唱盘中则指针臂同唱片表面之间的角度。</text:p>
      <text:h text:style-name="Heading_20_2" text:outline-level="2"><text:bookmark-start text:name="__RefHeading___计算公式_4"/><text:bookmark-start text:name="计算公式"/>计算公式<text:bookmark-end text:name="__RefHeading___计算公式_4"/><text:bookmark-end text:name="计算公式"/></text:h>
      <text:p text:style-name="Text_20_body">太阳至地面上某给定点的连线在地面上的投影与该点正南向的夹角，偏东为负，偏西为正。下图a。</text:p>
      <text:h text:style-name="Heading_20_2" text:outline-level="2"><text:bookmark-start text:name="__RefHeading___参考文献_5"/><text:bookmark-start text:name="参考文献"/>参考文献<text:bookmark-end text:name="__RefHeading___参考文献_5"/><text:bookmark-end text:name="参考文献"/></text:h>
      <text:p text:style-name="Text_20_body">《数学辞海》委员会. 数学辞海.第6卷[M]. 山西教育出版社, 200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方位角</dc:title>
  </office:meta>
</office:document-meta>
</file>