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468bf9f0cb3dc8b89872592ae342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照间距"/><text:bookmark-start text:name="__RefHeading___日照间距_1"/><text:bookmark-start text:name="日照间距"/>日照间距<text:bookmark-end text:name="__RefHeading___日照间距_1"/><text:bookmark-end text:name="日照间距"/></text:h>
      <text:p text:style-name="Text_20_body"><draw:frame draw:style-name="media" draw:name="0" text:anchor-type="as-char" draw:z-index="0" svg:width="10.583333333333cm" svg:height="6.2537878787879cm"><draw:image xlink:href="Pictures/82468bf9f0cb3dc8b89872592ae3423b.jpg" xlink:type="simple" xlink:show="embed" xlink:actuate="onLoad"/></draw:frame>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日照间距</text:span>，
日照间距是指前后两排南向房屋之间，为保证后排房屋在冬至日(或大寒日）底层获得不于二小时的满窗日照（日照）而保持的最小间隔距离。</text:p>
      <text:h text:style-name="Heading_20_2" text:outline-level="2"><text:bookmark-start text:name="__RefHeading___计算方法_3"/><text:bookmark-start text:name="计算方法"/>计算方法<text:bookmark-end text:name="__RefHeading___计算方法_3"/><text:bookmark-end text:name="计算方法"/></text:h>
      <text:p text:style-name="Text_20_body">以房屋长边向阳，朝阳向正南，正午太阳照到后排房屋底层窗台为依据来进行计算。
由图可知：tanh=(H-H1)/D,由此得日照间距应为：D=(H-H1)/tanh
式中：h：太阳高度角；
H：前幢房屋女儿墙顶面至地面高度；
H1：后幢房屋窗台至地面高度。(根据现行设计规范，一般H1取值为0.9m，H1&gt;0.9m时仍按照0.9m取值）
实际应用中，常将D换算成其与H的比值，即日照间距系数（即日照系数=D/H-H1），以便于根据不同建筑高度算出相同地区、相同条件下的建筑日照间距如居室所需日照时数增加时，其间距就相应加大，或者当建筑朝向不是正南，其间距也有所变化。
在坡地上布置房屋，在同样的日照要求下，由于地形坡度和坡向的不同，日照间距也会随之改变。
当建筑平行等高线布置，向阳坡地，坡度越陡，日照间距可以越小；反之，越大。有时，为了争取日照，减少建筑间距，可以将建筑斜交或垂直于等高线布置。
住宅正面间距，应按日照标准确定的不同方位的日照间距系数控制，也可采用《城市居住区规划设计规范》（GB50180-93）中 表5.0.2-2 不同方位间距折减系数换算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照间距</dc:title>
  </office:meta>
</office:document-meta>
</file>