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fa083f5c5a58b49c8ffd5adccf40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时角"/><text:bookmark-start text:name="__RefHeading___时角_1"/><text:bookmark-start text:name="时角"/>时角<text:bookmark-end text:name="__RefHeading___时角_1"/><text:bookmark-end text:name="时角"/></text:h>
      <text:p text:style-name="Text_20_body"><draw:frame draw:style-name="media" draw:name="0" text:anchor-type="as-char" draw:z-index="0" svg:width="10.583333333333cm" svg:height="7.4061866125761cm"><draw:image xlink:href="Pictures/1bfa083f5c5a58b49c8ffd5adccf40fc.jp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时角</text:span>，
时角定义为天子午圈与天体的赤经圈在北极所成的球面角，或在天赤道上所夹的弧度。
由于地球的自转，天体的时角每小时（恒星小时）增长15°。因此天体的时角通常采用相应的时间单位，以0~24时取代0°~360°；以1时取代15°；以1分取代15'。
一个天体的时角也可以表示该天体是否通过了当地的子午圈（中天）。时角的数值表示了该天体与当地子午圈的角距离，例如，一个天体的时角是2.5时，就表示它已经在2.5小时之前通过当地的子午圈，并且现在时刻在当地子午圈向西方向37.5°的角距离上。
当时角在180°以内时，该天体的位置必定在观测者子午线的西方；如果时角超过180°，则天体必定在观测者子午线的东方。即时角在0°~180°时，天体的方位角在西方；时角在180°~360°时，天体的方位角便在东方。</text:p>
      <text:h text:style-name="Heading_20_2" text:outline-level="2"><text:bookmark-start text:name="__RefHeading___计算公式_3"/><text:bookmark-start text:name="计算公式"/>计算公式<text:bookmark-end text:name="__RefHeading___计算公式_3"/><text:bookmark-end text:name="计算公式"/></text:h>
      <text:p text:style-name="Text_20_body">某一点(如P)与地心连线OP在赤道平面上的投影，同当地时间12点时日、地中心连线在赤道平面上的投影之间的夹角h。</text:p>
      <text:h text:style-name="Heading_20_2" text:outline-level="2"><text:bookmark-start text:name="__RefHeading___参考文献_4"/><text:bookmark-start text:name="参考文献"/>参考文献<text:bookmark-end text:name="__RefHeading___参考文献_4"/><text:bookmark-end text:name="参考文献"/></text:h>
      <text:p text:style-name="Text_20_body">金祖孟．高等学校试用教材：地球概论（修订本）：高等教育出版社，198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时角</dc:title>
  </office:meta>
</office:document-meta>
</file>