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6e94212412803be9946ca09edd5fdd.png"/>
  <manifest:file-entry manifest:media-type="image/png" manifest:full-path="Pictures/cef77c62afbcd51e98089dfe5096bc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树干式接线"/><text:bookmark-start text:name="__RefHeading___树干式接线_1"/><text:bookmark-start text:name="树干式接线"/>树干式接线<text:bookmark-end text:name="__RefHeading___树干式接线_1"/><text:bookmark-end text:name="树干式接线"/></text:h>
      <text:h text:style-name="Heading_20_2" text:outline-level="2"><text:bookmark-start text:name="__RefHeading___简介_2"/><text:bookmark-start text:name="简介"/>简介<text:bookmark-end text:name="__RefHeading___简介_2"/><text:bookmark-end text:name="简介"/></text:h>
      <text:p text:style-name="Text_20_body"><text:span text:style-name="Strong_20_Emphasis">树干式接线</text:span>，是指由变配电所母线上引出的配电干线上，沿线支接了几个车间变电所或用电设备的接线方式。<text:note text:id="ftn0" text:note-class="footnote"><text:note-citation text:label="1)">1)</text:note-citation><text:note-body><text:p text:style-name="Footnote">段春丽，黄仕元. 建筑电气 【M】. 机械工业出版社，2006.6</text:p></text:note-body></text:note></text:p>
      <text:h text:style-name="Heading_20_2" text:outline-level="2"><text:bookmark-start text:name="__RefHeading___特点_3"/><text:bookmark-start text:name="特点"/>特点<text:bookmark-end text:name="__RefHeading___特点_3"/><text:bookmark-end text:name="特点"/></text:h>
      <text:p text:style-name="Text_20_body">树干式接线，引出线和有色金属消耗少，投资节约，但供电可靠性差。 适用于不重要负荷、小型用电设备或容量较小且分布均匀的用电设备的供电。</text:p>
      <text:h text:style-name="Heading_20_2" text:outline-level="2"><text:bookmark-start text:name="__RefHeading___分类_4"/><text:bookmark-start text:name="分类"/>分类<text:bookmark-end text:name="__RefHeading___分类_4"/><text:bookmark-end text:name="分类"/></text:h>
      <text:p text:style-name="Text_20_body">1、低压树干式接线系统：用电设备距离近，容量小（总容量不超过10kw），台数3~5台， 配电箱不超过3台的情况。<text:line-break/>
<draw:frame draw:style-name="media" draw:name="0" text:anchor-type="as-char" draw:z-index="0" svg:width="10.583333333333cm" svg:height="8.9572482638889cm"><draw:image xlink:href="Pictures/106e94212412803be9946ca09edd5fdd.png" xlink:type="simple" xlink:show="embed" xlink:actuate="onLoad"/></draw:frame><text:line-break/>
2、高压树干式接线系统：<text:line-break/>
<draw:frame draw:style-name="media" draw:name="1" text:anchor-type="as-char" draw:z-index="1" svg:width="10.583333333333cm" svg:height="7.1631097560976cm"><draw:image xlink:href="Pictures/cef77c62afbcd51e98089dfe5096bc43.png" xlink:type="simple" xlink:show="embed" xlink:actuate="onLoad"/></draw:frame></text:p>
      <text:h text:style-name="Heading_20_2" text:outline-level="2"><text:bookmark-start text:name="__RefHeading___参考文献_5"/><text:bookmark-start text:name="参考文献"/>参考文献<text:bookmark-end text:name="__RefHeading___参考文献_5"/><text:bookmark-end text:name="参考文献"/></text:h>
      <text:p text:style-name="Text_20_body">段春丽，黄仕元. 建筑电气 【M】. 机械工业出版社，2006.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树干式接线</dc:title>
  </office:meta>
</office:document-meta>
</file>