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bd60b857f0275f128e0dabaa1f2668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水蒸气"/><text:bookmark-start text:name="__RefHeading___水蒸气_1"/><text:bookmark-start text:name="水蒸气"/>水蒸气<text:bookmark-end text:name="__RefHeading___水蒸气_1"/><text:bookmark-end text:name="水蒸气"/></text:h>
      <text:p text:style-name="Text_20_body"><text:span text:style-name="Strong_20_Emphasis">水蒸气</text:span>，简称水汽或蒸汽，是水（H₂O）的气体形式。当水达到沸点时，水就变成水蒸气。在海平面一标准大气压下，水的沸点为99.974°C或212°F或373.15K。当水在沸点以下时，水也可以缓慢地蒸发成水蒸气。而在极低压环境下（小于0.006大气压），冰会直接升华变水蒸气。水蒸气可能会造成温室效应，是一种温室气体。</text:p>
      <text:h text:style-name="Heading_20_2" text:outline-level="2"><text:bookmark-start text:name="__RefHeading___湿蒸汽_干蒸汽_2"/><text:bookmark-start text:name="湿蒸汽_干蒸汽"/>湿蒸汽、干蒸汽<text:bookmark-end text:name="__RefHeading___湿蒸汽_干蒸汽_2"/><text:bookmark-end text:name="湿蒸汽_干蒸汽"/></text:h>
      <text:p text:style-name="Text_20_body">饱和蒸汽实际上是水分子由液态转变为气态的临界值，饱和蒸汽由于温度或压力的改变，部分气态水分子转变为液态，即蒸汽中携带了部分的水时就称其为“湿蒸汽”。完全气态水分子称为“干蒸汽”。干蒸汽加热时温度会升高。</text:p>
      <text:h text:style-name="Heading_20_2" text:outline-level="2"><text:bookmark-start text:name="__RefHeading___蒸汽干度_steam_quality_3"/><text:bookmark-start text:name="蒸汽干度_steam_quality"/>蒸汽干度（steam quality ）<text:bookmark-end text:name="__RefHeading___蒸汽干度_steam_quality_3"/><text:bookmark-end text:name="蒸汽干度_steam_quality"/></text:h>
      <text:p text:style-name="Text_20_body">定义：每千克湿蒸汽中含有干饱和蒸汽的质量百分数。</text:p>
      <text:h text:style-name="Heading_20_2" text:outline-level="2"><text:bookmark-start text:name="__RefHeading___水的相变_4"/><text:bookmark-start text:name="水的相变"/>水的相变<text:bookmark-end text:name="__RefHeading___水的相变_4"/><text:bookmark-end text:name="水的相变"/></text:h>
      <text:p text:style-name="Text_20_body"><draw:frame draw:style-name="media" draw:name="0" text:anchor-type="as-char" draw:z-index="0" svg:width="11.086041666667cm" svg:height="9.7895833333333cm"><draw:image xlink:href="Pictures/dbd60b857f0275f128e0dabaa1f2668e.png" xlink:type="simple" xlink:show="embed" xlink:actuate="onLoad"/></draw:frame></text:p>
      <text:p text:style-name="Text_20_body">•	水蒸气的基本热力过程：定容、定压、定温、绝热</text:p>
      <text:p text:style-name="Text_20_body">•	关联词条：朗肯循环，回热循环等热力循环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水蒸气</dc:title>
  </office:meta>
</office:document-meta>
</file>